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Noto Sans Symbols" svg:font-family="Noto Sans Symbols" style:font-family-generic="system"/>
  </office:font-face-decls>
  <office:automatic-styles>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10" style:parent-style-name="內文" style:family="paragraph">
      <style:paragraph-properties fo:margin-bottom="0.125in" fo:line-height="0.4166in" fo:margin-left="4.3298in">
        <style:tab-stops/>
      </style:paragraph-propertie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paragraph-properties style:line-height-at-least="0.2777in"/>
      <style:text-properties style:font-name="標楷體" style:font-name-asian="標楷體"/>
    </style:style>
    <style:style style:name="P21" style:parent-style-name="內文" style:family="paragraph">
      <style:paragraph-properties style:line-height-at-least="0.2777in"/>
      <style:text-properties style:font-name="標楷體" style:font-name-asian="標楷體"/>
    </style:style>
    <style:style style:name="P22" style:parent-style-name="內文" style:family="paragraph">
      <style:paragraph-properties style:line-height-at-least="0.2777in" fo:margin-left="0.1965in">
        <style:tab-stops/>
      </style:paragraph-properties>
      <style:text-properties style:font-name="標楷體" style:font-name-asian="標楷體"/>
    </style:style>
    <style:style style:name="P23" style:parent-style-name="內文" style:family="paragraph">
      <style:paragraph-properties style:line-height-at-least="0.2777in" fo:margin-left="0.1965in">
        <style:tab-stops/>
      </style:paragraph-properties>
      <style:text-properties style:font-name="標楷體" style:font-name-asian="標楷體"/>
    </style:style>
    <style:style style:name="P24" style:parent-style-name="內文" style:family="paragraph">
      <style:paragraph-properties style:line-height-at-least="0.2777in"/>
      <style:text-properties style:font-name="標楷體" style:font-name-asian="標楷體"/>
    </style:style>
    <style:style style:name="P25" style:parent-style-name="內文" style:family="paragraph">
      <style:paragraph-properties style:line-height-at-least="0.2777in" fo:margin-left="0.1965in">
        <style:tab-stops/>
      </style:paragraph-properties>
      <style:text-properties style:font-name="標楷體" style:font-name-asian="標楷體"/>
    </style:style>
    <style:style style:name="P26" style:parent-style-name="內文" style:family="paragraph">
      <style:paragraph-properties style:line-height-at-least="0.2777in" fo:margin-left="0.1965in">
        <style:tab-stops/>
      </style:paragraph-properties>
      <style:text-properties style:font-name="標楷體" style:font-name-asian="標楷體"/>
    </style:style>
    <style:style style:name="P27" style:parent-style-name="內文" style:family="paragraph">
      <style:paragraph-properties style:line-height-at-least="0.2777in"/>
      <style:text-properties style:font-name="標楷體" style:font-name-asian="標楷體"/>
    </style:style>
    <style:style style:name="P28" style:parent-style-name="內文" style:family="paragraph">
      <style:paragraph-properties style:line-height-at-least="0.2777in" fo:margin-left="0.1965in">
        <style:tab-stops/>
      </style:paragraph-properties>
      <style:text-properties style:font-name="標楷體" style:font-name-asian="標楷體"/>
    </style:style>
    <style:style style:name="P29" style:parent-style-name="內文" style:family="paragraph">
      <style:paragraph-properties style:line-height-at-least="0.2777in" fo:margin-left="0.1965in">
        <style:tab-stops/>
      </style:paragraph-properties>
      <style:text-properties style:font-name="標楷體" style:font-name-asian="標楷體"/>
    </style:style>
    <style:style style:name="P30" style:parent-style-name="內文" style:family="paragraph">
      <style:paragraph-properties style:line-height-at-least="0.2777in"/>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text-underline-type="single" style:text-underline-style="wave" style:text-underline-width="auto" style:text-underline-mode="continuous"/>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P36" style:parent-style-name="內文" style:family="paragraph">
      <style:paragraph-properties style:line-height-at-least="0.2777in" fo:margin-left="0.1965in">
        <style:tab-stops/>
      </style:paragraph-properties>
      <style:text-properties style:font-name="標楷體" style:font-name-asian="標楷體"/>
    </style:style>
    <style:style style:name="P37" style:parent-style-name="內文" style:family="paragraph">
      <style:paragraph-properties style:line-height-at-least="0.2777in" fo:margin-left="0.1965in">
        <style:tab-stops/>
      </style:paragraph-properties>
      <style:text-properties style:font-name="標楷體" style:font-name-asian="標楷體"/>
    </style:style>
    <style:style style:name="P38" style:parent-style-name="內文" style:family="paragraph">
      <style:paragraph-properties style:line-height-at-least="0.2777in"/>
      <style:text-properties style:font-name="標楷體" style:font-name-asian="標楷體"/>
    </style:style>
    <style:style style:name="P39" style:parent-style-name="內文" style:family="paragraph">
      <style:paragraph-properties style:line-height-at-least="0.2777in" fo:margin-left="0.1965in">
        <style:tab-stops/>
      </style:paragraph-properties>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P45" style:parent-style-name="內文" style:family="paragraph">
      <style:paragraph-properties style:line-height-at-least="0.2777in" fo:margin-left="0.1965in">
        <style:tab-stops/>
      </style:paragraph-properties>
      <style:text-properties style:font-name="標楷體" style:font-name-asian="標楷體"/>
    </style:style>
    <style:style style:name="P46" style:parent-style-name="內文" style:family="paragraph">
      <style:paragraph-properties style:line-height-at-least="0.2777in" fo:margin-left="0.1965in">
        <style:tab-stops/>
      </style:paragraph-properties>
      <style:text-properties style:font-name="標楷體" style:font-name-asian="標楷體"/>
    </style:style>
    <style:style style:name="P47" style:parent-style-name="內文" style:family="paragraph">
      <style:paragraph-properties style:line-height-at-least="0.2777in" fo:margin-left="0.1965in">
        <style:tab-stops/>
      </style:paragraph-properties>
      <style:text-properties style:font-name="標楷體" style:font-name-asian="標楷體"/>
    </style:style>
    <style:style style:name="P48" style:parent-style-name="內文" style:family="paragraph">
      <style:paragraph-properties style:line-height-at-least="0.2777in"/>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text-underline-type="single" style:text-underline-style="wave" style:text-underline-width="auto" style:text-underline-mode="continuous"/>
    </style:style>
    <style:style style:name="T51" style:parent-style-name="預設段落字型" style:family="text">
      <style:text-properties style:font-name="標楷體" style:font-name-asian="標楷體"/>
    </style:style>
    <style:style style:name="P52" style:parent-style-name="內文" style:family="paragraph">
      <style:paragraph-properties style:line-height-at-least="0.2777in" fo:margin-left="0.1965in">
        <style:tab-stops/>
      </style:paragraph-properties>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style>
    <style:style style:name="P65" style:parent-style-name="內文" style:family="paragraph">
      <style:paragraph-properties style:line-height-at-least="0.2777in" fo:margin-left="0.1965in">
        <style:tab-stops/>
      </style:paragraph-propertie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style>
    <style:style style:name="P79" style:parent-style-name="內文" style:family="paragraph">
      <style:paragraph-properties style:line-height-at-least="0.2777in"/>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內文" style:family="paragraph">
      <style:paragraph-properties style:line-height-at-least="0.2777in" fo:margin-left="0.1965in">
        <style:tab-stops/>
      </style:paragraph-properties>
      <style:text-properties style:font-name="標楷體" style:font-name-asian="標楷體"/>
    </style:style>
    <style:style style:name="P86" style:parent-style-name="內文" style:family="paragraph">
      <style:paragraph-properties style:line-height-at-least="0.2777in" fo:margin-left="0.1965in">
        <style:tab-stops/>
      </style:paragraph-properties>
      <style:text-properties style:font-name="標楷體" style:font-name-asian="標楷體"/>
    </style:style>
    <style:style style:name="P87" style:parent-style-name="內文" style:family="paragraph">
      <style:paragraph-properties style:line-height-at-least="0.2777in" fo:margin-left="0.1965in" fo:text-indent="-0.1965in">
        <style:tab-stops/>
      </style:paragraph-properties>
      <style:text-properties style:font-name="標楷體" style:font-name-asian="標楷體"/>
    </style:style>
    <style:style style:name="P88" style:parent-style-name="內文" style:family="paragraph">
      <style:paragraph-properties style:line-height-at-least="0.2777in"/>
      <style:text-properties style:font-name="標楷體" style:font-name-asian="標楷體"/>
    </style:style>
    <style:style style:name="P89" style:parent-style-name="內文" style:family="paragraph">
      <style:paragraph-properties style:line-height-at-least="0.2777in" fo:margin-left="0.1965in">
        <style:tab-stops/>
      </style:paragraph-properties>
      <style:text-properties style:font-name="標楷體" style:font-name-asian="標楷體"/>
    </style:style>
    <style:style style:name="P90" style:parent-style-name="內文" style:family="paragraph">
      <style:paragraph-properties style:line-height-at-least="0.2777in" fo:margin-left="0.1965in">
        <style:tab-stops/>
      </style:paragraph-properties>
      <style:text-properties style:font-name="標楷體" style:font-name-asian="標楷體"/>
    </style:style>
    <style:style style:name="P91" style:parent-style-name="內文" style:family="paragraph">
      <style:paragraph-properties style:line-height-at-least="0.2777in"/>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P95" style:parent-style-name="內文" style:family="paragraph">
      <style:paragraph-properties style:line-height-at-least="0.2777in" fo:margin-left="0.1965in">
        <style:tab-stops/>
      </style:paragraph-properties>
      <style:text-properties style:font-name="標楷體" style:font-name-asian="標楷體"/>
    </style:style>
    <style:style style:name="P96" style:parent-style-name="內文" style:family="paragraph">
      <style:paragraph-properties style:line-height-at-least="0.2777in" fo:margin-left="0.1965in">
        <style:tab-stops/>
      </style:paragraph-properties>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style>
    <style:style style:name="P101" style:parent-style-name="內文" style:family="paragraph">
      <style:paragraph-properties style:line-height-at-least="0.2777in" fo:margin-left="0.1965in">
        <style:tab-stops/>
      </style:paragraph-properties>
      <style:text-properties style:font-name="標楷體" style:font-name-asian="標楷體"/>
    </style:style>
    <style:style style:name="P102" style:parent-style-name="內文" style:family="paragraph">
      <style:paragraph-properties style:line-height-at-least="0.2777in" fo:margin-left="0.1965in">
        <style:tab-stops/>
      </style:paragraph-properties>
      <style:text-properties style:font-name="標楷體" style:font-name-asian="標楷體"/>
    </style:style>
    <style:style style:name="P103" style:parent-style-name="內文" style:family="paragraph">
      <style:paragraph-properties style:line-height-at-least="0.2777in"/>
      <style:text-properties style:font-name="標楷體" style:font-name-asian="標楷體"/>
    </style:style>
    <style:style style:name="P104" style:parent-style-name="內文" style:family="paragraph">
      <style:paragraph-properties style:line-height-at-least="0.2777in" fo:margin-left="0.1965in">
        <style:tab-stops/>
      </style:paragraph-properties>
      <style:text-properties style:font-name="標楷體" style:font-name-asian="標楷體"/>
    </style:style>
    <style:style style:name="P105" style:parent-style-name="內文" style:family="paragraph">
      <style:paragraph-properties style:line-height-at-least="0.2777in" fo:margin-left="0.1965in">
        <style:tab-stops/>
      </style:paragraph-properties>
      <style:text-properties style:font-name="標楷體" style:font-name-asian="標楷體"/>
    </style:style>
    <style:style style:name="P106" style:parent-style-name="內文" style:family="paragraph">
      <style:paragraph-properties style:line-height-at-least="0.2777in" fo:margin-left="0.1965in" fo:text-indent="-0.1965in">
        <style:tab-stops/>
      </style:paragraph-properties>
      <style:text-properties style:font-name="標楷體" style:font-name-asian="標楷體"/>
    </style:style>
    <style:style style:name="P107" style:parent-style-name="內文" style:family="paragraph">
      <style:paragraph-properties style:line-height-at-least="0.2777in" fo:margin-left="0.1965in">
        <style:tab-stops/>
      </style:paragraph-properties>
      <style:text-properties style:font-name="標楷體" style:font-name-asian="標楷體"/>
    </style:style>
    <style:style style:name="P108" style:parent-style-name="內文" style:family="paragraph">
      <style:paragraph-properties style:line-height-at-least="0.2777in" fo:margin-left="0.1965in">
        <style:tab-stops/>
      </style:paragraph-properties>
      <style:text-properties style:font-name="標楷體" style:font-name-asian="標楷體"/>
    </style:style>
    <style:style style:name="P109" style:parent-style-name="內文" style:family="paragraph">
      <style:paragraph-properties style:line-height-at-least="0.2777in" fo:margin-left="0.2951in" fo:text-indent="-0.2951in">
        <style:tab-stops/>
      </style:paragraph-properties>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P141" style:parent-style-name="內文" style:family="paragraph">
      <style:paragraph-properties style:line-height-at-least="0.2777in"/>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P148" style:parent-style-name="內文" style:family="paragraph">
      <style:paragraph-properties style:line-height-at-least="0.2777in" fo:margin-left="0.1965in">
        <style:tab-stops/>
      </style:paragraph-properties>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style:style>
    <style:style style:name="P154" style:parent-style-name="內文" style:family="paragraph">
      <style:paragraph-properties style:line-height-at-least="0.2777in" fo:margin-left="0.2951in">
        <style:tab-stops/>
      </style:paragraph-properties>
      <style:text-properties style:font-name="標楷體" style:font-name-asian="標楷體"/>
    </style:style>
    <style:style style:name="P155" style:parent-style-name="內文" style:family="paragraph">
      <style:paragraph-properties style:line-height-at-least="0.2777in" fo:margin-left="0.1965in">
        <style:tab-stops/>
      </style:paragraph-properties>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style>
    <style:style style:name="P159" style:parent-style-name="內文" style:family="paragraph">
      <style:paragraph-properties style:line-height-at-least="0.2777in" fo:margin-left="0.1965in">
        <style:tab-stops/>
      </style:paragraph-properties>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style>
    <style:style style:name="P163" style:parent-style-name="內文" style:family="paragraph">
      <style:paragraph-properties style:line-height-at-least="0.2777in" fo:margin-left="0.1965in" fo:text-indent="-0.1965in">
        <style:tab-stops/>
      </style:paragraph-properties>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P171" style:parent-style-name="內文" style:family="paragraph">
      <style:paragraph-properties style:line-height-at-least="0.2777in" fo:margin-left="0.1965in" fo:text-indent="-0.1965in">
        <style:tab-stops/>
      </style:paragraph-properties>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P183" style:parent-style-name="內文" style:family="paragraph">
      <style:paragraph-properties style:line-height-at-least="0.2777in" fo:margin-left="0.1965in" fo:text-indent="-0.1965in">
        <style:tab-stops/>
      </style:paragraph-properties>
      <style:text-properties style:font-name="標楷體" style:font-name-asian="標楷體"/>
    </style:style>
    <style:style style:name="P184" style:parent-style-name="內文" style:family="paragraph">
      <style:paragraph-properties style:line-height-at-least="0.2777in" fo:margin-left="0.1965in" fo:text-indent="-0.1965in">
        <style:tab-stops/>
      </style:paragraph-properties>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2" style:parent-style-name="預設段落字型" style:family="text">
      <style:text-properties style:font-name="標楷體" style:font-name-asian="標楷體"/>
    </style:style>
    <style:style style:name="P193" style:parent-style-name="內文" style:family="paragraph">
      <style:paragraph-properties style:line-height-at-least="0.2777in" fo:margin-left="0.1965in" fo:text-indent="-0.1965in">
        <style:tab-stops/>
      </style:paragraph-properties>
      <style:text-properties style:font-name="標楷體" style:font-name-asian="標楷體"/>
    </style:style>
    <style:style style:name="P194" style:parent-style-name="內文" style:family="paragraph">
      <style:paragraph-properties style:line-height-at-least="0.2777in" fo:margin-left="0.1965in" fo:text-indent="-0.1965in">
        <style:tab-stops/>
      </style:paragraph-properties>
      <style:text-properties style:font-name="標楷體" style:font-name-asian="標楷體"/>
    </style:style>
    <style:style style:name="TableColumn196" style:family="table-column">
      <style:table-column-properties style:column-width="2.7229in"/>
    </style:style>
    <style:style style:name="TableColumn197" style:family="table-column">
      <style:table-column-properties style:column-width="2.7236in"/>
    </style:style>
    <style:style style:name="TableColumn198" style:family="table-column">
      <style:table-column-properties style:column-width="2.7236in"/>
    </style:style>
    <style:style style:name="Table195" style:family="table">
      <style:table-properties style:width="8.1701in" fo:margin-left="0.2722in" table:align="left"/>
    </style:style>
    <style:style style:name="TableRow199" style:family="table-row">
      <style:table-row-properties/>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TableRow206" style:family="table-row">
      <style:table-row-properties/>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09"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10"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11"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14"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15"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16"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19"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20"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21" style:parent-style-name="內文" style:family="paragraph">
      <style:paragraph-properties fo:text-align="center" style:line-height-at-least="0.2777in" fo:margin-left="0.1965in" fo:text-indent="-0.1965in">
        <style:tab-stops/>
      </style:paragraph-properties>
      <style:text-properties style:font-name="標楷體" style:font-name-asian="標楷體"/>
    </style:style>
    <style:style style:name="P222" style:parent-style-name="內文" style:family="paragraph">
      <style:paragraph-properties style:line-height-at-least="0.2777in" fo:margin-left="0.1965in" fo:text-indent="-0.1965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P227" style:parent-style-name="內文" style:family="paragraph">
      <style:paragraph-properties style:line-height-at-least="0.2777in" fo:margin-left="0.1951in" fo:text-indent="0.0006in">
        <style:tab-stops/>
      </style:paragraph-properties>
      <style:text-properties style:font-name="標楷體" style:font-name-asian="標楷體"/>
    </style:style>
    <style:style style:name="P228" style:parent-style-name="內文" style:family="paragraph">
      <style:paragraph-properties style:line-height-at-least="0.2777in" fo:margin-left="0.1951in" fo:text-indent="0.0006in">
        <style:tab-stops/>
      </style:paragraph-properties>
      <style:text-properties style:font-name="標楷體" style:font-name-asian="標楷體"/>
    </style:style>
    <style:style style:name="P229" style:parent-style-name="內文" style:family="paragraph">
      <style:paragraph-properties style:line-height-at-least="0.2777in" fo:margin-left="0.1965in" fo:text-indent="-0.1965in">
        <style:tab-stops/>
      </style:paragraph-properties>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style:style>
    <style:style style:name="P235" style:parent-style-name="內文" style:family="paragraph">
      <style:paragraph-properties style:line-height-at-least="0.2777in" fo:margin-left="0.1965in" fo:text-indent="-0.1965in">
        <style:tab-stops/>
      </style:paragraph-propertie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P244" style:parent-style-name="內文" style:family="paragraph">
      <style:paragraph-properties style:line-height-at-least="0.2777in" fo:margin-left="0.1965in" fo:text-indent="-0.1965in">
        <style:tab-stops/>
      </style:paragraph-properties>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P254" style:parent-style-name="內文" style:family="paragraph">
      <style:paragraph-properties style:line-height-at-least="0.2777in" fo:margin-left="0.1965in" fo:text-indent="-0.1965in">
        <style:tab-stops/>
      </style:paragraph-properties>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P263" style:parent-style-name="內文" style:family="paragraph">
      <style:paragraph-properties style:line-height-at-least="0.2777in" fo:margin-left="0.1965in" fo:text-indent="-0.1965in">
        <style:tab-stops/>
      </style:paragraph-propertie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P272" style:parent-style-name="內文" style:family="paragraph">
      <style:paragraph-properties style:line-height-at-least="0.2777in" fo:margin-left="0.1965in" fo:text-indent="-0.1965in">
        <style:tab-stops/>
      </style:paragraph-properties>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P281" style:parent-style-name="內文" style:family="paragraph">
      <style:paragraph-properties style:line-height-at-least="0.2777in" fo:margin-left="0.1965in" fo:text-indent="-0.1965in">
        <style:tab-stops/>
      </style:paragraph-properties>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style:style>
    <style:style style:name="P287" style:parent-style-name="內文" style:family="paragraph">
      <style:paragraph-properties style:line-height-at-least="0.2777in" fo:margin-left="0.1965in" fo:text-indent="-0.1965in">
        <style:tab-stops/>
      </style:paragraph-properties>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style:style>
    <style:style style:name="P293" style:parent-style-name="內文" style:family="paragraph">
      <style:paragraph-properties style:line-height-at-least="0.2777in" fo:margin-left="0.1951in" fo:text-indent="0.1965in">
        <style:tab-stops/>
      </style:paragraph-properties>
      <style:text-properties style:font-name="標楷體" style:font-name-asian="標楷體"/>
    </style:style>
    <style:style style:name="P294" style:parent-style-name="內文" style:family="paragraph">
      <style:paragraph-properties style:line-height-at-least="0.2777in"/>
    </style:style>
    <style:style style:name="T295" style:parent-style-name="預設段落字型" style:family="text">
      <style:text-properties style:font-name="標楷體" style:font-name-asian="標楷體" style:font-name-complex="標楷體"/>
    </style:style>
    <style:style style:name="T296" style:parent-style-name="預設段落字型" style:family="text">
      <style:text-properties style:font-name="標楷體" style:font-name-asian="標楷體" style:font-name-complex="標楷體"/>
    </style:style>
    <style:style style:name="T297" style:parent-style-name="預設段落字型" style:family="text">
      <style:text-properties style:font-name="標楷體" style:font-name-asian="標楷體" style:font-name-complex="標楷體"/>
    </style:style>
    <style:style style:name="T298" style:parent-style-name="預設段落字型" style:family="text">
      <style:text-properties style:font-name="標楷體" style:font-name-asian="標楷體" style:font-name-complex="標楷體"/>
    </style:style>
    <style:style style:name="T299" style:parent-style-name="預設段落字型" style:family="text">
      <style:text-properties style:font-name="標楷體" style:font-name-asian="標楷體" style:font-name-complex="標楷體"/>
    </style:style>
    <style:style style:name="P300" style:parent-style-name="內文" style:family="paragraph">
      <style:paragraph-properties fo:widows="2" fo:orphans="2" style:line-height-at-least="0.2777in" fo:margin-left="0.1951in" fo:text-indent="0.2951in">
        <style:tab-stops/>
      </style:paragraph-properties>
    </style:style>
    <style:style style:name="T301" style:parent-style-name="預設段落字型" style:family="text">
      <style:text-properties style:font-name="標楷體" style:font-name-asian="標楷體" style:font-name-complex="標楷體"/>
    </style:style>
    <style:style style:name="T302" style:parent-style-name="預設段落字型" style:family="text">
      <style:text-properties style:font-name="標楷體" style:font-name-asian="標楷體" style:font-name-complex="標楷體"/>
    </style:style>
    <style:style style:name="T303" style:parent-style-name="預設段落字型" style:family="text">
      <style:text-properties style:font-name="標楷體" style:font-name-asian="標楷體" style:font-name-complex="標楷體"/>
    </style:style>
    <style:style style:name="T304" style:parent-style-name="預設段落字型" style:family="text">
      <style:text-properties style:font-name="標楷體" style:font-name-asian="標楷體" style:font-name-complex="標楷體"/>
    </style:style>
    <style:style style:name="T305" style:parent-style-name="預設段落字型" style:family="text">
      <style:text-properties style:font-name="標楷體" style:font-name-asian="標楷體" style:font-name-complex="標楷體"/>
    </style:style>
    <style:style style:name="T30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style:font-name-complex="標楷體"/>
    </style:style>
    <style:style style:name="P309"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310"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311" style:parent-style-name="內文" style:family="paragraph">
      <style:paragraph-properties fo:widows="2" fo:orphans="2" style:line-height-at-least="0.2777in" fo:margin-left="0.1951in" fo:text-indent="0.0986in">
        <style:tab-stops/>
      </style:paragraph-properties>
      <style:text-properties style:font-name="標楷體" style:font-name-asian="標楷體" style:font-name-complex="標楷體"/>
    </style:style>
    <style:style style:name="P312" style:parent-style-name="內文" style:family="paragraph">
      <style:paragraph-properties fo:widows="2" fo:orphans="2" style:line-height-at-least="0.2777in" fo:margin-left="0.1951in" fo:text-indent="0.0986in">
        <style:tab-stops/>
      </style:paragraph-properties>
      <style:text-properties style:font-name="標楷體" style:font-name-asian="標楷體" style:font-name-complex="標楷體"/>
    </style:style>
    <style:style style:name="P313" style:parent-style-name="內文" style:family="paragraph">
      <style:paragraph-properties fo:widows="2" fo:orphans="2" style:line-height-at-least="0.2777in" fo:margin-left="0.1951in" fo:text-indent="0.0986in">
        <style:tab-stops/>
      </style:paragraph-properties>
      <style:text-properties style:font-name="標楷體" style:font-name-asian="標楷體" style:font-name-complex="標楷體"/>
    </style:style>
    <style:style style:name="P314" style:parent-style-name="內文" style:family="paragraph">
      <style:paragraph-properties fo:widows="2" fo:orphans="2" style:line-height-at-least="0.2777in" fo:margin-left="0.1951in" fo:text-indent="0.0986in">
        <style:tab-stops/>
      </style:paragraph-properties>
      <style:text-properties style:font-name="標楷體" style:font-name-asian="標楷體" style:font-name-complex="標楷體"/>
    </style:style>
    <style:style style:name="P315" style:parent-style-name="內文" style:family="paragraph">
      <style:paragraph-properties fo:widows="2" fo:orphans="2" style:line-height-at-least="0.2777in" fo:margin-left="0.1965in" fo:text-indent="-0.1965in">
        <style:tab-stops/>
      </style:paragraph-properties>
    </style:style>
    <style:style style:name="T316" style:parent-style-name="預設段落字型" style:family="text">
      <style:text-properties style:font-name="標楷體" style:font-name-asian="標楷體" style:font-name-complex="標楷體"/>
    </style:style>
    <style:style style:name="T317" style:parent-style-name="預設段落字型" style:family="text">
      <style:text-properties style:font-name="標楷體" style:font-name-asian="標楷體" style:font-name-complex="標楷體"/>
    </style:style>
    <style:style style:name="T318" style:parent-style-name="預設段落字型" style:family="text">
      <style:text-properties style:font-name="標楷體" style:font-name-asian="標楷體" style:font-name-complex="標楷體"/>
    </style:style>
    <style:style style:name="T31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style:font-name-complex="標楷體"/>
    </style:style>
    <style:style style:name="T321" style:parent-style-name="預設段落字型" style:family="text">
      <style:text-properties style:font-name="標楷體" style:font-name-asian="標楷體" style:font-name-complex="標楷體"/>
    </style:style>
    <style:style style:name="T322" style:parent-style-name="預設段落字型" style:family="text">
      <style:text-properties style:font-name="標楷體" style:font-name-asian="標楷體" style:font-name-complex="標楷體" style:text-underline-type="single" style:text-underline-style="wave" style:text-underline-width="auto" style:text-underline-mode="continuous"/>
    </style:style>
    <style:style style:name="T323" style:parent-style-name="預設段落字型" style:family="text">
      <style:text-properties style:font-name="標楷體" style:font-name-asian="標楷體" style:font-name-complex="標楷體" style:text-underline-type="single" style:text-underline-style="wave" style:text-underline-width="auto" style:text-underline-mode="continuous"/>
    </style:style>
    <style:style style:name="T324" style:parent-style-name="預設段落字型" style:family="text">
      <style:text-properties style:font-name="標楷體" style:font-name-asian="標楷體" style:font-name-complex="標楷體"/>
    </style:style>
    <style:style style:name="P325"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326" style:parent-style-name="內文" style:family="paragraph">
      <style:paragraph-properties fo:widows="2" fo:orphans="2" style:line-height-at-least="0.2777in" fo:margin-left="0.1965in" fo:text-indent="-0.1965in">
        <style:tab-stops/>
      </style:paragraph-properties>
    </style:style>
    <style:style style:name="T327" style:parent-style-name="預設段落字型" style:family="text">
      <style:text-properties style:font-name="標楷體" style:font-name-asian="標楷體" style:font-name-complex="標楷體"/>
    </style:style>
    <style:style style:name="T328" style:parent-style-name="預設段落字型" style:family="text">
      <style:text-properties style:font-name="標楷體" style:font-name-asian="標楷體" style:font-name-complex="標楷體"/>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style:font-name-complex="標楷體"/>
    </style:style>
    <style:style style:name="T33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style:font-name-complex="標楷體"/>
    </style:style>
    <style:style style:name="T33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style:font-name-complex="標楷體"/>
    </style:style>
    <style:style style:name="T33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style:font-name-complex="標楷體"/>
    </style:style>
    <style:style style:name="T340" style:parent-style-name="預設段落字型" style:family="text">
      <style:text-properties style:font-name="標楷體" style:font-name-asian="標楷體" style:font-name-complex="標楷體"/>
    </style:style>
    <style:style style:name="T341" style:parent-style-name="預設段落字型" style:family="text">
      <style:text-properties style:font-name="標楷體" style:font-name-asian="標楷體" style:font-name-complex="標楷體"/>
    </style:style>
    <style:style style:name="T342" style:parent-style-name="預設段落字型" style:family="text">
      <style:text-properties style:font-name="標楷體" style:font-name-asian="標楷體" style:font-name-complex="標楷體"/>
    </style:style>
    <style:style style:name="T343" style:parent-style-name="預設段落字型" style:family="text">
      <style:text-properties style:font-name="標楷體" style:font-name-asian="標楷體" style:font-name-complex="標楷體"/>
    </style:style>
    <style:style style:name="T344" style:parent-style-name="預設段落字型" style:family="text">
      <style:text-properties style:font-name="標楷體" style:font-name-asian="標楷體" style:font-name-complex="標楷體"/>
    </style:style>
    <style:style style:name="T345" style:parent-style-name="預設段落字型" style:family="text">
      <style:text-properties style:font-name="標楷體" style:font-name-asian="標楷體" style:font-name-complex="標楷體"/>
    </style:style>
    <style:style style:name="T346" style:parent-style-name="預設段落字型" style:family="text">
      <style:text-properties style:font-name="標楷體" style:font-name-asian="標楷體" style:font-name-complex="標楷體"/>
    </style:style>
    <style:style style:name="T347" style:parent-style-name="預設段落字型" style:family="text">
      <style:text-properties style:font-name="標楷體" style:font-name-asian="標楷體" style:font-name-complex="標楷體"/>
    </style:style>
    <style:style style:name="P348" style:parent-style-name="內文" style:family="paragraph">
      <style:paragraph-properties fo:widows="2" fo:orphans="2" style:line-height-at-least="0.2777in" fo:margin-left="0.1951in" fo:text-indent="0.0006in">
        <style:tab-stops/>
      </style:paragraph-properties>
    </style:style>
    <style:style style:name="T349" style:parent-style-name="預設段落字型" style:family="text">
      <style:text-properties style:font-name="標楷體" style:font-name-asian="標楷體" style:font-name-complex="標楷體"/>
    </style:style>
    <style:style style:name="T35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51" style:parent-style-name="預設段落字型" style:family="text">
      <style:text-properties style:font-name="Noto Sans Symbols" style:font-name-asian="Noto Sans Symbols" style:font-name-complex="Noto Sans Symbols"/>
    </style:style>
    <style:style style:name="T35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53" style:parent-style-name="預設段落字型" style:family="text">
      <style:text-properties style:font-name="Noto Sans Symbols" style:font-name-asian="Noto Sans Symbols" style:font-name-complex="Noto Sans Symbols"/>
    </style:style>
    <style:style style:name="T35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style:font-name-complex="標楷體"/>
    </style:style>
    <style:style style:name="T35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57" style:parent-style-name="預設段落字型" style:family="text">
      <style:text-properties style:font-name="Noto Sans Symbols" style:font-name-asian="Noto Sans Symbols" style:font-name-complex="Noto Sans Symbols"/>
    </style:style>
    <style:style style:name="T35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59" style:parent-style-name="預設段落字型" style:family="text">
      <style:text-properties style:font-name="Noto Sans Symbols" style:font-name-asian="Noto Sans Symbols" style:font-name-complex="Noto Sans Symbols"/>
    </style:style>
    <style:style style:name="T36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style:font-name-complex="標楷體"/>
    </style:style>
    <style:style style:name="T36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63" style:parent-style-name="預設段落字型" style:family="text">
      <style:text-properties style:font-name="Noto Sans Symbols" style:font-name-asian="Noto Sans Symbols" style:font-name-complex="Noto Sans Symbols"/>
    </style:style>
    <style:style style:name="T36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65" style:parent-style-name="預設段落字型" style:family="text">
      <style:text-properties style:font-name="Noto Sans Symbols" style:font-name-asian="Noto Sans Symbols" style:font-name-complex="Noto Sans Symbols"/>
    </style:style>
    <style:style style:name="T36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style:font-name-complex="標楷體"/>
    </style:style>
    <style:style style:name="T36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69" style:parent-style-name="預設段落字型" style:family="text">
      <style:text-properties style:font-name="Noto Sans Symbols" style:font-name-asian="Noto Sans Symbols" style:font-name-complex="Noto Sans Symbols"/>
    </style:style>
    <style:style style:name="T37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71" style:parent-style-name="預設段落字型" style:family="text">
      <style:text-properties style:font-name="Noto Sans Symbols" style:font-name-asian="Noto Sans Symbols" style:font-name-complex="Noto Sans Symbols"/>
    </style:style>
    <style:style style:name="T37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標楷體"/>
    </style:style>
    <style:style style:name="P374"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375" style:parent-style-name="內文" style:family="paragraph">
      <style:paragraph-properties fo:widows="2" fo:orphans="2" style:line-height-at-least="0.2777in" fo:margin-left="0.1951in" fo:text-indent="0.0006in">
        <style:tab-stops/>
      </style:paragraph-properties>
    </style:style>
    <style:style style:name="T376" style:parent-style-name="預設段落字型" style:family="text">
      <style:text-properties style:font-name="標楷體" style:font-name-asian="標楷體" style:font-name-complex="標楷體"/>
    </style:style>
    <style:style style:name="T37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font-name-complex="標楷體"/>
    </style:style>
    <style:style style:name="T37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style:font-name-complex="標楷體"/>
    </style:style>
    <style:style style:name="T38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style:font-name-complex="標楷體"/>
    </style:style>
    <style:style style:name="T38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384"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385"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386"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387"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388"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389" style:parent-style-name="內文" style:family="paragraph">
      <style:paragraph-properties fo:widows="2" fo:orphans="2" style:line-height-at-least="0.2777in" fo:margin-left="0.1951in" fo:text-indent="0.0006in">
        <style:tab-stops/>
      </style:paragraph-properties>
    </style:style>
    <style:style style:name="T390" style:parent-style-name="預設段落字型" style:family="text">
      <style:text-properties style:font-name="標楷體" style:font-name-asian="標楷體" style:font-name-complex="標楷體"/>
    </style:style>
    <style:style style:name="T391" style:parent-style-name="預設段落字型" style:family="text">
      <style:text-properties style:font-name="標楷體" style:font-name-asian="標楷體" style:font-name-complex="標楷體" style:text-underline-type="single" style:text-underline-style="wave" style:text-underline-width="auto" style:text-underline-mode="continuous"/>
    </style:style>
    <style:style style:name="T392" style:parent-style-name="預設段落字型" style:family="text">
      <style:text-properties style:font-name="標楷體" style:font-name-asian="標楷體" style:font-name-complex="標楷體"/>
    </style:style>
    <style:style style:name="T393" style:parent-style-name="預設段落字型" style:family="text">
      <style:text-properties style:font-name="標楷體" style:font-name-asian="標楷體" style:font-name-complex="標楷體" style:text-underline-type="single" style:text-underline-style="wave" style:text-underline-width="auto" style:text-underline-mode="continuous"/>
    </style:style>
    <style:style style:name="T394" style:parent-style-name="預設段落字型" style:family="text">
      <style:text-properties style:font-name="標楷體" style:font-name-asian="標楷體" style:font-name-complex="標楷體"/>
    </style:style>
    <style:style style:name="P395" style:parent-style-name="內文" style:family="paragraph">
      <style:paragraph-properties fo:widows="2" fo:orphans="2" style:line-height-at-least="0.2777in" fo:margin-left="0.1965in" fo:text-indent="-0.1965in">
        <style:tab-stops/>
      </style:paragraph-properties>
    </style:style>
    <style:style style:name="T396" style:parent-style-name="預設段落字型" style:family="text">
      <style:text-properties style:font-name="標楷體" style:font-name-asian="標楷體" style:font-name-complex="標楷體"/>
    </style:style>
    <style:style style:name="T397" style:parent-style-name="預設段落字型" style:family="text">
      <style:text-properties style:font-name="標楷體" style:font-name-asian="標楷體" style:font-name-complex="標楷體"/>
    </style:style>
    <style:style style:name="T398" style:parent-style-name="預設段落字型" style:family="text">
      <style:text-properties style:font-name="標楷體" style:font-name-asian="標楷體" style:font-name-complex="標楷體"/>
    </style:style>
    <style:style style:name="T399" style:parent-style-name="預設段落字型" style:family="text">
      <style:text-properties style:font-name="標楷體" style:font-name-asian="標楷體" style:font-name-complex="標楷體"/>
    </style:style>
    <style:style style:name="T400" style:parent-style-name="預設段落字型" style:family="text">
      <style:text-properties style:font-name="標楷體" style:font-name-asian="標楷體" style:font-name-complex="標楷體"/>
    </style:style>
    <style:style style:name="T40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style:font-name-complex="標楷體"/>
    </style:style>
    <style:style style:name="T403" style:parent-style-name="預設段落字型" style:family="text">
      <style:text-properties style:font-name="標楷體" style:font-name-asian="標楷體" style:font-name-complex="標楷體"/>
    </style:style>
    <style:style style:name="P404"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05"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406"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07"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08"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09"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10"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411"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12"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13"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14"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15" style:parent-style-name="內文" style:family="paragraph">
      <style:paragraph-properties fo:widows="2" fo:orphans="2" style:line-height-at-least="0.2777in" fo:margin-left="0.1965in" fo:text-indent="-0.1965in">
        <style:tab-stops/>
      </style:paragraph-properties>
    </style:style>
    <style:style style:name="T416" style:parent-style-name="預設段落字型" style:family="text">
      <style:text-properties style:font-name="標楷體" style:font-name-asian="標楷體" style:font-name-complex="標楷體"/>
    </style:style>
    <style:style style:name="P417"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418" style:parent-style-name="內文" style:family="paragraph">
      <style:paragraph-properties fo:widows="2" fo:orphans="2" style:line-height-at-least="0.2777in"/>
    </style:style>
    <style:style style:name="T419" style:parent-style-name="預設段落字型" style:family="text">
      <style:text-properties style:font-name="標楷體" style:font-name-asian="標楷體" style:font-name-complex="標楷體"/>
    </style:style>
    <style:style style:name="T420" style:parent-style-name="預設段落字型" style:family="text">
      <style:text-properties style:font-name="標楷體" style:font-name-asian="標楷體" style:font-name-complex="標楷體"/>
    </style:style>
    <style:style style:name="T421" style:parent-style-name="預設段落字型" style:family="text">
      <style:text-properties style:font-name="標楷體" style:font-name-asian="標楷體" style:font-name-complex="標楷體"/>
    </style:style>
    <style:style style:name="T422" style:parent-style-name="預設段落字型" style:family="text">
      <style:text-properties style:font-name="標楷體" style:font-name-asian="標楷體" style:font-name-complex="標楷體"/>
    </style:style>
    <style:style style:name="T423" style:parent-style-name="預設段落字型" style:family="text">
      <style:text-properties style:font-name="標楷體" style:font-name-asian="標楷體" style:font-name-complex="標楷體"/>
    </style:style>
    <style:style style:name="T424" style:parent-style-name="預設段落字型" style:family="text">
      <style:text-properties style:font-name="標楷體" style:font-name-asian="標楷體" style:font-name-complex="標楷體"/>
    </style:style>
    <style:style style:name="P425"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426"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427" style:parent-style-name="內文" style:family="paragraph">
      <style:paragraph-properties fo:widows="2" fo:orphans="2" style:line-height-at-least="0.2777in" fo:margin-left="0.2951in" fo:text-indent="0.0006in">
        <style:tab-stops/>
      </style:paragraph-properties>
      <style:text-properties style:font-name="標楷體" style:font-name-asian="標楷體" style:font-name-complex="標楷體"/>
    </style:style>
    <style:style style:name="P428"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29" style:parent-style-name="內文" style:family="paragraph">
      <style:paragraph-properties fo:widows="2" fo:orphans="2" style:line-height-at-least="0.2777in" fo:margin-left="0.1951in" fo:text-indent="0.0006in">
        <style:tab-stops/>
      </style:paragraph-properties>
      <style:text-properties style:font-name="標楷體" style:font-name-asian="標楷體" style:font-name-complex="標楷體"/>
    </style:style>
    <style:style style:name="P430" style:parent-style-name="內文" style:family="paragraph">
      <style:paragraph-properties fo:widows="2" fo:orphans="2" style:line-height-at-least="0.2777in" fo:margin-left="0.1965in" fo:text-indent="-0.1965in">
        <style:tab-stops/>
      </style:paragraph-properties>
      <style:text-properties style:font-name="標楷體" style:font-name-asian="標楷體" style:font-name-complex="標楷體"/>
    </style:style>
    <style:style style:name="P431" style:parent-style-name="內文" style:family="paragraph">
      <style:paragraph-properties fo:widows="2" fo:orphans="2" style:line-height-at-least="0.2777in" fo:margin-left="0.1951in" fo:text-indent="0.0986in">
        <style:tab-stops/>
      </style:paragraph-properties>
      <style:text-properties style:font-name="標楷體" style:font-name-asian="標楷體" style:font-name-complex="標楷體"/>
    </style:style>
    <style:style style:name="P432" style:parent-style-name="內文" style:family="paragraph">
      <style:paragraph-properties fo:widows="2" fo:orphans="2" style:line-height-at-least="0.2777in" fo:margin-left="0.1951in" fo:text-indent="0.0986in">
        <style:tab-stops/>
      </style:paragraph-properties>
      <style:text-properties style:font-name="標楷體" style:font-name-asian="標楷體" style:font-name-complex="標楷體"/>
    </style:style>
    <style:style style:name="P433" style:parent-style-name="內文" style:family="paragraph">
      <style:paragraph-properties fo:widows="2" fo:orphans="2" style:line-height-at-least="0.2777in" fo:margin-left="0.1965in" fo:text-indent="-0.1965in">
        <style:tab-stops/>
      </style:paragraph-properties>
    </style:style>
    <style:style style:name="T434" style:parent-style-name="預設段落字型" style:family="text">
      <style:text-properties style:font-name="標楷體" style:font-name-asian="標楷體" style:font-name-complex="標楷體"/>
    </style:style>
    <style:style style:name="T435" style:parent-style-name="預設段落字型" style:family="text">
      <style:text-properties style:font-name="標楷體" style:font-name-asian="標楷體" style:font-name-complex="標楷體"/>
    </style:style>
    <style:style style:name="T436" style:parent-style-name="預設段落字型" style:family="text">
      <style:text-properties style:font-name="標楷體" style:font-name-asian="標楷體" style:font-name-complex="標楷體"/>
    </style:style>
    <style:style style:name="T437" style:parent-style-name="預設段落字型" style:family="text">
      <style:text-properties style:font-name="標楷體" style:font-name-asian="標楷體" style:font-name-complex="標楷體"/>
    </style:style>
    <style:style style:name="T438" style:parent-style-name="預設段落字型" style:family="text">
      <style:text-properties style:font-name="標楷體" style:font-name-asian="標楷體" style:font-name-complex="標楷體"/>
    </style:style>
    <style:style style:name="T43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style:font-name-complex="標楷體"/>
    </style:style>
    <style:style style:name="P441" style:parent-style-name="內文" style:family="paragraph">
      <style:paragraph-properties fo:widows="2" fo:orphans="2" style:line-height-at-least="0.2777in" fo:margin-left="0.1951in" fo:text-indent="0.1in">
        <style:tab-stops/>
      </style:paragraph-properties>
      <style:text-properties style:font-name="標楷體" style:font-name-asian="標楷體" style:font-name-complex="標楷體"/>
    </style:style>
    <style:style style:name="TableColumn443" style:family="table-column">
      <style:table-column-properties style:column-width="8.7354in"/>
    </style:style>
    <style:style style:name="Table442" style:family="table">
      <style:table-properties style:width="8.7354in" fo:margin-left="0.1951in" table:align="left"/>
    </style:style>
    <style:style style:name="TableRow444" style:family="table-row">
      <style:table-row-properties/>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widows="2" fo:orphans="2" style:line-height-at-least="0.2777in" fo:text-indent="0.1986in"/>
    </style:style>
    <style:style style:name="T447" style:parent-style-name="預設段落字型" style:family="text">
      <style:text-properties style:font-name="標楷體" style:font-name-asian="標楷體" style:font-name-complex="標楷體"/>
    </style:style>
    <style:style style:name="T44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style:font-name-complex="標楷體" style:text-underline-type="single" style:text-underline-style="wave" style:text-underline-width="auto" style:text-underline-mode="continuous"/>
    </style:style>
    <style:style style:name="T450" style:parent-style-name="預設段落字型" style:family="text">
      <style:text-properties style:font-name="標楷體" style:font-name-asian="標楷體" style:font-name-complex="標楷體"/>
    </style:style>
    <style:style style:name="P451" style:parent-style-name="內文" style:family="paragraph">
      <style:paragraph-properties fo:widows="2" fo:orphans="2" fo:text-align="end" style:line-height-at-least="0.2777in"/>
    </style:style>
    <style:style style:name="T452" style:parent-style-name="預設段落字型" style:family="text">
      <style:text-properties style:font-name="標楷體" style:font-name-asian="標楷體" style:font-name-complex="標楷體" style:text-position="18.7% 100%" fo:font-size="8pt" style:font-size-asian="8pt"/>
    </style:style>
    <style:style style:name="T453" style:parent-style-name="預設段落字型" style:family="text">
      <style:text-properties style:font-name="標楷體" style:font-name-asian="標楷體" style:font-name-complex="標楷體"/>
    </style:style>
    <style:style style:name="T454" style:parent-style-name="預設段落字型" style:family="text">
      <style:text-properties style:font-name="標楷體" style:font-name-asian="標楷體" style:font-name-complex="標楷體" style:text-position="18.7% 100%" fo:font-size="8pt" style:font-size-asian="8pt"/>
    </style:style>
    <style:style style:name="T455" style:parent-style-name="預設段落字型" style:family="text">
      <style:text-properties style:font-name="標楷體" style:font-name-asian="標楷體" style:font-name-complex="標楷體"/>
    </style:style>
    <style:style style:name="T456" style:parent-style-name="預設段落字型" style:family="text">
      <style:text-properties style:font-name="標楷體" style:font-name-asian="標楷體" style:font-name-complex="標楷體" style:text-position="18.7% 100%" fo:font-size="8pt" style:font-size-asian="8pt"/>
    </style:style>
    <style:style style:name="T457" style:parent-style-name="預設段落字型" style:family="text">
      <style:text-properties style:font-name="標楷體" style:font-name-asian="標楷體" style:font-name-complex="標楷體"/>
    </style:style>
    <style:style style:name="T458" style:parent-style-name="預設段落字型" style:family="text">
      <style:text-properties style:font-name="標楷體" style:font-name-asian="標楷體" style:font-name-complex="標楷體" style:text-position="18.7% 100%" fo:font-size="8pt" style:font-size-asian="8pt"/>
    </style:style>
    <style:style style:name="T459" style:parent-style-name="預設段落字型" style:family="text">
      <style:text-properties style:font-name="標楷體" style:font-name-asian="標楷體" style:font-name-complex="標楷體"/>
    </style:style>
    <style:style style:name="T460" style:parent-style-name="預設段落字型" style:family="text">
      <style:text-properties style:font-name="標楷體" style:font-name-asian="標楷體" style:font-name-complex="標楷體" style:text-position="18.7% 100%" fo:font-size="8pt" style:font-size-asian="8pt"/>
    </style:style>
    <style:style style:name="T461" style:parent-style-name="預設段落字型" style:family="text">
      <style:text-properties style:font-name="標楷體" style:font-name-asian="標楷體" style:font-name-complex="標楷體"/>
    </style:style>
    <style:style style:name="P462" style:parent-style-name="內文" style:family="paragraph">
      <style:paragraph-properties style:line-height-at-least="0.2777in" fo:margin-left="0.1965in" fo:text-indent="-0.1965in">
        <style:tab-stops/>
      </style:paragraph-properties>
      <style:text-properties style:font-name="標楷體" style:font-name-asian="標楷體" style:font-name-complex="標楷體"/>
    </style:style>
    <style:style style:name="P463" style:parent-style-name="內文" style:family="paragraph">
      <style:paragraph-properties style:line-height-at-least="0.2777in" fo:margin-left="0.1951in" fo:text-indent="0.0986in">
        <style:tab-stops/>
      </style:paragraph-properties>
      <style:text-properties style:font-name="標楷體" style:font-name-asian="標楷體" style:font-name-complex="標楷體"/>
    </style:style>
    <style:style style:name="P464" style:parent-style-name="內文" style:family="paragraph">
      <style:paragraph-properties style:line-height-at-least="0.2777in" fo:margin-left="0.1951in" fo:text-indent="0.0986in">
        <style:tab-stops/>
      </style:paragraph-properties>
      <style:text-properties style:font-name="標楷體" style:font-name-asian="標楷體" style:font-name-complex="標楷體"/>
    </style:style>
    <style:style style:name="P465" style:parent-style-name="內文" style:family="paragraph">
      <style:paragraph-properties style:line-height-at-least="0.2777in" fo:margin-left="0.1965in" fo:text-indent="-0.1965in">
        <style:tab-stops/>
      </style:paragraph-properties>
    </style:style>
    <style:style style:name="T466" style:parent-style-name="預設段落字型" style:family="text">
      <style:text-properties style:font-name="標楷體" style:font-name-asian="標楷體" style:font-name-complex="標楷體"/>
    </style:style>
    <style:style style:name="T467" style:parent-style-name="預設段落字型" style:family="text">
      <style:text-properties style:font-name="標楷體" style:font-name-asian="標楷體" style:font-name-complex="標楷體"/>
    </style:style>
    <style:style style:name="T468" style:parent-style-name="預設段落字型" style:family="text">
      <style:text-properties style:font-name="標楷體" style:font-name-asian="標楷體" style:font-name-complex="標楷體"/>
    </style:style>
    <style:style style:name="T469" style:parent-style-name="預設段落字型" style:family="text">
      <style:text-properties style:font-name="標楷體" style:font-name-asian="標楷體" style:font-name-complex="標楷體"/>
    </style:style>
    <style:style style:name="T470" style:parent-style-name="預設段落字型" style:family="text">
      <style:text-properties style:font-name="標楷體" style:font-name-asian="標楷體" style:font-name-complex="標楷體"/>
    </style:style>
    <style:style style:name="T471" style:parent-style-name="預設段落字型" style:family="text">
      <style:text-properties style:font-name="標楷體" style:font-name-asian="標楷體" style:font-name-complex="標楷體"/>
    </style:style>
    <style:style style:name="T472" style:parent-style-name="預設段落字型" style:family="text">
      <style:text-properties style:font-name="標楷體" style:font-name-asian="標楷體" style:font-name-complex="標楷體"/>
    </style:style>
    <style:style style:name="T473" style:parent-style-name="預設段落字型" style:family="text">
      <style:text-properties style:font-name="標楷體" style:font-name-asian="標楷體" style:font-name-complex="標楷體"/>
    </style:style>
    <style:style style:name="TableColumn475" style:family="table-column">
      <style:table-column-properties style:column-width="8.734in"/>
    </style:style>
    <style:style style:name="Table474" style:family="table">
      <style:table-properties style:width="8.734in" fo:margin-left="0.1965in" table:align="left"/>
    </style:style>
    <style:style style:name="TableRow476" style:family="table-row">
      <style:table-row-properties/>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style:line-height-at-least="0.2777in" fo:text-indent="0.393in"/>
      <style:text-properties style:font-name="標楷體" style:font-name-asian="標楷體" style:font-name-complex="標楷體"/>
    </style:style>
    <style:style style:name="P479" style:parent-style-name="內文" style:family="paragraph">
      <style:paragraph-properties style:line-height-at-least="0.2777in" fo:margin-left="0.1965in" fo:text-indent="-0.1965in">
        <style:tab-stops/>
      </style:paragraph-properties>
      <style:text-properties style:font-name="標楷體" style:font-name-asian="標楷體" style:font-name-complex="標楷體"/>
    </style:style>
    <style:style style:name="P480" style:parent-style-name="內文" style:family="paragraph">
      <style:paragraph-properties style:line-height-at-least="0.2777in" fo:margin-left="0.1951in" fo:text-indent="0.0986in">
        <style:tab-stops/>
      </style:paragraph-properties>
      <style:text-properties style:font-name="標楷體" style:font-name-asian="標楷體" style:font-name-complex="標楷體"/>
    </style:style>
    <style:style style:name="P481" style:parent-style-name="內文" style:family="paragraph">
      <style:paragraph-properties style:line-height-at-least="0.2777in" fo:margin-left="0.1951in" fo:text-indent="0.0986in">
        <style:tab-stops/>
      </style:paragraph-properties>
      <style:text-properties style:font-name="標楷體" style:font-name-asian="標楷體" style:font-name-complex="標楷體"/>
    </style:style>
    <style:style style:name="TableColumn483" style:family="table-column">
      <style:table-column-properties style:column-width="8.7354in"/>
    </style:style>
    <style:style style:name="Table482" style:family="table">
      <style:table-properties style:width="8.7354in" fo:margin-left="0.1951in" table:align="left"/>
    </style:style>
    <style:style style:name="TableRow484" style:family="table-row">
      <style:table-row-properties/>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style:line-height-at-least="0.2777in" fo:text-indent="0.3951in"/>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P493" style:parent-style-name="內文" style:family="paragraph">
      <style:paragraph-properties style:line-height-at-least="0.2777in" fo:margin-left="0.1965in" fo:text-indent="-0.1965in">
        <style:tab-stops/>
      </style:paragraph-properties>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ableColumn505" style:family="table-column">
      <style:table-column-properties style:column-width="8.734in"/>
    </style:style>
    <style:style style:name="Table504" style:family="table">
      <style:table-properties style:width="8.734in" fo:margin-left="0.1965in" table:align="left"/>
    </style:style>
    <style:style style:name="TableRow506" style:family="table-row">
      <style:table-row-properties/>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margin-left="0.0006in" fo:text-indent="0.3902in">
        <style:tab-stops/>
      </style:paragraph-properties>
      <style:text-properties style:font-name="標楷體" style:font-name-asian="標楷體"/>
    </style:style>
    <style:style style:name="P509" style:parent-style-name="內文" style:family="paragraph">
      <style:paragraph-properties fo:margin-left="0.1965in" fo:text-indent="-0.1965in">
        <style:tab-stops>
          <style:tab-stop style:type="left" style:position="0.0993in"/>
        </style:tab-stops>
      </style:paragraph-properties>
      <style:text-properties style:font-name="標楷體" style:font-name-asian="標楷體"/>
    </style:style>
    <style:style style:name="TableColumn511" style:family="table-column">
      <style:table-column-properties style:column-width="8.734in"/>
    </style:style>
    <style:style style:name="Table510" style:family="table">
      <style:table-properties style:width="8.734in" fo:margin-left="0.1965in" table:align="left"/>
    </style:style>
    <style:style style:name="TableRow512" style:family="table-row">
      <style:table-row-properties/>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margin-left="0.0986in" fo:margin-right="0.0652in" fo:text-indent="0.293in">
        <style:tab-stops/>
      </style:paragraph-properties>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9" style:parent-style-name="預設段落字型" style:family="text">
      <style:text-properties style:font-name="標楷體" style:font-name-asian="標楷體"/>
    </style:style>
    <style:style style:name="P520" style:parent-style-name="內文" style:family="paragraph">
      <style:paragraph-properties>
        <style:tab-stops>
          <style:tab-stop style:type="left" style:position="0.2958in"/>
        </style:tab-stops>
      </style:paragraph-properties>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style:style>
    <style:style style:name="P542" style:parent-style-name="內文" style:family="paragraph">
      <style:text-properties style:font-name="標楷體" style:font-name-asian="標楷體"/>
    </style:style>
    <style:style style:name="P543" style:parent-style-name="內文" style:family="paragraph">
      <style:paragraph-properties fo:margin-left="0.2951in">
        <style:tab-stops/>
      </style:paragraph-properties>
      <style:text-properties style:font-name="標楷體" style:font-name-asian="標楷體"/>
    </style:style>
    <style:style style:name="P544" style:parent-style-name="內文" style:family="paragraph">
      <style:paragraph-properties fo:margin-left="0.2951in">
        <style:tab-stops/>
      </style:paragraph-properties>
      <style:text-properties style:font-name="標楷體" style:font-name-asian="標楷體"/>
    </style:style>
    <style:style style:name="P545" style:parent-style-name="內文" style:family="paragraph">
      <style:paragraph-properties fo:margin-left="0.2951in">
        <style:tab-stops/>
      </style:paragraph-properties>
      <style:text-properties style:font-name="標楷體" style:font-name-asian="標楷體"/>
    </style:style>
    <style:style style:name="P546" style:parent-style-name="內文" style:family="paragraph">
      <style:paragraph-properties fo:margin-left="0.2951in">
        <style:tab-stops/>
      </style:paragraph-properties>
      <style:text-properties style:font-name="標楷體" style:font-name-asian="標楷體"/>
    </style:style>
    <style:style style:name="TableColumn548" style:family="table-column">
      <style:table-column-properties style:column-width="8.734in"/>
    </style:style>
    <style:style style:name="Table547" style:family="table">
      <style:table-properties style:width="8.734in" fo:margin-left="0.1965in" table:align="left"/>
    </style:style>
    <style:style style:name="TableRow549" style:family="table-row">
      <style:table-row-properties/>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style:line-height-at-least="0.25in" fo:margin-left="0.0986in" fo:margin-right="0.0763in" fo:text-indent="0.3937in">
        <style:tab-stops/>
      </style:paragraph-properties>
      <style:text-properties style:font-name="標楷體" style:font-name-asian="標楷體"/>
    </style:style>
    <style:style style:name="P552" style:parent-style-name="內文" style:family="paragraph">
      <style:paragraph-properties style:line-height-at-least="0.25in" fo:margin-left="0.0986in" fo:margin-right="0.0763in" fo:text-indent="0.3937in">
        <style:tab-stops/>
      </style:paragraph-properties>
      <style:text-properties style:font-name="標楷體" style:font-name-asian="標楷體"/>
    </style:style>
    <style:style style:name="P553" style:parent-style-name="內文" style:family="paragraph">
      <style:paragraph-properties style:line-height-at-least="0.25in" fo:margin-left="0.0986in" fo:margin-right="0.0763in" fo:text-indent="0.3937in">
        <style:tab-stops/>
      </style:paragraph-properties>
      <style:text-properties style:font-name="標楷體" style:font-name-asian="標楷體"/>
    </style:style>
    <style:style style:name="P554" style:parent-style-name="內文" style:family="paragraph">
      <style:paragraph-properties style:line-height-at-least="0.25in" fo:margin-left="0.0986in" fo:margin-right="0.0763in" fo:text-indent="0.3937in">
        <style:tab-stops/>
      </style:paragraph-properties>
      <style:text-properties style:font-name="標楷體" style:font-name-asian="標楷體"/>
    </style:style>
    <style:style style:name="P555" style:parent-style-name="內文" style:family="paragraph">
      <style:paragraph-properties style:line-height-at-least="0.25in" fo:margin-left="0.0986in" fo:margin-right="0.0763in" fo:text-indent="0.3937in">
        <style:tab-stops/>
      </style:paragraph-properties>
      <style:text-properties style:font-name="標楷體" style:font-name-asian="標楷體"/>
    </style:style>
    <style:style style:name="P556" style:parent-style-name="內文" style:family="paragraph">
      <style:paragraph-properties style:line-height-at-least="0.25in" fo:margin-left="0.0986in" fo:margin-right="0.0763in" fo:text-indent="0.3937in">
        <style:tab-stops/>
      </style:paragraph-properties>
      <style:text-properties style:font-name="標楷體" style:font-name-asian="標楷體"/>
    </style:style>
    <style:style style:name="P557" style:parent-style-name="內文" style:family="paragraph">
      <style:paragraph-properties fo:text-align="end" style:line-height-at-least="0.25in" fo:margin-left="0.0986in" fo:margin-right="0.0763in" fo:text-indent="0.3937in">
        <style:tab-stops/>
      </style:paragraph-properties>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style:style>
    <style:style style:name="P561" style:parent-style-name="內文" style:family="paragraph">
      <style:paragraph-properties style:line-height-at-least="0.2777in" fo:margin-left="0.1965in" fo:text-indent="-0.1965in">
        <style:tab-stops/>
      </style:paragraph-properties>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P579" style:parent-style-name="內文" style:family="paragraph">
      <style:text-properties style:font-name="標楷體" style:font-name-asian="標楷體" fo:font-size="14pt" style:font-size-asian="14pt"/>
    </style:style>
    <style:style style:name="P580" style:parent-style-name="內文" style:family="paragraph">
      <style:paragraph-properties fo:widows="2" fo:orphans="2"/>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新北市立溪崑國民中學106學年度第二學期第二次定期評量國文科<text:s/>試題卷</text:p>
      <text:p text:style-name="P10"><text:span text:style-name="T11">九</text:span><text:span text:style-name="T12"><draw:connector draw:type="line" svg:x1="0.05486in" svg:y1="0.41944in" svg:x2="8.92986in" svg:y2="0.41944in" draw:z-index="251659264" draw:id="id0" draw:style-name="a0" draw:name="直線接點 1" text:anchor-type="paragraph"><svg:title/><svg:desc/></draw:connector></text:span><text:span text:style-name="T13">年級</text:span><text:span text:style-name="T14">　　　</text:span><text:span text:style-name="T15">班 座號</text:span><text:span text:style-name="T16">　　　</text:span><text:span text:style-name="T17"><text:s/>姓名</text:span><text:span text:style-name="T18">　　　　　　　　</text:span><text:span text:style-name="T19"><text:s/></text:span></text:p>
      <text:p text:style-name="P20">選擇題共40題<text:s text:c="2"/>每題2.5分</text:p>
      <text:p text:style-name="P21">1.下列選項中「」注音寫成國字後，何者字形前後相同?</text:p>
      <text:p text:style-name="P22">(A)<text:tab/>不明「ㄐㄧㄡˋ」裡/不再追「ㄐㄧㄡˋ」<text:s text:c="8"/><text:s/><text:s text:c="3"/>(B)負「ㄐㄧˊ」求學/「ㄐㄧˊㄐㄧˊ」可危</text:p>
      <text:p text:style-name="P23">(C)<text:tab/>「ㄔㄣˊㄔㄣˊ」相因/五味雜「ㄔㄣˊ」<text:s text:c="11"/><text:s/>(D)待價而「ㄍㄨ」/評「ㄍㄨ」風險</text:p>
      <text:p text:style-name="P24">2.下列選項中「」的字，何者讀音前後相同?</text:p>
      <text:p text:style-name="P25">(A)<text:tab/>「挑」剔/「挑」撥<text:s text:c="23"/>(B)「解」元/押「解」</text:p>
      <text:p text:style-name="P26">(C)<text:tab/>「質」樸/人「質」<text:s text:c="23"/>(D)<text:tab/>鉅細「靡」遺/生活「靡」爛</text:p>
      <text:p text:style-name="P27">3.<text:tab/>下列選項詞語的詞性結構，何者兩兩相同?</text:p>
      <text:p text:style-name="P28">(A)雞皮鶴髮/暮鼓晨鐘<text:s text:c="30"/>(B)風葉露穗/水落石出</text:p>
      <text:p text:style-name="P29">(C)搔首弄姿/胡言亂語<text:s text:c="30"/>(D)亡鈇意鄰/塵務經心</text:p>
      <text:p text:style-name="P30"><text:span text:style-name="T31">4.</text:span><text:span text:style-name="T32">越縵堂日記</text:span><text:span text:style-name="T33">中「然或精神不振，或塵務經心，便亦不能領略，此事固當有福」</text:span><text:span text:style-name="T34">。</text:span><text:span text:style-name="T35">作者認為享受夜讀之樂必須要有何條件?</text:span></text:p>
      <text:p text:style-name="P36">(A)<text:tab/>生活不虞匱乏<text:s text:c="32"/>(B)<text:tab/>企圖心旺盛</text:p>
      <text:p text:style-name="P37">(C)<text:tab/>專心領略避免俗事打擾<text:s text:c="24"/>(D)<text:tab/>不汲汲於富貴</text:p>
      <text:p text:style-name="P38">5. 下列選項中何者用字正確?</text:p>
      <text:p text:style-name="P39"><text:span text:style-name="T40">(A)</text:span><text:span text:style-name="T41"><text:tab/>哈</text:span><text:span text:style-name="T42">韓</text:span><text:span text:style-name="T43">族對於有關偶像的流行事物總是趨之若騖</text:span><text:span text:style-name="T44">。</text:span></text:p>
      <text:p text:style-name="P45">(B)<text:tab/>他和員工一向平起平坐，不愛繁文褥節。</text:p>
      <text:p text:style-name="P46">(C)<text:tab/>因為缺乏衛生常識，藥品亦不足，非洲的醫療改革舉步為艱。</text:p>
      <text:p text:style-name="P47">(D)<text:tab/>公司財務入不敷出的消息上了新聞，果然引起軒然大波。<text:s/></text:p>
      <text:p text:style-name="P48"><text:span text:style-name="T49">6.有關</text:span><text:span text:style-name="T50">呂氏春秋</text:span><text:span text:style-name="T51">一書敘述何者正確?</text:span></text:p>
      <text:p text:style-name="P52"><text:span text:style-name="T53">(A)</text:span><text:span text:style-name="T54"><text:tab/></text:span><text:span text:style-name="T55">全書完成於</text:span><text:span text:style-name="T56">秦</text:span><text:span text:style-name="T57">統一天下後</text:span><text:span text:style-name="T58"><text:s text:c="22"/></text:span><text:span text:style-name="T59">(</text:span><text:span text:style-name="T60">B</text:span><text:span text:style-name="T61">)</text:span><text:span text:style-name="T62"><text:tab/>為</text:span><text:span text:style-name="T63">呂不韋</text:span><text:span text:style-name="T64">創作</text:span></text:p>
      <text:p text:style-name="P65"><text:span text:style-name="T66">(</text:span><text:span text:style-name="T67">C</text:span><text:span text:style-name="T68">)</text:span><text:span text:style-name="T69"><text:tab/>收錄先</text:span><text:span text:style-name="T70">秦</text:span><text:span text:style-name="T71">各派學說及大量歷史事例</text:span><text:span text:style-name="T72"><text:s text:c="14"/></text:span><text:span text:style-name="T73">(</text:span><text:span text:style-name="T74">D</text:span><text:span text:style-name="T75">)</text:span><text:span text:style-name="T76"><text:tab/>編撰目的是宣揚</text:span><text:span text:style-name="T77">秦</text:span><text:span text:style-name="T78">王治國成效</text:span></text:p>
      <text:p text:style-name="P79"><text:span text:style-name="T80">7. 下列選項「」</text:span><text:span text:style-name="T81">中</text:span><text:span text:style-name="T82">詞語何者使用</text:span><text:span text:style-name="T83">不當</text:span><text:span text:style-name="T84">?</text:span></text:p>
      <text:p text:style-name="P85">(A)公園裡不時傳來孩子們「琅琅」笑聲<text:s text:c="18"/>(B)他在會議中「侃侃」而談自己的經營理念</text:p>
      <text:p text:style-name="P86">(C)因為抽血檢查禁食一餐的我，早就餓得飢腸「轆轆」<text:s text:c="4"/>(D)看到小丑表演的滑稽模樣，讓他不禁「噗哧」一笑</text:p>
      <text:p text:style-name="P87">8.「受到痛苦，我就叫喊，流眼淚；遇到卑鄙，我就憤慨；看到骯髒，我就憎惡。在我看來，只有這才叫生活。」（契訶夫）下列何者最能詮釋這段話的涵義？(A)生活就是情感能夠自然地流露(B)生活瑣事會使負面情緒油然而生(C)唯有呈現猙獰的一面才能遏止罪惡(D)控管好自己的情緒才能享受真正的生活</text:p>
      <text:p text:style-name="P88">9. 「器小不可盛大，短綆不可汲深」含意為何?</text:p>
      <text:p text:style-name="P89">(A)<text:tab/>事非經過不知難<text:s text:c="27"/><text:s text:c="2"/><text:s/>(B)小才不可大用</text:p>
      <text:p text:style-name="P90">(C)<text:tab/>殺雞焉用牛刀<text:s text:c="32"/>(D)<text:tab/>龍困淺灘，虎落平陽</text:p>
      <text:p text:style-name="P91"><text:span text:style-name="T92">10. 「無為而不竊鈇也」採用兩個否定詞來加強肯定，下列各句何者</text:span><text:span text:style-name="T93">不是</text:span><text:span text:style-name="T94">此用法?</text:span></text:p>
      <text:p text:style-name="P95">(A)<text:tab/>警察休假旅遊，「無巧不成書」，遇到行跡可疑的男子向前盤查</text:p>
      <text:p text:style-name="P96"><text:span text:style-name="T97">(B)</text:span><text:span text:style-name="T98"><text:tab/></text:span><text:span text:style-name="T99">蘇軾</text:span><text:span text:style-name="T100">心境豁達，即使遭貶仍「無入而不自得」</text:span></text:p>
      <text:p text:style-name="P101">(C)<text:tab/>他是個「不學無術」終日吹噓的地痞流氓</text:p>
      <text:p text:style-name="P102">(D)<text:tab/>所謂「不打不相識」，原來你也是自己人</text:p>
      <text:p text:style-name="P103">11. 下列成語何者用字完全正確?</text:p>
      <text:p text:style-name="P104">(A)<text:tab/>察顏觀色/篷生麻中/驍勇善戰/爭峰相對 <text:s/><text:s text:c="13"/><text:s text:c="3"/>(B)枕流漱石/越俎代庖/渙然冰釋/額首稱慶</text:p>
      <text:p text:style-name="P105">(C)<text:tab/>歌臺舞榭/頑廉懦立/一蹴可幾/拾遺補闕<text:s text:c="15"/><text:s text:c="2"/><text:s/>(D)開門緝盜/風塵僕僕/偃武修文/殺雞儆猴</text:p>
      <text:p text:style-name="P106">12.「一隻一隻生命的小船/全部停泊在睡眠的港灣/風從夜的海面上老死/鼾聲的微波在恬靜的呼吸/只有我的一隻還衝跌在黑的浪頭上/暴風在帆布上鼓盪/心，拋不下錨/思想的繩索越放越長」請選出最恰當的題目?</text:p>
      <text:p text:style-name="P107">(A)靈感(B)失眠(C)夜讀(D)遠遊</text:p>
      <text:p text:style-name="P108"/>
      <text:soft-page-break/>
      <text:p text:style-name="P109"><text:span text:style-name="T110">13</text:span><text:span text:style-name="T111">.</text:span><text:span text:style-name="T112">對於文句體會，</text:span><text:span text:style-name="T113">下列選項</text:span><text:span text:style-name="T114">何者正確？（A)2008</text:span><text:span text:style-name="T115">諾貝爾</text:span><text:span text:style-name="T116">物理獎得主</text:span><text:span text:style-name="T117">小林誠</text:span><text:span text:style-name="T118">：「作研究最重要的就是好奇心，有好奇心才能產生多種想法。」</text:span><text:span text:style-name="T119">－－</text:span><text:span text:style-name="T120">不要被</text:span><text:span text:style-name="T121">傳統觀念制約而否定其他異議</text:span><text:span text:style-name="T122">（B)1973</text:span><text:span text:style-name="T123">諾貝爾</text:span><text:span text:style-name="T124">物理獎得主</text:span><text:span text:style-name="T125">江崎玲於奈</text:span><text:span text:style-name="T126">：「不要怕大師。」</text:span><text:span text:style-name="T127">－－</text:span><text:span text:style-name="T128">要求新求變，努力創造發想（C)</text:span><text:span text:style-name="T129">洪蘭</text:span><text:span text:style-name="T130">：「讓孩子多遊戲，與同伴玩耍，培養領袖的能力。」</text:span><text:span text:style-name="T131">－－</text:span><text:span text:style-name="T132">從做中學，遊戲可增進智慧聰敏的力量（D)</text:span><text:span text:style-name="T133">史丹佛</text:span><text:span text:style-name="T134">大學教授</text:span><text:span text:style-name="T135">傑爾</text:span><text:span text:style-name="T136">：「培養創造力，首先要跳脫框架思維，要永遠像小飛俠</text:span><text:span text:style-name="T137">彼得潘</text:span><text:span text:style-name="T138">一樣，『永遠拒絕長大』。」</text:span><text:span text:style-name="T139">－－</text:span><text:span text:style-name="T140">要時常保有一顆赤子之心</text:span></text:p>
      <text:p text:style-name="P141"><text:span text:style-name="T142">14.關於</text:span><text:span text:style-name="T143">&lt;</text:span><text:span text:style-name="T144">齊</text:span><text:span text:style-name="T145">王好射</text:span><text:span text:style-name="T146">&gt;</text:span><text:span text:style-name="T147">一文，下列敘述何者正確？</text:span></text:p>
      <text:p text:style-name="P148"><text:span text:style-name="T149">（A)「</text:span><text:span text:style-name="T150">齊宣王</text:span><text:span text:style-name="T151">好射」是說</text:span><text:span text:style-name="T152">齊宣王</text:span><text:span text:style-name="T153">箭術精湛，是好射手</text:span></text:p>
      <text:p text:style-name="P154">(B)「左右皆試引之，中關而止」指眾人皆矯揉造作，把弓拉開一半</text:p>
      <text:p text:style-name="P155"><text:span text:style-name="T156">（C)</text:span><text:span text:style-name="T157">齊宣王</text:span><text:span text:style-name="T158">「說人之謂己能用彊弓也」是希冀別人鼓勵，來增強自己的能力</text:span></text:p>
      <text:p text:style-name="P159"><text:span text:style-name="T160">（D)若想要諍諫</text:span><text:span text:style-name="T161">宣王</text:span><text:span text:style-name="T162">，可以用「不以物喜，不以己悲」</text:span></text:p>
      <text:p text:style-name="P163"><text:span text:style-name="T164">15詞</text:span><text:span text:style-name="T165">彙在句中改變原來的詞性稱「轉品」，如「風葉露穗」的「風」，「名</text:span><text:span text:style-name="T166">」</text:span><text:span text:style-name="T167">詞</text:span><text:span text:style-name="T168">變「動」詞，下列選項何者</text:span><text:span text:style-name="T169">非</text:span><text:span text:style-name="T170">此用法？</text:span></text:p>
      <text:p text:style-name="P171"><text:span text:style-name="T172"><text:s text:c="2"/></text:span><text:span text:style-name="T173">（A)</text:span><text:span text:style-name="T174">沛公</text:span><text:span text:style-name="T175">「軍」壩上，未得與</text:span><text:span text:style-name="T176">項羽</text:span><text:span text:style-name="T177">相見</text:span><text:span text:style-name="T178"><text:s text:c="18"/></text:span><text:span text:style-name="T179">（B)「</text:span><text:span text:style-name="T180">衣</text:span><text:span text:style-name="T181">」</text:span><text:span text:style-name="T182">錦還鄉</text:span></text:p>
      <text:p text:style-name="P183"><text:s text:c="2"/>（C)晚來天欲「雪」<text:s text:c="34"/>（D)最是秋風管閒事，紅他楓葉「白」人頭</text:p>
      <text:p text:style-name="P184"><text:span text:style-name="T185">16.</text:span><text:span text:style-name="T186">&lt;</text:span><text:span text:style-name="T187">齊</text:span><text:span text:style-name="T188">王好射</text:span><text:span text:style-name="T189">&gt;</text:span><text:span text:style-name="T190">文中，左右近臣對</text:span><text:span text:style-name="T191">宣王</text:span><text:span text:style-name="T192">說：「此不下九石，非王，其孰能用是？」他們（左右）的心態為何？</text:span></text:p>
      <text:p text:style-name="P193"><text:s text:c="2"/>（A)逢迎阿諛（B)勇於認錯（C)敷衍塞責（D)坦白真相</text:p>
      <text:p text:style-name="P194">17.大杯大個性飲料</text:p>
      <table:table table:style-name="Table195">
        <table:table-columns>
          <table:table-column table:style-name="TableColumn196"/>
          <table:table-column table:style-name="TableColumn197"/>
          <table:table-column table:style-name="TableColumn198"/>
        </table:table-columns>
        <table:table-row table:style-name="TableRow199">
          <table:table-cell table:style-name="TableCell200">
            <text:p text:style-name="P201">果汁類</text:p>
          </table:table-cell>
          <table:table-cell table:style-name="TableCell202">
            <text:p text:style-name="P203">奶茶類</text:p>
          </table:table-cell>
          <table:table-cell table:style-name="TableCell204">
            <text:p text:style-name="P205">茶類</text:p>
          </table:table-cell>
        </table:table-row>
        <table:table-row table:style-name="TableRow206">
          <table:table-cell table:style-name="TableCell207">
            <text:p text:style-name="P208">東施笑顰蘋果汁</text:p>
            <text:p text:style-name="P209">欲窮千里木瓜汁</text:p>
            <text:p text:style-name="P210">一馬當先鮮果茶</text:p>
            <text:p text:style-name="P211">吳三桂圓紅棗茶</text:p>
          </table:table-cell>
          <table:table-cell table:style-name="TableCell212">
            <text:p text:style-name="P213">不除窗前滿綠奶</text:p>
            <text:p text:style-name="P214">牧童遙指杏仁茶</text:p>
            <text:p text:style-name="P215">如數家珍珠奶茶</text:p>
            <text:p text:style-name="P216">梁山伯爵鮮奶茶</text:p>
          </table:table-cell>
          <table:table-cell table:style-name="TableCell217">
            <text:p text:style-name="P218">省電燈泡沫紅茶</text:p>
            <text:p text:style-name="P219">我會背圓周綠茶</text:p>
            <text:p text:style-name="P220">醋醋憐芳草紅茶</text:p>
            <text:p text:style-name="P221">最愛菲力普洱茶</text:p>
          </table:table-cell>
        </table:table-row>
      </table:table>
      <text:p text:style-name="P222"><text:span text:style-name="T223"><text:s text:c="3"/></text:span><text:span text:style-name="T224">下列飲料名稱何者與諧音技巧</text:span><text:span text:style-name="T225">無關</text:span><text:span text:style-name="T226">?</text:span></text:p>
      <text:p text:style-name="P227">(A)吳三桂圓紅棗茶<text:s text:c="32"/>(B)我會背圓周綠茶</text:p>
      <text:p text:style-name="P228">(C)醋醋憐芳草紅茶<text:s text:c="32"/>(D)欲窮千里木瓜汁</text:p>
      <text:p text:style-name="P229"><text:span text:style-name="T230">18.「一泓清可沁詩脾，冷暖年來只自知。流出</text:span><text:span text:style-name="T231">西湖</text:span><text:span text:style-name="T232">載歌舞，回頭不似在山時。」此詩表面上寫</text:span><text:span text:style-name="T233">西湖</text:span><text:span text:style-name="T234">飛來峰下之冷泉，實寓何種道理？（A)清者自清，濁者自濁（B)光陰似水，珍惜寸陰（C)苦海無邊，回頭是岸（D)人性本善，習久漸遷</text:span></text:p>
      <text:p text:style-name="P235"><text:span text:style-name="T236">19「你的悠然自得，我卻束手無策，我的心痛竟是你的快樂。」</text:span><text:span text:style-name="T237">（</text:span><text:span text:style-name="T238">張學友</text:span><text:span text:style-name="T239"><text:s/>&lt;</text:span><text:span text:style-name="T240">心如刀割</text:span><text:span text:style-name="T241">&gt;</text:span><text:span text:style-name="T242">）</text:span><text:span text:style-name="T243">下列何句修辭亦採用相同方式？</text:span></text:p>
      <text:p text:style-name="P244"><text:span text:style-name="T245"><text:s text:c="2"/></text:span><text:span text:style-name="T246">（A)命運如果有門，名字就叫心門，並不是能不能，而是肯不肯</text:span><text:span text:style-name="T247">（</text:span><text:span text:style-name="T248">五月天</text:span><text:span text:style-name="T249"><text:s/></text:span><text:span text:style-name="T250">&lt;</text:span><text:span text:style-name="T251">第二人生</text:span><text:span text:style-name="T252">&gt;</text:span><text:span text:style-name="T253">）</text:span></text:p>
      <text:p text:style-name="P254"><text:span text:style-name="T255"><text:s text:c="2"/></text:span><text:span text:style-name="T256">（B)就算整個世界被寂寞綁票，我也不會奔跑</text:span><text:span text:style-name="T257">（</text:span><text:span text:style-name="T258">蘇打綠</text:span><text:span text:style-name="T259"><text:s/>&lt;</text:span><text:span text:style-name="T260">小情歌</text:span><text:span text:style-name="T261">&gt;</text:span><text:span text:style-name="T262">）</text:span></text:p>
      <text:p text:style-name="P263"><text:span text:style-name="T264"><text:s text:c="2"/></text:span><text:span text:style-name="T265">（C)夢為努力澆了水，愛在背後往前推</text:span><text:span text:style-name="T266">（</text:span><text:span text:style-name="T267">林俊傑</text:span><text:span text:style-name="T268"><text:s/>&lt;</text:span><text:span text:style-name="T269">不為誰而作的歌</text:span><text:span text:style-name="T270">&gt;</text:span><text:span text:style-name="T271">）</text:span></text:p>
      <text:p text:style-name="P272"><text:span text:style-name="T273"><text:s text:c="2"/></text:span><text:span text:style-name="T274">（D)聞不到綠意盎然，只享受到烏煙瘴氣</text:span><text:span text:style-name="T275">（</text:span><text:span text:style-name="T276">周杰倫</text:span><text:span text:style-name="T277"><text:s/>&lt;</text:span><text:span text:style-name="T278">梯田</text:span><text:span text:style-name="T279">&gt;</text:span><text:span text:style-name="T280">）</text:span></text:p>
      <text:p text:style-name="P281"><text:span text:style-name="T282">20 甲.流離的風帆莫停靠/__ __的港灣/那善於眺望的燈塔/每逢夜晚</text:span><text:span text:style-name="T283">/</text:span><text:span text:style-name="T284">就點亮了鄉愁。（</text:span><text:span text:style-name="T285">焦桐</text:span><text:span text:style-name="T286">&lt;燈塔&gt;）</text:span></text:p>
      <text:p text:style-name="P287"><text:span text:style-name="T288"><text:s text:c="3"/>乙.子夜的燈/是一條未穿衣裳的/小河/你的信像一尾魚游來/讀水的溫</text:span><text:span text:style-name="T289">暖</text:span><text:span text:style-name="T290">/讀你額上動人的__ __。（</text:span><text:span text:style-name="T291">洛夫</text:span><text:span text:style-name="T292">&lt;子夜讀信&gt;）</text:span></text:p>
      <text:p text:style-name="P293">最適合填入的選項是？(A)僻靜/紋路（B)曲折/毛髮（C)浪高/繁霜（D)回憶/鱗片</text:p>
      <text:p text:style-name="P294"><text:span text:style-name="T295">2</text:span><text:span text:style-name="T296">1</text:span><text:span text:style-name="T297">.尺直的□□□/把景色割分為二/下面是粗筆快墨的茫茫/上面是無邊若夢的醉紅/點點飛揚的</text:span><text:span text:style-name="T298">閃</text:span><text:span text:style-name="T299">光/</text:span></text:p>
      <text:p text:style-name="P300"><text:span text:style-name="T301">忽上忽下的音符似</text:span><text:span text:style-name="T302">的</text:span><text:span text:style-name="T303">/正沉默</text:span><text:span text:style-name="T304">地</text:span><text:span text:style-name="T305">/演奏著□□/啊，久違了/比翼群飛的白鷺！（</text:span><text:span text:style-name="T306">葉維</text:span><text:span text:style-name="T307">廉</text:span><text:span text:style-name="T308">）</text:span></text:p>
      <text:p text:style-name="P309"><text:s text:c="3"/>詩中缺空宜填入何者？(A)下弦月/月光 (B)地平線/夕陽 (C)椰子樹/秋季 (D)天際線/稻浪</text:p>
      <text:p text:style-name="P310">22.「所謂順乎天、應乎人，才是革命。若天地反覆，陰陽逆變，春去冬至，秋後反夏，_________，那是災禍。革命須是向有光的地方走，而不是不入混亂、黑暗與奴役。」畫線處填入何者最恰當？</text:p>
      <text:p text:style-name="P311">(A)天地四時之運行，事實上就是變革，這種變革若是不能夠符合正理<text:s/></text:p>
      <text:p text:style-name="P312">(B)方向上不是考慮文明發展之正途，而是基於私人或小群體之利益<text:s/></text:p>
      <text:p text:style-name="P313">(C)野蠻的代替了文明的，粗鄙的壓制了儒雅的，暴虐的換下了開明的<text:s/></text:p>
      <text:p text:style-name="P314">(D)為多數人的利益而犧牲少數人，不爭取公平正義而興起抗爭</text:p>
      <text:p text:style-name="P315"><text:span text:style-name="T316">2</text:span><text:span text:style-name="T317">3</text:span><text:span text:style-name="T318">.「鐵箏猶似</text:span><text:span text:style-name="T319">巫峽</text:span><text:span text:style-name="T320">猿啼、子夜鬼哭，玉簫恰如_____。一個極盡慘厲淒切，一個即是柔媚婉轉。此高彼低，彼進此退，互不相下。」</text:span><text:span text:style-name="T321">（</text:span><text:span text:style-name="T322">射鵰英雄傳</text:span><text:span text:style-name="T323">）</text:span><text:span text:style-name="T324">根據文意，宜填何者？</text:span></text:p>
      <text:p text:style-name="P325">(A)虎嘯鷹揚，聲天動地 (B)崑崗鳳鳴，深閨私語 (C)巷犬低吠，樹洞鴟叫 (D)烏鵲噪啼，山谷狼嚎。</text:p>
      <text:soft-page-break/>
      <text:p text:style-name="P326"><text:span text:style-name="T327">2</text:span><text:span text:style-name="T328">4</text:span><text:span text:style-name="T329">.「</text:span><text:span text:style-name="T330">甘蠅</text:span><text:span text:style-name="T331">，古之善射者，彀弓而獸伏鳥下。弟子名</text:span><text:span text:style-name="T332">飛衛</text:span><text:span text:style-name="T333">，學射於</text:span><text:span text:style-name="T334">甘蠅</text:span><text:span text:style-name="T335">，而巧過其師。</text:span><text:span text:style-name="T336">紀昌</text:span><text:span text:style-name="T337">者，又學射於</text:span><text:span text:style-name="T338">飛衛</text:span><text:span text:style-name="T339">。」</text:span><text:span text:style-name="T340">《</text:span><text:span text:style-name="T341">列子</text:span><text:span text:style-name="T342">˙</text:span><text:span text:style-name="T343">湯問</text:span><text:span text:style-name="T344">》</text:span><text:span text:style-name="T345">文中人物師承關係</text:span><text:span text:style-name="T346">先後次序</text:span><text:span text:style-name="T347">為何？　</text:span></text:p>
      <text:p text:style-name="P348"><text:span text:style-name="T349">(A)</text:span><text:span text:style-name="T350">紀昌</text:span><text:span text:style-name="T351">→</text:span><text:span text:style-name="T352">飛衛</text:span><text:span text:style-name="T353">→</text:span><text:span text:style-name="T354">甘蠅</text:span><text:span text:style-name="T355"><text:s/>(B)</text:span><text:span text:style-name="T356">甘蠅</text:span><text:span text:style-name="T357">→</text:span><text:span text:style-name="T358">飛衛</text:span><text:span text:style-name="T359">→</text:span><text:span text:style-name="T360">紀昌</text:span><text:span text:style-name="T361"><text:s/>(C)</text:span><text:span text:style-name="T362">甘蠅</text:span><text:span text:style-name="T363">→</text:span><text:span text:style-name="T364">紀昌</text:span><text:span text:style-name="T365">→</text:span><text:span text:style-name="T366">飛衛</text:span><text:span text:style-name="T367"><text:s/>(D)</text:span><text:span text:style-name="T368">紀昌</text:span><text:span text:style-name="T369">→</text:span><text:span text:style-name="T370">甘蠅</text:span><text:span text:style-name="T371">→</text:span><text:span text:style-name="T372">飛衛</text:span><text:span text:style-name="T373">。</text:span></text:p>
      <text:p text:style-name="P374">25.「人們之所以寂寞，是因為不去修橋，反而築牆」這段話適合勸戒誰？</text:p>
      <text:p text:style-name="P375"><text:span text:style-name="T376">(A)孑然無依的</text:span><text:span text:style-name="T377">濟夏</text:span><text:span text:style-name="T378">　(B)遺世獨立的</text:span><text:span text:style-name="T379">吳秀</text:span><text:span text:style-name="T380"><text:s/>(C)一意孤行的</text:span><text:span text:style-name="T381">奉順</text:span><text:span text:style-name="T382">(D)羽化成仙的</text:span><text:span text:style-name="T383">安娜</text:span></text:p>
      <text:p text:style-name="P384">26.「有『美麗與智慧成反比』這種觀念的人，多半都是____心理，他們自己不能兩者兼得，就全盤否認別人的可能性。以訛傳訛的結果，造成一個人的外表出眾，反而______。」畫線處填入何者最恰當？</text:p>
      <text:p text:style-name="P385">(A)甜檸檬/質疑自己的才能 (B)酸葡萄/成為能力獲得肯定的絆腳石<text:s/></text:p>
      <text:p text:style-name="P386">(C)忌妒/也能有精彩的人生 (D)自卑/為眾人所妒忌。</text:p>
      <text:p text:style-name="P387">27.「提供知識和訊息的書籍，只能讓我們獲得『知性的喜悅』，但多數人更可望從閱讀獲得『心靈的悸動』。要想獲得這種『感動』，我們也許必須從傾訴個人情感，揭櫫人類理想與充滿想像力的小說、傳記、隨筆及哲學著作中去尋找。」下列何者正確？</text:p>
      <text:p text:style-name="P388">(A)閱讀時心靈的悸動比知性的喜悅重要 (B)讀者只希望從閱讀獲得感動<text:s/></text:p>
      <text:p text:style-name="P389"><text:span text:style-name="T390">(C)認真讀研</text:span><text:span text:style-name="T391">賈伯斯傳</text:span><text:span text:style-name="T392">只能獲得知性的喜悅 (D)閱讀</text:span><text:span text:style-name="T393">天龍八部</text:span><text:span text:style-name="T394">會有心靈的悸動。</text:span></text:p>
      <text:p text:style-name="P395"><text:span text:style-name="T396">2</text:span><text:span text:style-name="T397">8</text:span><text:span text:style-name="T398">.「腳</text:span><text:span text:style-name="T399">渴</text:span><text:span text:style-name="T400">望自由/腳逃離家/腳想要休息/腳要疲倦的主人回家」(</text:span><text:span text:style-name="T401">隱地</text:span><text:span text:style-name="T402">&lt;四行&gt;</text:span><text:span text:style-name="T403">) 這首詩想要表現出對家的感受為何？<text:s/></text:span></text:p>
      <text:p text:style-name="P404">(A)既期待又怕受傷害 (B)依賴眷戀不忍離 (C)想要掙脫又依戀 (D)愛恨交織</text:p>
      <text:p text:style-name="P405">29.下列文意何者正確？</text:p>
      <text:p text:style-name="P406">(A)愛是一種啞巴能夠講聾子也聽得懂的語言：愛只可意會不可言傳<text:s/></text:p>
      <text:p text:style-name="P407">(B)宿命論是那些缺乏意志力的弱者的藉口：沉湎於痛苦和失意者，需要希望<text:s/></text:p>
      <text:p text:style-name="P408">(C)說好的不要錦上添花，說壞的不要節外生枝：謠言止於智者<text:s/></text:p>
      <text:p text:style-name="P409">(D)不蹈無人之室，不入有室之門：人要遠嫌避禍。</text:p>
      <text:p text:style-name="P410">30.下列文句何者適切？</text:p>
      <text:p text:style-name="P411">(A)國家公園擁有壯麗險峻的峽谷，在大自然的巧奪天工下形成美不勝收景致。<text:s/></text:p>
      <text:p text:style-name="P412">(B)為了應付報告，他忙得整日沒進食，早已餓得搜索枯腸<text:s/></text:p>
      <text:p text:style-name="P413">(C)夜市的小吃很美味，無論何時，人潮總是多到摩頂放踵</text:p>
      <text:p text:style-name="P414">(D)大地震後，許多人只要感覺到地板搖晃震動，就如吳牛喘月般緊張不已。</text:p>
      <text:p text:style-name="P415"><text:bookmark-start text:name="_30j0zll"/><text:bookmark-end text:name="_30j0zll"/><text:span text:style-name="T416"><draw:frame draw:z-index="251661312" draw:id="id1" draw:style-name="a1" draw:name="文字方塊 2" text:anchor-type="paragraph" svg:x="0.26875in" svg:y="0.05191in" svg:width="5.36181in" svg:height="0.91528in" style:rel-width="scale" style:rel-height="scale"><draw:text-box><text:p text:style-name="P417">救已敗之事者，如馭臨崖之馬，休輕策一鞭。------（甲） <text:s text:c="6"/></text:p><text:p text:style-name="P418"><text:bookmark-start text:name="_1fob9te"/><text:bookmark-end text:name="_1fob9te"/><text:span text:style-name="T419">圖垂成之功者，如挽上灘之舟，莫少停一棹</text:span><text:span text:style-name="T420">。</text:span><text:span text:style-name="T421">------</text:span><text:span text:style-name="T422">（乙）</text:span></text:p></draw:text-box><svg:title/><svg:desc/></draw:frame></text:span><text:span text:style-name="T423">3</text:span><text:span text:style-name="T424">1</text:span></text:p>
      <text:p text:style-name="P425"/>
      <text:p text:style-name="P426"/>
      <text:p text:style-name="P427"><text:bookmark-start text:name="_3znysh7"/><text:bookmark-end text:name="_3znysh7"/>甲，乙應各填入何句？</text:p>
      <text:p text:style-name="P428"><text:bookmark-start text:name="_2et92p0"/><text:bookmark-end text:name="_2et92p0"/>（A)甲 <text:s/>鞭長莫及<text:s text:c="2"/>/乙 木已成舟<text:s text:c="25"/><text:bookmark-start text:name="_tyjcwt"/><text:bookmark-end text:name="_tyjcwt"/>（B)甲 <text:s/>敗而不餒<text:s/>/<text:s text:c="2"/>乙 勝而不驕</text:p>
      <text:p text:style-name="P429"><text:bookmark-start text:name="_3dy6vkm"/><text:bookmark-end text:name="_3dy6vkm"/>（C)甲 <text:s/>戒慎行事 <text:s/>/乙 堅持不懈<text:s text:c="25"/><text:bookmark-start text:name="_oit7xpglvrgk"/><text:bookmark-end text:name="_oit7xpglvrgk"/>（D)甲 <text:s/>快馬加鞭<text:s/>/<text:s/>乙 <text:s/>破釜沉舟</text:p>
      <text:p text:style-name="P430"><text:bookmark-start text:name="_933b4o59sfgn"/><text:bookmark-end text:name="_933b4o59sfgn"/>32「才智英敏者，宜以學問攝其躁；氣節激昂者，當以德行融其偏。」這段文字意涵與下列選項何者最接近？</text:p>
      <text:p text:style-name="P431">（A)以情感激發行動，以理智指引方向（B)有了氣節志向，才能有分辨是非的智慧</text:p>
      <text:p text:style-name="P432">（C)資質聰穎者若缺乏學問和德行修養，也難成材（D)學問和德行是才智英敏者的利器</text:p>
      <text:p text:style-name="P433"><text:bookmark-start text:name="_1t3h5sf"/><text:bookmark-end text:name="_1t3h5sf"/><text:span text:style-name="T434">3</text:span><text:span text:style-name="T435">3</text:span><text:span text:style-name="T436">.「文學創作非不能寫人世的黑暗，但至少得抹一絲指引的光，哪怕是一個五等光度的小星點也好</text:span><text:span text:style-name="T437">；</text:span><text:span text:style-name="T438">非不能寫人世的卑陋，但至少得留一絲向上的仰角，哪怕只有一度也好」（</text:span><text:span text:style-name="T439">陳冠學</text:span><text:span text:style-name="T440">）這段話指出從事文學創作時必須注意什麼？</text:span></text:p>
      <text:p text:style-name="P441">（A)符合大眾口味才能永存（B)筆鋒越犀利越有價值（C)大膽揭露人生醜陋面（D)在批判之餘也要加入希望</text:p>
      <table:table table:style-name="Table442">
        <table:table-columns>
          <table:table-column table:style-name="TableColumn443"/>
        </table:table-columns>
        <table:table-row table:style-name="TableRow444">
          <table:table-cell table:style-name="TableCell445">
            <text:p text:style-name="P446"><text:span text:style-name="T447">「水鴞翔而大風作，穴螘徙而陰雨零，豈其知之獨覺哉？惟其所願欲莫切於飽與安也，故孜孜以候之。氣將來而必知，惟其心之專也。是故知暵潦者莫如農，知水草者莫如馬，知寒暑者莫如蟲。故以刖守閽，以瞽聽樂，取其專也。魯人有善《易》者，百家之訓詁疏義，無不誦而記之，命之卜則不中。吳有醫，與談脈症必折，而請其治疾無不癒者。故曰誠則明矣。水鴞之知風，穴螘之知雨，誠也。」(節錄</text:span><text:span text:style-name="T448">劉基</text:span><text:span text:style-name="T449">郁離子</text:span><text:span text:style-name="T450">)</text:span></text:p>
            <text:p text:style-name="P451"><text:span text:style-name="T452">1</text:span><text:span text:style-name="T453"><text:s/>水鴞：鷗的別名。</text:span><text:span text:style-name="T454">2</text:span><text:span text:style-name="T455">暵，乾涸。</text:span><text:span text:style-name="T456">3</text:span><text:span text:style-name="T457">潦，水災。</text:span><text:span text:style-name="T458">4</text:span><text:span text:style-name="T459">刖，被砍斷雙腳的人。</text:span><text:span text:style-name="T460">5</text:span><text:span text:style-name="T461">閽，宮門。</text:span></text:p>
          </table:table-cell>
        </table:table-row>
      </table:table>
      <text:p text:style-name="P462">34依據內容，作者認為「水鴞之知風，穴螘之知雨」乃是基於什麼原因？</text:p>
      <text:p text:style-name="P463">(A)常遭外在風雨的侵襲，可使經歷豐富能力增加(B)天生我才必有用，上天會為生物找出路<text:s/></text:p>
      <text:p text:style-name="P464">(C)與生俱來的觀察力，可對事態的變化敏銳 (D)外在環境的變化攸關生存大事，所以須特別關注。</text:p>
      <text:soft-page-break/>
      <text:p text:style-name="P465"><text:span text:style-name="T466">3</text:span><text:span text:style-name="T467">5</text:span><text:span text:style-name="T468">.依據本文，作者認為成功的必備因素為何？</text:span><text:span text:style-name="T469"><text:s/></text:span><text:span text:style-name="T470">(A)</text:span><text:s/><text:span text:style-name="T471">全神貫注</text:span><text:span text:style-name="T472"><text:s/>(B)精益求精(C)集思廣益 (D)</text:span><text:s/><text:span text:style-name="T473">持之以恆</text:span></text:p>
      <table:table table:style-name="Table474">
        <table:table-columns>
          <table:table-column table:style-name="TableColumn475"/>
        </table:table-columns>
        <table:table-row table:style-name="TableRow476">
          <table:table-cell table:style-name="TableCell477">
            <text:p text:style-name="P478">所謂音樂治療是指利用音樂對某些疾病進行輔助治療的一種心理治療方法。現代醫學和心理學的研究表明：音樂對人體的生理功能和心理狀態有明顯的調節作用。由於各種樂曲的旋律、節奏、音調、音色的不同，產生的情緒反應也各不相同，同時也相應地影響到新陳代謝。音樂治療的形式很多，有音樂感受療法、音樂光色療法、音樂電流療法、音樂按摩療法等，其中的第一種最為常用。樂曲的選擇是治療成功與否的關鍵，所以音樂治療一般都必須在專業人員的直接指導下進行。</text:p>
          </table:table-cell>
        </table:table-row>
      </table:table>
      <text:p text:style-name="P479">36.根據上文，以下敘述何者為是?</text:p>
      <text:p text:style-name="P480">(A)音樂治療已是相當普及的治療法<text:s text:c="11"/><text:s text:c="6"/><text:s text:c="3"/>(B)音樂可以調節人的心理狀態</text:p>
      <text:p text:style-name="P481">(C)樂曲的選擇和治療成功與否沒有絕對的關係<text:s text:c="10"/>(D)音樂治療的形式決定治療成效</text:p>
      <table:table table:style-name="Table482">
        <table:table-columns>
          <table:table-column table:style-name="TableColumn483"/>
        </table:table-columns>
        <table:table-row table:style-name="TableRow484">
          <table:table-cell table:style-name="TableCell485">
            <text:p text:style-name="P486"><text:span text:style-name="T487">我們不要打擾他人的幸福，幸福也是一個人的隱私。在你眼中看的是一種苦難，在別人的心理也許正是一種幸福。這種幸福，無關榮華富貴，無關名譽地位，有關的，只是一種心靈感應和默契。這種幸福，像花兒開放一樣，悄無聲息，但卻將馨香在彼此心田裡纏綿、漣漪，化作了生命中的一種永恆和地久天長。記得多祝福你身邊那些幸福著的人，即使他不是你喜歡的朋友，你也不要驚擾他最珍貴的東西，_________________！</text:span><text:span text:style-name="T488"><text:tab/></text:span><text:span text:style-name="T489"><text:tab/></text:span><text:span text:style-name="T490"><text:tab/></text:span><text:span text:style-name="T491"><text:tab/></text:span><text:span text:style-name="T492"><text:tab/>（節錄自網路文章）</text:span></text:p>
          </table:table-cell>
        </table:table-row>
      </table:table>
      <text:p text:style-name="P493"><text:span text:style-name="T494">3</text:span><text:span text:style-name="T495">7</text:span><text:span text:style-name="T496">.根據文意脈絡，畫線部分宜填入下列何者最恰當？</text:span><text:span text:style-name="T497"><text:s/></text:span><text:span text:style-name="T498">(</text:span><text:span text:style-name="T499">A</text:span><text:span text:style-name="T500">)每個人都有追尋自己幸福的權利(</text:span><text:span text:style-name="T501">B</text:span><text:span text:style-name="T502">)</text:span><text:s/><text:span text:style-name="T503">幸福就在我們身邊，唾手可得 (C)幸福不會自己來敲門，需要我們去尋找(D)幸福的感覺如此季寒冬的溫度，冷暖自如</text:span></text:p>
      <table:table table:style-name="Table504">
        <table:table-columns>
          <table:table-column table:style-name="TableColumn505"/>
        </table:table-columns>
        <table:table-row table:style-name="TableRow506">
          <table:table-cell table:style-name="TableCell507">
            <text:p text:style-name="P508">「學未至圓通，合己見則是，違己見則非。如以南方之舟，笑北方之車；以鶴脛之長，憎鳧脛之短也。夫不責己之有見而責人之異見，豈不悖哉」</text:p>
          </table:table-cell>
        </table:table-row>
      </table:table>
      <text:p text:style-name="P509">38.文中「夫不責己之有見而責人之異見，豈不悖哉」是強調哪種功夫的重要？（A）精益求精（B）夤緣求進（C）臨危不亂（D）反躬自省</text:p>
      <table:table table:style-name="Table510">
        <table:table-columns>
          <table:table-column table:style-name="TableColumn511"/>
        </table:table-columns>
        <table:table-row table:style-name="TableRow512">
          <table:table-cell table:style-name="TableCell513">
            <text:p text:style-name="P514"><text:span text:style-name="T515">我知道一段比「</text:span><text:span text:style-name="T516">永康</text:span><text:span text:style-name="T517">」到「</text:span><text:span text:style-name="T518">保安</text:span><text:span text:style-name="T519">」更迷人的火車路線。</text:span></text:p>
            <text:p text:style-name="P520"><text:span text:style-name="T521">一張用</text:span><text:span text:style-name="T522">日</text:span><text:span text:style-name="T523">治時代留下的機器打出來的，淺藍色的硬紙車票，像四色牌一樣大小，再藉著「永保安康」這樣吉祥話的組合，遂成為搶購的火車票。我要介紹的這段路線，已經遠超出</text:span><text:span text:style-name="T524">字面的意義和情境</text:span><text:span text:style-name="T525">。到底它們是哪個兩站呢？答案是：</text:span><text:span text:style-name="T526">吉安</text:span><text:span text:style-name="T527">和</text:span><text:span text:style-name="T528">壽豐</text:span><text:span text:style-name="T529">。吉、安、壽、豐，這四個字，怎麼樣聯結，或拆開，橫來豎去都是福氣滿堂的好字。從</text:span><text:span text:style-name="T530">吉安</text:span><text:span text:style-name="T531">出發，大家最熟悉的恐怕是稻米。豐饒的稻米生長在這塊富裕的腐植土壤，從</text:span><text:span text:style-name="T532">日</text:span><text:span text:style-name="T533">治時代就聞名海外。春、秋季稻穗成熟時，這兒湧現著金黃的稻浪。夏、冬時，稻子收割了，稻香更是溢滿空氣。美麗的金針花海也是從這兒開始遍佈東海岸，直到</text:span><text:span text:style-name="T534">太麻里</text:span><text:span text:style-name="T535">。春天起進入這兒的田間小路，運氣好時，都會看到農夫在山腳下摘採金針花的祥和風景。這些景觀大致在鐵道左邊，以各種斑駁的黃綠色澤豐富你的視野。右邊則留給三千公尺的</text:span><text:span text:style-name="T536">中央山脈</text:span><text:span text:style-name="T537">，龐然地矗立在你的身旁。讓你的旅行如飛翔，在雲端之東，綠海之上。 <text:s text:c="46"/>－改寫自</text:span><text:span text:style-name="T538">劉克襄</text:span><text:span text:style-name="T539">〈</text:span><text:span text:style-name="T540">台灣</text:span><text:span text:style-name="T541">最美麗的火車路線〉</text:span></text:p>
          </table:table-cell>
        </table:table-row>
      </table:table>
      <text:p text:style-name="P542">39關於本文說明，下列何者錯誤？</text:p>
      <text:p text:style-name="P543">(A)文中所謂「字面的意義和情境」是指火車站名所表示的吉祥意義</text:p>
      <text:p text:style-name="P544">(B)以農人採收金針花的描述呈現當地的風土民情</text:p>
      <text:p text:style-name="P545">(C)末尾以高山、綠野的襯托開展壯闊的景觀氣勢</text:p>
      <text:p text:style-name="P546">(D)介紹的重點為東台灣的地理特色農產及歷史沿革</text:p>
      <table:table table:style-name="Table547">
        <table:table-columns>
          <table:table-column table:style-name="TableColumn548"/>
        </table:table-columns>
        <table:table-row table:style-name="TableRow549">
          <table:table-cell table:style-name="TableCell550">
            <text:p text:style-name="P551">《說文解字》從字源上註解「美」，把「美」上下拆開，解釋成「羊大為美」。近代研究美學的學者，有人認為「羊大為美」，指的是人類最初吃羊肉的的快樂。「美」這個字，應該起源於味覺。這一派學者的理論，到目前為止，並未獲得美學界一致的同意。</text:p>
            <text:p text:style-name="P552">許多生命中的美，並不是物質，沒有實際利益，但是情動於中，留在記憶深處，久久不能忘卻。「美」好像是心裡埋藏了很久的記憶，擱置在角落，連自己也忘了，卻忽然被觸動，深藏底層的生命，一時被呼喚了起來。</text:p>
            <text:p text:style-name="P553">吃羊肉，當然有快樂，不只吃飽肚子，也在口腔間留有許多滋味。但是，「吃羊肉」的滋味，畢竟與許許多多內心深處極其複雜的心靈變化有所不同。近代美學因此更精細地分別，把口腔上官 能的快樂稱為「快感」，心靈上豐富的滿足才構成「美感」。</text:p>
            <text:p text:style-name="P554">「品嘗」因此並不等於「吃飽」。</text:p>
            <text:p text:style-name="P555">西方人講一個人的生活品質， 常常用到「taste 」這個字， 中國從東漢以後， 特別重視「品」：欣賞詩的書叫「詩品」，欣賞畫的書叫「畫品」，評論人物言行舉止性情，叫做「人品」。</text:p>
            <text:p text:style-name="P556">一個人沒有品味，即使財大氣粗，仍然是精神上的窮人。一個社會，沒有品味，物質越富有，精神越是困窘空虛。</text:p>
            <text:p text:style-name="P557"><text:span text:style-name="T558">－</text:span><text:span text:style-name="T559">蔣勳</text:span><text:span text:style-name="T560">〈品味〉</text:span></text:p>
          </table:table-cell>
        </table:table-row>
      </table:table>
      <text:p text:style-name="P561"><text:span text:style-name="T562">4</text:span><text:span text:style-name="T563">0</text:span><text:span text:style-name="T564">下列敘述何者有誤？（</text:span><text:span text:style-name="T565">A)</text:span><text:span text:style-name="T566">根據文中敘述，物質享受奢侈</text:span><text:span text:style-name="T567">卻毫無品味</text:span><text:span text:style-name="T568">的人是「精神上的窮人」（</text:span><text:span text:style-name="T569">B)</text:span><text:span text:style-name="T570">中國人重視「品」，指的是人文與藝術的高雅境界（</text:span><text:span text:style-name="T571">C)</text:span><text:span text:style-name="T572">官能滿足的快感和複雜的心靈變化不同（</text:span><text:span text:style-name="T573">D)</text:span><text:span text:style-name="T574">生命中美的記憶</text:span><text:span text:style-name="T575">，</text:span><text:span text:style-name="T576">也許藏記憶深</text:span><text:span text:style-name="T577">處，一旦思想起，便歷歷如繪</text:span><text:span text:style-name="T578"> </text:span></text:p>
      <text:soft-page-break/>
      <text:p text:style-name="P579">106-2-2 <text:s/>九年級 <text:s/>國文科－解答</text:p>
      <text:p text:style-name="內文">01~05 <text:s/>CBACD</text:p>
      <text:p text:style-name="內文">06~10 <text:s text:c="2"/>CAABC</text:p>
      <text:p text:style-name="內文">11~15<text:s text:c="3"/>CBDBD</text:p>
      <text:p text:style-name="內文">16~20<text:s text:c="3"/>AADDD</text:p>
      <text:p text:style-name="內文">21~25<text:s text:c="3"/>BCBBC</text:p>
      <text:p text:style-name="內文">26~30<text:s text:c="3"/>BDCDD</text:p>
      <text:p text:style-name="內文">31~35<text:s text:c="3"/>CCDDA</text:p>
      <text:p text:style-name="內文">36~40<text:s text:c="3"/>BD(或A)<text:s/>DDA(送分)</text:p>
      <text:p text:style-name="P5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Noto Sans Symbols" svg:font-family="Noto Sans Symbols"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4</text:span><text:span text:style-name="T8">頁</text:span><text:span text:style-name="T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kjhs213</meta:initial-creator>
    <dc:creator>sweettung</dc:creator>
    <meta:creation-date>2026-02-04T05:57:00Z</meta:creation-date>
    <dc:date>2026-02-04T05:57:00Z</dc:date>
    <meta:print-date>2018-05-02T05:42:00Z</meta:print-date>
    <meta:template xlink:href="Normal" xlink:type="simple"/>
    <meta:editing-cycles>2</meta:editing-cycles>
    <meta:editing-duration>PT60S</meta:editing-duration>
    <meta:document-statistic meta:page-count="5" meta:paragraph-count="15" meta:word-count="1123" meta:character-count="7510" meta:row-count="53" meta:non-whitespace-character-count="6402"/>
  </office:meta>
</office:document-meta>
</file>