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top="0.05in"/>
      <style:text-properties style:font-name="標楷體" style:font-name-asian="標楷體"/>
    </style:style>
    <style:style style:name="P21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fo:margin-top="0.05in"/>
      <style:text-properties style:font-name="標楷體" style:font-name-asian="標楷體"/>
    </style:style>
    <style:style style:name="P24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top="0.05in"/>
      <style:text-properties style:font-name="標楷體" style:font-name-asian="標楷體"/>
    </style:style>
    <style:style style:name="P2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0.1965in" fo:text-indent="0.0006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margin-left="0.2951in" fo:text-indent="-0.1284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61" style:parent-style-name="內文" style:family="paragraph">
      <style:paragraph-properties fo:margin-left="0.2951in" fo:text-indent="-0.2951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fo:margin-left="0.2465in" fo:margin-right="-0.1965in" fo:text-indent="-0.05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left="0.2465in" fo:margin-right="-0.1965in" fo:text-indent="-0.0513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margin-left="0.2951in" fo:text-indent="-0.2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76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77" style:parent-style-name="內文" style:family="paragraph">
      <style:paragraph-properties fo:margin-left="0.2951in" fo:text-indent="-0.2951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內文" style:family="paragraph">
      <style:paragraph-properties fo:margin-left="0.2951in" fo:text-indent="-0.1284in">
        <style:tab-stops/>
      </style:paragraph-properties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margin-left="0.2951in" fo:text-indent="-0.1284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margin-left="0.5902in" fo:text-indent="0.0013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margin-left="0.2951in" fo:text-indent="-0.1284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margin-left="0.2951in" fo:text-indent="-0.1284in">
        <style:tab-stops/>
      </style:paragraph-properties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fo:margin-left="0.2951in" fo:text-indent="-0.1284in">
        <style:tab-stops/>
      </style:paragraph-properties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fo:margin-left="0.2951in" fo:text-indent="-0.2951in">
        <style:tab-stops/>
      </style:paragraph-properties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wave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內文" style:family="paragraph">
      <style:paragraph-properties fo:margin-top="0.025in" fo:margin-bottom="0.025in" fo:margin-left="0.293in" fo:text-indent="-0.0965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fo:margin-top="0.025in" fo:margin-bottom="0.025in" fo:margin-left="0.293in" fo:text-indent="-0.0965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margin-left="0.2951in" fo:text-indent="-0.2951in">
        <style:tab-stops/>
      </style:paragraph-properties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wave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margin-left="0.2951in" fo:text-indent="-0.1284in">
        <style:tab-stops/>
      </style:paragraph-properties>
      <style:text-properties style:font-name="標楷體" style:font-name-asian="標楷體"/>
    </style:style>
    <style:style style:name="P157" style:parent-style-name="內文" style:family="paragraph">
      <style:paragraph-properties fo:margin-left="0.2951in" fo:text-indent="-0.2951in">
        <style:tab-stops/>
      </style:paragraph-properties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wave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P163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4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5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6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6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68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69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70" style:parent-style-name="內文" style:family="paragraph">
      <style:paragraph-properties fo:margin-left="0.2951in" fo:text-indent="-0.2951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75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76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77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7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179" style:parent-style-name="內文" style:family="paragraph">
      <style:paragraph-properties fo:margin-left="0.6888in" fo:text-indent="-0.4923in">
        <style:tab-stops/>
      </style:paragraph-properties>
      <style:text-properties style:font-name="標楷體" style:font-name-asian="標楷體"/>
    </style:style>
    <style:style style:name="P180" style:parent-style-name="內文" style:family="paragraph">
      <style:paragraph-properties fo:margin-left="0.5902in" fo:text-indent="-0.3937in">
        <style:tab-stops/>
      </style:paragraph-properties>
      <style:text-properties style:font-name="標楷體" style:font-name-asian="標楷體"/>
    </style:style>
    <style:style style:name="P181" style:parent-style-name="內文" style:family="paragraph">
      <style:paragraph-properties fo:margin-left="0.4916in" fo:text-indent="-0.2951in">
        <style:tab-stops/>
      </style:paragraph-properties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/>
    </style:style>
    <style:style style:name="P189" style:parent-style-name="內文" style:family="paragraph">
      <style:paragraph-properties fo:margin-left="0.4916in" fo:text-indent="-0.2951in">
        <style:tab-stops/>
      </style:paragraph-properties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19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00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201" style:parent-style-name="內文" style:family="paragraph">
      <style:paragraph-properties fo:margin-left="0.2951in" fo:text-indent="-0.0451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font-weight-complex="bold"/>
    </style:style>
    <style:style style:name="P20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209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211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fo:margin-left="0.2951in" fo:text-indent="-0.2951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/>
    </style:style>
    <style:style style:name="P221" style:parent-style-name="內文" style:family="paragraph">
      <style:paragraph-properties fo:margin-left="0.2951in" fo:text-indent="-0.0451in">
        <style:tab-stops/>
      </style:paragraph-properties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內文" style:family="paragraph">
      <style:paragraph-properties fo:margin-left="0.2951in" fo:text-indent="-0.0451in">
        <style:tab-stops/>
      </style:paragraph-properties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/>
    </style:style>
    <style:style style:name="P24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0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1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2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3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4" style:parent-style-name="內文" style:family="paragraph">
      <style:paragraph-properties fo:margin-top="0.075in" fo:margin-left="0.2951in" fo:text-indent="-0.2951in">
        <style:tab-stops/>
      </style:paragraph-properties>
      <style:text-properties style:font-name="標楷體" style:font-name-asian="標楷體"/>
    </style:style>
    <style:style style:name="P255" style:parent-style-name="內文" style:family="paragraph">
      <style:paragraph-properties fo:margin-left="0.2951in" fo:text-indent="-0.1284in">
        <style:tab-stops/>
      </style:paragraph-properties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P261" style:parent-style-name="內文" style:family="paragraph">
      <style:paragraph-properties fo:margin-left="0.2951in" fo:text-indent="-0.1284in">
        <style:tab-stops/>
      </style:paragraph-properties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P268" style:parent-style-name="內文" style:family="paragraph">
      <style:paragraph-properties fo:margin-left="0.2951in" fo:text-indent="-0.1284in">
        <style:tab-stops/>
      </style:paragraph-properties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/>
    </style:style>
    <style:style style:name="P272" style:parent-style-name="內文" style:family="paragraph">
      <style:paragraph-properties fo:margin-left="0.2951in" fo:text-indent="-0.1284in">
        <style:tab-stops/>
      </style:paragraph-properties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P312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P334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35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36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/>
    </style:style>
    <style:style style:name="P341" style:parent-style-name="內文" style:family="paragraph">
      <style:paragraph-properties fo:margin-top="0.075in"/>
      <style:text-properties style:font-name="標楷體" style:font-name-asian="標楷體"/>
    </style:style>
    <style:style style:name="P342" style:parent-style-name="內文" style:family="paragraph">
      <style:paragraph-properties fo:text-indent="0.1666in"/>
      <style:text-properties style:font-name="標楷體" style:font-name-asian="標楷體"/>
    </style:style>
    <style:style style:name="P343" style:parent-style-name="內文" style:family="paragraph">
      <style:text-properties style:font-name="標楷體" style:font-name-asian="標楷體"/>
    </style:style>
    <style:style style:name="P344" style:parent-style-name="內文" style:family="paragraph">
      <style:paragraph-properties fo:text-indent="0.1666in"/>
      <style:text-properties style:font-name="標楷體" style:font-name-asian="標楷體"/>
    </style:style>
    <style:style style:name="P345" style:parent-style-name="內文" style:family="paragraph">
      <style:paragraph-properties fo:text-indent="0.1666in"/>
      <style:text-properties style:font-name="標楷體" style:font-name-asian="標楷體"/>
    </style:style>
    <style:style style:name="P346" style:parent-style-name="內文" style:family="paragraph">
      <style:paragraph-properties fo:text-indent="0.1666in"/>
      <style:text-properties style:font-name="標楷體" style:font-name-asian="標楷體"/>
    </style:style>
    <style:style style:name="P347" style:parent-style-name="內文" style:family="paragraph">
      <style:paragraph-properties fo:border="0.0069in solid #000000" fo:padding-top="0.0138in" fo:padding-left="0.0555in" fo:padding-bottom="0.0138in" fo:padding-right="0.3472in" style:shadow="none" fo:margin-left="0.0986in" fo:margin-right="0.275in" fo:text-indent="0.2951in">
        <style:tab-stops/>
      </style:paragraph-properties>
    </style:style>
    <style:style style:name="T3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P376" style:parent-style-name="內文" style:family="paragraph">
      <style:paragraph-properties fo:border="0.0069in solid #000000" fo:padding-top="0.0138in" fo:padding-left="0.0555in" fo:padding-bottom="0.0138in" fo:padding-right="0.3472in" style:shadow="none" fo:margin-left="0.0986in" fo:margin-right="0.275in">
        <style:tab-stops/>
      </style:paragraph-properties>
      <style:text-properties style:font-name="標楷體" style:font-name-asian="標楷體"/>
    </style:style>
    <style:style style:name="P377" style:parent-style-name="內文" style:family="paragraph">
      <style:paragraph-properties fo:margin-top="0.075in"/>
      <style:text-properties style:font-name="標楷體" style:font-name-asian="標楷體"/>
    </style:style>
    <style:style style:name="P378" style:parent-style-name="內文" style:family="paragraph">
      <style:paragraph-properties fo:text-indent="0.1666in"/>
      <style:text-properties style:font-name="標楷體" style:font-name-asian="標楷體"/>
    </style:style>
    <style:style style:name="P379" style:parent-style-name="內文" style:family="paragraph">
      <style:paragraph-properties fo:text-indent="0.1666in"/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/>
    </style:style>
    <style:style style:name="P387" style:parent-style-name="內文" style:family="paragraph">
      <style:paragraph-properties fo:text-indent="0.1666in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/>
    </style:style>
    <style:style style:name="P395" style:parent-style-name="內文" style:family="paragraph">
      <style:paragraph-properties fo:text-indent="0.1666in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paragraph-properties fo:border="0.0069in solid #000000" fo:padding-top="0.0138in" fo:padding-left="0.0555in" fo:padding-bottom="0.0138in" fo:padding-right="0.0555in" style:shadow="none" fo:text-indent="0.2951in"/>
      <style:text-properties style:font-name="標楷體" style:font-name-asian="標楷體"/>
    </style:style>
    <style:style style:name="P405" style:parent-style-name="內文" style:family="paragraph">
      <style:paragraph-properties fo:margin-top="0.075in"/>
      <style:text-properties style:font-name="標楷體" style:font-name-asian="標楷體"/>
    </style:style>
    <style:style style:name="P406" style:parent-style-name="內文" style:family="paragraph">
      <style:paragraph-properties fo:text-indent="0.1666in"/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paragraph-properties fo:text-indent="0.1666in"/>
      <style:text-properties style:font-name="標楷體" style:font-name-asian="標楷體"/>
    </style:style>
    <style:style style:name="P409" style:parent-style-name="內文" style:family="paragraph">
      <style:paragraph-properties fo:text-indent="0.1666in"/>
      <style:text-properties style:font-name="標楷體" style:font-name-asian="標楷體"/>
    </style:style>
    <style:style style:name="P410" style:parent-style-name="內文" style:family="paragraph">
      <style:paragraph-properties fo:text-indent="0.1666in"/>
      <style:text-properties style:font-name="標楷體" style:font-name-asian="標楷體"/>
    </style:style>
    <style:style style:name="P411" style:parent-style-name="內文" style:family="paragraph">
      <style:paragraph-properties fo:text-indent="0.1666in"/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P413" style:parent-style-name="內文" style:family="paragraph">
      <style:paragraph-properties fo:border="0.0069in solid #000000" fo:padding-top="0.0138in" fo:padding-left="0.0555in" fo:padding-bottom="0.0138in" fo:padding-right="0.0555in" style:shadow="none" fo:text-indent="0.393in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P433" style:parent-style-name="內文" style:family="paragraph">
      <style:paragraph-properties fo:margin-top="0.075in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/>
    </style:style>
    <style:style style:name="P438" style:parent-style-name="內文" style:family="paragraph">
      <style:paragraph-properties fo:text-indent="0.1666in"/>
      <style:text-properties style:font-name="標楷體" style:font-name-asian="標楷體"/>
    </style:style>
    <style:style style:name="P439" style:parent-style-name="內文" style:family="paragraph">
      <style:paragraph-properties fo:text-indent="0.1666in"/>
      <style:text-properties style:font-name="標楷體" style:font-name-asian="標楷體"/>
    </style:style>
    <style:style style:name="P44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441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44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4pt" style:font-size-asian="14pt"/>
    </style:style>
    <style:style style:name="T444" style:parent-style-name="預設段落字型" style:family="text">
      <style:text-properties style:font-name="標楷體" style:font-name-asian="標楷體" fo:font-size="14pt" style:font-size-asian="14pt"/>
    </style:style>
    <style:style style:name="T4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fo:font-size="14pt" style:font-size-asian="14pt"/>
    </style:style>
    <style:style style:name="T44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font-size="14pt" style:font-size-asian="14pt"/>
    </style:style>
    <style:style style:name="T4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/>
    </style:style>
    <style:style style:name="P451" style:parent-style-name="內文" style:family="paragraph">
      <style:text-properties style:font-name="標楷體" style:font-name-asian="標楷體" style:font-weight-complex="bold"/>
    </style:style>
    <style:style style:name="TableColumn453" style:family="table-column">
      <style:table-column-properties style:column-width="0.8666in"/>
    </style:style>
    <style:style style:name="TableColumn454" style:family="table-column">
      <style:table-column-properties style:column-width="0.8673in"/>
    </style:style>
    <style:style style:name="TableColumn455" style:family="table-column">
      <style:table-column-properties style:column-width="0.8673in"/>
    </style:style>
    <style:style style:name="TableColumn456" style:family="table-column">
      <style:table-column-properties style:column-width="0.8673in"/>
    </style:style>
    <style:style style:name="TableColumn457" style:family="table-column">
      <style:table-column-properties style:column-width="0.868in"/>
    </style:style>
    <style:style style:name="TableColumn458" style:family="table-column">
      <style:table-column-properties style:column-width="0.8673in"/>
    </style:style>
    <style:style style:name="TableColumn459" style:family="table-column">
      <style:table-column-properties style:column-width="0.868in"/>
    </style:style>
    <style:style style:name="TableColumn460" style:family="table-column">
      <style:table-column-properties style:column-width="0.868in"/>
    </style:style>
    <style:style style:name="TableColumn461" style:family="table-column">
      <style:table-column-properties style:column-width="0.868in"/>
    </style:style>
    <style:style style:name="TableColumn462" style:family="table-column">
      <style:table-column-properties style:column-width="0.8708in"/>
    </style:style>
    <style:style style:name="Table452" style:family="table">
      <style:table-properties style:width="8.6791in" fo:margin-left="0.075in" table:align="left"/>
    </style:style>
    <style:style style:name="TableRow463" style:family="table-row">
      <style:table-row-properties style:min-row-height="0.3083in"/>
    </style:style>
    <style:style style:name="TableCell4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5" style:parent-style-name="內文" style:family="paragraph">
      <style:text-properties style:font-name="標楷體" style:font-name-asian="標楷體" style:font-weight-complex="bold"/>
    </style:style>
    <style:style style:name="TableCell4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 style:font-weight-complex="bold"/>
    </style:style>
    <style:style style:name="TableCell4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="標楷體" style:font-name-asian="標楷體" style:font-weight-complex="bold"/>
    </style:style>
    <style:style style:name="TableCell4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style:font-weight-complex="bold"/>
    </style:style>
    <style:style style:name="TableCell4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3" style:parent-style-name="內文" style:family="paragraph">
      <style:text-properties style:font-name="標楷體" style:font-name-asian="標楷體" style:font-weight-complex="bold"/>
    </style:style>
    <style:style style:name="TableCell4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5" style:parent-style-name="內文" style:family="paragraph">
      <style:text-properties style:font-name="標楷體" style:font-name-asian="標楷體" style:font-weight-complex="bold"/>
    </style:style>
    <style:style style:name="TableCell4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 style:font-weight-complex="bold"/>
    </style:style>
    <style:style style:name="TableCell4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style:font-weight-complex="bold"/>
    </style:style>
    <style:style style:name="TableCell4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1" style:parent-style-name="內文" style:family="paragraph">
      <style:text-properties style:font-name="標楷體" style:font-name-asian="標楷體" style:font-weight-complex="bold"/>
    </style:style>
    <style:style style:name="TableCell4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3" style:parent-style-name="內文" style:family="paragraph">
      <style:text-properties style:font-name="標楷體" style:font-name-asian="標楷體" style:font-weight-complex="bold"/>
    </style:style>
    <style:style style:name="TableRow484" style:family="table-row">
      <style:table-row-properties style:min-row-height="0.5916in"/>
    </style:style>
    <style:style style:name="TableCell4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 style:font-weight-complex="bold"/>
    </style:style>
    <style:style style:name="TableCell4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8" style:parent-style-name="內文" style:family="paragraph">
      <style:text-properties style:font-name="標楷體" style:font-name-asian="標楷體" style:font-weight-complex="bold"/>
    </style:style>
    <style:style style:name="TableCell4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0" style:parent-style-name="內文" style:family="paragraph">
      <style:text-properties style:font-name="標楷體" style:font-name-asian="標楷體" style:font-weight-complex="bold"/>
    </style:style>
    <style:style style:name="TableCell4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2" style:parent-style-name="內文" style:family="paragraph">
      <style:text-properties style:font-name="標楷體" style:font-name-asian="標楷體" style:font-weight-complex="bold"/>
    </style:style>
    <style:style style:name="TableCell4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 style:font-weight-complex="bold"/>
    </style:style>
    <style:style style:name="TableCell4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style:font-weight-complex="bold"/>
    </style:style>
    <style:style style:name="TableCell4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style:font-weight-complex="bold"/>
    </style:style>
    <style:style style:name="TableCell49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 style:font-weight-complex="bold"/>
    </style:style>
    <style:style style:name="TableCell5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style:font-weight-complex="bold"/>
    </style:style>
    <style:style style:name="TableCell5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4" style:parent-style-name="內文" style:family="paragraph">
      <style:text-properties style:font-name="標楷體" style:font-name-asian="標楷體" style:font-weight-complex="bold"/>
    </style:style>
    <style:style style:name="P505" style:parent-style-name="內文" style:family="paragraph">
      <style:text-properties style:font-name="標楷體" style:font-name-asian="標楷體" style:font-weight-complex="bold"/>
    </style:style>
    <style:style style:name="P506" style:parent-style-name="內文" style:family="paragraph">
      <style:text-properties style:font-name="標楷體" style:font-name-asian="標楷體" style:font-weight-complex="bold"/>
    </style:style>
    <style:style style:name="TableColumn508" style:family="table-column">
      <style:table-column-properties style:column-width="4.3409in"/>
    </style:style>
    <style:style style:name="TableColumn509" style:family="table-column">
      <style:table-column-properties style:column-width="4.3381in"/>
    </style:style>
    <style:style style:name="Table507" style:family="table">
      <style:table-properties style:width="8.6791in" fo:margin-left="0.075in" table:align="left"/>
    </style:style>
    <style:style style:name="TableRow510" style:family="table-row">
      <style:table-row-properties style:min-row-height="0.5159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text-properties style:font-name="標楷體" style:font-name-asian="標楷體" style:font-weight-complex="bold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標楷體" style:font-name-asian="標楷體" style:font-weight-complex="bold"/>
    </style:style>
    <style:style style:name="TableRow515" style:family="table-row">
      <style:table-row-properties style:min-row-height="0.5159i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text-properties style:font-name="標楷體" style:font-name-asian="標楷體" style:font-weight-complex="bold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text-properties style:font-name="標楷體" style:font-name-asian="標楷體" style:font-weight-complex="bold"/>
    </style:style>
    <style:style style:name="TableRow520" style:family="table-row">
      <style:table-row-properties style:min-row-height="0.5159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style:font-weight-complex="bold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text-properties style:font-name="標楷體" style:font-name-asian="標楷體" style:font-weight-complex="bold"/>
    </style:style>
    <style:style style:name="TableRow525" style:family="table-row">
      <style:table-row-properties style:min-row-height="0.5159i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text-properties style:font-name="標楷體" style:font-name-asian="標楷體" style:font-weight-complex="bold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text-properties style:font-name="標楷體" style:font-name-asian="標楷體" style:font-weight-complex="bold"/>
    </style:style>
    <style:style style:name="TableRow530" style:family="table-row">
      <style:table-row-properties style:min-row-height="0.5159i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text-properties style:font-name="標楷體" style:font-name-asian="標楷體" style:font-weight-complex="bold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text-properties style:font-name="標楷體" style:font-name-asian="標楷體" style:font-weight-complex="bold"/>
    </style:style>
    <style:style style:name="P535" style:parent-style-name="內文" style:family="paragraph">
      <style:text-properties style:font-name="標楷體" style:font-name-asian="標楷體" style:font-weight-complex="bold"/>
    </style:style>
    <style:style style:name="P536" style:parent-style-name="內文" style:family="paragraph">
      <style:text-properties style:font-name="標楷體" style:font-name-asian="標楷體" style:font-weight-complex="bold"/>
    </style:style>
    <style:style style:name="TableColumn538" style:family="table-column">
      <style:table-column-properties style:column-width="0.8659in"/>
    </style:style>
    <style:style style:name="TableColumn539" style:family="table-column">
      <style:table-column-properties style:column-width="0.8673in"/>
    </style:style>
    <style:style style:name="TableColumn540" style:family="table-column">
      <style:table-column-properties style:column-width="0.8673in"/>
    </style:style>
    <style:style style:name="TableColumn541" style:family="table-column">
      <style:table-column-properties style:column-width="0.8673in"/>
    </style:style>
    <style:style style:name="TableColumn542" style:family="table-column">
      <style:table-column-properties style:column-width="0.8673in"/>
    </style:style>
    <style:style style:name="TableColumn543" style:family="table-column">
      <style:table-column-properties style:column-width="0.8666in"/>
    </style:style>
    <style:style style:name="TableColumn544" style:family="table-column">
      <style:table-column-properties style:column-width="0.8722in"/>
    </style:style>
    <style:style style:name="TableColumn545" style:family="table-column">
      <style:table-column-properties style:column-width="0.8673in"/>
    </style:style>
    <style:style style:name="TableColumn546" style:family="table-column">
      <style:table-column-properties style:column-width="0.8673in"/>
    </style:style>
    <style:style style:name="TableColumn547" style:family="table-column">
      <style:table-column-properties style:column-width="0.8701in"/>
    </style:style>
    <style:style style:name="Table537" style:family="table">
      <style:table-properties style:width="8.6791in" fo:margin-left="0.075in" table:align="left"/>
    </style:style>
    <style:style style:name="TableRow548" style:family="table-row">
      <style:table-row-properties style:min-row-height="0.3576in"/>
    </style:style>
    <style:style style:name="TableCell5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0" style:parent-style-name="內文" style:family="paragraph">
      <style:text-properties style:font-name="標楷體" style:font-name-asian="標楷體" style:font-weight-complex="bold"/>
    </style:style>
    <style:style style:name="TableCell5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2" style:parent-style-name="內文" style:family="paragraph">
      <style:text-properties style:font-name="標楷體" style:font-name-asian="標楷體" style:font-weight-complex="bold"/>
    </style:style>
    <style:style style:name="TableCell5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4" style:parent-style-name="內文" style:family="paragraph">
      <style:text-properties style:font-name="標楷體" style:font-name-asian="標楷體" style:font-weight-complex="bold"/>
    </style:style>
    <style:style style:name="TableCell5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 style:font-weight-complex="bold"/>
    </style:style>
    <style:style style:name="TableCell5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8" style:parent-style-name="內文" style:family="paragraph">
      <style:text-properties style:font-name="標楷體" style:font-name-asian="標楷體" style:font-weight-complex="bold"/>
    </style:style>
    <style:style style:name="TableCell5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0" style:parent-style-name="內文" style:family="paragraph">
      <style:text-properties style:font-name="標楷體" style:font-name-asian="標楷體" style:font-weight-complex="bold"/>
    </style:style>
    <style:style style:name="TableCell5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2" style:parent-style-name="內文" style:family="paragraph">
      <style:text-properties style:font-name="標楷體" style:font-name-asian="標楷體" style:font-weight-complex="bold"/>
    </style:style>
    <style:style style:name="TableCell5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4" style:parent-style-name="內文" style:family="paragraph">
      <style:text-properties style:font-name="標楷體" style:font-name-asian="標楷體" style:font-weight-complex="bold"/>
    </style:style>
    <style:style style:name="TableCell5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6" style:parent-style-name="內文" style:family="paragraph">
      <style:text-properties style:font-name="標楷體" style:font-name-asian="標楷體" style:font-weight-complex="bold"/>
    </style:style>
    <style:style style:name="TableCell5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8" style:parent-style-name="內文" style:family="paragraph">
      <style:text-properties style:font-name="標楷體" style:font-name-asian="標楷體" style:font-weight-complex="bold"/>
    </style:style>
    <style:style style:name="TableRow569" style:family="table-row">
      <style:table-row-properties style:min-row-height="0.5076in"/>
    </style:style>
    <style:style style:name="TableCell5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1" style:parent-style-name="內文" style:family="paragraph">
      <style:text-properties style:font-name="標楷體" style:font-name-asian="標楷體" style:font-weight-complex="bold"/>
    </style:style>
    <style:style style:name="TableCell5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="標楷體" style:font-name-asian="標楷體" style:font-weight-complex="bold"/>
    </style:style>
    <style:style style:name="TableCell5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標楷體" style:font-name-asian="標楷體" style:font-weight-complex="bold"/>
    </style:style>
    <style:style style:name="TableCell5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7" style:parent-style-name="內文" style:family="paragraph">
      <style:text-properties style:font-name="標楷體" style:font-name-asian="標楷體" style:font-weight-complex="bold"/>
    </style:style>
    <style:style style:name="TableCell5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 style:font-weight-complex="bold"/>
    </style:style>
    <style:style style:name="TableCell5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1" style:parent-style-name="內文" style:family="paragraph">
      <style:text-properties style:font-name="標楷體" style:font-name-asian="標楷體" style:font-weight-complex="bold"/>
    </style:style>
    <style:style style:name="TableCell5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3" style:parent-style-name="內文" style:family="paragraph">
      <style:text-properties style:font-name="標楷體" style:font-name-asian="標楷體" style:font-weight-complex="bold"/>
    </style:style>
    <style:style style:name="TableCell5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5" style:parent-style-name="內文" style:family="paragraph">
      <style:text-properties style:font-name="標楷體" style:font-name-asian="標楷體" style:font-weight-complex="bold"/>
    </style:style>
    <style:style style:name="TableCell5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7" style:parent-style-name="內文" style:family="paragraph">
      <style:text-properties style:font-name="標楷體" style:font-name-asian="標楷體" style:font-weight-complex="bold"/>
    </style:style>
    <style:style style:name="TableCell5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9" style:parent-style-name="內文" style:family="paragraph">
      <style:text-properties style:font-name="標楷體" style:font-name-asian="標楷體" style:font-weight-complex="bold"/>
    </style:style>
    <style:style style:name="TableRow590" style:family="table-row">
      <style:table-row-properties style:min-row-height="0.3062in"/>
    </style:style>
    <style:style style:name="TableCell5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2" style:parent-style-name="內文" style:family="paragraph">
      <style:text-properties style:font-name="標楷體" style:font-name-asian="標楷體" style:font-weight-complex="bold"/>
    </style:style>
    <style:style style:name="TableCell5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4" style:parent-style-name="內文" style:family="paragraph">
      <style:text-properties style:font-name="標楷體" style:font-name-asian="標楷體" style:font-weight-complex="bold"/>
    </style:style>
    <style:style style:name="TableCell5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6" style:parent-style-name="內文" style:family="paragraph">
      <style:text-properties style:font-name="標楷體" style:font-name-asian="標楷體" style:font-weight-complex="bold"/>
    </style:style>
    <style:style style:name="TableCell5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8" style:parent-style-name="內文" style:family="paragraph">
      <style:text-properties style:font-name="標楷體" style:font-name-asian="標楷體" style:font-weight-complex="bold"/>
    </style:style>
    <style:style style:name="TableCell59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0" style:parent-style-name="內文" style:family="paragraph">
      <style:text-properties style:font-name="標楷體" style:font-name-asian="標楷體" style:font-weight-complex="bold"/>
    </style:style>
    <style:style style:name="TableCell6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2" style:parent-style-name="內文" style:family="paragraph">
      <style:text-properties style:font-name="標楷體" style:font-name-asian="標楷體" style:font-weight-complex="bold"/>
    </style:style>
    <style:style style:name="TableCell6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4" style:parent-style-name="內文" style:family="paragraph">
      <style:text-properties style:font-name="標楷體" style:font-name-asian="標楷體" style:font-weight-complex="bold"/>
    </style:style>
    <style:style style:name="TableCell6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6" style:parent-style-name="內文" style:family="paragraph">
      <style:text-properties style:font-name="標楷體" style:font-name-asian="標楷體" style:font-weight-complex="bold"/>
    </style:style>
    <style:style style:name="TableCell6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8" style:parent-style-name="內文" style:family="paragraph">
      <style:text-properties style:font-name="標楷體" style:font-name-asian="標楷體" style:font-weight-complex="bold"/>
    </style:style>
    <style:style style:name="TableCell6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0" style:parent-style-name="內文" style:family="paragraph">
      <style:text-properties style:font-name="標楷體" style:font-name-asian="標楷體" style:font-weight-complex="bold"/>
    </style:style>
    <style:style style:name="TableRow611" style:family="table-row">
      <style:table-row-properties style:min-row-height="0.4534in"/>
    </style:style>
    <style:style style:name="TableCell6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3" style:parent-style-name="內文" style:family="paragraph">
      <style:text-properties style:font-name="標楷體" style:font-name-asian="標楷體" style:font-weight-complex="bold"/>
    </style:style>
    <style:style style:name="TableCell6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5" style:parent-style-name="內文" style:family="paragraph">
      <style:text-properties style:font-name="標楷體" style:font-name-asian="標楷體" style:font-weight-complex="bold"/>
    </style:style>
    <style:style style:name="TableCell6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7" style:parent-style-name="內文" style:family="paragraph">
      <style:text-properties style:font-name="標楷體" style:font-name-asian="標楷體" style:font-weight-complex="bold"/>
    </style:style>
    <style:style style:name="TableCell6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style:font-name="標楷體" style:font-name-asian="標楷體" style:font-weight-complex="bold"/>
    </style:style>
    <style:style style:name="TableCell62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style:font-name="標楷體" style:font-name-asian="標楷體" style:font-weight-complex="bold"/>
    </style:style>
    <style:style style:name="TableCell6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3" style:parent-style-name="內文" style:family="paragraph">
      <style:text-properties style:font-name="標楷體" style:font-name-asian="標楷體" style:font-weight-complex="bold"/>
    </style:style>
    <style:style style:name="TableCell6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5" style:parent-style-name="內文" style:family="paragraph">
      <style:text-properties style:font-name="標楷體" style:font-name-asian="標楷體" style:font-weight-complex="bold"/>
    </style:style>
    <style:style style:name="TableCell62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7" style:parent-style-name="內文" style:family="paragraph">
      <style:text-properties style:font-name="標楷體" style:font-name-asian="標楷體" style:font-weight-complex="bold"/>
    </style:style>
    <style:style style:name="TableCell6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9" style:parent-style-name="內文" style:family="paragraph">
      <style:text-properties style:font-name="標楷體" style:font-name-asian="標楷體" style:font-weight-complex="bold"/>
    </style:style>
    <style:style style:name="TableCell63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1" style:parent-style-name="內文" style:family="paragraph">
      <style:text-properties style:font-name="標楷體" style:font-name-asian="標楷體" style:font-weight-complex="bold"/>
    </style:style>
    <style:style style:name="TableRow632" style:family="table-row">
      <style:table-row-properties style:min-row-height="0.3576in"/>
    </style:style>
    <style:style style:name="TableCell6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4" style:parent-style-name="內文" style:family="paragraph">
      <style:text-properties style:font-name="標楷體" style:font-name-asian="標楷體" style:font-weight-complex="bold"/>
    </style:style>
    <style:style style:name="TableCell6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6" style:parent-style-name="內文" style:family="paragraph">
      <style:text-properties style:font-name="標楷體" style:font-name-asian="標楷體" style:font-weight-complex="bold"/>
    </style:style>
    <style:style style:name="TableCell6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8" style:parent-style-name="內文" style:family="paragraph">
      <style:text-properties style:font-name="標楷體" style:font-name-asian="標楷體" style:font-weight-complex="bold"/>
    </style:style>
    <style:style style:name="TableCell6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style:font-name="標楷體" style:font-name-asian="標楷體" style:font-weight-complex="bold"/>
    </style:style>
    <style:style style:name="TableCell6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 style:font-weight-complex="bold"/>
    </style:style>
    <style:style style:name="TableCell6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4" style:parent-style-name="內文" style:family="paragraph">
      <style:text-properties style:font-name="標楷體" style:font-name-asian="標楷體" style:font-weight-complex="bold"/>
    </style:style>
    <style:style style:name="TableCell6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6" style:parent-style-name="內文" style:family="paragraph">
      <style:text-properties style:font-name="標楷體" style:font-name-asian="標楷體" style:font-weight-complex="bold"/>
    </style:style>
    <style:style style:name="TableCell64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8" style:parent-style-name="內文" style:family="paragraph">
      <style:text-properties style:font-name="標楷體" style:font-name-asian="標楷體" style:font-weight-complex="bold"/>
    </style:style>
    <style:style style:name="TableCell6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0" style:parent-style-name="內文" style:family="paragraph">
      <style:text-properties style:font-name="標楷體" style:font-name-asian="標楷體" style:font-weight-complex="bold"/>
    </style:style>
    <style:style style:name="TableCell6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2" style:parent-style-name="內文" style:family="paragraph">
      <style:text-properties style:font-name="標楷體" style:font-name-asian="標楷體" style:font-weight-complex="bold"/>
    </style:style>
    <style:style style:name="TableRow653" style:family="table-row">
      <style:table-row-properties style:min-row-height="0.5076in"/>
    </style:style>
    <style:style style:name="TableCell6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5" style:parent-style-name="內文" style:family="paragraph">
      <style:text-properties style:font-name="標楷體" style:font-name-asian="標楷體" style:font-weight-complex="bold"/>
    </style:style>
    <style:style style:name="TableCell6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7" style:parent-style-name="內文" style:family="paragraph">
      <style:text-properties style:font-name="標楷體" style:font-name-asian="標楷體" style:font-weight-complex="bold"/>
    </style:style>
    <style:style style:name="TableCell65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9" style:parent-style-name="內文" style:family="paragraph">
      <style:text-properties style:font-name="標楷體" style:font-name-asian="標楷體" style:font-weight-complex="bold"/>
    </style:style>
    <style:style style:name="TableCell66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1" style:parent-style-name="內文" style:family="paragraph">
      <style:text-properties style:font-name="標楷體" style:font-name-asian="標楷體" style:font-weight-complex="bold"/>
    </style:style>
    <style:style style:name="TableCell66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 style:font-weight-complex="bold"/>
    </style:style>
    <style:style style:name="TableCell6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style:font-weight-complex="bold"/>
    </style:style>
    <style:style style:name="TableCell6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7" style:parent-style-name="內文" style:family="paragraph">
      <style:text-properties style:font-name="標楷體" style:font-name-asian="標楷體" style:font-weight-complex="bold"/>
    </style:style>
    <style:style style:name="TableCell6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9" style:parent-style-name="內文" style:family="paragraph">
      <style:text-properties style:font-name="標楷體" style:font-name-asian="標楷體" style:font-weight-complex="bold"/>
    </style:style>
    <style:style style:name="TableCell6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1" style:parent-style-name="內文" style:family="paragraph">
      <style:text-properties style:font-name="標楷體" style:font-name-asian="標楷體" style:font-weight-complex="bold"/>
    </style:style>
    <style:style style:name="TableCell6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3" style:parent-style-name="內文" style:family="paragraph">
      <style:text-properties style:font-name="標楷體" style:font-name-asian="標楷體" style:font-weight-complex="bold"/>
    </style:style>
    <style:style style:name="TableRow674" style:family="table-row">
      <style:table-row-properties style:min-row-height="0.3062in"/>
    </style:style>
    <style:style style:name="TableCell67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6" style:parent-style-name="內文" style:family="paragraph">
      <style:text-properties style:font-name="標楷體" style:font-name-asian="標楷體" style:font-weight-complex="bold"/>
    </style:style>
    <style:style style:name="TableCell6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8" style:parent-style-name="內文" style:family="paragraph">
      <style:text-properties style:font-name="標楷體" style:font-name-asian="標楷體" style:font-weight-complex="bold"/>
    </style:style>
    <style:style style:name="TableCell6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0" style:parent-style-name="內文" style:family="paragraph">
      <style:text-properties style:font-name="標楷體" style:font-name-asian="標楷體" style:font-weight-complex="bold"/>
    </style:style>
    <style:style style:name="TableCell6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2" style:parent-style-name="內文" style:family="paragraph">
      <style:text-properties style:font-name="標楷體" style:font-name-asian="標楷體" style:font-weight-complex="bold"/>
    </style:style>
    <style:style style:name="TableCell6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4" style:parent-style-name="內文" style:family="paragraph">
      <style:text-properties style:font-name="標楷體" style:font-name-asian="標楷體" style:font-weight-complex="bold"/>
    </style:style>
    <style:style style:name="TableRow685" style:family="table-row">
      <style:table-row-properties style:min-row-height="0.4534in"/>
    </style:style>
    <style:style style:name="TableCell6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7" style:parent-style-name="內文" style:family="paragraph">
      <style:text-properties style:font-name="標楷體" style:font-name-asian="標楷體" style:font-weight-complex="bold"/>
    </style:style>
    <style:style style:name="TableCell6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9" style:parent-style-name="內文" style:family="paragraph">
      <style:text-properties style:font-name="標楷體" style:font-name-asian="標楷體" style:font-weight-complex="bold"/>
    </style:style>
    <style:style style:name="TableCell6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1" style:parent-style-name="內文" style:family="paragraph">
      <style:text-properties style:font-name="標楷體" style:font-name-asian="標楷體" style:font-weight-complex="bold"/>
    </style:style>
    <style:style style:name="TableCell6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3" style:parent-style-name="內文" style:family="paragraph">
      <style:text-properties style:font-name="標楷體" style:font-name-asian="標楷體" style:font-weight-complex="bold"/>
    </style:style>
    <style:style style:name="TableCell6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5" style:parent-style-name="內文" style:family="paragraph">
      <style:text-properties style:font-name="標楷體" style:font-name-asian="標楷體" style:font-weight-complex="bold"/>
    </style:style>
    <style:style style:name="P696" style:parent-style-name="內文" style:family="paragraph">
      <style:text-properties style:font-name="標楷體" style:font-name-asian="標楷體"/>
    </style:style>
    <style:style style:name="P697" style:parent-style-name="內文" style:family="paragraph">
      <style:text-properties style:font-name="標楷體" style:font-name-asian="標楷體"/>
    </style:style>
    <style:style style:name="P698" style:parent-style-name="內文" style:family="paragraph">
      <style:text-properties style:font-name="標楷體" style:font-name-asian="標楷體"/>
    </style:style>
    <style:style style:name="P699" style:parent-style-name="內文" style:family="paragraph">
      <style:paragraph-properties fo:widows="2" fo:orphans="2" fo:break-before="page"/>
    </style:style>
    <style:style style:name="P700" style:parent-style-name="內文" style:family="paragraph">
      <style:text-properties style:font-name="標楷體" style:font-name-asian="標楷體" fo:font-size="14pt" style:font-size-asian="14pt"/>
    </style:style>
    <style:style style:name="P701" style:parent-style-name="內文" style:list-style-name="LFO2" style:family="paragraph">
      <style:text-properties style:font-name="標楷體" style:font-name-asian="標楷體"/>
    </style:style>
    <style:style style:name="P702" style:parent-style-name="內文" style:family="paragraph">
      <style:text-properties style:font-name="標楷體" style:font-name-asian="標楷體"/>
    </style:style>
    <style:style style:name="P703" style:parent-style-name="內文" style:family="paragraph">
      <style:text-properties style:font-name="標楷體" style:font-name-asian="標楷體"/>
    </style:style>
    <style:style style:name="P704" style:parent-style-name="內文" style:family="paragraph">
      <style:text-properties style:font-name="標楷體" style:font-name-asian="標楷體"/>
    </style:style>
    <style:style style:name="P705" style:parent-style-name="內文" style:family="paragraph">
      <style:text-properties style:font-name="標楷體" style:font-name-asian="標楷體"/>
    </style:style>
    <style:style style:name="P706" style:parent-style-name="內文" style:family="paragraph">
      <style:text-properties style:font-name="標楷體" style:font-name-asian="標楷體"/>
    </style:style>
    <style:style style:name="P707" style:parent-style-name="內文" style:family="paragraph">
      <style:text-properties style:font-name="標楷體" style:font-name-asian="標楷體"/>
    </style:style>
    <style:style style:name="P708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二學期第一次定期評量國文科<text:s/>試題卷</text:p>
      <text:p text:style-name="P10"><text:span text:style-name="T11">九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一、注音國字 10%<text:s/>(每題一分)</text:p>
      <text:p text:style-name="P21">1. 船「ㄅㄛˊ」 <text:s text:c="3"/>2.抖 「ㄙㄡˇ」 <text:s text:c="5"/>3.毀「 ㄅㄤˋ 」 <text:s text:c="2"/><text:s text:c="3"/><text:s text:c="3"/>4.無「ㄋㄞˋ <text:s/>」 <text:s text:c="4"/>5.涅而不「ㄗ」</text:p>
      <text:p text:style-name="P22">6.<text:s/>戥「ㄔㄥˋ 」 <text:s text:c="2"/>7. 「刎」頸之交 <text:s text:c="5"/>8.<text:s/>傲「殺」人間萬戶侯 <text:s text:c="3"/>9.卑「 鄙 」<text:s/><text:s text:c="2"/><text:s text:c="5"/>10.紅「蓼」</text:p>
      <text:p text:style-name="P23">二、注釋 <text:s/>20%<text:s/>(每題兩分)<text:s/></text:p>
      <text:p text:style-name="P24">1.馬齒徒增 <text:s text:c="2"/><text:s/><text:s/>2.苟安<text:s/><text:s/><text:s text:c="2"/>3.悠悠故難量 <text:s/><text:s/><text:s/>4.守愚聖所臧<text:s/><text:s text:c="2"/><text:s/>5.曖曖內含光<text:s/></text:p>
      <text:p text:style-name="P25">6.行行鄙夫志<text:s/><text:s/><text:s/>7.華年 <text:s/><text:s/><text:s/>8.忘機友 <text:s text:c="4"/><text:s/><text:s text:c="2"/>9. 煙波 <text:s text:c="4"/><text:s/><text:s text:c="2"/>10.昏鴉<text:s/></text:p>
      <text:p text:style-name="P26">三.綜合測驗 70%(每題兩分)<text:s text:c="3"/></text:p>
      <text:p text:style-name="P27">1.<text:s/>以下人體的注音哪一個正確？</text:p>
      <text:p text:style-name="P28">（A）「顴」骨/<text:s/>ㄍㄨㄢ（B）腳「踝」/ㄌㄨㄛˇ（C）「腋」下/<text:s/><text:s/>一ˋ（D）血「液」/一ㄝˋ</text:p>
      <text:p text:style-name="P29">2.<text:s/>以下各選項「」中的注音，何者讀音前後不同？</text:p>
      <text:p text:style-name="P30">（A）傳「播」媒體/廣「播」電台<text:s text:c="2"/>（B）「數」典忘祖/「數」見不鮮</text:p>
      <text:p text:style-name="P31">（C）出師北「伐」/站穩步「伐」<text:s text:c="2"/>（D）揣「度」心意/審時「度」勢</text:p>
      <text:p text:style-name="P32">3.<text:s/>以下選項「」中的注音寫成國字後，何者字形前後不同？</text:p>
      <text:p text:style-name="P33">（A）他山之石，可以「ㄍㄨㄥ」錯/以子之矛，「ㄍㄨㄥ」子之盾<text:s text:c="2"/>（B）涉「ㄌ一ㄝˋ」極廣/見「ㄌ一ㄝˋ」心喜</text:p>
      <text:p text:style-name="P34"><text:span text:style-name="T35">（C）雞同「一ㄚ」講/「一ㄚ」雀無聲</text:span><text:span text:style-name="T36"><text:s text:c="25"/></text:span><text:span text:style-name="T37">（D）「ㄊㄥˊ」寫資料/戶籍「ㄊㄥˊ」本</text:span></text:p>
      <text:p text:style-name="P38">4. 以下各選項「」中的詞語，何組意義前後相同？</text:p>
      <text:p text:style-name="P39">（A）小橋流水「人家」/間壁「人家」<text:s text:c="2"/>（B）親冒「矢」石/「矢」勤矢勇</text:p>
      <text:p text:style-name="P40">（C）柔弱生之「徒」/學「徒」<text:s text:c="8"/>（D）「良」可深思/「良」藥苦口</text:p>
      <text:p text:style-name="P41">5. 下列各選項「」中的形似字的讀音，何者讀音前後相同？</text:p>
      <text:p text:style-name="P42">（A）「戮」力/寂「寥」（B）「掂」掂斤兩/「踮」腳尖（C）「慍」怒/「醞」釀（D）「妯」娌/閒雲出「岫」</text:p>
      <text:p text:style-name="P43">6. 以下各選項中「」的詞性，何者與其他三者不同？</text:p>
      <text:p text:style-name="P44">（A）受「施」慎勿忘（B）無「道」人之短（C）守愚聖所「臧」（D）知足「勝」不祥</text:p>
      <text:p text:style-name="P45">7. 下列選項「題辭」的運用場合，何者錯誤？</text:p>
      <text:p text:style-name="P46">（A）珠聯璧合-用於祝賀結婚<text:s text:c="2"/>（B）里仁為美-用於祝賀新居落成</text:p>
      <text:p text:style-name="P47">（C）珠圓玉潤-用於歌唱比賽<text:s text:c="2"/>（D）椿萱並茂-用於為父母祝壽</text:p>
      <text:p text:style-name="P48">8. 下列各選項中前後成語意義的關係，何者與其他三者不同？</text:p>
      <text:p text:style-name="P49">（A）無愧屋漏/光風霽月（B）身無長物/食前方丈（C）舉案齊眉/相敬如賓/（D）韋編三絕/牛角掛書</text:p>
      <text:p text:style-name="P50">9.以下各選項成語，何者用字均正確無誤？</text:p>
      <text:p text:style-name="P51">（A）不共戴天、乘車帶笠（B）草管人命、愛屋及烏（C）病入膏肓、錦心繡口（D）眾口爍金、斬釘截鐵</text:p>
      <text:p text:style-name="P52">10.<text:s/>以下成語運用何者正確？</text:p>
      <text:p text:style-name="P53">（A）我和他大學同窗四年結為莫逆，可說是「總角之交」</text:p>
      <text:p text:style-name="P54">（B）他不忍年邁雙親日夜操勞，決定「克紹箕裘」接下家族事業</text:p>
      <text:p text:style-name="P55">（C）因為天氣寒冷，民眾多不願出門，路上少見行人，呈現一片「萬人空巷」</text:p>
      <text:p text:style-name="P56">（D）國家經濟好轉，工作機會增加，「人浮於事」，他很快找到工作</text:p>
      <text:p text:style-name="P57">11.以下各選項中的句子，哪一個「句型」與其他三者不同？</text:p>
      <text:p text:style-name="P58">（A）山川莊嚴溫柔（B）他總是笑容滿面（C）後來的一切都截然不同（D）惟仁為紀綱</text:p>
      <text:p text:style-name="P59">12.「學生必須『苦學』，誰貪玩誰的功課就不及格；做事的人必須『苦幹』，誰苟安誰就要失敗；宗教家必須『苦修』，音樂家必須『苦練』。『吃得苦中苦，方為人上人。』」關於以上這段文章，以下哪一個敘述何者錯誤？</text:p>
      <text:p text:style-name="P60">(A)藉例子說明道理(B)運用歸納法得出結論(C)說明人生需與人同甘共苦(D)意同於殷憂啟聖</text:p>
      <text:p text:style-name="P61"><text:span text:style-name="T62">13.</text:span><text:span text:style-name="T63">三種成長</text:span><text:span text:style-name="T64">一文寫道：</text:span><text:span text:style-name="T65">「種瓜得瓜(瓜大)，種豆得豆(豆小)，而種瓜種豆，操之在我</text:span><text:span text:style-name="T66">。</text:span><text:span text:style-name="T67">」這句話中強調的道理與下列何者最不相近？</text:span><text:span text:style-name="T68"><text:s text:c="2"/></text:span></text:p>
      <text:p text:style-name="P69">(A)要怎麼收穫，先那麼栽<text:s text:c="2"/>(B)譬如平地，雖覆一簣，進，吾往也</text:p>
      <text:p text:style-name="P70">(C)盡人事，聽天命<text:s text:c="8"/>(D)每個人都是自己命運的建築師</text:p>
      <text:p text:style-name="P71"><text:span text:style-name="T72">14.下列關於</text:span><text:span text:style-name="T73">座右銘</text:span><text:span text:style-name="T74">的文意理解，何者錯誤？</text:span></text:p>
      <text:p text:style-name="P75">（A）隱心而後動-隱藏想法，勿輕舉妄動<text:s/>（B）無使名過實-君子恥其言而過其行</text:p>
      <text:p text:style-name="P76">（C）無說己之長-無伐善<text:s text:c="15"/>（D）柔弱生之徒-夫唯不爭，故天下莫能與之爭</text:p>
      <text:soft-page-break/>
      <text:p text:style-name="P77"><text:span text:style-name="T78">15.下列關於</text:span><text:span text:style-name="T79">崔瑗</text:span><text:span text:style-name="T80">座右銘</text:span><text:span text:style-name="T81">的敘述，何者錯誤？</text:span></text:p>
      <text:p text:style-name="P82"><text:span text:style-name="T83">（A）內容多以抒感為主（B）隔句押ㄤ韻，使朗讀有韻律感（C）以「慎」開啟篇旨（D）融合</text:span><text:span text:style-name="T84">儒</text:span><text:span text:style-name="T85">、</text:span><text:span text:style-name="T86">道</text:span><text:span text:style-name="T87">二家學說</text:span></text:p>
      <text:p text:style-name="P88">16.以下「方位詞」運用，哪個選項均是指實際方位？</text:p>
      <text:p text:style-name="P89">（A）「前」人種樹，後人乘涼／床「前」明月光<text:s text:c="2"/>（B）旁門「左」道／意見相「左」</text:p>
      <text:p text:style-name="P90"><text:span text:style-name="T91">（C）飲恨敗「北」／坐「北」朝南</text:span><text:span text:style-name="T92"><text:s text:c="13"/></text:span><text:span text:style-name="T93">（D）</text:span><text:span text:style-name="T94">滿清</text:span><text:span text:style-name="T95">末年，西學「東」漸／旭日「東」昇</text:span></text:p>
      <text:p text:style-name="P96">17.「讓我與你握別/再輕輕抽出我的手/知道思念從此生根/浮雲白日 山川莊嚴溫柔」，關於這段詩句的賞析，下列何者最不符合？</text:p>
      <text:p text:style-name="P97">（A）寫出離別時的依戀不捨</text:p>
      <text:p text:style-name="P98">（B）傳達出作者強烈的激動悲傷</text:p>
      <text:p text:style-name="P99">（C）「知道思念從此生根」使抽象的情感具體化</text:p>
      <text:p text:style-name="P100">（D）「浮雲白日 山川莊嚴溫柔」隱含「永恆的山川見證友誼的綿長堅定」之意</text:p>
      <text:p text:style-name="P101">18.「離別」是常見的詩文主題，但別離未必是感傷，以下詩句對離別的感受，哪個選項與其它三者不同？</text:p>
      <text:p text:style-name="P102">（A）故關衰草遍，離別自堪悲。路出寒雲外，人歸暮雪時。少孤爲客早，多難識君遲。掩淚空相向，風塵何處期。</text:p>
      <text:p text:style-name="P103"><text:span text:style-name="T104">＜</text:span><text:span text:style-name="T105">盧綸</text:span><text:span text:style-name="T106">/<text:s/></text:span><text:span text:style-name="T107">送李端</text:span><text:span text:style-name="T108">＞</text:span></text:p>
      <text:p text:style-name="P109"><text:span text:style-name="T110">（B）</text:span><text:span text:style-name="T111">千里黃雲白日曛，北風吹雁雪紛紛。莫愁前路無知己，天下誰人不識君。</text:span><text:span text:style-name="T112">＜</text:span><text:span text:style-name="T113">高適</text:span><text:span text:style-name="T114">/</text:span><text:span text:style-name="T115">別董大</text:span><text:span text:style-name="T116">＞</text:span></text:p>
      <text:p text:style-name="P117"><text:span text:style-name="T118">（C）南浦淒淒別，西風嫋嫋秋。一看腸一斷，好去莫回頭</text:span><text:span text:style-name="T119">。</text:span><text:span text:style-name="T120">＜</text:span><text:span text:style-name="T121">白居易</text:span><text:span text:style-name="T122">/</text:span><text:span text:style-name="T123">南浦別</text:span><text:span text:style-name="T124">＞</text:span></text:p>
      <text:p text:style-name="P125"><text:span text:style-name="T126">（D）天下傷心處，勞勞送客亭。春風知別苦，不遣柳條青。＜</text:span><text:span text:style-name="T127">李白</text:span><text:span text:style-name="T128">/</text:span><text:span text:style-name="T129">勞勞亭</text:span><text:span text:style-name="T130">＞</text:span></text:p>
      <text:p text:style-name="P131"><text:span text:style-name="T132">19.</text:span><text:span text:style-name="T133">白樸</text:span><text:span text:style-name="T134">沉醉東風</text:span><text:span text:style-name="T135">漁父詞</text:span><text:span text:style-name="T136">中，何句最能透露出作者不重視功名利祿？</text:span></text:p>
      <text:p text:style-name="P137"><text:span text:style-name="T138">（A）</text:span><text:span text:style-name="T139">黃</text:span><text:span text:style-name="T140">蘆岸白蘋渡口，</text:span><text:span text:style-name="T141">綠</text:span><text:span text:style-name="T142">楊堤紅蓼灘頭。</text:span><text:span text:style-name="T143"><text:s text:c="2"/></text:span><text:span text:style-name="T144">（B）</text:span><text:span text:style-name="T145">雖無</text:span><text:span text:style-name="T146">刎頸交，</text:span><text:span text:style-name="T147">卻有</text:span><text:span text:style-name="T148">忘機友</text:span></text:p>
      <text:p text:style-name="P149">（C）點秋江白鷺沙鷗<text:s text:c="15"/><text:s/><text:s text:c="3"/>（D）傲殺人間萬戶侯，不識字煙波釣叟</text:p>
      <text:p text:style-name="P150"><text:span text:style-name="T151">20.</text:span><text:span text:style-name="T152">白樸</text:span><text:span text:style-name="T153">沉醉東風</text:span><text:span text:style-name="T154">漁父詞</text:span><text:span text:style-name="T155">中的「忘機友」是指何者？</text:span></text:p>
      <text:p text:style-name="P156">（A）黃蘆、白蘋（B）綠楊紅蓼（C）煙波釣叟（D）白鷺沙鷗</text:p>
      <text:p text:style-name="P157"><text:span text:style-name="T158">21.</text:span><text:span text:style-name="T159">馬致遠</text:span><text:span text:style-name="T160">天淨沙</text:span><text:span text:style-name="T161">秋思</text:span><text:span text:style-name="T162">中「夕陽西下，斷腸人在天涯」此詩句所傳達的情思與下列何者最接近？</text:span></text:p>
      <text:p text:style-name="P163">（A）長安一片月，萬戶搗衣聲。秋風吹不盡，總是玉關情。何日平胡虜，良人罷遠征。</text:p>
      <text:p text:style-name="P164">（B）白日放歌須縱酒，青春作伴好還鄉。即從巴峽穿巫峽，便下襄陽向洛陽。</text:p>
      <text:p text:style-name="P165">（C）秋草行將暮，登樓客思驚。千家同霽色，一雁報寒聲。</text:p>
      <text:p text:style-name="P166">（D）少小離家老大回，鄉音無改鬢毛衰。兒童相見不相識，笑問客從何處來。</text:p>
      <text:p text:style-name="P167">22.以下詩句中的季節，何者與「古道、西風、瘦馬」不同？</text:p>
      <text:p text:style-name="P168">（A）共駭群龍水上游，不知原是木蘭舟<text:s text:c="2"/>（B）柔情似水佳期如夢，忍顧鵲橋歸路</text:p>
      <text:p text:style-name="P169">（C）金風玉露一相逢，便勝卻人間無數<text:s text:c="2"/>（D）初聞征雁已無蟬，百尺樓台水接天</text:p>
      <text:p text:style-name="P170"><text:span text:style-name="T171">23.以下有關</text:span><text:span text:style-name="T172">元曲</text:span><text:span text:style-name="T173">的說明，以下何者錯誤？</text:span></text:p>
      <text:p text:style-name="P174">（A）曲分為散曲、雜劇兩類。雜劇是元代歌劇，主要由唱詞、動作、說白組成</text:p>
      <text:p text:style-name="P175">（B）散曲格律性質與樂府詩最接近，可配樂歌唱</text:p>
      <text:p text:style-name="P176">（C）可在允許的狀況下增字，稱為「襯字」，襯字可用於句首、句中</text:p>
      <text:p text:style-name="P177">（D）曲依曲調規定的格律填寫，有固定字數、句數、平仄、不可換韻</text:p>
      <text:p text:style-name="P178">24.依你所學關於韻文的常識，將以下四首作品根據其時代發展依序排列</text:p>
      <text:p text:style-name="P179">（甲）佇倚危樓風細細。望極春愁，黯黯生天際。草色煙光殘照裏。無言誰會憑欄意。擬把疏狂圖一醉。對酒當歌，強樂還無味。衣帶漸寬終不悔。爲伊消得人憔悴。</text:p>
      <text:p text:style-name="P180">（乙）北方有佳人，絕世而獨立，一顧傾人城，再顧傾人國。寧不知傾城與傾國？佳人難再得！</text:p>
      <text:p text:style-name="P181"><text:span text:style-name="T182">（丙）昔聞</text:span><text:span text:style-name="T183">洞庭</text:span><text:span text:style-name="T184">水，今上</text:span><text:span text:style-name="T185">岳陽樓</text:span><text:span text:style-name="T186">。</text:span><text:span text:style-name="T187">吳楚</text:span><text:span text:style-name="T188">東南坼，乾坤日夜浮。親朋無一字，老病有孤舟。戎馬關山北，憑軒涕泗流。</text:span></text:p>
      <text:p text:style-name="P189"><text:span text:style-name="T190">（</text:span><text:span text:style-name="T191">丁</text:span><text:span text:style-name="T192">）</text:span><text:span text:style-name="T193">意馬收，心猿鎖，跳出紅塵惡風波，槐陰午夢誰驚破？離了</text:span><text:span text:style-name="T194">利名</text:span><text:span text:style-name="T195">場，鑽入</text:span><text:span text:style-name="T196">安樂</text:span><text:span text:style-name="T197">窩，閑快活！</text:span></text:p>
      <text:p text:style-name="P198">（A）丙乙丁甲（B）乙丙甲丁（C）乙丙丁甲（D）乙甲丙丁</text:p>
      <text:p text:style-name="P199">25.「他所說的話不超出他和聽者的共同經驗，沒有共同經驗，對方難以真正了解你說什麼，甚至造成重重誤解。」這段話的涵義與下列何者最接近？</text:p>
      <text:p text:style-name="P200">（A）路逢劍客須呈劍，不是詩人莫獻詩<text:s text:c="2"/>（B）人生難得一知己，千古知音最難覓</text:p>
      <text:p text:style-name="P201"><text:span text:style-name="T202">（C</text:span><text:span text:style-name="T203">）時然後言，人不厭其言</text:span><text:span text:style-name="T204"><text:s text:c="12"/></text:span><text:span text:style-name="T205">（D</text:span><text:span text:style-name="T206">）</text:span><text:span text:style-name="T207">逢人且說三分話，不可全拋一片心 </text:span></text:p>
      <text:p text:style-name="P208">26. 下列文句所用的描述筆法，何者含有濃厚的主觀想像成分？</text:p>
      <text:p text:style-name="P209">（A）氣流似亂了性的野小孩，隨意的使性子，讓雨不聽使喚的傾瀉</text:p>
      <text:p text:style-name="P210">（B）隔著一層木板，牆那面傳來窸窸窣窣的翻書聲</text:p>
      <text:p text:style-name="P211">（C）剛從海中撈起的白色珊瑚，用指甲輕劃，會發出「箏」的聲響</text:p>
      <text:p text:style-name="P212">（D）我回過神來，猛力點點頭，她雀躍著回我一個爽朗的笑</text:p>
      <text:soft-page-break/>
      <text:p text:style-name="P213"><text:span text:style-name="T214">27.「《冷暴力》一書是暢銷</text:span><text:span text:style-name="T215">法國</text:span><text:span text:style-name="T216">20年的心理學經典，本書是</text:span><text:span text:style-name="T217">法國</text:span><text:span text:style-name="T218">臨床精神學者</text:span><text:span text:style-name="T219">瑪麗-弗朗斯•伊裡戈揚</text:span><text:span text:style-name="T220">建立在大量心理治療案例基礎上的研究成果。所謂『冷暴力』指無需通過現實中的肢體暴力，而是靠日復一日地對某一特定對象貶低、羞辱、嘲諷、排擠，而造成心理創傷。」根據這段敘述，以下哪一個人的行為已經造成了冷暴力？</text:span></text:p>
      <text:p text:style-name="P221"><text:span text:style-name="T222">（A）</text:span><text:span text:style-name="T223">小希</text:span><text:span text:style-name="T224">為懲罰</text:span><text:span text:style-name="T225">小辰</text:span><text:span text:style-name="T226">昨日</text:span><text:span text:style-name="T227">遲到，聯合其他同學一天不與</text:span><text:span text:style-name="T228">小辰</text:span><text:span text:style-name="T229">講話</text:span><text:span text:style-name="T230"><text:s text:c="2"/></text:span><text:span text:style-name="T231"><text:s text:c="4"/></text:span><text:span text:style-name="T232">（B）</text:span><text:span text:style-name="T233">小辰</text:span><text:span text:style-name="T234">常</text:span><text:span text:style-name="T235">批評</text:span><text:span text:style-name="T236">小曉</text:span><text:span text:style-name="T237">長得很醜</text:span></text:p>
      <text:p text:style-name="P238"><text:span text:style-name="T239">（C）</text:span><text:span text:style-name="T240">小松</text:span><text:span text:style-name="T241">每天放學後在校門外伺機找落單的學生勒索金錢</text:span><text:span text:style-name="T242"><text:s text:c="12"/></text:span><text:span text:style-name="T243">（D）</text:span><text:span text:style-name="T244">小曉</text:span><text:span text:style-name="T245">與</text:span><text:span text:style-name="T246">小希</text:span><text:span text:style-name="T247">一言不合大打出手</text:span></text:p>
      <text:p text:style-name="P248"/>
      <text:p text:style-name="P249"><text:s text:c="4"/>開工日小確幸來了，星巴克、85 度 C 今 (2/21) 日均祭出飲料買一送一活動，7-ELEVEN 則是推出 CITY CAFE 和現萃茶全品項第二杯半價活動、全家便利商店則有連續 3 日指定咖啡產品買一送一的優惠。</text:p>
      <text:p text:style-name="P250"><text:s text:c="4"/>統一星巴克買一送一活動一向高度受消費者注意，業者指出，今日推出「開工日好友分享」優惠活動營造開工小確幸，只要消費者在晚上 8 點前於門市購買兩杯相同容量 / 冰熱 / 口味的咖啡飲料，第二杯由星巴克招待。</text:p>
      <text:p text:style-name="P251"><text:s text:c="4"/>85˚C<text:s/>指出，今日下午<text:s/>1<text:s/>點至晚上<text:s/>8<text:s/>點於全台門市提供<text:s/>8<text:s/>款飲品同品項大杯買一送一優惠，分別有摩卡咖啡、焦糖瑪奇朵、卡布奇諾、重拿鐵咖啡、拿鐵咖啡、招牌咖啡、美式咖啡和海岩咖啡。</text:p>
      <text:p text:style-name="P252"><text:s text:c="4"/>全家表示，今日起至 23 日連續三天推出指定咖啡產品買一送一，只要成為全家會員，就可享有經典大熱美、單品中熱美和義式濃縮咖啡同品項買一送一，也希望藉此活動引進新會員。</text:p>
      <text:p text:style-name="P253"><text:s text:c="4"/>7-ELEVEN 則是推出 CITY CAFE 與現萃茶全品項第二杯半價活動 (不含珍珠飲品及 Espresso)，並提供客製化服務「One Shot Espresso」(加 15 元)，可依照個人喜好加入美式、拿鐵外，還可創造個人化風味飲，如抹茶拿鐵變成抹茶拿鐵咖啡，紅茶拿鐵變成鴛鴦奶茶等，預估帶動銷量較去年同期成長 20% 以上。(節選自網路新聞)</text:p>
      <text:p text:style-name="P254">28.根據這篇報導，以下四人都在21日買飲料，哪一個人可以得到優惠？</text:p>
      <text:p text:style-name="P255"><text:span text:style-name="T256">（A</text:span><text:span text:style-name="T257">）</text:span><text:span text:style-name="T258">小星</text:span><text:span text:style-name="T259">晚上九點到星巴克買二杯拿鐵咖啡，</text:span><text:span text:style-name="T260">可享有一杯免費</text:span></text:p>
      <text:p text:style-name="P261"><text:span text:style-name="T262">（B）</text:span><text:span text:style-name="T263">小巴</text:span><text:span text:style-name="T264">放學後五點到85度</text:span><text:span text:style-name="T265">C</text:span><text:span text:style-name="T266">買大杯摩卡咖啡，</text:span><text:span text:style-name="T267">可免費在八款飲品中任選一杯</text:span></text:p>
      <text:p text:style-name="P268"><text:span text:style-name="T269">（C）</text:span><text:span text:style-name="T270">小佳</text:span><text:span text:style-name="T271">七點上學前到全家便利商店點一杯經典大熱美，就可再送一杯經典大熱美</text:span></text:p>
      <text:p text:style-name="P272"><text:span text:style-name="T273">（D）</text:span><text:span text:style-name="T274">小琪</text:span><text:span text:style-name="T275">晚上十一點到</text:span><text:span text:style-name="T276">7-ELEVE</text:span><text:span text:style-name="T277">買二杯拿鐵咖啡，第二杯只需付半價</text:span></text:p>
      <text:p text:style-name="P278"/>
      <text:p text:style-name="P279"><text:span text:style-name="T280"><text:s text:c="4"/></text:span><text:span text:style-name="T281">剛拿下</text:span><text:span text:style-name="T282">2018</text:span><text:span text:style-name="T283">《世界盃足球賽》決賽門票的</text:span><text:span text:style-name="T284">32</text:span><text:span text:style-name="T285">支球隊，即將於</text:span><text:span text:style-name="T286">12</text:span><text:span text:style-name="T287">月</text:span><text:span text:style-name="T288">1</text:span><text:span text:style-name="T289">日在</text:span><text:span text:style-name="T290">俄羅斯克里姆林宮</text:span><text:span text:style-name="T291">進行分組抽籤儀式。雖然，有些老面孔如：</text:span><text:span text:style-name="T292">義大利</text:span><text:span text:style-name="T293">、</text:span><text:span text:style-name="T294">荷蘭</text:span><text:span text:style-name="T295">、</text:span><text:span text:style-name="T296">美國</text:span><text:span text:style-name="T297">及</text:span><text:span text:style-name="T298">智利</text:span><text:span text:style-name="T299">意外落馬，但也有首次晉級決賽的新星</text:span><text:span text:style-name="T300">冰島</text:span><text:span text:style-name="T301">和</text:span><text:span text:style-name="T302">巴拿馬</text:span><text:span text:style-name="T303">加入戰局，使得</text:span><text:span text:style-name="T304">2018</text:span><text:span text:style-name="T305">世足賽顯得更加變化莫測。</text:span></text:p>
      <text:p text:style-name="P306"><text:span text:style-name="T307"><text:s text:c="4"/></text:span><text:span text:style-name="T308">不過，足球場上除了激烈賽事，也曾發生過多起離奇雷擊事件，其中最特別的莫過於</text:span><text:span text:style-name="T309">剛果民主共和國</text:span><text:span text:style-name="T310">11</text:span><text:span text:style-name="T311">名球員，因閃電雷擊所造成的「跨步電壓」而死亡。</text:span></text:p>
      <text:p text:style-name="P312"><text:span text:style-name="T313"><text:s text:c="4"/>事件發生於</text:span><text:span text:style-name="T314">1998</text:span><text:span text:style-name="T315">年</text:span><text:span text:style-name="T316">10</text:span><text:span text:style-name="T317">月</text:span><text:span text:style-name="T318">28</text:span><text:span text:style-name="T319">日，兩支足球隊伍正於</text:span><text:span text:style-name="T320">剛果</text:span><text:span text:style-name="T321">東部</text:span><text:span text:style-name="T322">巴桑加</text:span><text:span text:style-name="T323">比賽。開賽不久就遇上傾盆大雨且雷電交加，但裁判仍未中止賽程，直到比賽進行至</text:span><text:span text:style-name="T324">1:1</text:span><text:span text:style-name="T325">的平手局面，突然一道閃電擊中球場，當場正在奔跑的客隊，總共</text:span><text:span text:style-name="T326">11</text:span><text:span text:style-name="T327">名球員通通倒地不起並出現痙攣現象，接著陸續死去；令人費解的是，同樣穿梭其中的主隊球員全部倖免於難，使得該次雷擊事件被當地人視為巫術作祟。</text:span></text:p>
      <text:p text:style-name="P328"><text:span text:style-name="T329"><text:s text:c="4"/></text:span><text:span text:style-name="T330">偌大的足球場本就是雷電最愛突擊的地點之一。因場域平坦空曠，疾風進入場區輕而易舉，促使流動的空氣與地面產生摩擦，衍生許多電荷，加上雷雨來襲時，雲層也會攜帶大量電荷，與地面之間等同形成一個巨大的電容器，提高被雷擊的機率。只是，</text:span><text:span text:style-name="T331">剛果</text:span><text:span text:style-name="T332">11</text:span><text:span text:style-name="T333">名客隊球員並非直接被雷電擊中，導致他們死亡的兇手是「跨步電壓」。</text:span></text:p>
      <text:p text:style-name="P334"><text:s text:c="4"/>什麼是「跨步電壓」？我們若把雷電比擬成攜帶龐大電流的高壓電線，就不難憶起每逢颱風天常聽見「請民眾遠離掉落的高壓電線」之宣導。因為高壓電線一旦掉落地面，龐大電流就會從掉落中心往外流，宛若投小石子於湖面盪起的同心圓漣漪般，由中心最高電壓向外層層擴散且逐漸降低，而每一層同心圓均屬於不同電壓數。</text:p>
      <text:p text:style-name="P335"><text:s text:c="4"/>此時，如果你恰好站在高壓電線掉落的附近，也就是身處於高壓同心圓漣漪圈內，只要做出一腳在前另一隻腳在後、橫跨不同電壓圈的跨步走姿，就會因兩腳著地位置的電壓數不同，導致電流由高往低、流竄於雙足間形成「跨步電壓」。</text:p>
      <text:p text:style-name="P336"><text:span text:style-name="T337"><text:s text:c="4"/></text:span><text:span text:style-name="T338">「跨步電壓」對人體造成的傷害程度到底有多大？實際現況仍要依當下電壓數多高、人站的位置距離高壓電線掉落或落雷的中心點有多遠、地面與鞋子材質的導電性如何、雙腳之間的跨距多大，以及雙腳方位是不是踩在同一層同心圓上（同電壓數）；萬一人正好站在帶電區內，雙腳又橫跨不同電壓圈，就會因雙腳距離越大，電位差越大，流經雙腳的電壓隨之越高，致使雙腳抽搐、痙攣而跌倒在地，一不小心全身上下都處於帶電區裡，恐引發性命危機。（ 節選自</text:span><text:span text:style-name="T339">聯合報</text:span><text:span text:style-name="T340">）</text:span></text:p>
      <text:p text:style-name="P341">29.根據上文，如果遇到高壓電線掉落地面，下列哪個人的舉動最有可能造成跨步電壓而被電擊受傷？</text:p>
      <text:p text:style-name="P342">（A）加大步伐快速遠離帶電區（B）單腳跳遠離帶電區（C）雙腳合併的僵屍跳遠離帶電區（D）小碎步遠離帶電區</text:p>
      <text:p text:style-name="P343">30.關於本文的敘述何者錯誤？</text:p>
      <text:p text:style-name="P344">（A）平坦空曠的地區易因疾風造成空氣與地面產生摩擦產生電荷<text:s/>（B）愈靠近掉落的高壓電線，電壓愈高</text:p>
      <text:p text:style-name="P345">（C）同一層同心圓的電壓相同<text:s/>（D）遇到高壓電線掉落情形，一定是距離電壓線愈近受到的傷害愈大</text:p>
      <text:p text:style-name="P346"/>
      <text:soft-page-break/>
      <text:p text:style-name="P347"><text:span text:style-name="T348">越石父</text:span><text:span text:style-name="T349">賢，在縲紲</text:span><text:span text:style-name="T350">（注1）</text:span><text:span text:style-name="T351">中。</text:span><text:span text:style-name="T352">晏子</text:span><text:span text:style-name="T353">出，遭之涂，解左驂贖之，載歸。弗謝，入閨。久之，</text:span><text:span text:style-name="T354">越石父</text:span><text:span text:style-name="T355">請絕。</text:span><text:span text:style-name="T356">晏子</text:span><text:span text:style-name="T357">戄</text:span><text:span text:style-name="T358">然</text:span><text:span text:style-name="T359">（注2）</text:span><text:span text:style-name="T360">，攝衣冠謝曰：「</text:span><text:span text:style-name="T361">嬰</text:span><text:span text:style-name="T362">雖不仁，免子於厄</text:span><text:span text:style-name="T363">，</text:span><text:span text:style-name="T364">何子求絕之速也？」</text:span><text:span text:style-name="T365">石父</text:span><text:span text:style-name="T366">曰：「不然。吾聞君子</text:span><text:span text:style-name="T367">詘（注3）</text:span><text:span text:style-name="T368">於不知己而信於知己者。方吾在縲紲中，彼不知我也。夫子既已感寤而贖我，是知己；知己而無禮，固不如在縲紲之中。」</text:span><text:span text:style-name="T369">晏子</text:span><text:span text:style-name="T370">於是延入為上客。</text:span><text:span text:style-name="T371">&lt;&lt;</text:span><text:span text:style-name="T372">史記</text:span><text:span text:style-name="T373"><text:s/>管晏列傳</text:span><text:span text:style-name="T374">&gt;&gt;</text:span><text:span text:style-name="T375"><text:s/></text:span></text:p>
      <text:p text:style-name="P376"><text:s text:c="3"/>注1:<text:s/>縲紲:古代用以捆綁犯人的黑色大繩索。 <text:s/>注2:<text:s/>戄然：驚異的樣子 <text:s text:c="4"/>注3:詘:同「屈」。</text:p>
      <text:p text:style-name="P377">31.根據上文，以下敘述何者錯誤？</text:p>
      <text:p text:style-name="P378">（A）「遭之涂」意為「在路上遇到了他」<text:s text:c="3"/>（B）「免子於厄」意為「幫助你脫離危難」</text:p>
      <text:p text:style-name="P379">（C）「攝衣冠謝曰」的「謝」意為「感謝」<text:s/>（D）「信於知己者」意為「在了解自己的人面前得以伸展受尊重」</text:p>
      <text:p text:style-name="內文"><text:span text:style-name="T380">32.</text:span><text:span text:style-name="T381">史記</text:span><text:span text:style-name="T382">藉由這段故事，表現出</text:span><text:span text:style-name="T383">晏子</text:span><text:span text:style-name="T384">與</text:span><text:span text:style-name="T385">越石父</text:span><text:span text:style-name="T386">的言行態度，以下敘述何者正確？</text:span></text:p>
      <text:p text:style-name="P387"><text:span text:style-name="T388">（A）可見</text:span><text:span text:style-name="T389">晏子</text:span><text:span text:style-name="T390">並無知人之明</text:span><text:span text:style-name="T391"><text:s text:c="7"/></text:span><text:span text:style-name="T392">（B）</text:span><text:span text:style-name="T393">越石父</text:span><text:span text:style-name="T394">自認賢才，所以驕傲自大</text:span></text:p>
      <text:p text:style-name="P395"><text:span text:style-name="T396">（C）</text:span><text:span text:style-name="T397">越石父</text:span><text:span text:style-name="T398">最後因不受尊重而離開</text:span><text:span text:style-name="T399"><text:s/></text:span><text:span text:style-name="T400">（D）</text:span><text:span text:style-name="T401">晏子</text:span><text:span text:style-name="T402">可說是從善如流</text:span></text:p>
      <text:p text:style-name="P403"/>
      <text:p text:style-name="P404">形微口利，凌人得計，喜的是半夜黃昏，怕的是青天白日。侵羅幃枕席，慣能乘隙。食人膏血，殘人肉皮。趨炎就熱圖溫飽，露冷霜寒何所依？ <text:s text:c="8"/>＜作者:薛論道 <text:s/>曲牌:桂枝香＞</text:p>
      <text:p text:style-name="P405">33.這是一首詠物的作品，就詩文之意作者描寫的是以下何者？</text:p>
      <text:p text:style-name="P406">（A）蝙蝠（B）蒼蠅（C）蚊子（D）螞蟻</text:p>
      <text:p text:style-name="P407">34.作者藉物喻人，以下對其涵義的理解，何者最不符合？</text:p>
      <text:p text:style-name="P408">（A）「形微口利，凌人得計」:寫物的外形，並點出其生存是建立在欺凌他人上</text:p>
      <text:p text:style-name="P409">（B）「喜的是半夜黃昏，怕的是青天白日」:寫生活習性，比喻害怕光明，好鑽營藏身黑暗的人</text:p>
      <text:p text:style-name="P410">（C）「侵羅幃枕席，慣能乘隙」;指其擅於抓住時機侵害他人</text:p>
      <text:p text:style-name="P411">（D）「趨炎就熱圖溫飽，露冷霜寒何所依」:暗喻趨炎附勢之人最終還是能得勢</text:p>
      <text:p text:style-name="P412"/>
      <text:p text:style-name="P413"><text:span text:style-name="T414">「冒險家</text:span><text:span text:style-name="T415">約翰</text:span><text:span text:style-name="T416">來到一座小島，這座島上有個規矩，凡是到這個島的陌生人登陸後，都要被送到真理之神或謊言之神前當成祭品殺掉。這個人必須在死前說一句話，如果這句話是真話，那麼將被帶到真理之神的神像前殺死；如果這句話是謊話，那麼將被帶到謊言之神的神像前殺死。</text:span><text:span text:style-name="T417">約翰</text:span><text:span text:style-name="T418">說了一句話，只見士兵把他帶到真理之神前，接下來又帶到謊言之神前，卻始終沒辦法砍下他的腦袋。士兵只好稟告國王，國王來到神像前一探究竟。原來</text:span><text:span text:style-name="T419">約翰</text:span><text:span text:style-name="T420">說的那句話是：「．．．．．．」於是士兵先把他帶到真理之神前，因為真理之神前只能說真話，所以依照</text:span><text:span text:style-name="T421">約翰</text:span><text:span text:style-name="T422">的邏輯，士兵又必須把他拉到謊言之神面前，但在謊言之神面前又只能說假話。那麼，依</text:span><text:span text:style-name="T423">約翰</text:span><text:span text:style-name="T424">所說就只能再被帶回真理之神面前，如此反覆就是殺不掉。國王聽了哈哈大笑，稱</text:span><text:span text:style-name="T425">約翰</text:span><text:span text:style-name="T426">是智慧的旅人，宣布免除</text:span><text:span text:style-name="T427">約翰</text:span><text:span text:style-name="T428">的死刑。」（ 節選自</text:span><text:span text:style-name="T429">&lt;&lt;</text:span><text:span text:style-name="T430">關於邏輯學的100個故事</text:span><text:span text:style-name="T431">&gt;&gt;</text:span><text:span text:style-name="T432">）</text:span></text:p>
      <text:p text:style-name="P433"><text:span text:style-name="T434">35.</text:span><text:span text:style-name="T435">根據邏輯，</text:span><text:span text:style-name="T436">約翰</text:span><text:span text:style-name="T437">說了哪句話得以逃過死刑？</text:span></text:p>
      <text:p text:style-name="P438">（A）我必定死在謊言之神的神像前<text:s text:c="3"/>（B）我必定死在真理之神的神像前</text:p>
      <text:p text:style-name="P439">（C）在謊言之神的神像前我必定存活<text:s/>（D）在任何神像前我必定存活</text:p>
      <text:p text:style-name="P440"/>
      <text:soft-page-break/>
      <text:p text:style-name="P441">新北市立溪崑國民中學106學年度第二學期第一次定期評量國文科 答案卷</text:p>
      <text:p text:style-name="P442"><text:span text:style-name="T443">九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444">年級</text:span><text:span text:style-name="T445">　　　</text:span><text:span text:style-name="T446">班 座號</text:span><text:span text:style-name="T447">　　　</text:span><text:span text:style-name="T448"><text:s/>姓名</text:span><text:span text:style-name="T449">　　　　　　　　</text:span><text:span text:style-name="T450"><text:s/></text:span></text:p>
      <text:p text:style-name="P451">一、國字注音10% (每題一分)</text:p>
      <table:table table:style-name="Table452">
        <table:table-columns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>
            <text:p text:style-name="P465">1</text:p>
          </table:table-cell>
          <table:table-cell table:style-name="TableCell466">
            <text:p text:style-name="P467">2</text:p>
          </table:table-cell>
          <table:table-cell table:style-name="TableCell468">
            <text:p text:style-name="P469">3</text:p>
          </table:table-cell>
          <table:table-cell table:style-name="TableCell470">
            <text:p text:style-name="P471">4</text:p>
          </table:table-cell>
          <table:table-cell table:style-name="TableCell472">
            <text:p text:style-name="P473">5</text:p>
          </table:table-cell>
          <table:table-cell table:style-name="TableCell474">
            <text:p text:style-name="P475">6</text:p>
          </table:table-cell>
          <table:table-cell table:style-name="TableCell476">
            <text:p text:style-name="P477">7</text:p>
          </table:table-cell>
          <table:table-cell table:style-name="TableCell478">
            <text:p text:style-name="P479">8</text:p>
          </table:table-cell>
          <table:table-cell table:style-name="TableCell480">
            <text:p text:style-name="P481">9</text:p>
          </table:table-cell>
          <table:table-cell table:style-name="TableCell482">
            <text:p text:style-name="P483">10</text:p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</table:table>
      <text:p text:style-name="P505"/>
      <text:p text:style-name="P506">二、注釋20% (每題2分)</text:p>
      <table:table table:style-name="Table507">
        <table:table-columns>
          <table:table-column table:style-name="TableColumn508"/>
          <table:table-column table:style-name="TableColumn509"/>
        </table:table-columns>
        <table:table-row table:style-name="TableRow510">
          <table:table-cell table:style-name="TableCell511">
            <text:p text:style-name="P512">1.馬齒徒增 :<text:s/></text:p>
          </table:table-cell>
          <table:table-cell table:style-name="TableCell513">
            <text:p text:style-name="P514">2.苟安:</text:p>
          </table:table-cell>
        </table:table-row>
        <table:table-row table:style-name="TableRow515">
          <table:table-cell table:style-name="TableCell516">
            <text:p text:style-name="P517">3.悠悠故難量:</text:p>
          </table:table-cell>
          <table:table-cell table:style-name="TableCell518">
            <text:p text:style-name="P519">4.守愚聖所臧:</text:p>
          </table:table-cell>
        </table:table-row>
        <table:table-row table:style-name="TableRow520">
          <table:table-cell table:style-name="TableCell521">
            <text:p text:style-name="P522">5.曖曖內含光:</text:p>
          </table:table-cell>
          <table:table-cell table:style-name="TableCell523">
            <text:p text:style-name="P524">6.行行鄙夫志:</text:p>
          </table:table-cell>
        </table:table-row>
        <table:table-row table:style-name="TableRow525">
          <table:table-cell table:style-name="TableCell526">
            <text:p text:style-name="P527">7.華年:</text:p>
          </table:table-cell>
          <table:table-cell table:style-name="TableCell528">
            <text:p text:style-name="P529">8.忘機友:</text:p>
          </table:table-cell>
        </table:table-row>
        <table:table-row table:style-name="TableRow530">
          <table:table-cell table:style-name="TableCell531">
            <text:p text:style-name="P532">9.煙波:</text:p>
          </table:table-cell>
          <table:table-cell table:style-name="TableCell533">
            <text:p text:style-name="P534">10.昏鴉:</text:p>
          </table:table-cell>
        </table:table-row>
      </table:table>
      <text:p text:style-name="P535"/>
      <text:p text:style-name="P536">三、綜合測驗70% (每題2分)</text:p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</table:table-columns>
        <table:table-row table:style-name="TableRow548">
          <table:table-cell table:style-name="TableCell549">
            <text:p text:style-name="P550">1</text:p>
          </table:table-cell>
          <table:table-cell table:style-name="TableCell551">
            <text:p text:style-name="P552">2</text:p>
          </table:table-cell>
          <table:table-cell table:style-name="TableCell553">
            <text:p text:style-name="P554">3</text:p>
          </table:table-cell>
          <table:table-cell table:style-name="TableCell555">
            <text:p text:style-name="P556">4</text:p>
          </table:table-cell>
          <table:table-cell table:style-name="TableCell557">
            <text:p text:style-name="P558">5</text:p>
          </table:table-cell>
          <table:table-cell table:style-name="TableCell559">
            <text:p text:style-name="P560">6</text:p>
          </table:table-cell>
          <table:table-cell table:style-name="TableCell561">
            <text:p text:style-name="P562">7</text:p>
          </table:table-cell>
          <table:table-cell table:style-name="TableCell563">
            <text:p text:style-name="P564">8</text:p>
          </table:table-cell>
          <table:table-cell table:style-name="TableCell565">
            <text:p text:style-name="P566">9</text:p>
          </table:table-cell>
          <table:table-cell table:style-name="TableCell567">
            <text:p text:style-name="P568">10</text:p>
          </table:table-cell>
        </table:table-row>
        <table:table-row table:style-name="TableRow569"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>
            <text:p text:style-name="P592">11</text:p>
          </table:table-cell>
          <table:table-cell table:style-name="TableCell593">
            <text:p text:style-name="P594">12</text:p>
          </table:table-cell>
          <table:table-cell table:style-name="TableCell595">
            <text:p text:style-name="P596">13</text:p>
          </table:table-cell>
          <table:table-cell table:style-name="TableCell597">
            <text:p text:style-name="P598">14</text:p>
          </table:table-cell>
          <table:table-cell table:style-name="TableCell599">
            <text:p text:style-name="P600">15</text:p>
          </table:table-cell>
          <table:table-cell table:style-name="TableCell601">
            <text:p text:style-name="P602">16</text:p>
          </table:table-cell>
          <table:table-cell table:style-name="TableCell603">
            <text:p text:style-name="P604">17</text:p>
          </table:table-cell>
          <table:table-cell table:style-name="TableCell605">
            <text:p text:style-name="P606">18</text:p>
          </table:table-cell>
          <table:table-cell table:style-name="TableCell607">
            <text:p text:style-name="P608">19</text:p>
          </table:table-cell>
          <table:table-cell table:style-name="TableCell609">
            <text:p text:style-name="P610">20</text:p>
          </table:table-cell>
        </table:table-row>
        <table:table-row table:style-name="TableRow611"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table-cell table:style-name="TableCell633">
            <text:p text:style-name="P634">21</text:p>
          </table:table-cell>
          <table:table-cell table:style-name="TableCell635">
            <text:p text:style-name="P636">22</text:p>
          </table:table-cell>
          <table:table-cell table:style-name="TableCell637">
            <text:p text:style-name="P638">23</text:p>
          </table:table-cell>
          <table:table-cell table:style-name="TableCell639">
            <text:p text:style-name="P640">24</text:p>
          </table:table-cell>
          <table:table-cell table:style-name="TableCell641">
            <text:p text:style-name="P642">25</text:p>
          </table:table-cell>
          <table:table-cell table:style-name="TableCell643">
            <text:p text:style-name="P644">26</text:p>
          </table:table-cell>
          <table:table-cell table:style-name="TableCell645">
            <text:p text:style-name="P646">27</text:p>
          </table:table-cell>
          <table:table-cell table:style-name="TableCell647">
            <text:p text:style-name="P648">28</text:p>
          </table:table-cell>
          <table:table-cell table:style-name="TableCell649">
            <text:p text:style-name="P650">29</text:p>
          </table:table-cell>
          <table:table-cell table:style-name="TableCell651">
            <text:p text:style-name="P652">30</text:p>
          </table:table-cell>
        </table:table-row>
        <table:table-row table:style-name="TableRow653"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31</text:p>
          </table:table-cell>
          <table:table-cell table:style-name="TableCell677">
            <text:p text:style-name="P678">32</text:p>
          </table:table-cell>
          <table:table-cell table:style-name="TableCell679">
            <text:p text:style-name="P680">33</text:p>
          </table:table-cell>
          <table:table-cell table:style-name="TableCell681">
            <text:p text:style-name="P682">34</text:p>
          </table:table-cell>
          <table:table-cell table:style-name="TableCell683">
            <text:p text:style-name="P684">35</text:p>
          </table:table-cell>
          <table:table-cell>
            <text:p text:style-name="P684"/>
          </table:table-cell>
          <table:table-cell>
            <text:p text:style-name="P684"/>
          </table:table-cell>
          <table:table-cell>
            <text:p text:style-name="P684"/>
          </table:table-cell>
          <table:table-cell>
            <text:p text:style-name="P684"/>
          </table:table-cell>
          <table:table-cell>
            <text:p text:style-name="P684"/>
          </table:table-cell>
        </table:table-row>
        <table:table-row table:style-name="TableRow685"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>
            <text:p text:style-name="P695"/>
          </table:table-cell>
          <table:table-cell>
            <text:p text:style-name="P695"/>
          </table:table-cell>
          <table:table-cell>
            <text:p text:style-name="P695"/>
          </table:table-cell>
          <table:table-cell>
            <text:p text:style-name="P695"/>
          </table:table-cell>
          <table:table-cell>
            <text:p text:style-name="P695"/>
          </table:table-cell>
        </table:table-row>
      </table:table>
      <text:p text:style-name="P696"/>
      <text:p text:style-name="P697"/>
      <text:p text:style-name="P698"/>
      <text:p text:style-name="P699"/>
      <text:soft-page-break/>
      <text:p text:style-name="P700">106-2-1 <text:s/>九年級 <text:s/>國文科－解答</text:p>
      <text:list text:style-name="LFO1">
        <text:list-item text:start-value="1">
          <text:p text:style-name="P701">國字注音</text:p>
        </text:list-item>
      </text:list>
      <text:p text:style-name="P702">舶 擻 謗 奈 缁 秤 ㄨㄣˇ ㄕㄚˋㄅㄧˇ ㄌ一ㄠˇ</text:p>
      <text:p text:style-name="P703">三.綜合測驗</text:p>
      <text:p text:style-name="P704">1-10 <text:s/>DBCAC ABBCB</text:p>
      <text:p text:style-name="P705">11-20 DCCAA DBBDD</text:p>
      <text:p text:style-name="P706">21-30 CABBA ABDAD</text:p>
      <text:p text:style-name="P707">31-35 CDCDA</text:p>
      <text:p text:style-name="P7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7673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7:00Z</meta:creation-date>
    <dc:date>2026-02-04T05:57:00Z</dc:date>
    <meta:template xlink:href="Normal" xlink:type="simple"/>
    <meta:editing-cycles>2</meta:editing-cycles>
    <meta:editing-duration>PT0S</meta:editing-duration>
    <meta:document-statistic meta:page-count="6" meta:paragraph-count="14" meta:word-count="1114" meta:character-count="7454" meta:row-count="52" meta:non-whitespace-character-count="6354"/>
  </office:meta>
</office:document-meta>
</file>