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Helvetica" svg:font-family="Helvetica" style:font-family-generic="swiss" style:font-pitch="variable" svg:panose-1="2 11 6 4 2 2 2 2 2 4"/>
    <style:font-face style:name="細明體" svg:font-family="細明體" style:font-family-generic="modern" style:font-pitch="fixed" svg:panose-1="2 2 5 9 0 0 0 0 0 0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</text:list-level-style-number>
    </text:list-style>
    <text:list-style style:name="LFO6">
      <text:list-level-style-bullet text:level="1" text:style-name="WW_CharLFO6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8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P20" style:parent-style-name="內文" style:family="paragraph">
      <style:paragraph-properties fo:margin-top="0.125in" fo:margin-bottom="0.125in" style:line-height-at-leas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21" style:parent-style-name="內文" style:family="paragraph">
      <style:paragraph-properties style:line-height-at-least="0.2777in" fo:margin-left="0.4909in" fo:text-indent="-0.2708in">
        <style:tab-stops/>
      </style:paragraph-properties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23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24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T25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T26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T27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28" style:parent-style-name="內文" style:family="paragraph">
      <style:paragraph-properties style:line-height-at-least="0.2777in" fo:text-indent="0.4909in"/>
      <style:text-properties style:font-name="標楷體" style:font-name-asian="標楷體" fo:color="#000000" fo:font-size="13pt" style:font-size-asian="13pt" style:font-size-complex="13pt"/>
    </style:style>
    <style:style style:name="P29" style:parent-style-name="內文" style:family="paragraph">
      <style:paragraph-properties style:line-height-at-least="0.2777in" fo:text-indent="0.4909in"/>
      <style:text-properties style:font-name="標楷體" style:font-name-asian="標楷體" fo:color="#000000" fo:font-size="13pt" style:font-size-asian="13pt" style:font-size-complex="13pt"/>
    </style:style>
    <style:style style:name="P30" style:parent-style-name="內文" style:family="paragraph">
      <style:paragraph-properties style:line-height-at-least="0.2777in" fo:margin-left="0.4909in" fo:text-indent="-0.2708in">
        <style:tab-stops/>
      </style:paragraph-properties>
    </style:style>
    <style:style style:name="T31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T32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T33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P34" style:parent-style-name="內文" style:family="paragraph">
      <style:paragraph-properties style:line-height-at-least="0.2777in" fo:text-indent="0.4909in"/>
      <style:text-properties style:font-name="標楷體" style:font-name-asian="標楷體" fo:color="#000000" fo:font-size="13pt" style:font-size-asian="13pt" style:font-size-complex="13pt"/>
    </style:style>
    <style:style style:name="P35" style:parent-style-name="內文" style:family="paragraph">
      <style:paragraph-properties style:line-height-at-least="0.2777in" fo:text-indent="0.4909in"/>
      <style:text-properties style:font-name="標楷體" style:font-name-asian="標楷體" fo:color="#000000" fo:font-size="13pt" style:font-size-asian="13pt" style:font-size-complex="13pt"/>
    </style:style>
    <style:style style:name="P36" style:parent-style-name="內文" style:family="paragraph">
      <style:paragraph-properties style:line-height-at-least="0.2777in" fo:margin-left="0.4909in" fo:text-indent="-0.2708in">
        <style:tab-stops/>
      </style:paragraph-properties>
    </style:style>
    <style:style style:name="T37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38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39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T40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P41" style:parent-style-name="內文" style:family="paragraph">
      <style:paragraph-properties style:line-height-at-least="0.2777in" fo:text-indent="0.4909in"/>
    </style:style>
    <style:style style:name="T42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43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44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45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46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48" style:parent-style-name="內文" style:family="paragraph">
      <style:paragraph-properties style:line-height-at-least="0.2777in" fo:text-indent="0.4909in"/>
    </style:style>
    <style:style style:name="T49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50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51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52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54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56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58" style:parent-style-name="內文" style:family="paragraph">
      <style:paragraph-properties style:line-height-at-least="0.2777in" fo:text-indent="0.4909in"/>
      <style:text-properties style:font-name="標楷體" style:font-name-asian="標楷體" fo:color="#000000" fo:font-size="13pt" style:font-size-asian="13pt" style:font-size-complex="13pt"/>
    </style:style>
    <style:style style:name="P59" style:parent-style-name="內文" style:family="paragraph">
      <style:paragraph-properties style:line-height-at-least="0.2777in" fo:text-indent="0.4909in"/>
      <style:text-properties style:font-name="標楷體" style:font-name-asian="標楷體" fo:color="#000000" fo:font-size="13pt" style:font-size-asian="13pt" style:font-size-complex="13pt"/>
    </style:style>
    <style:style style:name="P60" style:parent-style-name="內文" style:family="paragraph">
      <style:paragraph-properties style:line-height-at-least="0.2777in" fo:margin-left="0.4909in" fo:text-indent="-0.2708in">
        <style:tab-stops/>
      </style:paragraph-properties>
    </style:style>
    <style:style style:name="T6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62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63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64" style:parent-style-name="內文" style:family="paragraph">
      <style:paragraph-properties style:line-height-at-least="0.2777in" fo:text-indent="0.4909in"/>
    </style:style>
    <style:style style:name="T65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66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67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68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70" style:parent-style-name="內文" style:family="paragraph">
      <style:paragraph-properties style:line-height-at-least="0.2777in" fo:text-indent="0.4909in"/>
    </style:style>
    <style:style style:name="T71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72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73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74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75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77" style:parent-style-name="內文" style:family="paragraph">
      <style:paragraph-properties style:line-height-at-least="0.2777in" fo:text-indent="0.4909in"/>
    </style:style>
    <style:style style:name="T78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79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80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81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8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83" style:parent-style-name="內文" style:family="paragraph">
      <style:paragraph-properties style:line-height-at-least="0.2777in" fo:text-indent="0.4909in"/>
    </style:style>
    <style:style style:name="T84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85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86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87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88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90" style:parent-style-name="內文" style:family="paragraph">
      <style:paragraph-properties style:line-height-at-least="0.2777in" fo:margin-left="0.4909in" fo:text-indent="-0.2708in">
        <style:tab-stops/>
      </style:paragraph-properties>
    </style:style>
    <style:style style:name="T9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92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93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95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wave" style:text-underline-width="auto" style:text-underline-mode="continuous"/>
    </style:style>
    <style:style style:name="T96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97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98" style:parent-style-name="內文" style:family="paragraph">
      <style:paragraph-properties style:line-height-at-least="0.2777in" fo:text-indent="0.4909in"/>
      <style:text-properties style:font-name="標楷體" style:font-name-asian="標楷體" fo:font-size="13pt" style:font-size-asian="13pt" style:font-size-complex="13pt"/>
    </style:style>
    <style:style style:name="P99" style:parent-style-name="內文" style:family="paragraph">
      <style:paragraph-properties style:line-height-at-least="0.2777in" fo:text-indent="0.4909in"/>
      <style:text-properties style:font-name="標楷體" style:font-name-asian="標楷體" fo:font-size="13pt" style:font-size-asian="13pt" style:font-size-complex="13pt"/>
    </style:style>
    <style:style style:name="P100" style:parent-style-name="內文" style:family="paragraph">
      <style:paragraph-properties style:line-height-at-least="0.2777in" fo:margin-left="0.4909in" fo:text-indent="-0.2708in">
        <style:tab-stops/>
      </style:paragraph-properties>
    </style:style>
    <style:style style:name="T10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102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103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10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3pt" style:font-size-asian="13pt" style:font-size-complex="13pt"/>
    </style:style>
    <style:style style:name="T10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3pt" style:font-size-asian="13pt" style:font-size-complex="13pt"/>
    </style:style>
    <style:style style:name="P107" style:parent-style-name="內文" style:family="paragraph">
      <style:paragraph-properties style:line-height-at-least="0.2777in" fo:text-indent="0.4909in"/>
      <style:text-properties style:font-name="標楷體" style:font-name-asian="標楷體" fo:font-size="13pt" style:font-size-asian="13pt" style:font-size-complex="13pt"/>
    </style:style>
    <style:style style:name="P108" style:parent-style-name="內文" style:family="paragraph">
      <style:paragraph-properties style:line-height-at-least="0.2777in" fo:text-indent="0.4909in"/>
      <style:text-properties style:font-name="標楷體" style:font-name-asian="標楷體" fo:font-size="13pt" style:font-size-asian="13pt" style:font-size-complex="13pt"/>
    </style:style>
    <style:style style:name="P109" style:parent-style-name="內文" style:family="paragraph">
      <style:paragraph-properties style:line-height-at-least="0.2777in" fo:text-indent="0.4909in"/>
      <style:text-properties style:font-name="標楷體" style:font-name-asian="標楷體" fo:font-size="13pt" style:font-size-asian="13pt" style:font-size-complex="13pt"/>
    </style:style>
    <style:style style:name="P110" style:parent-style-name="內文" style:family="paragraph">
      <style:paragraph-properties style:line-height-at-least="0.2777in" fo:text-indent="0.4909in"/>
    </style:style>
    <style:style style:name="T11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5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P116" style:parent-style-name="內文" style:family="paragraph">
      <style:paragraph-properties style:line-height-at-least="0.2777in" fo:margin-left="0.4909in" fo:text-indent="-0.2708in">
        <style:tab-stops/>
      </style:paragraph-properties>
    </style:style>
    <style:style style:name="T117" style:parent-style-name="預設段落字型" style:family="text">
      <style:text-properties style:font-name="標楷體" style:font-name-asian="標楷體" fo:font-weight="bold" style:font-weight-asian="bold" style:letter-kerning="false" fo:font-size="13pt" style:font-size-asian="13pt" style:font-size-complex="13pt"/>
    </style:style>
    <style:style style:name="T118" style:parent-style-name="預設段落字型" style:family="text">
      <style:text-properties style:font-name="標楷體" style:font-name-asian="標楷體" fo:font-weight="bold" style:font-weight-asian="bold" style:letter-kerning="false" fo:font-size="13pt" style:font-size-asian="13pt" style:font-size-complex="13pt"/>
    </style:style>
    <style:style style:name="T119" style:parent-style-name="預設段落字型" style:family="text">
      <style:text-properties style:font-name="標楷體" style:font-name-asian="標楷體" fo:font-weight="bold" style:font-weight-asian="bold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="標楷體" style:font-name-asian="標楷體" fo:font-weight="bold" style:font-weight-asian="bold" style:letter-kerning="false" fo:font-size="13pt" style:font-size-asian="13pt" style:font-size-complex="13pt"/>
    </style:style>
    <style:style style:name="T121" style:parent-style-name="預設段落字型" style:family="text">
      <style:text-properties style:font-name="標楷體" style:font-name-asian="標楷體" fo:font-weight="bold" style:font-weight-asian="bold" style:letter-kerning="false" fo:font-size="13pt" style:font-size-asian="13pt" style:font-size-complex="13pt" style:text-underline-type="single" style:text-underline-style="wave" style:text-underline-width="auto" style:text-underline-mode="continuous"/>
    </style:style>
    <style:style style:name="T122" style:parent-style-name="預設段落字型" style:family="text">
      <style:text-properties style:font-name="標楷體" style:font-name-asian="標楷體" fo:font-weight="bold" style:font-weight-asian="bold" style:letter-kerning="false" fo:font-size="13pt" style:font-size-asian="13pt" style:font-size-complex="13pt"/>
    </style:style>
    <style:style style:name="T123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T124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P125" style:parent-style-name="內文" style:family="paragraph">
      <style:paragraph-properties style:line-height-at-least="0.2777in" fo:text-indent="0.4909in"/>
    </style:style>
    <style:style style:name="T126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127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128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12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0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131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132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133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13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5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P136" style:parent-style-name="內文" style:family="paragraph">
      <style:paragraph-properties style:line-height-at-least="0.2777in" fo:text-indent="0.4909in"/>
    </style:style>
    <style:style style:name="T137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138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139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14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1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142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143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144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14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6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P147" style:parent-style-name="內文" style:family="paragraph">
      <style:paragraph-properties style:line-height-at-least="0.2777in" fo:margin-left="0.4909in" fo:text-indent="-0.2708in">
        <style:tab-stops/>
      </style:paragraph-properties>
    </style:style>
    <style:style style:name="T148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149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150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152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153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15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155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156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157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158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159" style:parent-style-name="內文" style:family="paragraph">
      <style:paragraph-properties style:line-height-at-least="0.2777in" fo:text-indent="0.4909in"/>
      <style:text-properties style:font-name="標楷體" style:font-name-asian="標楷體" fo:color="#000000" fo:font-size="13pt" style:font-size-asian="13pt" style:font-size-complex="13pt"/>
    </style:style>
    <style:style style:name="P160" style:parent-style-name="內文" style:family="paragraph">
      <style:paragraph-properties style:line-height-at-least="0.2777in" fo:text-indent="0.4909in"/>
      <style:text-properties style:font-name="標楷體" style:font-name-asian="標楷體" fo:color="#000000" fo:font-size="13pt" style:font-size-asian="13pt" style:font-size-complex="13pt"/>
    </style:style>
    <style:style style:name="P161" style:parent-style-name="內文" style:family="paragraph">
      <style:paragraph-properties style:line-height-at-least="0.2777in" fo:margin-left="0.4909in" fo:text-indent="-0.2708in">
        <style:tab-stops/>
      </style:paragraph-properties>
    </style:style>
    <style:style style:name="T162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163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16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165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166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167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168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169" style:parent-style-name="內文" style:family="paragraph">
      <style:paragraph-properties style:line-height-at-least="0.2777in" fo:text-indent="0.4909in"/>
    </style:style>
    <style:style style:name="T170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171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172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173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174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175" style:parent-style-name="內文" style:family="paragraph">
      <style:paragraph-properties style:line-height-at-least="0.2777in" fo:text-indent="0.4909in"/>
    </style:style>
    <style:style style:name="T176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177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178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179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180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181" style:parent-style-name="內文" style:family="paragraph">
      <style:paragraph-properties style:line-height-at-least="0.2777in" fo:text-indent="0.4909in"/>
    </style:style>
    <style:style style:name="T182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183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184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185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186" style:parent-style-name="內文" style:family="paragraph">
      <style:paragraph-properties style:line-height-at-least="0.2777in" fo:text-indent="0.4909in"/>
    </style:style>
    <style:style style:name="T187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188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189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190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191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192" style:parent-style-name="內文" style:family="paragraph">
      <style:paragraph-properties style:line-height-at-least="0.2777in" fo:margin-left="0.6034in">
        <style:tab-stops/>
      </style:paragraph-properties>
      <style:text-properties style:font-name="標楷體" style:font-name-asian="標楷體" style:font-weight-complex="bold" fo:color="#000000" fo:font-size="13pt" style:font-size-asian="13pt" style:font-size-complex="13pt"/>
    </style:style>
    <style:style style:name="P193" style:parent-style-name="內文" style:family="paragraph">
      <style:paragraph-properties style:line-height-at-least="0.2777in" fo:margin-left="0.4909in" fo:text-indent="-0.2708in">
        <style:tab-stops/>
      </style:paragraph-properties>
    </style:style>
    <style:style style:name="T19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195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196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197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198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wave" style:text-underline-width="auto" style:text-underline-mode="continuous"/>
    </style:style>
    <style:style style:name="T199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wave" style:text-underline-width="auto" style:text-underline-mode="continuous"/>
    </style:style>
    <style:style style:name="T200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wave" style:text-underline-width="auto" style:text-underline-mode="continuous"/>
    </style:style>
    <style:style style:name="T20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20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03" style:parent-style-name="內文" style:family="paragraph">
      <style:paragraph-properties style:line-height-at-least="0.2777in" fo:text-indent="0.4909in"/>
    </style:style>
    <style:style style:name="T204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05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06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07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08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09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10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11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12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13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14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15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216" style:parent-style-name="內文" style:family="paragraph">
      <style:paragraph-properties style:line-height-at-least="0.2777in" fo:text-indent="0.4909in"/>
    </style:style>
    <style:style style:name="T217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18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19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20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21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22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23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24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25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26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27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28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229" style:parent-style-name="內文" style:family="paragraph">
      <style:paragraph-properties style:line-height-at-least="0.2777in" fo:margin-left="0.4909in" fo:text-indent="-0.2708in">
        <style:tab-stops/>
      </style:paragraph-properties>
    </style:style>
    <style:style style:name="T230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231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232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233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23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3pt" style:font-size-asian="13pt" style:font-size-complex="13pt"/>
    </style:style>
    <style:style style:name="T23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3pt" style:font-size-asian="13pt" style:font-size-complex="13pt"/>
    </style:style>
    <style:style style:name="P236" style:parent-style-name="內文" style:family="paragraph">
      <style:paragraph-properties style:line-height-at-least="0.2777in" fo:text-indent="0.4909in"/>
    </style:style>
    <style:style style:name="T237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238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239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240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41" style:parent-style-name="預設段落字型" style:family="text">
      <style:text-properties style:font-name="標楷體" style:font-name-asian="標楷體" fo:color="#000000"/>
    </style:style>
    <style:style style:name="T242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43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P244" style:parent-style-name="內文" style:family="paragraph">
      <style:paragraph-properties style:line-height-at-least="0.2777in" fo:text-indent="0.4909in"/>
    </style:style>
    <style:style style:name="T245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246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247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248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249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250" style:parent-style-name="內文" style:family="paragraph">
      <style:paragraph-properties style:line-height-at-least="0.2777in" fo:text-indent="0.4909in"/>
    </style:style>
    <style:style style:name="T251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252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253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254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255" style:parent-style-name="內文" style:family="paragraph">
      <style:paragraph-properties style:line-height-at-least="0.2777in" fo:text-indent="0.4909in"/>
    </style:style>
    <style:style style:name="T256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257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258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259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60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61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62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63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P264" style:parent-style-name="內文" style:family="paragraph">
      <style:paragraph-properties style:line-height-at-least="0.2777in" fo:margin-left="0.4909in" fo:text-indent="-0.2708in">
        <style:tab-stops/>
      </style:paragraph-properties>
    </style:style>
    <style:style style:name="T265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266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267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268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269" style:parent-style-name="內文" style:family="paragraph">
      <style:paragraph-properties style:snap-to-layout-grid="false" fo:text-align="justify" style:line-height-at-least="0.2777in" fo:margin-right="0.3701in" fo:text-indent="0.7222in"/>
      <style:text-properties style:font-name="標楷體" style:font-name-asian="標楷體" style:letter-kerning="false" fo:font-size="13pt" style:font-size-asian="13pt" style:font-size-complex="13pt"/>
    </style:style>
    <style:style style:name="P270" style:parent-style-name="內文" style:family="paragraph">
      <style:paragraph-properties fo:widows="2" fo:orphans="2" style:snap-to-layout-grid="false" fo:text-align="justify" style:line-height-at-least="0.2777in" fo:margin-right="0.3701in" fo:text-indent="0.7222in"/>
      <style:text-properties style:font-name="標楷體" style:font-name-asian="標楷體" style:letter-kerning="false" fo:font-size="13pt" style:font-size-asian="13pt" style:font-size-complex="13pt"/>
    </style:style>
    <style:style style:name="P271" style:parent-style-name="內文" style:family="paragraph">
      <style:paragraph-properties fo:widows="2" fo:orphans="2" style:snap-to-layout-grid="false" fo:text-align="justify" style:line-height-at-least="0.2777in" fo:margin-right="0.3701in" fo:text-indent="0.7222in"/>
      <style:text-properties style:font-name="標楷體" style:font-name-asian="標楷體" style:letter-kerning="false" fo:font-size="13pt" style:font-size-asian="13pt" style:font-size-complex="13pt"/>
    </style:style>
    <style:style style:name="P272" style:parent-style-name="內文" style:family="paragraph">
      <style:paragraph-properties fo:widows="2" fo:orphans="2" style:snap-to-layout-grid="false" fo:text-align="justify" style:line-height-at-least="0.2777in" fo:margin-right="0.3701in" fo:text-indent="0.7222in"/>
      <style:text-properties style:font-name="標楷體" style:font-name-asian="標楷體" style:letter-kerning="false" fo:font-size="13pt" style:font-size-asian="13pt" style:font-size-complex="13pt"/>
    </style:style>
    <style:style style:name="P273" style:parent-style-name="內文" style:family="paragraph">
      <style:paragraph-properties fo:widows="2" fo:orphans="2" style:snap-to-layout-grid="false" fo:text-align="justify" style:line-height-at-least="0.2777in" fo:margin-right="0.3701in" fo:text-indent="0.7222in"/>
      <style:text-properties style:font-name="標楷體" style:font-name-asian="標楷體" style:letter-kerning="false" fo:font-size="13pt" style:font-size-asian="13pt" style:font-size-complex="13pt"/>
    </style:style>
    <style:style style:name="P274" style:parent-style-name="內文" style:family="paragraph">
      <style:paragraph-properties fo:widows="2" fo:orphans="2" style:snap-to-layout-grid="false" fo:text-align="justify" style:line-height-at-least="0.2777in" fo:margin-right="0.3701in" fo:text-indent="0.7222in"/>
    </style:style>
    <style:style style:name="T275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76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77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7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79" style:parent-style-name="內文" style:family="paragraph">
      <style:paragraph-properties fo:widows="2" fo:orphans="2" style:snap-to-layout-grid="false" fo:text-align="justify" style:line-height-at-least="0.2777in" fo:margin-right="0.3701in" fo:text-indent="0.7222in"/>
    </style:style>
    <style:style style:name="T280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81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82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8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84" style:parent-style-name="內文" style:family="paragraph">
      <style:paragraph-properties fo:widows="2" fo:orphans="2" style:snap-to-layout-grid="false" fo:text-align="justify" style:line-height-at-least="0.2777in" fo:margin-right="0.3701in" fo:text-indent="0.7222in"/>
      <style:text-properties style:font-name="標楷體" style:font-name-asian="標楷體" style:letter-kerning="false" fo:font-size="13pt" style:font-size-asian="13pt" style:font-size-complex="13pt"/>
    </style:style>
    <style:style style:name="P285" style:parent-style-name="內文" style:family="paragraph">
      <style:paragraph-properties fo:margin-top="0.05in" fo:margin-bottom="0.05in" style:line-height-at-least="0.2777in" fo:text-indent="0.4909in"/>
    </style:style>
    <style:style style:name="T286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287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288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28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1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292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293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294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295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296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297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298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299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300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301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302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P303" style:parent-style-name="內文" style:family="paragraph">
      <style:paragraph-properties style:line-height-at-least="0.2777in" fo:margin-left="0.4909in" fo:text-indent="-0.2708in">
        <style:tab-stops/>
      </style:paragraph-properties>
    </style:style>
    <style:style style:name="T30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305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306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307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308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309" style:parent-style-name="內文" style:family="paragraph">
      <style:paragraph-properties style:line-height-at-least="0.2777in" fo:margin-left="0.8743in" fo:text-indent="-0.3826in">
        <style:tab-stops/>
      </style:paragraph-properties>
    </style:style>
    <style:style style:name="T310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311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312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313" style:parent-style-name="預設段落字型" style:family="text">
      <style:text-properties style:font-name="標楷體" style:font-name-asian="標楷體" style:font-name-complex="Helvetica" fo:color="#000000" fo:font-size="13pt" style:font-size-asian="13pt" style:font-size-complex="13pt" fo:background-color="#FFFFFF"/>
    </style:style>
    <style:style style:name="T314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31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16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317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P318" style:parent-style-name="內文" style:family="paragraph">
      <style:paragraph-properties style:line-height-at-least="0.2777in" fo:text-indent="0.4909in"/>
    </style:style>
    <style:style style:name="T319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320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321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322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32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24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325" style:parent-style-name="內文" style:family="paragraph">
      <style:paragraph-properties style:line-height-at-least="0.2777in" fo:margin-left="0.884in" fo:text-indent="-0.3937in">
        <style:tab-stops/>
      </style:paragraph-properties>
    </style:style>
    <style:style style:name="T326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327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32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2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3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3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3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333" style:parent-style-name="內文" style:family="paragraph">
      <style:paragraph-properties style:line-height-at-least="0.2777in" fo:margin-left="0.884in" fo:text-indent="-0.3937in">
        <style:tab-stops/>
      </style:paragraph-properties>
    </style:style>
    <style:style style:name="T334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335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336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337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338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339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34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41" style:parent-style-name="預設段落字型" style:family="text">
      <style:text-properties style:font-name="標楷體" style:font-name-asian="標楷體" fo:color="#000000" fo:font-size="13pt" style:font-size-asian="13pt" style:font-size-complex="13pt" fo:background-color="#F7F7F7"/>
    </style:style>
    <style:style style:name="T342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343" style:parent-style-name="內文" style:family="paragraph">
      <style:paragraph-properties style:line-height-at-least="0.2777in" fo:margin-left="0.4909in" fo:text-indent="-0.2708in">
        <style:tab-stops/>
      </style:paragraph-properties>
    </style:style>
    <style:style style:name="T34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345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346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347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348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349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350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351" style:parent-style-name="內文" style:family="paragraph">
      <style:paragraph-properties style:line-height-at-least="0.2777in" fo:text-indent="0.4909in"/>
    </style:style>
    <style:style style:name="T352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353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354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35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356" style:parent-style-name="內文" style:family="paragraph">
      <style:paragraph-properties style:line-height-at-least="0.2777in" fo:text-indent="0.4909in"/>
    </style:style>
    <style:style style:name="T357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358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359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36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61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P362" style:parent-style-name="內文" style:family="paragraph">
      <style:paragraph-properties style:line-height-at-least="0.2777in" fo:text-indent="0.4909in"/>
    </style:style>
    <style:style style:name="T363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364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365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36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367" style:parent-style-name="內文" style:family="paragraph">
      <style:paragraph-properties style:line-height-at-least="0.2777in" fo:text-indent="0.4909in"/>
    </style:style>
    <style:style style:name="T368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369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370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37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72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P373" style:parent-style-name="內文" style:family="paragraph">
      <style:paragraph-properties style:line-height-at-least="0.2777in" fo:margin-left="0.4909in" fo:text-indent="-0.2708in">
        <style:tab-stops/>
      </style:paragraph-properties>
    </style:style>
    <style:style style:name="T37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375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37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3pt" style:font-size-asian="13pt" style:font-size-complex="13pt"/>
    </style:style>
    <style:style style:name="T37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3pt" style:font-size-asian="13pt" style:font-size-complex="13pt"/>
    </style:style>
    <style:style style:name="P378" style:parent-style-name="內文" style:family="paragraph">
      <style:paragraph-properties style:line-height-at-least="0.2777in" fo:text-indent="0.4909in"/>
    </style:style>
    <style:style style:name="T379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380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381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382" style:parent-style-name="預設段落字型" style:family="text">
      <style:text-properties style:font-name="標楷體" style:font-name-asian="標楷體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383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384" style:parent-style-name="預設段落字型" style:family="text">
      <style:text-properties style:font-name="標楷體" style:font-name-asian="標楷體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385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386" style:parent-style-name="預設段落字型" style:family="text">
      <style:text-properties style:font-name="標楷體" style:font-name-asian="標楷體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387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P388" style:parent-style-name="內文" style:family="paragraph">
      <style:paragraph-properties style:line-height-at-least="0.2777in" fo:text-indent="0.4909in"/>
    </style:style>
    <style:style style:name="T389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390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391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392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P393" style:parent-style-name="內文" style:family="paragraph">
      <style:paragraph-properties style:line-height-at-least="0.2777in" fo:text-indent="0.4909in"/>
    </style:style>
    <style:style style:name="T394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395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396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397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P398" style:parent-style-name="內文" style:family="paragraph">
      <style:paragraph-properties style:line-height-at-least="0.2777in" fo:margin-left="0.884in" fo:text-indent="-0.3937in">
        <style:tab-stops/>
      </style:paragraph-properties>
    </style:style>
    <style:style style:name="T399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400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401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402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403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P404" style:parent-style-name="內文" style:family="paragraph">
      <style:paragraph-properties style:line-height-at-least="0.2777in" fo:margin-left="0.4909in" fo:text-indent="-0.2708in">
        <style:tab-stops/>
      </style:paragraph-properties>
    </style:style>
    <style:style style:name="T405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T406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T407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408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T409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410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T41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412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413" style:parent-style-name="內文" style:family="paragraph">
      <style:paragraph-properties style:line-height-at-least="0.2777in" fo:text-indent="0.4909in"/>
    </style:style>
    <style:style style:name="T414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415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416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417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41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1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420" style:parent-style-name="內文" style:family="paragraph">
      <style:paragraph-properties style:line-height-at-least="0.2777in" fo:text-indent="0.4909in"/>
    </style:style>
    <style:style style:name="T421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422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423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424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42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2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427" style:parent-style-name="內文" style:family="paragraph">
      <style:paragraph-properties style:line-height-at-least="0.2777in" fo:text-indent="0.4909in"/>
    </style:style>
    <style:style style:name="T428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429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430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431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43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3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34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435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436" style:parent-style-name="內文" style:family="paragraph">
      <style:paragraph-properties style:line-height-at-least="0.2777in" fo:text-indent="0.4909in"/>
    </style:style>
    <style:style style:name="T437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438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439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440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44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4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43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444" style:parent-style-name="內文" style:family="paragraph">
      <style:paragraph-properties style:line-height-at-least="0.2777in" fo:margin-left="0.4909in" fo:text-indent="-0.2708in">
        <style:tab-stops/>
      </style:paragraph-properties>
    </style:style>
    <style:style style:name="T445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446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447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448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449" style:parent-style-name="內文" style:family="paragraph">
      <style:paragraph-properties style:line-height-at-least="0.2777in" fo:text-indent="0.7881in"/>
      <style:text-properties style:font-name="標楷體" style:font-name-asian="標楷體" fo:font-weight="bold" style:font-weight-asian="bold" style:font-weight-complex="bold" fo:color="#000000" fo:font-size="13pt" style:font-size-asian="13pt" style:font-size-complex="13pt"/>
    </style:style>
    <style:style style:name="P450" style:parent-style-name="內文" style:family="paragraph">
      <style:paragraph-properties style:line-height-at-least="0.2777in" fo:text-indent="0.7881in"/>
      <style:text-properties style:font-name="標楷體" style:font-name-asian="標楷體" fo:font-weight="bold" style:font-weight-asian="bold" style:font-weight-complex="bold" fo:color="#000000" fo:font-size="13pt" style:font-size-asian="13pt" style:font-size-complex="13pt"/>
    </style:style>
    <style:style style:name="P451" style:parent-style-name="內文" style:family="paragraph">
      <style:paragraph-properties style:line-height-at-least="0.2777in" fo:text-indent="0.7881in"/>
      <style:text-properties style:font-name="標楷體" style:font-name-asian="標楷體" fo:font-weight="bold" style:font-weight-asian="bold" style:font-weight-complex="bold" fo:color="#000000" fo:font-size="13pt" style:font-size-asian="13pt" style:font-size-complex="13pt"/>
    </style:style>
    <style:style style:name="P452" style:parent-style-name="內文" style:family="paragraph">
      <style:paragraph-properties style:line-height-at-least="0.2777in" fo:text-indent="0.7881in"/>
    </style:style>
    <style:style style:name="T453" style:parent-style-name="預設段落字型" style:family="text">
      <style:text-properties style:font-name="標楷體" style:font-name-asian="標楷體" fo:font-weight="bold" style:font-weight-asian="bold" style:font-weight-complex="bold" fo:color="#000000" fo:font-size="13pt" style:font-size-asian="13pt" style:font-size-complex="13pt"/>
    </style:style>
    <style:style style:name="T45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3pt" style:font-size-asian="13pt" style:font-size-complex="13pt"/>
    </style:style>
    <style:style style:name="T45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3pt" style:font-size-asian="13pt" style:font-size-complex="13pt"/>
    </style:style>
    <style:style style:name="T45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3pt" style:font-size-asian="13pt" style:font-size-complex="13pt"/>
    </style:style>
    <style:style style:name="P457" style:parent-style-name="內文" style:family="paragraph">
      <style:paragraph-properties style:line-height-at-least="0.2777in" fo:margin-left="0.5819in" fo:text-indent="0.0833in">
        <style:tab-stops/>
      </style:paragraph-properties>
    </style:style>
    <style:style style:name="T45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3pt" style:font-size-asian="13pt" style:font-size-complex="13pt"/>
    </style:style>
    <style:style style:name="T45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460" style:parent-style-name="內文" style:family="paragraph">
      <style:paragraph-properties fo:margin-top="0.05in" fo:margin-bottom="0.05in" style:line-height-at-least="0.2777in" fo:margin-left="0.4923in" fo:text-indent="-0.027in">
        <style:tab-stops>
          <style:tab-stop style:type="left" style:position="-2.6583in"/>
        </style:tab-stops>
      </style:paragraph-properties>
    </style:style>
    <style:style style:name="T461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462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463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464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465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466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467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468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469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470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471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472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473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474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475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476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P477" style:parent-style-name="內文" style:family="paragraph">
      <style:paragraph-properties style:line-height-at-least="0.2777in" fo:margin-left="0.4909in" fo:text-indent="-0.2708in">
        <style:tab-stops/>
      </style:paragraph-properties>
    </style:style>
    <style:style style:name="T478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479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480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48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482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483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48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485" style:parent-style-name="內文" style:family="paragraph">
      <style:paragraph-properties style:line-height-at-least="0.2777in" fo:text-indent="0.4909in"/>
    </style:style>
    <style:style style:name="T486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487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488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48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90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491" style:parent-style-name="內文" style:family="paragraph">
      <style:paragraph-properties style:line-height-at-least="0.2777in" fo:text-indent="0.4909in"/>
    </style:style>
    <style:style style:name="T492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493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494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495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496" style:parent-style-name="內文" style:family="paragraph">
      <style:paragraph-properties style:line-height-at-least="0.2777in" fo:text-indent="0.4909in"/>
    </style:style>
    <style:style style:name="T497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498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499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50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01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50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503" style:parent-style-name="內文" style:family="paragraph">
      <style:paragraph-properties style:line-height-at-least="0.2777in" fo:text-indent="0.4909in"/>
    </style:style>
    <style:style style:name="T504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505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506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507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50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509" style:parent-style-name="內文" style:family="paragraph">
      <style:paragraph-properties style:line-height-at-least="0.2777in" fo:margin-left="0.4909in" fo:text-indent="-0.2708in">
        <style:tab-stops/>
      </style:paragraph-properties>
    </style:style>
    <style:style style:name="T510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51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51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513" style:parent-style-name="預設段落字型" style:family="text">
      <style:text-properties style:font-name="標楷體" style:font-name-asian="標楷體" fo:font-weight="bold" style:font-weight-asian="bold" style:font-weight-complex="bold" fo:color="#000000" fo:font-size="13pt" style:font-size-asian="13pt" style:font-size-complex="13pt"/>
    </style:style>
    <style:style style:name="T51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3pt" style:font-size-asian="13pt" style:font-size-complex="13pt"/>
    </style:style>
    <style:style style:name="P515" style:parent-style-name="內文" style:family="paragraph">
      <style:paragraph-properties style:line-height-at-least="0.2777in" fo:text-indent="0.4909in"/>
      <style:text-properties style:font-name="標楷體" style:font-name-asian="標楷體" style:font-weight-complex="bold" fo:color="#000000" fo:font-size="13pt" style:font-size-asian="13pt" style:font-size-complex="13pt"/>
    </style:style>
    <style:style style:name="P516" style:parent-style-name="內文" style:family="paragraph">
      <style:paragraph-properties style:line-height-at-least="0.2777in" fo:text-indent="0.4909in"/>
      <style:text-properties style:font-name="標楷體" style:font-name-asian="標楷體" style:font-weight-complex="bold" fo:color="#000000" fo:font-size="13pt" style:font-size-asian="13pt" style:font-size-complex="13pt"/>
    </style:style>
    <style:style style:name="P517" style:parent-style-name="內文" style:family="paragraph">
      <style:paragraph-properties style:line-height-at-least="0.2777in" fo:text-indent="0.4909in"/>
    </style:style>
    <style:style style:name="T518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519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520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521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522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P523" style:parent-style-name="內文" style:family="paragraph">
      <style:paragraph-properties style:line-height-at-least="0.2777in" fo:text-indent="0.4909in"/>
    </style:style>
    <style:style style:name="T524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525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526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527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P528" style:parent-style-name="內文" style:family="paragraph">
      <style:paragraph-properties style:line-height-at-least="0.2777in" fo:margin-left="0.4909in" fo:text-indent="-0.2708in">
        <style:tab-stops/>
      </style:paragraph-properties>
    </style:style>
    <style:style style:name="T529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T530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T53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532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533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53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535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536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537" style:parent-style-name="內文" style:family="paragraph">
      <style:paragraph-properties style:line-height-at-least="0.2777in" fo:text-indent="0.4909in"/>
      <style:text-properties style:font-name="標楷體" style:font-name-asian="標楷體" fo:font-size="13pt" style:font-size-asian="13pt" style:font-size-complex="13pt"/>
    </style:style>
    <style:style style:name="P538" style:parent-style-name="內文" style:family="paragraph">
      <style:paragraph-properties style:line-height-at-least="0.2777in" fo:text-indent="0.4909in"/>
      <style:text-properties style:font-name="標楷體" style:font-name-asian="標楷體" fo:font-size="13pt" style:font-size-asian="13pt" style:font-size-complex="13pt"/>
    </style:style>
    <style:style style:name="P539" style:parent-style-name="內文" style:family="paragraph">
      <style:paragraph-properties style:line-height-at-least="0.2777in" fo:margin-left="0.4909in" fo:text-indent="-0.2708in">
        <style:tab-stops/>
      </style:paragraph-properties>
    </style:style>
    <style:style style:name="T540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T541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T542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543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54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wave" style:text-underline-width="auto" style:text-underline-mode="continuous"/>
    </style:style>
    <style:style style:name="T545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546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547" style:parent-style-name="內文" style:family="paragraph">
      <style:paragraph-properties style:line-height-at-least="0.2777in" fo:margin-left="0.8777in" fo:text-indent="-0.3875in">
        <style:tab-stops/>
      </style:paragraph-properties>
    </style:style>
    <style:style style:name="T548" style:parent-style-name="預設段落字型" style:family="text">
      <style:text-properties style:font-name="標楷體" style:font-name-asian="標楷體" fo:letter-spacing="-0.0013in" fo:font-size="13pt" style:font-size-asian="13pt" style:font-size-complex="13pt"/>
    </style:style>
    <style:style style:name="T549" style:parent-style-name="預設段落字型" style:family="text">
      <style:text-properties style:font-name="標楷體" style:font-name-asian="標楷體" fo:letter-spacing="-0.0013in" fo:font-size="13pt" style:font-size-asian="13pt" style:font-size-complex="13pt"/>
    </style:style>
    <style:style style:name="T550" style:parent-style-name="預設段落字型" style:family="text">
      <style:text-properties style:font-name="標楷體" style:font-name-asian="標楷體" fo:letter-spacing="-0.0013in" fo:font-size="13pt" style:font-size-asian="13pt" style:font-size-complex="13pt"/>
    </style:style>
    <style:style style:name="T551" style:parent-style-name="預設段落字型" style:family="text">
      <style:text-properties style:font-name="標楷體" style:font-name-asian="標楷體" fo:letter-spacing="-0.0013in" fo:font-size="13pt" style:font-size-asian="13pt" style:font-size-complex="13pt"/>
    </style:style>
    <style:style style:name="T552" style:parent-style-name="預設段落字型" style:family="text">
      <style:text-properties style:font-name="標楷體" style:font-name-asian="標楷體" fo:letter-spacing="-0.0013in" style:text-scale="200%" fo:font-size="13pt" style:font-size-asian="13pt" style:font-size-complex="13pt"/>
    </style:style>
    <style:style style:name="T553" style:parent-style-name="預設段落字型" style:family="text">
      <style:text-properties style:font-name="標楷體" style:font-name-asian="標楷體" fo:letter-spacing="-0.0013in" fo:font-size="13pt" style:font-size-asian="13pt" style:font-size-complex="13pt"/>
    </style:style>
    <style:style style:name="P554" style:parent-style-name="內文" style:family="paragraph">
      <style:paragraph-properties style:line-height-at-least="0.2777in" fo:margin-left="0.884in" fo:text-indent="-0.3937in">
        <style:tab-stops/>
      </style:paragraph-properties>
    </style:style>
    <style:style style:name="T55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5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5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5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59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56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61" style:parent-style-name="預設段落字型" style:family="text">
      <style:text-properties style:font-name="標楷體" style:font-name-asian="標楷體" style:text-scale="200%" fo:font-size="13pt" style:font-size-asian="13pt" style:font-size-complex="13pt"/>
    </style:style>
    <style:style style:name="T56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563" style:parent-style-name="內文" style:family="paragraph">
      <style:paragraph-properties style:line-height-at-least="0.2777in" fo:margin-left="0.884in" fo:text-indent="-0.3937in">
        <style:tab-stops/>
      </style:paragraph-properties>
    </style:style>
    <style:style style:name="T56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6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6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6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68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56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70" style:parent-style-name="預設段落字型" style:family="text">
      <style:text-properties style:font-name="標楷體" style:font-name-asian="標楷體" style:text-scale="200%" fo:font-size="13pt" style:font-size-asian="13pt" style:font-size-complex="13pt"/>
    </style:style>
    <style:style style:name="T57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572" style:parent-style-name="內文" style:family="paragraph">
      <style:paragraph-properties style:line-height-at-least="0.2777in" fo:margin-left="0.8777in" fo:text-indent="-0.3875in">
        <style:tab-stops/>
      </style:paragraph-properties>
    </style:style>
    <style:style style:name="T573" style:parent-style-name="預設段落字型" style:family="text">
      <style:text-properties style:font-name="標楷體" style:font-name-asian="標楷體" fo:letter-spacing="-0.0013in" fo:font-size="13pt" style:font-size-asian="13pt" style:font-size-complex="13pt"/>
    </style:style>
    <style:style style:name="T574" style:parent-style-name="預設段落字型" style:family="text">
      <style:text-properties style:font-name="標楷體" style:font-name-asian="標楷體" fo:letter-spacing="-0.0013in" fo:font-size="13pt" style:font-size-asian="13pt" style:font-size-complex="13pt"/>
    </style:style>
    <style:style style:name="T575" style:parent-style-name="預設段落字型" style:family="text">
      <style:text-properties style:font-name="標楷體" style:font-name-asian="標楷體" fo:letter-spacing="-0.0013in" fo:font-size="13pt" style:font-size-asian="13pt" style:font-size-complex="13pt"/>
    </style:style>
    <style:style style:name="T576" style:parent-style-name="預設段落字型" style:family="text">
      <style:text-properties style:font-name="標楷體" style:font-name-asian="標楷體" fo:letter-spacing="-0.0013in" fo:font-size="13pt" style:font-size-asian="13pt" style:font-size-complex="13pt"/>
    </style:style>
    <style:style style:name="T577" style:parent-style-name="預設段落字型" style:family="text">
      <style:text-properties style:font-name="標楷體" style:font-name-asian="標楷體" fo:letter-spacing="-0.0013in" fo:font-size="13pt" style:font-size-asian="13pt" style:font-size-complex="13pt" style:text-underline-type="single" style:text-underline-style="solid" style:text-underline-width="auto" style:text-underline-mode="continuous"/>
    </style:style>
    <style:style style:name="T578" style:parent-style-name="預設段落字型" style:family="text">
      <style:text-properties style:font-name="標楷體" style:font-name-asian="標楷體" fo:letter-spacing="-0.0013in" fo:font-size="13pt" style:font-size-asian="13pt" style:font-size-complex="13pt"/>
    </style:style>
    <style:style style:name="T579" style:parent-style-name="預設段落字型" style:family="text">
      <style:text-properties style:font-name="標楷體" style:font-name-asian="標楷體" fo:letter-spacing="-0.0013in" style:text-scale="200%" fo:font-size="13pt" style:font-size-asian="13pt" style:font-size-complex="13pt"/>
    </style:style>
    <style:style style:name="T580" style:parent-style-name="預設段落字型" style:family="text">
      <style:text-properties style:font-name="標楷體" style:font-name-asian="標楷體" fo:letter-spacing="-0.0013in" fo:font-size="13pt" style:font-size-asian="13pt" style:font-size-complex="13pt"/>
    </style:style>
    <style:style style:name="T581" style:parent-style-name="預設段落字型" style:family="text">
      <style:text-properties style:font-name="標楷體" style:font-name-asian="標楷體" fo:letter-spacing="-0.0013in" fo:font-size="13pt" style:font-size-asian="13pt" style:font-size-complex="13pt" style:text-underline-type="single" style:text-underline-style="solid" style:text-underline-width="auto" style:text-underline-mode="continuous"/>
    </style:style>
    <style:style style:name="T582" style:parent-style-name="預設段落字型" style:family="text">
      <style:text-properties style:font-name="標楷體" style:font-name-asian="標楷體" fo:letter-spacing="-0.0013in" fo:font-size="13pt" style:font-size-asian="13pt" style:font-size-complex="13pt"/>
    </style:style>
    <style:style style:name="T583" style:parent-style-name="預設段落字型" style:family="text">
      <style:text-properties style:font-name="標楷體" style:font-name-asian="標楷體" fo:letter-spacing="-0.0013in" fo:font-size="13pt" style:font-size-asian="13pt" style:font-size-complex="13pt"/>
    </style:style>
    <style:style style:name="P584" style:parent-style-name="內文" style:family="paragraph">
      <style:paragraph-properties style:line-height-at-least="0.2777in" fo:margin-left="0.4909in" fo:text-indent="-0.2708in">
        <style:tab-stops/>
      </style:paragraph-properties>
    </style:style>
    <style:style style:name="T585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T586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T587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588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589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590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591" style:parent-style-name="預設段落字型" style:family="text">
      <style:text-properties style:font-name="標楷體" style:font-name-asian="標楷體" fo:font-weight="bold" style:font-weight-asian="bold" style:text-scale="15%" fo:font-size="13pt" style:font-size-asian="13pt" style:font-size-complex="13pt"/>
    </style:style>
    <style:style style:name="T592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wave" style:text-underline-width="auto" style:text-underline-mode="continuous"/>
    </style:style>
    <style:style style:name="T593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59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595" style:parent-style-name="內文" style:family="paragraph">
      <style:paragraph-properties style:line-height-at-least="0.2777in" fo:text-indent="0.4909in"/>
      <style:text-properties style:font-name="標楷體" style:font-name-asian="標楷體" fo:font-size="13pt" style:font-size-asian="13pt" style:font-size-complex="13pt"/>
    </style:style>
    <style:style style:name="P596" style:parent-style-name="內文" style:family="paragraph">
      <style:paragraph-properties style:line-height-at-least="0.2777in" fo:text-indent="0.4909in"/>
      <style:text-properties style:font-name="標楷體" style:font-name-asian="標楷體" fo:font-size="13pt" style:font-size-asian="13pt" style:font-size-complex="13pt"/>
    </style:style>
    <style:style style:name="P597" style:parent-style-name="內文" style:family="paragraph">
      <style:paragraph-properties style:line-height-at-least="0.2777in" fo:text-indent="0.4909in"/>
      <style:text-properties style:font-name="標楷體" style:font-name-asian="標楷體" fo:font-size="13pt" style:font-size-asian="13pt" style:font-size-complex="13pt"/>
    </style:style>
    <style:style style:name="P598" style:parent-style-name="內文" style:family="paragraph">
      <style:paragraph-properties style:line-height-at-least="0.2777in" fo:text-indent="0.4909in"/>
    </style:style>
    <style:style style:name="T59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0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0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0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603" style:parent-style-name="內文" style:family="paragraph">
      <style:paragraph-properties style:line-height-at-least="0.2777in" fo:margin-left="0.4909in" fo:text-indent="-0.2708in">
        <style:tab-stops/>
      </style:paragraph-properties>
    </style:style>
    <style:style style:name="T604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T605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T606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607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T608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wave" style:text-underline-width="auto" style:text-underline-mode="continuous"/>
    </style:style>
    <style:style style:name="T609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610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wave" style:text-underline-width="auto" style:text-underline-mode="continuous"/>
    </style:style>
    <style:style style:name="T61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612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613" style:parent-style-name="內文" style:family="paragraph">
      <style:paragraph-properties style:line-height-at-least="0.2777in" fo:text-indent="0.4909in"/>
      <style:text-properties style:font-name="標楷體" style:font-name-asian="標楷體" fo:font-size="13pt" style:font-size-asian="13pt" style:font-size-complex="13pt"/>
    </style:style>
    <style:style style:name="P614" style:parent-style-name="內文" style:family="paragraph">
      <style:paragraph-properties style:line-height-at-least="0.2777in" fo:text-indent="0.4909in"/>
      <style:text-properties style:font-name="標楷體" style:font-name-asian="標楷體" fo:font-size="13pt" style:font-size-asian="13pt" style:font-size-complex="13pt"/>
    </style:style>
    <style:style style:name="P615" style:parent-style-name="內文" style:family="paragraph">
      <style:paragraph-properties style:line-height-at-least="0.2777in" fo:text-indent="0.4909in"/>
      <style:text-properties style:font-name="標楷體" style:font-name-asian="標楷體" fo:font-size="13pt" style:font-size-asian="13pt" style:font-size-complex="13pt"/>
    </style:style>
    <style:style style:name="P616" style:parent-style-name="內文" style:family="paragraph">
      <style:paragraph-properties style:line-height-at-least="0.2777in" fo:text-indent="0.4909in"/>
    </style:style>
    <style:style style:name="T61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1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1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2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2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622" style:parent-style-name="內文" style:family="paragraph">
      <style:paragraph-properties style:line-height-at-least="0.2777in" fo:margin-left="0.4909in" fo:text-indent="-0.2708in">
        <style:tab-stops/>
      </style:paragraph-properties>
    </style:style>
    <style:style style:name="T623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T624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T625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626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wave" style:text-underline-width="auto" style:text-underline-mode="continuous"/>
    </style:style>
    <style:style style:name="T627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628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wave" style:text-underline-width="auto" style:text-underline-mode="continuous"/>
    </style:style>
    <style:style style:name="T629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63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631" style:parent-style-name="內文" style:family="paragraph">
      <style:paragraph-properties style:line-height-at-least="0.2777in" fo:text-indent="0.4909in"/>
      <style:text-properties style:font-name="標楷體" style:font-name-asian="標楷體" fo:font-size="13pt" style:font-size-asian="13pt" style:font-size-complex="13pt"/>
    </style:style>
    <style:style style:name="P632" style:parent-style-name="內文" style:family="paragraph">
      <style:paragraph-properties style:line-height-at-least="0.2777in" fo:text-indent="0.4909in"/>
    </style:style>
    <style:style style:name="T63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3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3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3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37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63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39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64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4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4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4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4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45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64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47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64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4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650" style:parent-style-name="內文" style:family="paragraph">
      <style:paragraph-properties style:line-height-at-least="0.2777in" fo:margin-left="0.4909in" fo:text-indent="-0.2708in">
        <style:tab-stops/>
      </style:paragraph-properties>
    </style:style>
    <style:style style:name="T65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652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653" style:parent-style-name="預設段落字型" style:family="text">
      <style:text-properties style:font-name="標楷體"/>
    </style:style>
    <style:style style:name="P654" style:parent-style-name="內文" style:family="paragraph">
      <style:paragraph-properties style:line-height-at-least="0.2777in" fo:text-indent="0.4909in"/>
      <style:text-properties style:font-name="標楷體" style:font-name-asian="標楷體" fo:font-size="13pt" style:font-size-asian="13pt" style:font-size-complex="13pt"/>
    </style:style>
    <style:style style:name="P655" style:parent-style-name="內文" style:family="paragraph">
      <style:paragraph-properties style:line-height-at-least="0.2777in" fo:text-indent="0.4909in"/>
      <style:text-properties style:font-name="標楷體" style:font-name-asian="標楷體" fo:font-size="13pt" style:font-size-asian="13pt" style:font-size-complex="13pt"/>
    </style:style>
    <style:style style:name="P656" style:parent-style-name="內文" style:family="paragraph">
      <style:paragraph-properties style:line-height-at-least="0.2777in" fo:margin-left="0.4909in" fo:text-indent="-0.2708in">
        <style:tab-stops/>
      </style:paragraph-properties>
    </style:style>
    <style:style style:name="T657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658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659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660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66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wave" style:text-underline-width="auto" style:text-underline-mode="continuous"/>
    </style:style>
    <style:style style:name="T662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66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664" style:parent-style-name="內文" style:family="paragraph">
      <style:paragraph-properties style:line-height-at-least="0.2777in" fo:text-indent="0.4909in"/>
    </style:style>
    <style:style style:name="T66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6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6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68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66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7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7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7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674" style:parent-style-name="內文" style:family="paragraph">
      <style:paragraph-properties style:line-height-at-least="0.2777in" fo:text-indent="0.4909in"/>
      <style:text-properties style:font-name="標楷體" style:font-name-asian="標楷體" fo:font-size="13pt" style:font-size-asian="13pt" style:font-size-complex="13pt"/>
    </style:style>
    <style:style style:name="P675" style:parent-style-name="內文" style:family="paragraph">
      <style:paragraph-properties style:line-height-at-least="0.2777in" fo:margin-left="0.4909in" fo:text-indent="-0.2708in">
        <style:tab-stops/>
      </style:paragraph-properties>
    </style:style>
    <style:style style:name="T676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677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67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679" style:parent-style-name="內文" style:family="paragraph">
      <style:paragraph-properties style:line-height-at-least="0.2777in" fo:text-indent="0.4909in"/>
      <style:text-properties style:font-name="標楷體" style:font-name-asian="標楷體" fo:font-size="13pt" style:font-size-asian="13pt" style:font-size-complex="13pt"/>
    </style:style>
    <style:style style:name="P680" style:parent-style-name="內文" style:family="paragraph">
      <style:paragraph-properties style:line-height-at-least="0.2777in" fo:text-indent="0.4909in"/>
      <style:text-properties style:font-name="標楷體" style:font-name-asian="標楷體" fo:font-size="13pt" style:font-size-asian="13pt" style:font-size-complex="13pt"/>
    </style:style>
    <style:style style:name="P681" style:parent-style-name="內文" style:family="paragraph">
      <style:paragraph-properties style:line-height-at-least="0.2777in" fo:text-indent="0.4909in"/>
    </style:style>
    <style:style style:name="T68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8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8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85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68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687" style:parent-style-name="內文" style:family="paragraph">
      <style:paragraph-properties style:line-height-at-least="0.2777in" fo:text-indent="0.4909in"/>
      <style:text-properties style:font-name="標楷體" style:font-name-asian="標楷體" fo:font-size="13pt" style:font-size-asian="13pt" style:font-size-complex="13pt"/>
    </style:style>
    <style:style style:name="P688" style:parent-style-name="內文" style:family="paragraph">
      <style:paragraph-properties style:line-height-at-least="0.2777in" fo:margin-left="0.4909in" fo:text-indent="-0.2708in">
        <style:tab-stops/>
      </style:paragraph-properties>
    </style:style>
    <style:style style:name="T689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690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69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692" style:parent-style-name="內文" style:family="paragraph">
      <style:paragraph-properties style:line-height-at-least="0.2777in" fo:text-indent="0.4909in"/>
    </style:style>
    <style:style style:name="T69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9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9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96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wave" style:text-underline-width="auto" style:text-underline-mode="continuous"/>
    </style:style>
    <style:style style:name="T69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698" style:parent-style-name="內文" style:family="paragraph">
      <style:paragraph-properties style:line-height-at-least="0.2777in" fo:text-indent="0.4909in"/>
    </style:style>
    <style:style style:name="T69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0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0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02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wave" style:text-underline-width="auto" style:text-underline-mode="continuous"/>
    </style:style>
    <style:style style:name="T70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704" style:parent-style-name="內文" style:family="paragraph">
      <style:paragraph-properties style:line-height-at-least="0.2777in" fo:text-indent="0.4909in"/>
    </style:style>
    <style:style style:name="T70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0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0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08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wave" style:text-underline-width="auto" style:text-underline-mode="continuous"/>
    </style:style>
    <style:style style:name="T70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710" style:parent-style-name="內文" style:family="paragraph">
      <style:paragraph-properties style:line-height-at-least="0.2777in" fo:text-indent="0.4909in"/>
    </style:style>
    <style:style style:name="T71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1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1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14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wave" style:text-underline-width="auto" style:text-underline-mode="continuous"/>
    </style:style>
    <style:style style:name="T71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716" style:parent-style-name="內文" style:family="paragraph">
      <style:paragraph-properties style:line-height-at-least="0.2777in" fo:margin-left="0.4909in" fo:text-indent="-0.2708in">
        <style:tab-stops/>
      </style:paragraph-properties>
    </style:style>
    <style:style style:name="T717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718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719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720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72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722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72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724" style:parent-style-name="內文" style:family="paragraph">
      <style:paragraph-properties style:line-height-at-least="0.2777in" fo:text-indent="0.4909in"/>
      <style:text-properties style:font-name="標楷體" style:font-name-asian="標楷體" fo:font-size="13pt" style:font-size-asian="13pt" style:font-size-complex="13pt"/>
    </style:style>
    <style:style style:name="P725" style:parent-style-name="內文" style:family="paragraph">
      <style:paragraph-properties style:line-height-at-least="0.2777in" fo:text-indent="0.4909in"/>
    </style:style>
    <style:style style:name="T72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2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2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2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30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73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732" style:parent-style-name="內文" style:family="paragraph">
      <style:paragraph-properties style:line-height-at-least="0.2777in" fo:text-indent="0.4909in"/>
      <style:text-properties style:font-name="標楷體" style:font-name-asian="標楷體" fo:font-size="13pt" style:font-size-asian="13pt" style:font-size-complex="13pt"/>
    </style:style>
    <style:style style:name="P733" style:parent-style-name="內文" style:family="paragraph">
      <style:paragraph-properties style:line-height-at-least="0.2777in" fo:text-indent="0.4909in"/>
    </style:style>
    <style:style style:name="T73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3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3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37" style:parent-style-name="預設段落字型" style:family="text">
      <style:text-properties style:font-name="標楷體" style:font-name-asian="標楷體" fo:letter-spacing="-0.0027in" fo:font-size="13pt" style:font-size-asian="13pt" style:font-size-complex="13pt" style:text-underline-type="single" style:text-underline-style="solid" style:text-underline-width="auto" style:text-underline-mode="continuous"/>
    </style:style>
    <style:style style:name="T738" style:parent-style-name="預設段落字型" style:family="text">
      <style:text-properties style:font-name="標楷體" style:font-name-asian="標楷體" fo:letter-spacing="-0.0027in" fo:font-size="13pt" style:font-size-asian="13pt" style:font-size-complex="13pt"/>
    </style:style>
    <style:style style:name="T739" style:parent-style-name="預設段落字型" style:family="text">
      <style:text-properties style:font-name="標楷體" style:font-name-asian="標楷體" fo:letter-spacing="-0.0027in" fo:font-size="13pt" style:font-size-asian="13pt" style:font-size-complex="13pt"/>
    </style:style>
    <style:style style:name="T740" style:parent-style-name="預設段落字型" style:family="text">
      <style:text-properties style:font-name="標楷體" style:font-name-asian="標楷體" fo:letter-spacing="-0.0027in" fo:font-size="13pt" style:font-size-asian="13pt" style:font-size-complex="13pt" style:text-underline-type="single" style:text-underline-style="solid" style:text-underline-width="auto" style:text-underline-mode="continuous"/>
    </style:style>
    <style:style style:name="T741" style:parent-style-name="預設段落字型" style:family="text">
      <style:text-properties style:font-name="標楷體" style:font-name-asian="標楷體" fo:letter-spacing="-0.0027in" fo:font-size="13pt" style:font-size-asian="13pt" style:font-size-complex="13pt"/>
    </style:style>
    <style:style style:name="T742" style:parent-style-name="預設段落字型" style:family="text">
      <style:text-properties style:font-name="標楷體" style:font-name-asian="標楷體" fo:letter-spacing="-0.0027in" fo:font-size="13pt" style:font-size-asian="13pt" style:font-size-complex="13pt" style:text-underline-type="single" style:text-underline-style="solid" style:text-underline-width="auto" style:text-underline-mode="continuous"/>
    </style:style>
    <style:style style:name="T743" style:parent-style-name="預設段落字型" style:family="text">
      <style:text-properties style:font-name="標楷體" style:font-name-asian="標楷體" fo:letter-spacing="-0.0027in" fo:font-size="13pt" style:font-size-asian="13pt" style:font-size-complex="13pt"/>
    </style:style>
    <style:style style:name="P744" style:parent-style-name="內文" style:family="paragraph">
      <style:paragraph-properties style:line-height-at-least="0.2777in" fo:margin-left="0.4909in" fo:text-indent="-0.2708in">
        <style:tab-stops/>
      </style:paragraph-properties>
    </style:style>
    <style:style style:name="T745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746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747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748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749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750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75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752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753" style:parent-style-name="預設段落字型" style:family="text">
      <style:text-properties style:font-name="標楷體" style:font-name-asian="標楷體" fo:font-weight="bold" style:font-weight-asian="bold" fo:color="#000000" style:letter-kerning="false" fo:font-size="13pt" style:font-size-asian="13pt" style:font-size-complex="13pt"/>
    </style:style>
    <style:style style:name="T75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75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756" style:parent-style-name="內文" style:family="paragraph">
      <style:paragraph-properties style:line-height-at-least="0.2777in" fo:text-indent="0.4909in"/>
    </style:style>
    <style:style style:name="T75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5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5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60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76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6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6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64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765" style:parent-style-name="內文" style:family="paragraph">
      <style:paragraph-properties style:line-height-at-least="0.2777in" fo:text-indent="0.4909in"/>
    </style:style>
    <style:style style:name="T76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6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69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7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7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7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73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77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775" style:parent-style-name="內文" style:family="paragraph">
      <style:paragraph-properties fo:margin-top="0.125in" fo:margin-bottom="0.125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776" style:parent-style-name="內文" style:family="paragraph">
      <style:paragraph-properties fo:border="0.0069in solid #000000" fo:padding-top="0.0138in" fo:padding-left="0.0555in" fo:padding-bottom="0.0138in" fo:padding-right="0.0555in" style:shadow="none" style:snap-to-layout-grid="false" style:line-height-at-least="0.25in" fo:margin-left="0.1666in" fo:margin-right="0.1666in" fo:text-indent="0.425in">
        <style:tab-stops/>
      </style:paragraph-properties>
    </style:style>
    <style:style style:name="T777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778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779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780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P781" style:parent-style-name="內文" style:family="paragraph">
      <style:paragraph-properties style:line-height-at-least="0.2777in" fo:margin-left="0.4909in" fo:text-indent="-0.2708in">
        <style:tab-stops/>
      </style:paragraph-properties>
    </style:style>
    <style:style style:name="T782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783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784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785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786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P787" style:parent-style-name="內文" style:family="paragraph">
      <style:paragraph-properties style:line-height-at-least="0.2777in" fo:text-indent="0.4909in"/>
    </style:style>
    <style:style style:name="T788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T789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T790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T791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T792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T793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794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795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796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P797" style:parent-style-name="內文" style:family="paragraph">
      <style:paragraph-properties style:line-height-at-least="0.2777in" fo:text-indent="0.4909in"/>
    </style:style>
    <style:style style:name="T798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799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800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801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T802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T803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804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805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806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P807" style:parent-style-name="內文" style:family="paragraph">
      <style:paragraph-properties fo:border="0.0069in solid #000000" fo:padding-top="0.0138in" fo:padding-left="0.0555in" fo:padding-bottom="0.0138in" fo:padding-right="0.0555in" style:shadow="none" style:snap-to-layout-grid="false" style:line-height-at-least="0.25in" fo:margin-left="0.1666in" fo:margin-right="0.1666in" fo:text-indent="0.425in">
        <style:tab-stops/>
      </style:paragraph-properties>
      <style:text-properties style:font-name="標楷體" style:font-name-asian="標楷體" fo:font-weight="bold" style:font-weight-asian="bold" fo:font-size="13pt" style:font-size-asian="13pt" style:font-size-complex="13pt"/>
    </style:style>
    <style:style style:name="P808" style:parent-style-name="內文" style:family="paragraph">
      <style:paragraph-properties style:line-height-at-least="0.2777in" fo:margin-left="0.4909in" fo:text-indent="-0.2708in">
        <style:tab-stops/>
      </style:paragraph-properties>
      <style:text-properties style:font-name="標楷體" style:font-name-asian="標楷體" fo:font-weight="bold" style:font-weight-asian="bold" fo:font-size="13pt" style:font-size-asian="13pt" style:font-size-complex="13pt"/>
    </style:style>
    <style:style style:name="P809" style:parent-style-name="內文" style:family="paragraph">
      <style:paragraph-properties style:line-height-at-least="0.2777in" fo:text-indent="0.4909in"/>
      <style:text-properties style:font-name="標楷體" style:font-name-asian="標楷體" fo:font-size="13pt" style:font-size-asian="13pt" style:font-size-complex="13pt"/>
    </style:style>
    <style:style style:name="P810" style:parent-style-name="內文" style:family="paragraph">
      <style:paragraph-properties style:line-height-at-least="0.2777in" fo:text-indent="0.4909in"/>
      <style:text-properties style:font-name="標楷體" style:font-name-asian="標楷體" fo:font-size="13pt" style:font-size-asian="13pt" style:font-size-complex="13pt"/>
    </style:style>
    <style:style style:name="P811" style:parent-style-name="內文" style:family="paragraph">
      <style:paragraph-properties style:line-height-at-least="0.2777in" fo:margin-left="0.4909in" fo:text-indent="-0.2708in">
        <style:tab-stops/>
      </style:paragraph-properties>
      <style:text-properties style:font-name="標楷體" style:font-name-asian="標楷體" fo:font-weight="bold" style:font-weight-asian="bold" fo:font-size="13pt" style:font-size-asian="13pt" style:font-size-complex="13pt"/>
    </style:style>
    <style:style style:name="P812" style:parent-style-name="內文" style:family="paragraph">
      <style:paragraph-properties style:line-height-at-least="0.2777in" fo:text-indent="0.4909in"/>
      <style:text-properties style:font-name="標楷體" style:font-name-asian="標楷體" fo:font-size="13pt" style:font-size-asian="13pt" style:font-size-complex="13pt"/>
    </style:style>
    <style:style style:name="P813" style:parent-style-name="內文" style:family="paragraph">
      <style:paragraph-properties style:line-height-at-least="0.2777in" fo:text-indent="0.4909in"/>
    </style:style>
    <style:style style:name="T81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1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1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1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1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1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2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2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822" style:parent-style-name="內文" style:family="paragraph">
      <style:paragraph-properties fo:border="0.0069in solid #000000" fo:padding-top="0.0138in" fo:padding-left="0.0555in" fo:padding-bottom="0.0138in" fo:padding-right="0.0555in" style:shadow="none" style:snap-to-layout-grid="false" style:line-height-at-least="0.25in" fo:margin-left="0.1666in" fo:margin-right="0.1666in" fo:text-indent="0.425in">
        <style:tab-stops/>
      </style:paragraph-properties>
    </style:style>
    <style:style style:name="T823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3pt" style:font-size-asian="13pt" style:font-size-complex="13pt"/>
    </style:style>
    <style:style style:name="T824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3pt" style:font-size-asian="13pt" style:font-size-complex="13pt"/>
    </style:style>
    <style:style style:name="T825" style:parent-style-name="預設段落字型" style:family="text">
      <style:text-properties style:font-name="標楷體" style:font-name-asian="標楷體" fo:font-weight="bold" style:font-weight-asian="bold" style:font-weight-complex="bold" style:text-scale="200%" style:letter-kerning="false" fo:font-size="13pt" style:font-size-asian="13pt" style:font-size-complex="13pt"/>
    </style:style>
    <style:style style:name="T826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3pt" style:font-size-asian="13pt" style:font-size-complex="13pt"/>
    </style:style>
    <style:style style:name="T827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3pt" style:font-size-asian="13pt" style:font-size-complex="13pt"/>
    </style:style>
    <style:style style:name="T828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3pt" style:font-size-asian="13pt" style:font-size-complex="13pt"/>
    </style:style>
    <style:style style:name="T829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3pt" style:font-size-asian="13pt" style:font-size-complex="13pt"/>
    </style:style>
    <style:style style:name="T830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3pt" style:font-size-asian="13pt" style:font-size-complex="13pt"/>
    </style:style>
    <style:style style:name="T83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832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3pt" style:font-size-asian="13pt" style:font-size-complex="13pt"/>
    </style:style>
    <style:style style:name="T833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3pt" style:font-size-asian="13pt" style:font-size-complex="13pt"/>
    </style:style>
    <style:style style:name="T834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3pt" style:font-size-asian="13pt" style:font-size-complex="13pt"/>
    </style:style>
    <style:style style:name="P835" style:parent-style-name="內文" style:family="paragraph">
      <style:paragraph-properties style:line-height-at-least="0.2777in" fo:margin-left="0.4909in" fo:text-indent="-0.2708in">
        <style:tab-stops/>
      </style:paragraph-properties>
    </style:style>
    <style:style style:name="T836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837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3pt" style:font-size-asian="13pt" style:font-size-complex="13pt"/>
    </style:style>
    <style:style style:name="P838" style:parent-style-name="內文" style:family="paragraph">
      <style:paragraph-properties style:line-height-at-least="0.2777in" fo:text-indent="0.4909in"/>
    </style:style>
    <style:style style:name="T839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840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841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842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84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44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845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846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847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84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49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850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851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852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85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54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855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856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857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858" style:parent-style-name="預設段落字型" style:family="text">
      <style:text-properties style:font-name="標楷體" style:font-name-asian="標楷體" style:font-name-complex="細明體" fo:font-size="13pt" style:font-size-asian="13pt" style:font-size-complex="13pt"/>
    </style:style>
    <style:style style:name="T859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P860" style:parent-style-name="內文" style:family="paragraph">
      <style:paragraph-properties style:line-height-at-least="0.2777in" fo:margin-left="0.4909in" fo:text-indent="-0.2708in">
        <style:tab-stops/>
      </style:paragraph-properties>
      <style:text-properties style:font-name="標楷體" style:font-name-asian="標楷體" fo:font-weight="bold" style:font-weight-asian="bold" style:font-weight-complex="bold" style:letter-kerning="false" fo:font-size="13pt" style:font-size-asian="13pt" style:font-size-complex="13pt"/>
    </style:style>
    <style:style style:name="P861" style:parent-style-name="內文" style:family="paragraph">
      <style:paragraph-properties style:line-height-at-least="0.2777in" fo:text-indent="0.4909in"/>
    </style:style>
    <style:style style:name="T862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863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864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865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86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6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68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869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870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871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P872" style:parent-style-name="內文" style:family="paragraph">
      <style:paragraph-properties style:line-height-at-least="0.2777in" fo:text-indent="0.4909in"/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P873" style:parent-style-name="內文" style:family="paragraph">
      <style:paragraph-properties style:line-height-at-least="0.2777in" fo:margin-left="0.4909in" fo:text-indent="-0.2708in">
        <style:tab-stops/>
      </style:paragraph-properties>
      <style:text-properties style:font-name="標楷體" style:font-name-asian="標楷體" fo:font-weight="bold" style:font-weight-asian="bold" style:font-weight-complex="bold" style:letter-kerning="false" fo:font-size="13pt" style:font-size-asian="13pt" style:font-size-complex="13pt"/>
    </style:style>
    <style:style style:name="P874" style:parent-style-name="內文" style:family="paragraph">
      <style:paragraph-properties style:line-height-at-least="0.2777in" fo:text-indent="0.4909in"/>
    </style:style>
    <style:style style:name="T875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876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877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878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87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80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881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882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883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88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85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886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887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888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88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90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891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892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893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P894" style:parent-style-name="內文" style:family="paragraph">
      <style:paragraph-properties fo:border="0.0069in solid #000000" fo:padding-top="0.0138in" fo:padding-left="0.0555in" fo:padding-bottom="0.0138in" fo:padding-right="0.0555in" style:shadow="none" style:snap-to-layout-grid="false" style:line-height-at-least="0.25in" fo:margin-left="0.1666in" fo:margin-right="0.1666in" fo:text-indent="0.3618in">
        <style:tab-stops/>
      </style:paragraph-properties>
    </style:style>
    <style:style style:name="T895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896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897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898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899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900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901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902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903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90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90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06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3pt" style:font-size-asian="13pt" style:font-size-complex="13pt"/>
    </style:style>
    <style:style style:name="P907" style:parent-style-name="內文" style:family="paragraph">
      <style:paragraph-properties style:line-height-at-least="0.2777in" fo:margin-left="0.4909in" fo:text-indent="-0.2708in">
        <style:tab-stops/>
      </style:paragraph-properties>
    </style:style>
    <style:style style:name="T908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3pt" style:font-size-asian="13pt" style:font-size-complex="13pt"/>
    </style:style>
    <style:style style:name="T909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910" style:parent-style-name="內文" style:family="paragraph">
      <style:paragraph-properties style:line-height-at-least="0.2777in" fo:text-indent="0.4909in"/>
      <style:text-properties style:font-name="標楷體" style:font-name-asian="標楷體" fo:font-size="13pt" style:font-size-asian="13pt" style:font-size-complex="13pt"/>
    </style:style>
    <style:style style:name="P911" style:parent-style-name="內文" style:family="paragraph">
      <style:paragraph-properties style:line-height-at-least="0.2777in" fo:margin-left="0.4909in" fo:text-indent="-0.2708in">
        <style:tab-stops/>
      </style:paragraph-properties>
    </style:style>
    <style:style style:name="T912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3pt" style:font-size-asian="13pt" style:font-size-complex="13pt"/>
    </style:style>
    <style:style style:name="T913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914" style:parent-style-name="內文" style:family="paragraph">
      <style:paragraph-properties style:line-height-at-least="0.2777in" fo:text-indent="0.4909in"/>
      <style:text-properties style:font-name="標楷體" style:font-name-asian="標楷體" fo:font-size="13pt" style:font-size-asian="13pt" style:font-size-complex="13pt"/>
    </style:style>
    <style:style style:name="P915" style:parent-style-name="內文" style:family="paragraph">
      <style:paragraph-properties style:line-height-at-least="0.2777in" fo:text-indent="0.4909in"/>
      <style:text-properties style:font-name="標楷體" style:font-name-asian="標楷體" fo:font-size="13pt" style:font-size-asian="13pt" style:font-size-complex="13pt"/>
    </style:style>
    <style:style style:name="P916" style:parent-style-name="內文" style:family="paragraph">
      <style:paragraph-properties fo:border="0.0069in solid #000000" fo:padding-top="0.0138in" fo:padding-left="0.0555in" fo:padding-bottom="0.0138in" fo:padding-right="0.0555in" style:shadow="none" style:snap-to-layout-grid="false" style:line-height-at-least="0.25in" fo:margin-left="0.1666in" fo:margin-right="0.1666in" fo:text-indent="0.425in">
        <style:tab-stops/>
      </style:paragraph-properties>
    </style:style>
    <style:style style:name="T917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918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919" style:parent-style-name="預設段落字型" style:family="text">
      <style:text-properties style:font-name="標楷體" style:font-name-asian="標楷體" fo:font-weight="bold" style:font-weight-asian="bold" style:text-scale="200%" fo:font-size="13pt" style:font-size-asian="13pt" style:font-size-complex="13pt"/>
    </style:style>
    <style:style style:name="T920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921" style:parent-style-name="內文" style:family="paragraph">
      <style:paragraph-properties style:line-height-at-least="0.2777in" fo:margin-left="0.4909in" fo:text-indent="-0.2708in">
        <style:tab-stops/>
      </style:paragraph-properties>
    </style:style>
    <style:style style:name="T922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3pt" style:font-size-asian="13pt" style:font-size-complex="13pt"/>
    </style:style>
    <style:style style:name="T923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924" style:parent-style-name="內文" style:family="paragraph">
      <style:paragraph-properties style:line-height-at-least="0.2777in" fo:text-indent="0.4909in"/>
      <style:text-properties style:font-name="標楷體" style:font-name-asian="標楷體" fo:font-size="13pt" style:font-size-asian="13pt" style:font-size-complex="13pt"/>
    </style:style>
    <style:style style:name="P925" style:parent-style-name="內文" style:family="paragraph">
      <style:paragraph-properties style:line-height-at-least="0.2777in" fo:text-indent="0.4909in"/>
      <style:text-properties style:font-name="標楷體" style:font-name-asian="標楷體" fo:font-size="13pt" style:font-size-asian="13pt" style:font-size-complex="13pt"/>
    </style:style>
    <style:style style:name="P926" style:parent-style-name="內文" style:family="paragraph">
      <style:paragraph-properties style:line-height-at-least="0.2777in" fo:margin-left="0.4909in" fo:text-indent="-0.2708in">
        <style:tab-stops/>
      </style:paragraph-properties>
    </style:style>
    <style:style style:name="T927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3pt" style:font-size-asian="13pt" style:font-size-complex="13pt"/>
    </style:style>
    <style:style style:name="T928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929" style:parent-style-name="內文" style:family="paragraph">
      <style:paragraph-properties style:line-height-at-least="0.2777in" fo:text-indent="0.4909in"/>
      <style:text-properties style:font-name="標楷體" style:font-name-asian="標楷體" fo:font-size="13pt" style:font-size-asian="13pt" style:font-size-complex="13pt"/>
    </style:style>
    <style:style style:name="P930" style:parent-style-name="內文" style:family="paragraph">
      <style:paragraph-properties style:line-height-at-least="0.2777in" fo:text-indent="0.4909in"/>
      <style:text-properties style:font-name="標楷體" style:font-name-asian="標楷體" fo:font-size="13pt" style:font-size-asian="13pt" style:font-size-complex="13pt"/>
    </style:style>
    <style:style style:name="P931" style:parent-style-name="內文" style:family="paragraph">
      <style:text-properties style:font-name="標楷體" style:font-name-asian="標楷體"/>
    </style:style>
    <style:style style:name="P932" style:parent-style-name="內文" style:family="paragraph">
      <style:text-properties style:font-name="標楷體" style:font-name-asian="標楷體" fo:font-weight="bold" style:font-weight-asian="bold" fo:font-size="13pt" style:font-size-asian="13pt" style:font-size-complex="13pt"/>
    </style:style>
    <style:style style:name="P933" style:parent-style-name="內文" style:family="paragraph">
      <style:text-properties style:font-name="標楷體" style:font-name-asian="標楷體"/>
    </style:style>
    <style:style style:name="P934" style:parent-style-name="內文" style:family="paragraph">
      <style:paragraph-properties fo:break-before="page"/>
      <style:text-properties style:font-name="標楷體" style:font-name-asian="標楷體" fo:font-size="14pt" style:font-size-asian="14pt"/>
    </style:style>
    <style:style style:name="TableColumn936" style:family="table-column">
      <style:table-column-properties style:column-width="0.5805in"/>
    </style:style>
    <style:style style:name="TableColumn937" style:family="table-column">
      <style:table-column-properties style:column-width="0.5805in"/>
    </style:style>
    <style:style style:name="TableColumn938" style:family="table-column">
      <style:table-column-properties style:column-width="0.5805in"/>
    </style:style>
    <style:style style:name="TableColumn939" style:family="table-column">
      <style:table-column-properties style:column-width="0.5805in"/>
    </style:style>
    <style:style style:name="TableColumn940" style:family="table-column">
      <style:table-column-properties style:column-width="0.5805in"/>
    </style:style>
    <style:style style:name="TableColumn941" style:family="table-column">
      <style:table-column-properties style:column-width="0.5805in"/>
    </style:style>
    <style:style style:name="TableColumn942" style:family="table-column">
      <style:table-column-properties style:column-width="0.5805in"/>
    </style:style>
    <style:style style:name="TableColumn943" style:family="table-column">
      <style:table-column-properties style:column-width="0.5805in"/>
    </style:style>
    <style:style style:name="TableColumn944" style:family="table-column">
      <style:table-column-properties style:column-width="0.5812in"/>
    </style:style>
    <style:style style:name="TableColumn945" style:family="table-column">
      <style:table-column-properties style:column-width="0.5812in"/>
    </style:style>
    <style:style style:name="Table935" style:family="table">
      <style:table-properties style:width="5.8069in" fo:margin-left="0in" table:align="left"/>
    </style:style>
    <style:style style:name="TableRow946" style:family="table-row">
      <style:table-row-properties style:min-row-height="0.5347in"/>
    </style:style>
    <style:style style:name="TableCell9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8" style:parent-style-name="內文" style:family="paragraph">
      <style:paragraph-properties fo:text-align="center"/>
      <style:text-properties style:font-name="Times New Roman" fo:font-weight="bold" style:font-weight-asian="bold"/>
    </style:style>
    <style:style style:name="TableCell9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0" style:parent-style-name="內文" style:family="paragraph">
      <style:paragraph-properties fo:text-align="center"/>
      <style:text-properties style:font-name="Times New Roman" fo:font-weight="bold" style:font-weight-asian="bold"/>
    </style:style>
    <style:style style:name="TableCell9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2" style:parent-style-name="內文" style:family="paragraph">
      <style:paragraph-properties fo:text-align="center"/>
      <style:text-properties style:font-name="Times New Roman" fo:font-weight="bold" style:font-weight-asian="bold"/>
    </style:style>
    <style:style style:name="TableCell9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4" style:parent-style-name="內文" style:family="paragraph">
      <style:paragraph-properties fo:text-align="center"/>
      <style:text-properties style:font-name="Times New Roman" fo:font-weight="bold" style:font-weight-asian="bold"/>
    </style:style>
    <style:style style:name="TableCell9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6" style:parent-style-name="內文" style:family="paragraph">
      <style:paragraph-properties fo:text-align="center"/>
      <style:text-properties style:font-name="Times New Roman" fo:font-weight="bold" style:font-weight-asian="bold"/>
    </style:style>
    <style:style style:name="TableCell9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8" style:parent-style-name="內文" style:family="paragraph">
      <style:paragraph-properties fo:text-align="center"/>
      <style:text-properties style:font-name="Times New Roman" fo:font-weight="bold" style:font-weight-asian="bold"/>
    </style:style>
    <style:style style:name="TableCell9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0" style:parent-style-name="內文" style:family="paragraph">
      <style:paragraph-properties fo:text-align="center"/>
      <style:text-properties style:font-name="Times New Roman" fo:font-weight="bold" style:font-weight-asian="bold"/>
    </style:style>
    <style:style style:name="TableCell9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2" style:parent-style-name="內文" style:family="paragraph">
      <style:paragraph-properties fo:text-align="center"/>
      <style:text-properties style:font-name="Times New Roman" fo:font-weight="bold" style:font-weight-asian="bold"/>
    </style:style>
    <style:style style:name="TableCell9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4" style:parent-style-name="內文" style:family="paragraph">
      <style:paragraph-properties fo:text-align="center"/>
      <style:text-properties style:font-name="Times New Roman" fo:font-weight="bold" style:font-weight-asian="bold"/>
    </style:style>
    <style:style style:name="TableCell9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6" style:parent-style-name="內文" style:family="paragraph">
      <style:paragraph-properties fo:text-align="center"/>
      <style:text-properties style:font-name="Times New Roman" fo:font-weight="bold" style:font-weight-asian="bold"/>
    </style:style>
    <style:style style:name="TableRow967" style:family="table-row">
      <style:table-row-properties style:min-row-height="0.5347in"/>
    </style:style>
    <style:style style:name="TableCell9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9" style:parent-style-name="內文" style:family="paragraph">
      <style:paragraph-properties fo:text-align="center"/>
      <style:text-properties style:font-name="Times New Roman" fo:font-size="16pt" style:font-size-asian="16pt" style:font-size-complex="16pt"/>
    </style:style>
    <style:style style:name="TableCell9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1" style:parent-style-name="內文" style:family="paragraph">
      <style:paragraph-properties fo:text-align="center"/>
      <style:text-properties style:font-name="Times New Roman" fo:font-size="16pt" style:font-size-asian="16pt" style:font-size-complex="16pt"/>
    </style:style>
    <style:style style:name="TableCell9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3" style:parent-style-name="內文" style:family="paragraph">
      <style:paragraph-properties fo:text-align="center"/>
      <style:text-properties style:font-name="Times New Roman" fo:font-size="16pt" style:font-size-asian="16pt" style:font-size-complex="16pt"/>
    </style:style>
    <style:style style:name="TableCell9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5" style:parent-style-name="內文" style:family="paragraph">
      <style:paragraph-properties fo:text-align="center"/>
      <style:text-properties style:font-name="Times New Roman" fo:font-size="16pt" style:font-size-asian="16pt" style:font-size-complex="16pt"/>
    </style:style>
    <style:style style:name="TableCell9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7" style:parent-style-name="內文" style:family="paragraph">
      <style:paragraph-properties fo:text-align="center"/>
      <style:text-properties style:font-name="Times New Roman" fo:font-size="16pt" style:font-size-asian="16pt" style:font-size-complex="16pt"/>
    </style:style>
    <style:style style:name="TableCell9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9" style:parent-style-name="內文" style:family="paragraph">
      <style:paragraph-properties fo:text-align="center"/>
      <style:text-properties style:font-name="Times New Roman" fo:font-size="16pt" style:font-size-asian="16pt" style:font-size-complex="16pt"/>
    </style:style>
    <style:style style:name="TableCell9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1" style:parent-style-name="內文" style:family="paragraph">
      <style:paragraph-properties fo:text-align="center"/>
      <style:text-properties style:font-name="Times New Roman" fo:font-size="16pt" style:font-size-asian="16pt" style:font-size-complex="16pt"/>
    </style:style>
    <style:style style:name="TableCell9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3" style:parent-style-name="內文" style:family="paragraph">
      <style:paragraph-properties fo:text-align="center"/>
      <style:text-properties style:font-name="Times New Roman" fo:font-size="16pt" style:font-size-asian="16pt" style:font-size-complex="16pt"/>
    </style:style>
    <style:style style:name="TableCell9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5" style:parent-style-name="內文" style:family="paragraph">
      <style:paragraph-properties fo:text-align="center"/>
      <style:text-properties style:font-name="Times New Roman" fo:font-size="16pt" style:font-size-asian="16pt" style:font-size-complex="16pt"/>
    </style:style>
    <style:style style:name="TableCell9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7" style:parent-style-name="內文" style:family="paragraph">
      <style:paragraph-properties fo:text-align="center"/>
      <style:text-properties style:font-name="Times New Roman" fo:font-size="16pt" style:font-size-asian="16pt" style:font-size-complex="16pt"/>
    </style:style>
    <style:style style:name="TableRow988" style:family="table-row">
      <style:table-row-properties style:min-row-height="0.5347in"/>
    </style:style>
    <style:style style:name="TableCell9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0" style:parent-style-name="內文" style:family="paragraph">
      <style:paragraph-properties fo:text-align="center"/>
      <style:text-properties style:font-name="Times New Roman" fo:font-weight="bold" style:font-weight-asian="bold"/>
    </style:style>
    <style:style style:name="TableCell9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2" style:parent-style-name="內文" style:family="paragraph">
      <style:paragraph-properties fo:text-align="center"/>
      <style:text-properties style:font-name="Times New Roman" fo:font-weight="bold" style:font-weight-asian="bold"/>
    </style:style>
    <style:style style:name="TableCell9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4" style:parent-style-name="內文" style:family="paragraph">
      <style:paragraph-properties fo:text-align="center"/>
      <style:text-properties style:font-name="Times New Roman" fo:font-weight="bold" style:font-weight-asian="bold"/>
    </style:style>
    <style:style style:name="TableCell9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6" style:parent-style-name="內文" style:family="paragraph">
      <style:paragraph-properties fo:text-align="center"/>
      <style:text-properties style:font-name="Times New Roman" fo:font-weight="bold" style:font-weight-asian="bold"/>
    </style:style>
    <style:style style:name="TableCell9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8" style:parent-style-name="內文" style:family="paragraph">
      <style:paragraph-properties fo:text-align="center"/>
      <style:text-properties style:font-name="Times New Roman" fo:font-weight="bold" style:font-weight-asian="bold"/>
    </style:style>
    <style:style style:name="TableCell9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0" style:parent-style-name="內文" style:family="paragraph">
      <style:paragraph-properties fo:text-align="center"/>
      <style:text-properties style:font-name="Times New Roman" fo:font-weight="bold" style:font-weight-asian="bold"/>
    </style:style>
    <style:style style:name="TableCell10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2" style:parent-style-name="內文" style:family="paragraph">
      <style:paragraph-properties fo:text-align="center"/>
      <style:text-properties style:font-name="Times New Roman" fo:font-weight="bold" style:font-weight-asian="bold"/>
    </style:style>
    <style:style style:name="TableCell10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4" style:parent-style-name="內文" style:family="paragraph">
      <style:paragraph-properties fo:text-align="center"/>
      <style:text-properties style:font-name="Times New Roman" fo:font-weight="bold" style:font-weight-asian="bold"/>
    </style:style>
    <style:style style:name="TableCell10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6" style:parent-style-name="內文" style:family="paragraph">
      <style:paragraph-properties fo:text-align="center"/>
      <style:text-properties style:font-name="Times New Roman" fo:font-weight="bold" style:font-weight-asian="bold"/>
    </style:style>
    <style:style style:name="TableCell10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8" style:parent-style-name="內文" style:family="paragraph">
      <style:paragraph-properties fo:text-align="center"/>
      <style:text-properties style:font-name="Times New Roman" fo:font-weight="bold" style:font-weight-asian="bold"/>
    </style:style>
    <style:style style:name="TableRow1009" style:family="table-row">
      <style:table-row-properties style:min-row-height="0.5347in"/>
    </style:style>
    <style:style style:name="TableCell10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1" style:parent-style-name="內文" style:family="paragraph">
      <style:paragraph-properties fo:text-align="center"/>
      <style:text-properties style:font-name="Times New Roman" fo:font-size="16pt" style:font-size-asian="16pt" style:font-size-complex="16pt"/>
    </style:style>
    <style:style style:name="TableCell10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3" style:parent-style-name="內文" style:family="paragraph">
      <style:paragraph-properties fo:text-align="center"/>
      <style:text-properties style:font-name="Times New Roman" fo:font-size="16pt" style:font-size-asian="16pt" style:font-size-complex="16pt"/>
    </style:style>
    <style:style style:name="TableCell10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5" style:parent-style-name="內文" style:family="paragraph">
      <style:paragraph-properties fo:text-align="center"/>
      <style:text-properties style:font-name="Times New Roman" fo:font-size="16pt" style:font-size-asian="16pt" style:font-size-complex="16pt"/>
    </style:style>
    <style:style style:name="TableCell10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7" style:parent-style-name="內文" style:family="paragraph">
      <style:paragraph-properties fo:text-align="center"/>
      <style:text-properties style:font-name="Times New Roman" fo:font-size="16pt" style:font-size-asian="16pt" style:font-size-complex="16pt"/>
    </style:style>
    <style:style style:name="TableCell10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9" style:parent-style-name="內文" style:family="paragraph">
      <style:paragraph-properties fo:text-align="center"/>
      <style:text-properties style:font-name="Times New Roman" fo:font-size="16pt" style:font-size-asian="16pt" style:font-size-complex="16pt"/>
    </style:style>
    <style:style style:name="TableCell10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1" style:parent-style-name="內文" style:family="paragraph">
      <style:paragraph-properties fo:text-align="center"/>
      <style:text-properties style:font-name="Times New Roman" fo:font-size="16pt" style:font-size-asian="16pt" style:font-size-complex="16pt"/>
    </style:style>
    <style:style style:name="TableCell10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3" style:parent-style-name="內文" style:family="paragraph">
      <style:paragraph-properties fo:text-align="center"/>
      <style:text-properties style:font-name="Times New Roman" fo:font-size="16pt" style:font-size-asian="16pt" style:font-size-complex="16pt"/>
    </style:style>
    <style:style style:name="TableCell10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5" style:parent-style-name="內文" style:family="paragraph">
      <style:paragraph-properties fo:text-align="center"/>
      <style:text-properties style:font-name="Times New Roman" fo:font-size="16pt" style:font-size-asian="16pt" style:font-size-complex="16pt"/>
    </style:style>
    <style:style style:name="TableCell10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7" style:parent-style-name="內文" style:family="paragraph">
      <style:paragraph-properties fo:text-align="center"/>
      <style:text-properties style:font-name="Times New Roman" fo:font-size="16pt" style:font-size-asian="16pt" style:font-size-complex="16pt"/>
    </style:style>
    <style:style style:name="TableCell10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9" style:parent-style-name="內文" style:family="paragraph">
      <style:paragraph-properties fo:text-align="center"/>
      <style:text-properties style:font-name="Times New Roman" fo:font-size="16pt" style:font-size-asian="16pt" style:font-size-complex="16pt"/>
    </style:style>
    <style:style style:name="TableRow1030" style:family="table-row">
      <style:table-row-properties style:min-row-height="0.5347in"/>
    </style:style>
    <style:style style:name="TableCell10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2" style:parent-style-name="內文" style:family="paragraph">
      <style:paragraph-properties fo:text-align="center"/>
      <style:text-properties style:font-name="Times New Roman" fo:font-weight="bold" style:font-weight-asian="bold"/>
    </style:style>
    <style:style style:name="TableCell10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4" style:parent-style-name="內文" style:family="paragraph">
      <style:paragraph-properties fo:text-align="center"/>
      <style:text-properties style:font-name="Times New Roman" fo:font-weight="bold" style:font-weight-asian="bold"/>
    </style:style>
    <style:style style:name="TableCell10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6" style:parent-style-name="內文" style:family="paragraph">
      <style:paragraph-properties fo:text-align="center"/>
      <style:text-properties style:font-name="Times New Roman" fo:font-weight="bold" style:font-weight-asian="bold"/>
    </style:style>
    <style:style style:name="TableCell10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8" style:parent-style-name="內文" style:family="paragraph">
      <style:paragraph-properties fo:text-align="center"/>
      <style:text-properties style:font-name="Times New Roman" fo:font-weight="bold" style:font-weight-asian="bold"/>
    </style:style>
    <style:style style:name="TableCell10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0" style:parent-style-name="內文" style:family="paragraph">
      <style:paragraph-properties fo:text-align="center"/>
      <style:text-properties style:font-name="Times New Roman" fo:font-weight="bold" style:font-weight-asian="bold"/>
    </style:style>
    <style:style style:name="TableCell10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2" style:parent-style-name="內文" style:family="paragraph">
      <style:paragraph-properties fo:text-align="center"/>
      <style:text-properties style:font-name="Times New Roman" fo:font-weight="bold" style:font-weight-asian="bold"/>
    </style:style>
    <style:style style:name="TableCell10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4" style:parent-style-name="內文" style:family="paragraph">
      <style:paragraph-properties fo:text-align="center"/>
      <style:text-properties style:font-name="Times New Roman" fo:font-weight="bold" style:font-weight-asian="bold"/>
    </style:style>
    <style:style style:name="TableCell10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6" style:parent-style-name="內文" style:family="paragraph">
      <style:paragraph-properties fo:text-align="center"/>
      <style:text-properties style:font-name="Times New Roman" fo:font-weight="bold" style:font-weight-asian="bold"/>
    </style:style>
    <style:style style:name="TableCell10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8" style:parent-style-name="內文" style:family="paragraph">
      <style:paragraph-properties fo:text-align="center"/>
      <style:text-properties style:font-name="Times New Roman" fo:font-weight="bold" style:font-weight-asian="bold"/>
    </style:style>
    <style:style style:name="TableCell10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0" style:parent-style-name="內文" style:family="paragraph">
      <style:paragraph-properties fo:text-align="center"/>
      <style:text-properties style:font-name="Times New Roman" fo:font-weight="bold" style:font-weight-asian="bold"/>
    </style:style>
    <style:style style:name="TableRow1051" style:family="table-row">
      <style:table-row-properties style:min-row-height="0.5354in"/>
    </style:style>
    <style:style style:name="TableCell10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3" style:parent-style-name="內文" style:family="paragraph">
      <style:paragraph-properties fo:text-align="center"/>
      <style:text-properties style:font-name="Times New Roman" fo:font-size="16pt" style:font-size-asian="16pt" style:font-size-complex="16pt"/>
    </style:style>
    <style:style style:name="TableCell10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5" style:parent-style-name="內文" style:family="paragraph">
      <style:paragraph-properties fo:text-align="center"/>
      <style:text-properties style:font-name="Times New Roman" fo:font-size="16pt" style:font-size-asian="16pt" style:font-size-complex="16pt"/>
    </style:style>
    <style:style style:name="TableCell10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7" style:parent-style-name="內文" style:family="paragraph">
      <style:paragraph-properties fo:text-align="center"/>
      <style:text-properties style:font-name="Times New Roman" fo:font-size="16pt" style:font-size-asian="16pt" style:font-size-complex="16pt"/>
    </style:style>
    <style:style style:name="TableCell10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9" style:parent-style-name="內文" style:family="paragraph">
      <style:paragraph-properties fo:text-align="center"/>
      <style:text-properties style:font-name="Times New Roman" fo:font-size="16pt" style:font-size-asian="16pt" style:font-size-complex="16pt"/>
    </style:style>
    <style:style style:name="TableCell10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1" style:parent-style-name="內文" style:family="paragraph">
      <style:paragraph-properties fo:text-align="center"/>
      <style:text-properties style:font-name="Times New Roman" fo:font-size="16pt" style:font-size-asian="16pt" style:font-size-complex="16pt"/>
    </style:style>
    <style:style style:name="TableCell10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3" style:parent-style-name="內文" style:family="paragraph">
      <style:paragraph-properties fo:text-align="center"/>
      <style:text-properties style:font-name="Times New Roman" fo:font-size="16pt" style:font-size-asian="16pt" style:font-size-complex="16pt"/>
    </style:style>
    <style:style style:name="TableCell10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5" style:parent-style-name="內文" style:family="paragraph">
      <style:paragraph-properties fo:text-align="center"/>
      <style:text-properties style:font-name="Times New Roman" fo:font-size="16pt" style:font-size-asian="16pt" style:font-size-complex="16pt"/>
    </style:style>
    <style:style style:name="TableCell10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7" style:parent-style-name="內文" style:family="paragraph">
      <style:paragraph-properties fo:text-align="center"/>
      <style:text-properties style:font-name="Times New Roman" fo:font-size="16pt" style:font-size-asian="16pt" style:font-size-complex="16pt"/>
    </style:style>
    <style:style style:name="TableCell10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9" style:parent-style-name="內文" style:family="paragraph">
      <style:paragraph-properties fo:text-align="center"/>
      <style:text-properties style:font-name="Times New Roman" fo:font-size="16pt" style:font-size-asian="16pt" style:font-size-complex="16pt"/>
    </style:style>
    <style:style style:name="TableCell10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1" style:parent-style-name="內文" style:family="paragraph">
      <style:paragraph-properties fo:text-align="center"/>
      <style:text-properties style:font-name="Times New Roman" fo:font-size="16pt" style:font-size-asian="16pt" style:font-size-complex="16pt"/>
    </style:style>
    <style:style style:name="TableRow1072" style:family="table-row">
      <style:table-row-properties style:min-row-height="0.5354in"/>
    </style:style>
    <style:style style:name="TableCell10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4" style:parent-style-name="內文" style:family="paragraph">
      <style:paragraph-properties fo:text-align="center"/>
      <style:text-properties style:font-name="Times New Roman" fo:font-weight="bold" style:font-weight-asian="bold"/>
    </style:style>
    <style:style style:name="TableCell10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6" style:parent-style-name="內文" style:family="paragraph">
      <style:paragraph-properties fo:text-align="center"/>
      <style:text-properties style:font-name="Times New Roman" fo:font-weight="bold" style:font-weight-asian="bold"/>
    </style:style>
    <style:style style:name="TableCell10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8" style:parent-style-name="內文" style:family="paragraph">
      <style:paragraph-properties fo:text-align="center"/>
      <style:text-properties style:font-name="Times New Roman" fo:font-weight="bold" style:font-weight-asian="bold"/>
    </style:style>
    <style:style style:name="TableCell10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0" style:parent-style-name="內文" style:family="paragraph">
      <style:paragraph-properties fo:text-align="center"/>
      <style:text-properties style:font-name="Times New Roman" fo:font-weight="bold" style:font-weight-asian="bold"/>
    </style:style>
    <style:style style:name="TableCell10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2" style:parent-style-name="內文" style:family="paragraph">
      <style:paragraph-properties fo:text-align="center"/>
      <style:text-properties style:font-name="Times New Roman" fo:font-weight="bold" style:font-weight-asian="bold"/>
    </style:style>
    <style:style style:name="TableCell10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4" style:parent-style-name="內文" style:family="paragraph">
      <style:paragraph-properties fo:text-align="center"/>
      <style:text-properties style:font-name="Times New Roman" fo:font-weight="bold" style:font-weight-asian="bold"/>
    </style:style>
    <style:style style:name="TableCell10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6" style:parent-style-name="內文" style:family="paragraph">
      <style:paragraph-properties fo:text-align="center"/>
      <style:text-properties style:font-name="Times New Roman" fo:font-weight="bold" style:font-weight-asian="bold"/>
    </style:style>
    <style:style style:name="TableCell10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8" style:parent-style-name="內文" style:family="paragraph">
      <style:paragraph-properties fo:text-align="center"/>
      <style:text-properties style:font-name="Times New Roman" fo:font-weight="bold" style:font-weight-asian="bold"/>
    </style:style>
    <style:style style:name="TableCell10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0" style:parent-style-name="內文" style:family="paragraph">
      <style:paragraph-properties fo:text-align="center"/>
      <style:text-properties style:font-name="Times New Roman" fo:font-weight="bold" style:font-weight-asian="bold"/>
    </style:style>
    <style:style style:name="TableCell10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2" style:parent-style-name="內文" style:family="paragraph">
      <style:paragraph-properties fo:text-align="center"/>
      <style:text-properties style:font-name="Times New Roman" fo:font-weight="bold" style:font-weight-asian="bold"/>
    </style:style>
    <style:style style:name="TableRow1093" style:family="table-row">
      <style:table-row-properties style:min-row-height="0.5354in"/>
    </style:style>
    <style:style style:name="TableCell10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5" style:parent-style-name="內文" style:family="paragraph">
      <style:paragraph-properties fo:text-align="center"/>
      <style:text-properties style:font-name="Times New Roman" fo:font-size="16pt" style:font-size-asian="16pt" style:font-size-complex="16pt"/>
    </style:style>
    <style:style style:name="TableCell10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7" style:parent-style-name="內文" style:family="paragraph">
      <style:paragraph-properties fo:text-align="center"/>
      <style:text-properties style:font-name="Times New Roman" fo:font-size="16pt" style:font-size-asian="16pt" style:font-size-complex="16pt"/>
    </style:style>
    <style:style style:name="TableCell10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9" style:parent-style-name="內文" style:family="paragraph">
      <style:paragraph-properties fo:text-align="center"/>
      <style:text-properties style:font-name="Times New Roman" fo:font-size="16pt" style:font-size-asian="16pt" style:font-size-complex="16pt"/>
    </style:style>
    <style:style style:name="TableCell1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1" style:parent-style-name="內文" style:family="paragraph">
      <style:paragraph-properties fo:text-align="center"/>
      <style:text-properties style:font-name="Times New Roman" fo:font-size="16pt" style:font-size-asian="16pt" style:font-size-complex="16pt"/>
    </style:style>
    <style:style style:name="TableCell1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3" style:parent-style-name="內文" style:family="paragraph">
      <style:paragraph-properties fo:text-align="center"/>
      <style:text-properties style:font-name="Times New Roman" fo:font-size="16pt" style:font-size-asian="16pt" style:font-size-complex="16pt"/>
    </style:style>
    <style:style style:name="TableCell1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5" style:parent-style-name="內文" style:family="paragraph">
      <style:paragraph-properties fo:text-align="center"/>
      <style:text-properties style:font-name="Times New Roman" fo:font-size="16pt" style:font-size-asian="16pt" style:font-size-complex="16pt"/>
    </style:style>
    <style:style style:name="TableCell1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7" style:parent-style-name="內文" style:family="paragraph">
      <style:paragraph-properties fo:text-align="center"/>
      <style:text-properties style:font-name="Times New Roman" fo:font-size="16pt" style:font-size-asian="16pt" style:font-size-complex="16pt"/>
    </style:style>
    <style:style style:name="TableCell1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9" style:parent-style-name="內文" style:family="paragraph">
      <style:paragraph-properties fo:text-align="center"/>
      <style:text-properties style:font-name="Times New Roman" fo:font-size="16pt" style:font-size-asian="16pt" style:font-size-complex="16pt"/>
    </style:style>
    <style:style style:name="TableCell1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1" style:parent-style-name="內文" style:family="paragraph">
      <style:paragraph-properties fo:text-align="center"/>
      <style:text-properties style:font-name="Times New Roman" fo:font-size="16pt" style:font-size-asian="16pt" style:font-size-complex="16pt"/>
    </style:style>
    <style:style style:name="TableCell1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3" style:parent-style-name="內文" style:family="paragraph">
      <style:paragraph-properties fo:text-align="center"/>
      <style:text-properties style:font-name="Times New Roman" fo:font-size="16pt" style:font-size-asian="16pt" style:font-size-complex="16pt"/>
    </style:style>
    <style:style style:name="P1114" style:parent-style-name="內文" style:family="paragraph">
      <style:paragraph-properties fo:widows="2" fo:orphans="2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center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新北市立溪崑國民中學106學年度第二學期第三次定期評量國文科<text:s/>試題卷</text:p>
      <text:p text:style-name="P8"><text:span text:style-name="T9">八</text:span><draw:connector draw:type="line" svg:x1="0.05486in" svg:y1="0.41944in" svg:x2="8.92986in" svg:y2="0.41944in" draw:z-index="251658240" draw:id="id0" draw:style-name="a0" draw:name="直線接點 1" text:anchor-type="paragraph"><svg:title/><svg:desc/></draw:connector><text:span text:style-name="T10">年級</text:span><text:span text:style-name="T11">　　　</text:span><text:span text:style-name="T12">班</text:span><text:span text:style-name="T13"><text:s/></text:span><text:span text:style-name="T14">座號</text:span><text:span text:style-name="T15">　　　</text:span><text:span text:style-name="T16"><text:s/></text:span><text:span text:style-name="T17">姓名</text:span><text:span text:style-name="T18">　　　　　　　　</text:span><text:span text:style-name="T19"><text:s/></text:span></text:p>
      <text:p text:style-name="P20"><text:bookmark-start text:name="OLE_LINK4"/>一、綜合選擇：75％<text:s text:c="2"/>一題2.5分</text:p>
      <text:p text:style-name="P21"><text:bookmark-end text:name="OLE_LINK4"/><text:span text:style-name="T22">1</text:span><text:span text:style-name="T23">、</text:span><text:span text:style-name="T24">下列「</text:span><text:span text:style-name="T25"><text:s text:c="2"/></text:span><text:span text:style-name="T26">」字，字音完全相同的選項是：</text:span><text:span text:style-name="T27">　</text:span></text:p>
      <text:p text:style-name="P28">(Ａ)「落」單／今晚在此「落」腳／丟三「落」四　(Ｂ)絮絮叨「叨」／「叨」教／「叨」擾　</text:p>
      <text:p text:style-name="P29">(Ｃ)「強」摘／「強」壯／「強」迫　<text:s text:c="12"/>(Ｄ)「宿」怨／住「宿」／「宿」緣。</text:p>
      <text:p text:style-name="P30"><text:span text:style-name="T31">2</text:span><text:span text:style-name="T32">、下列各選項「　」中的字，何者字形完全正確？</text:span><text:span text:style-name="T33"><text:s text:c="2"/></text:span></text:p>
      <text:p text:style-name="P34">(Ａ)「迄」乎成／付「迄」／「迄」今<text:s text:c="12"/>(Ｂ)「掂」斤估兩／「掂」了掂重量／「掂」念</text:p>
      <text:p text:style-name="P35">(Ｃ)人才「濟濟」／賑「濟」／同舟共「濟」<text:s text:c="6"/>(Ｄ)忠貞不「逾」／「逾」期不候／禁止「逾」越。</text:p>
      <text:p text:style-name="P36"><text:span text:style-name="T37">3</text:span><text:span text:style-name="T38">、</text:span><text:span text:style-name="T39">下列各選項「　」中的字，何者字義完全相同？</text:span><text:span text:style-name="T40"><text:s text:c="2"/></text:span></text:p>
      <text:p text:style-name="P41"><text:span text:style-name="T42">(</text:span><text:span text:style-name="T43">Ａ</text:span><text:span text:style-name="T44">)</text:span><text:span text:style-name="T45">留蚊「於」素帳中／又常「於」土牆凹凸處／</text:span><text:span text:style-name="T46">愛因斯坦</text:span><text:span text:style-name="T47">之「於」相對論</text:span></text:p>
      <text:p text:style-name="P48"><text:span text:style-name="T49">(</text:span><text:span text:style-name="T50">Ｂ</text:span><text:span text:style-name="T51">)</text:span><text:span text:style-name="T52">黃鶴樓</text:span><text:span text:style-name="T53">送</text:span><text:span text:style-name="T54">孟浩然</text:span><text:span text:style-name="T55">「之」廣陵／吾欲「之」</text:span><text:span text:style-name="T56">南海</text:span><text:span text:style-name="T57">／人「之」為學有難易乎</text:span></text:p>
      <text:p text:style-name="P58">(Ｃ)一「向」／「向」晚／「向」來</text:p>
      <text:p text:style-name="P59">(Ｄ)到處皆「然」／不得不「然」／不知其所以「然」。</text:p>
      <text:p text:style-name="P60"><text:span text:style-name="T61">4</text:span><text:span text:style-name="T62">、下列句子何者用字完全正確？</text:span><text:span text:style-name="T63"><text:s/></text:span></text:p>
      <text:p text:style-name="P64"><text:span text:style-name="T65">(</text:span><text:span text:style-name="T66">Ａ</text:span><text:span text:style-name="T67">)</text:span><text:span text:style-name="T68">育成</text:span><text:span text:style-name="T69">生性桀鷔不馴，令父母傷透腦筋　</text:span></text:p>
      <text:p text:style-name="P70"><text:span text:style-name="T71">(</text:span><text:span text:style-name="T72">Ｂ</text:span><text:span text:style-name="T73">)</text:span><text:span text:style-name="T74">看</text:span><text:span text:style-name="T75">斯容</text:span><text:span text:style-name="T76">握髮吐哺，急於求才的模樣，讓應徵者非常感動</text:span></text:p>
      <text:p text:style-name="P77"><text:span text:style-name="T78">(</text:span><text:span text:style-name="T79">Ｃ</text:span><text:span text:style-name="T80">)</text:span><text:span text:style-name="T81">效忠</text:span><text:span text:style-name="T82">有所為，有所不為，守正不峨的狷介高風，值得大家學習</text:span></text:p>
      <text:p text:style-name="P83"><text:span text:style-name="T84">(</text:span><text:span text:style-name="T85">Ｄ</text:span><text:span text:style-name="T86">)</text:span><text:span text:style-name="T87">經過一番殘淡經營，</text:span><text:span text:style-name="T88">宇思</text:span><text:span text:style-name="T89">終於開創一個成功的局面。</text:span></text:p>
      <text:p text:style-name="P90"><text:span text:style-name="T91">5</text:span><text:span text:style-name="T92">、</text:span><text:bookmark-start text:name="Q_F5633DE2C997432884D5ED895B0C74BE"/><text:span text:style-name="T93">靈妤</text:span><text:span text:style-name="T94">剛學完</text:span><text:span text:style-name="T95">空城計</text:span><text:span text:style-name="T96">一文，想要多瞭解一些古今用語的差異，於是從網路及古籍中查閱了一些古今用語，初學者的她，似乎不太清楚其意涵，聰明的你幫她看看哪一種組合才完全正確？</text:span><text:span text:style-name="T97"><text:s/></text:span></text:p>
      <text:p text:style-name="P98">(Ａ)仵作－法醫＼細作－間諜＼庠序－學校　<text:s text:c="5"/>(Ｂ)西席－老師＼丞相－行政院院長＼庖丁－牧人</text:p>
      <text:p text:style-name="P99">(Ｃ)店小二－廚師＼掌櫃－店長＼伶優－藝人<text:s text:c="5"/>(Ｄ)細作－間諜＼捕快－警察＼郎中－護士。<text:bookmark-end text:name="Q_F5633DE2C997432884D5ED895B0C74BE"/></text:p>
      <text:p text:style-name="P100"><text:span text:style-name="T101">6</text:span><text:span text:style-name="T102">、喜歡閱讀浪漫散文的</text:span><text:span text:style-name="T103">婉欣</text:span><text:span text:style-name="T104">，發現作家的字裡行間常使用形象化（擬虛為實）的修辭技巧，於是她興起想練習用具體的描述來表達抽象的意念，如此可使她的文章更為生動，她造了四個句子，請問何者屬於此類修辭的文句</text:span><text:span text:style-name="T105">？</text:span><text:span text:style-name="T106"><text:s/></text:span></text:p>
      <text:p text:style-name="P107">(Ａ)黃槐那豔麗耀眼的黃色花朵，在陽光下是一種龐大集團的色彩</text:p>
      <text:p text:style-name="P108">(Ｂ)那河畔的金柳是夕陽中的新娘</text:p>
      <text:p text:style-name="P109">(Ｃ)你是一首詩，讀你千遍不厭倦</text:p>
      <text:p text:style-name="P110"><text:span text:style-name="T111">(</text:span><text:span text:style-name="T112">Ｄ</text:span><text:span text:style-name="T113">)</text:span><text:span text:style-name="T114">把愛剪碎了，吹向大海</text:span><text:span text:style-name="T115">。</text:span></text:p>
      <text:p text:style-name="P116"><text:span text:style-name="T117">7</text:span><text:span text:style-name="T118">、</text:span><text:span text:style-name="T119">蕙嫻</text:span><text:span text:style-name="T120">學完</text:span><text:span text:style-name="T121">空城計</text:span><text:span text:style-name="T122">一課後，對於對偶句深感興趣，請你和她一起看看</text:span><text:span text:style-name="T123">下列句子，何者才是對偶句？</text:span><text:span text:style-name="T124"><text:s/></text:span></text:p>
      <text:p text:style-name="P125"><text:span text:style-name="T126">(</text:span><text:span text:style-name="T127">Ａ</text:span><text:span text:style-name="T128">)</text:span><text:span text:style-name="T129">眾鳥高飛盡，孤雲獨去閒</text:span><text:span text:style-name="T130">　</text:span><text:span text:style-name="T131"><text:s text:c="7"/>(</text:span><text:span text:style-name="T132">Ｂ</text:span><text:span text:style-name="T133">)</text:span><text:span text:style-name="T134">六代興亡國，三杯為爾歌</text:span><text:span text:style-name="T135">　</text:span></text:p>
      <text:p text:style-name="P136"><text:span text:style-name="T137">(</text:span><text:span text:style-name="T138">Ｃ</text:span><text:span text:style-name="T139">)</text:span><text:span text:style-name="T140">朱門酒肉臭，路有凍死骨</text:span><text:span text:style-name="T141">　</text:span><text:span text:style-name="T142"><text:s text:c="7"/>(</text:span><text:span text:style-name="T143">Ｄ</text:span><text:span text:style-name="T144">)</text:span><text:span text:style-name="T145">後軍做前軍，前軍做後軍</text:span><text:span text:style-name="T146">。</text:span></text:p>
      <text:p text:style-name="P147"><text:span text:style-name="T148">8</text:span><text:span text:style-name="T149">、在國文課中，老師要同學舉例說出自古以來書信的別稱，答對的人有獎品可拿，</text:span><text:span text:style-name="T150">小嘉</text:span><text:span text:style-name="T151">、</text:span><text:span text:style-name="T152">小燁</text:span><text:span text:style-name="T153">、</text:span><text:span text:style-name="T154">小呈</text:span><text:span text:style-name="T155">和</text:span><text:span text:style-name="T156">小紘</text:span><text:span text:style-name="T157">都奮不顧身的說：「選我！選我！」你可以幫忙老師判斷誰完全說對了嗎？</text:span><text:span text:style-name="T158"><text:s/></text:span></text:p>
      <text:p text:style-name="P159">(Ａ)小嘉：家書＼手箋＼尺素書<text:s text:c="7"/>(Ｂ)小燁：雅函＼信箋＼尺函</text:p>
      <text:p text:style-name="P160">(Ｃ)小呈：雙鯉魚＼雁書＼尺牘<text:s text:c="7"/>(Ｄ)小紘：鴻雁＼來函＼來雁。</text:p>
      <text:p text:style-name="P161"><text:span text:style-name="T162">9</text:span><text:span text:style-name="T163">、</text:span><text:span text:style-name="T164">小愛</text:span><text:span text:style-name="T165">從小對於色彩就充滿想像與好奇，所以他對於任何顏色相關的感觸相當敏銳，所以老師出了一道題目想要測試一下他對顏色文字的反應，大家一起來幫他找出哪一組「</text:span><text:span text:style-name="T166"><text:s text:c="2"/></text:span><text:span text:style-name="T167">」中的詞全都是顏色詞？</text:span><text:span text:style-name="T168"><text:s/></text:span></text:p>
      <text:p text:style-name="P169"><text:span text:style-name="T170">(</text:span><text:span text:style-name="T171">Ａ</text:span><text:span text:style-name="T172">)</text:span><text:span text:style-name="T173"><text:s/></text:span><text:span text:style-name="T174">蒼松「翠」柏／不「白」之冤／「灰」心</text:span></text:p>
      <text:p text:style-name="P175"><text:span text:style-name="T176">(</text:span><text:span text:style-name="T177">Ｂ</text:span><text:span text:style-name="T178">)</text:span><text:span text:style-name="T179"><text:s/></text:span><text:span text:style-name="T180">深「藍」電腦／青的「靛」青／「釉」綠</text:span></text:p>
      <text:p text:style-name="P181"><text:span text:style-name="T182">(</text:span><text:span text:style-name="T183">Ｃ</text:span><text:span text:style-name="T184">)<text:s/></text:span><text:span text:style-name="T185">「碧」海藍天／當「紅」炸子雞／「銀」亮的頭髮</text:span></text:p>
      <text:p text:style-name="P186"><text:span text:style-name="T187">(</text:span><text:span text:style-name="T188">Ｄ</text:span><text:span text:style-name="T189">)</text:span><text:span text:style-name="T190"><text:s/></text:span><text:span text:style-name="T191">「滄」海桑田／一株「丹」楓／全身「藍」色衣服的少年。</text:span></text:p>
      <text:p text:style-name="P192"/>
      <text:soft-page-break/>
      <text:p text:style-name="P193"><text:span text:style-name="T194">10</text:span><text:span text:style-name="T195">、</text:span><text:span text:style-name="T196">小菁</text:span><text:span text:style-name="T197">最近在欣賞大陸劇</text:span><text:span text:style-name="T198">軍師聯盟</text:span><text:span text:style-name="T199">－</text:span><text:span text:style-name="T200">虎嘯龍吟</text:span><text:span text:style-name="T201">，進而對三國人物頗為著迷，而且研究人物背景相當深入，以下是她所蒐集的三國人物相關的歇後語，聰明的你，請和她一起找出完全正確的配對？</text:span><text:span text:style-name="T202"><text:s/></text:span></text:p>
      <text:p text:style-name="P203"><text:span text:style-name="T204">(</text:span><text:span text:style-name="T205">Ａ</text:span><text:span text:style-name="T206">)</text:span><text:span text:style-name="T207">諸葛亮</text:span><text:span text:style-name="T208">大擺空城計</text:span><text:bookmark-start text:name="OLE_LINK1"/><text:span text:style-name="T209">－</text:span><text:bookmark-end text:name="OLE_LINK1"/><text:span text:style-name="T210">化險為夷</text:span><text:span text:style-name="T211"><text:s text:c="5"/>(</text:span><text:span text:style-name="T212">Ｂ</text:span><text:span text:style-name="T213">)</text:span><text:span text:style-name="T214">劉備</text:span><text:span text:style-name="T215">借荊州－沒安好心　</text:span></text:p>
      <text:p text:style-name="P216"><text:span text:style-name="T217">(</text:span><text:span text:style-name="T218">Ｃ</text:span><text:span text:style-name="T219">)</text:span><text:span text:style-name="T220">關公</text:span><text:span text:style-name="T221">門前耍大刀－所向無敵</text:span><text:span text:style-name="T222"><text:s text:c="7"/>(</text:span><text:span text:style-name="T223">Ｄ</text:span><text:span text:style-name="T224">)</text:span><text:span text:style-name="T225">孔明</text:span><text:span text:style-name="T226">彈琴退</text:span><text:span text:style-name="T227">仲達</text:span><text:span text:style-name="T228">－膽顫心驚。</text:span></text:p>
      <text:p text:style-name="P229"><text:span text:style-name="T230">11</text:span><text:span text:style-name="T231">、</text:span><text:span text:style-name="T232">小如</text:span><text:span text:style-name="T233">想要判斷文句中所表達出來的情感狀態，</text:span><text:span text:style-name="T234">下列哪一組文句她判斷錯誤？</text:span><text:span text:style-name="T235"><text:s/></text:span></text:p>
      <text:p text:style-name="P236"><text:span text:style-name="T237">(</text:span><text:span text:style-name="T238">Ａ</text:span><text:span text:style-name="T239">)</text:span><text:span text:style-name="T240">電腦即將接管世界了！人類的智慧還有用嗎</text:span><text:span text:style-name="T241">？</text:span><text:span text:style-name="T242">－擔憂</text:span><text:span text:style-name="T243">　</text:span></text:p>
      <text:p text:style-name="P244"><text:span text:style-name="T245">(</text:span><text:span text:style-name="T246">Ｂ</text:span><text:span text:style-name="T247">)</text:span><text:span text:style-name="T248">成功了！成功了！機器有了情感！</text:span><text:span text:style-name="T249">－哀求</text:span></text:p>
      <text:p text:style-name="P250"><text:span text:style-name="T251">(</text:span><text:span text:style-name="T252">Ｃ</text:span><text:span text:style-name="T253">)</text:span><text:span text:style-name="T254">我沒有殺人！我沒有殺人！我是被陷害的，我一定要報仇！－憤怒</text:span></text:p>
      <text:p text:style-name="P255"><text:span text:style-name="T256">(</text:span><text:span text:style-name="T257">Ｄ</text:span><text:span text:style-name="T258">)</text:span><text:span text:style-name="T259">王朝明</text:span><text:span text:style-name="T260">卻為自己無法克服內心對</text:span><text:span text:style-name="T261">王達成</text:span><text:span text:style-name="T262">的憎恨而苦惱。－</text:span><text:span text:style-name="T263">煎熬。</text:span></text:p>
      <text:p text:style-name="P264"><text:span text:style-name="T265">12</text:span><text:span text:style-name="T266">、</text:span><text:span text:style-name="T267">阿柔</text:span><text:span text:style-name="T268">閱讀古文詩詞時，發現了許多古人優美的詩句，她想要判斷詩中所描寫的季節，請問下列何組詩句描寫季節皆相同？</text:span></text:p>
      <text:p text:style-name="P269">(甲)青苔滿地初晴後，綠樹無人晝夢餘，唯有南風舊相識，偷開門戶又翻書</text:p>
      <text:p text:style-name="P270">(乙)停車坐愛楓林晚，霜葉紅於二月花</text:p>
      <text:p text:style-name="P271">(丙)火樹銀花合，星橋鐵鎖開，暗塵隨馬去，明月逐人來</text:p>
      <text:p text:style-name="P272">(丁)地爐茶鼎烹活火，四壁圖書中有我，讀書之樂何處尋，數點梅花天地心</text:p>
      <text:p text:style-name="P273">(戊)荷盡已無擎雨蓋，菊殘猶有傲霜枝，一年好景君須記，最是橙黃橘綠時</text:p>
      <text:p text:style-name="P274"><text:span text:style-name="T275">(</text:span><text:span text:style-name="T276">己</text:span><text:span text:style-name="T277">)</text:span><text:span text:style-name="T278">六出飛花入戶時，坐看青竹變瓊枝</text:span></text:p>
      <text:p text:style-name="P279"><text:span text:style-name="T280">(</text:span><text:span text:style-name="T281">庚</text:span><text:span text:style-name="T282">)</text:span><text:span text:style-name="T283">天階夜色涼如水，坐看牽牛織女星</text:span></text:p>
      <text:p text:style-name="P284">(辛)接天蓮葉碧無窮，映曰荷花別樣紅</text:p>
      <text:p text:style-name="P285"><text:span text:style-name="T286">(</text:span><text:span text:style-name="T287">Ａ</text:span><text:span text:style-name="T288">)</text:span><text:span text:style-name="T289">甲丙辛</text:span><text:span text:style-name="T290"><text:s text:c="6"/></text:span><text:span text:style-name="T291">(</text:span><text:span text:style-name="T292">Ｂ</text:span><text:span text:style-name="T293">)</text:span><text:span text:style-name="T294">乙己庚</text:span><text:span text:style-name="T295"><text:s text:c="6"/>(</text:span><text:span text:style-name="T296">Ｃ</text:span><text:span text:style-name="T297">)</text:span><text:span text:style-name="T298">丁戊己</text:span><text:span text:style-name="T299"><text:s text:c="6"/>(</text:span><text:span text:style-name="T300">Ｄ</text:span><text:span text:style-name="T301">)</text:span><text:span text:style-name="T302">甲丙己。</text:span></text:p>
      <text:p text:style-name="P303"><text:span text:style-name="T304">13</text:span><text:span text:style-name="T305">、</text:span><text:span text:style-name="T306">昱婷</text:span><text:span text:style-name="T307">近來苦心研究各式各樣的古典詩文，她收集了許多有趣的文句並加以分類，但細心的她還是忙中有錯，好心的你可以幫她找出下列何組文句並非描寫同一位歷史人物？</text:span><text:span text:style-name="T308"><text:s text:c="2"/></text:span></text:p>
      <text:p text:style-name="P309"><text:span text:style-name="T310">(</text:span><text:span text:style-name="T311">Ａ</text:span><text:span text:style-name="T312">)</text:span><text:bookmark-start text:name="OLE_LINK3"/><text:bookmark-start text:name="OLE_LINK2"/><text:span text:style-name="T313">遙想公瑾當年，小喬初嫁了</text:span><text:span text:style-name="T314">，雄姿英發，羽扇綸巾，談笑間，檣櫓灰飛湮滅</text:span><text:span text:style-name="T315">＼</text:span><text:bookmark-end text:name="OLE_LINK3"/><text:bookmark-end text:name="OLE_LINK2"/><text:span text:style-name="T316">功蓋三分國，名成八陣圖。江流石不轉，遺恨失吞</text:span><text:span text:style-name="T317">吳</text:span></text:p>
      <text:p text:style-name="P318"><text:span text:style-name="T319">(</text:span><text:span text:style-name="T320">Ｂ</text:span><text:span text:style-name="T321">)</text:span><text:span text:style-name="T322">出師一表真名世，千載誰堪伯仲間</text:span><text:span text:style-name="T323">＼出師未捷身先死，長使英雄淚滿襟</text:span><text:span text:style-name="T324">　</text:span></text:p>
      <text:p text:style-name="P325"><text:span text:style-name="T326">(</text:span><text:span text:style-name="T327">Ｃ</text:span><text:span text:style-name="T328">)</text:span><text:span text:style-name="T329">百戰疲勞壯士哀，中原一敗勢難回。江東子弟今雖在，肯與君王捲土來</text:span><text:span text:style-name="T330">＼他是黑夜中，陡然迸發起來的，一團天火，從江東熊熊焚燒到阿房宮，最後自火中提煉出，</text:span><text:span text:style-name="T331"><text:s/></text:span><text:span text:style-name="T332">一個霸氣磅礡的名字</text:span></text:p>
      <text:p text:style-name="P333"><text:span text:style-name="T334">(</text:span><text:span text:style-name="T335">Ｄ</text:span><text:span text:style-name="T336">)</text:span><text:span text:style-name="T337">赤面秉赤心，騎</text:span><text:span text:style-name="T338">赤兔</text:span><text:span text:style-name="T339">追風，馳驅時無忘赤帝；青燈觀青史，仗青龍偃月刀？微處不愧青天</text:span><text:span text:style-name="T340">＼</text:span><text:span text:style-name="T341">赤面秉赤心，騎赤兔追風，馳驅時無忘赤帝。青燈觀青史，仗青龍偃月，隱微處不愧青天</text:span><text:span text:style-name="T342">。</text:span></text:p>
      <text:p text:style-name="P343"><text:span text:style-name="T344">14</text:span><text:span text:style-name="T345">、</text:span><text:span text:style-name="T346">小玉</text:span><text:span text:style-name="T347">和</text:span><text:span text:style-name="T348">小思</text:span><text:span text:style-name="T349">正在做基本句型的研究，請你幫他們找找看下列何組句型結構完全相同？</text:span><text:span text:style-name="T350"><text:s text:c="2"/></text:span></text:p>
      <text:p text:style-name="P351"><text:span text:style-name="T352">(</text:span><text:span text:style-name="T353">Ａ</text:span><text:span text:style-name="T354">)</text:span><text:span text:style-name="T355">他的視盼和藹中帶有嚴肅＼植物能帶給人們愉悅穩定好心情</text:span></text:p>
      <text:p text:style-name="P356"><text:span text:style-name="T357">(</text:span><text:span text:style-name="T358">Ｂ</text:span><text:span text:style-name="T359">)</text:span><text:span text:style-name="T360">我每天只睡一小時＼科技始終來自人性</text:span><text:span text:style-name="T361"><text:s/></text:span></text:p>
      <text:p text:style-name="P362"><text:span text:style-name="T363">(</text:span><text:span text:style-name="T364">Ｃ</text:span><text:span text:style-name="T365">)</text:span><text:span text:style-name="T366">美麗的寶島山明水秀，地靈人傑＼在山中，我體會到了真正的寧靜</text:span></text:p>
      <text:p text:style-name="P367"><text:span text:style-name="T368">(</text:span><text:span text:style-name="T369">Ｄ</text:span><text:span text:style-name="T370">)</text:span><text:span text:style-name="T371">不擇手段求勝利，是一件羞恥的事＼一個小小的是非，也可以引起激烈的爭執</text:span><text:span text:style-name="T372">。</text:span></text:p>
      <text:p text:style-name="P373"><text:span text:style-name="T374">15</text:span><text:span text:style-name="T375">、請判斷下列哪個選項成語使用</text:span><text:span text:style-name="T376">正確？</text:span><text:span text:style-name="T377"><text:s text:c="2"/></text:span></text:p>
      <text:p text:style-name="P378"><text:span text:style-name="T379">(</text:span><text:span text:style-name="T380">Ａ</text:span><text:span text:style-name="T381">)</text:span><text:span text:style-name="T382">蜀國</text:span><text:span text:style-name="T383">丞相</text:span><text:span text:style-name="T384">諸葛亮</text:span><text:span text:style-name="T385">，為收服南蠻各族，刻意「借刀殺人」，七擒蠻王</text:span><text:span text:style-name="T386">孟獲</text:span><text:span text:style-name="T387">，又縱其歸家。</text:span></text:p>
      <text:p text:style-name="P388"><text:span text:style-name="T389">(</text:span><text:span text:style-name="T390">Ｂ</text:span><text:span text:style-name="T391">)</text:span><text:span text:style-name="T392">警方趕到出事現場時，混亂中抓錯對象，主嫌就使出「欲擒故縱」之計，逃逸無蹤了。</text:span></text:p>
      <text:p text:style-name="P393"><text:span text:style-name="T394">(</text:span><text:span text:style-name="T395">Ｃ</text:span><text:span text:style-name="T396">)</text:span><text:span text:style-name="T397">加高堤岸來防洪只是治標，唯有疏浚河道才是「釜底抽薪」的治本之道</text:span></text:p>
      <text:p text:style-name="P398"><text:span text:style-name="T399">(</text:span><text:span text:style-name="T400">Ｄ</text:span><text:span text:style-name="T401">)</text:span><text:span text:style-name="T402">小易與人言談必帶著微笑，但內心陰險狡詐，常「打草驚蛇」，若有人違背他的旨意，他往往會陷害、報復對方</text:span><text:span text:style-name="T403">。</text:span></text:p>
      <text:p text:style-name="P404"><text:span text:style-name="T405">16</text:span><text:span text:style-name="T406">、</text:span><text:span text:style-name="T407">佑慈</text:span><text:span text:style-name="T408">和</text:span><text:span text:style-name="T409">奕含</text:span><text:span text:style-name="T410">參加百萬小學堂的競賽，最後一題在考驗判斷詞性的能力，只要答對了，就可以拿走百萬獎金，題目如下：下列各選項「　」中的文字，何者詞性完全相同</text:span><text:span text:style-name="T411">？</text:span><text:span text:style-name="T412"><text:s text:c="2"/></text:span></text:p>
      <text:p text:style-name="P413"><text:span text:style-name="T414">(</text:span><text:span text:style-name="T415">Ａ</text:span><text:span text:style-name="T416">)</text:span><text:span text:style-name="T417">「相」貌堂堂</text:span><text:span text:style-name="T418">＼「相」機行事＼兩地「相」思</text:span><text:span text:style-name="T419"><text:s text:c="5"/></text:span></text:p>
      <text:p text:style-name="P420"><text:span text:style-name="T421">(</text:span><text:span text:style-name="T422">Ｂ</text:span><text:span text:style-name="T423">)</text:span><text:span text:style-name="T424">何「故」便退兵</text:span><text:span text:style-name="T425">＼意外事「故」＼溫「故」知新</text:span><text:span text:style-name="T426"><text:s/></text:span></text:p>
      <text:p text:style-name="P427"><text:span text:style-name="T428">(</text:span><text:span text:style-name="T429">Ｃ</text:span><text:span text:style-name="T430">)</text:span><text:span text:style-name="T431">變得「更」聰明</text:span><text:span text:style-name="T432">＼「更」上一層樓＼「更」換</text:span><text:span text:style-name="T433"><text:s text:c="2"/></text:span><text:span text:style-name="T434"><text:s/></text:span><text:span text:style-name="T435">　</text:span></text:p>
      <text:p text:style-name="P436"><text:span text:style-name="T437">(</text:span><text:span text:style-name="T438">Ｄ</text:span><text:span text:style-name="T439">)</text:span><text:span text:style-name="T440">表「白」</text:span><text:span text:style-name="T441">＼真相大「白」＼電影對「白」</text:span><text:span text:style-name="T442"><text:s/></text:span><text:span text:style-name="T443">。</text:span></text:p>
      <text:soft-page-break/>
      <text:p text:style-name="P444"><text:span text:style-name="T445">17</text:span><text:span text:style-name="T446">、</text:span><text:span text:style-name="T447">易呈</text:span><text:span text:style-name="T448">想要研究有關於文句修辭中描摹的用法，他找了四句分別如下：</text:span></text:p>
      <text:p text:style-name="P449">(甲)橫看成嶺側成峰，遠近高低各不同</text:p>
      <text:p text:style-name="P450">(乙)荷葉初枯，擦得船嗤嗤價響</text:p>
      <text:p text:style-name="P451">(丙)綠樹村邊合，青山郭外斜</text:p>
      <text:p text:style-name="P452"><text:span text:style-name="T453">(</text:span><text:span text:style-name="T454">丁</text:span><text:span text:style-name="T455">)</text:span><text:span text:style-name="T456">寒山轉蒼翠，秋水日潺湲。</text:span></text:p>
      <text:p text:style-name="P457"><text:span text:style-name="T458">以下哪一個選項是兼具視覺、聽覺的雙重印象文句？</text:span><text:span text:style-name="T459"><text:s/></text:span></text:p>
      <text:p text:style-name="P460"><text:span text:style-name="T461">(</text:span><text:span text:style-name="T462">Ａ</text:span><text:span text:style-name="T463">)</text:span><text:span text:style-name="T464">乙丁　　　</text:span><text:span text:style-name="T465">(</text:span><text:span text:style-name="T466">Ｂ</text:span><text:span text:style-name="T467">)</text:span><text:span text:style-name="T468">丙丁　　　</text:span><text:span text:style-name="T469">(</text:span><text:span text:style-name="T470">Ｃ</text:span><text:span text:style-name="T471">)</text:span><text:span text:style-name="T472">甲乙　　　</text:span><text:span text:style-name="T473">(</text:span><text:span text:style-name="T474">Ｄ</text:span><text:span text:style-name="T475">)</text:span><text:span text:style-name="T476">甲丁。</text:span></text:p>
      <text:p text:style-name="P477"><text:span text:style-name="T478">18</text:span><text:span text:style-name="T479">、</text:span><text:span text:style-name="T480">小予</text:span><text:span text:style-name="T481">喜歡聽國民歌后</text:span><text:span text:style-name="T482">梁靜茹</text:span><text:span text:style-name="T483">的情歌，因為有撫慰心靈的效果，於是她想要找幾句歌詞來練習老師所教的句型結構分析，我們一起來看一看哪一句她判斷的不對？</text:span><text:span text:style-name="T484"><text:s text:c="2"/></text:span></text:p>
      <text:p text:style-name="P485"><text:span text:style-name="T486">(</text:span><text:span text:style-name="T487">Ａ</text:span><text:span text:style-name="T488">)</text:span><text:span text:style-name="T489">你用微笑剪接我的微電影</text:span><text:span text:style-name="T490">──敘事句</text:span></text:p>
      <text:p text:style-name="P491"><text:span text:style-name="T492">(</text:span><text:span text:style-name="T493">Ｂ</text:span><text:span text:style-name="T494">)</text:span><text:span text:style-name="T495">你的溫柔那麼緩慢，小心翼翼脆弱又安靜──表態句</text:span></text:p>
      <text:p text:style-name="P496"><text:span text:style-name="T497">(</text:span><text:span text:style-name="T498">Ｃ</text:span><text:span text:style-name="T499">)</text:span><text:span text:style-name="T500">摘一片苦心，釀一滴蜂蜜</text:span><text:span text:style-name="T501">──</text:span><text:span text:style-name="T502">敘事句</text:span></text:p>
      <text:p text:style-name="P503"><text:span text:style-name="T504">(</text:span><text:span text:style-name="T505">Ｄ</text:span><text:span text:style-name="T506">)</text:span><text:span text:style-name="T507">你的孤單是座城堡讓人景仰卻處處防疫──表態句</text:span><text:span text:style-name="T508">。</text:span></text:p>
      <text:p text:style-name="P509"><text:span text:style-name="T510">19</text:span><text:span text:style-name="T511">、</text:span><text:span text:style-name="T512">亦安</text:span><text:span text:style-name="T513">正在研究成語的用法，老師出了四個文句給他做練習，下列四個句子中的成語使用，何者恰當？一起幫他找出來。</text:span><text:span text:style-name="T514"><text:s text:c="2"/></text:span></text:p>
      <text:p text:style-name="P515">(Ａ)他歪曲事實，在報紙上信而有徵，混淆大眾視聽</text:p>
      <text:p text:style-name="P516">(Ｂ)他一輩子摩頂放踵為保護原住民文化而努力　</text:p>
      <text:p text:style-name="P517"><text:span text:style-name="T518">(</text:span><text:span text:style-name="T519">Ｃ</text:span><text:span text:style-name="T520">)</text:span><text:span text:style-name="T521">白居易</text:span><text:span text:style-name="T522">的詩，不論老人或小孩都能黯然銷魂</text:span></text:p>
      <text:p text:style-name="P523"><text:span text:style-name="T524">(</text:span><text:span text:style-name="T525">Ｄ</text:span><text:span text:style-name="T526">)</text:span><text:span text:style-name="T527">狐假虎威，兔走歸窟，流浪這麼多年了，難道你不會想念家鄉嗎？。</text:span></text:p>
      <text:p text:style-name="P528"><text:span text:style-name="T529">20</text:span><text:span text:style-name="T530">、</text:span><text:span text:style-name="T531">有一天，</text:span><text:span text:style-name="T532">小臻</text:span><text:span text:style-name="T533">讀到一本書，書中有一句話說道：「智者不以無過為喜，人之大德在於改過，做一新人。」</text:span><text:span text:style-name="T534">小臻</text:span><text:span text:style-name="T535">不懂這段話最主要的意思是什麼，於是上網查詢，發現網路上眾說紛紜，聰明而有智慧的你，請幫她選出何者為正確答案？</text:span><text:span text:style-name="T536"><text:s/></text:span></text:p>
      <text:p text:style-name="P537">(Ａ)說明人非聖賢，孰能無過　<text:s text:c="15"/>(Ｂ)勉勵人謹言慎行，避免犯錯　</text:p>
      <text:p text:style-name="P538">(Ｃ)強調<text:bookmark-start text:name="OLE_LINK5"/>不以物喜，不以己悲<text:bookmark-end text:name="OLE_LINK5"/>的重要性　<text:s text:c="7"/>(Ｄ)指出智者以有過為喜、以重生為榮。</text:p>
      <text:p text:style-name="P539"><text:span text:style-name="T540">21</text:span><text:span text:style-name="T541">、</text:span><text:span text:style-name="T542">小馨</text:span><text:span text:style-name="T543">正在研究</text:span><text:span text:style-name="T544">來到部落的文明</text:span><text:span text:style-name="T545">一文，下列選項是她對此文的解讀，何者「有誤」？請幫他找出來吧！</text:span><text:span text:style-name="T546"><text:s text:c="3"/></text:span></text:p>
      <text:p text:style-name="P547"><text:bookmark-start text:name="OP1_1786E97F37E8456FB628232039B19E31"/><text:span text:style-name="T548">(</text:span><text:span text:style-name="T549">Ａ</text:span><text:span text:style-name="T550">)</text:span><text:bookmark-start text:name="OPTG1_1786E97F37E8456FB628232039B19E31"/><text:span text:style-name="T551">「文明的臉長什麼樣子，我們部落一直也沒認清楚它的底細。」</text:span><text:span text:style-name="T552">—</text:span><text:span text:style-name="T553">暗示族人對都市文明普遍認識不清</text:span><text:bookmark-start text:name="OP2_1786E97F37E8456FB628232039B19E31"/><text:bookmark-end text:name="OP1_1786E97F37E8456FB628232039B19E31"/><text:bookmark-end text:name="OPTG1_1786E97F37E8456FB628232039B19E31"/></text:p>
      <text:p text:style-name="P554"><text:span text:style-name="T555">(</text:span><text:span text:style-name="T556">Ｂ</text:span><text:span text:style-name="T557">)</text:span><text:bookmark-start text:name="OPTG2_1786E97F37E8456FB628232039B19E31"/><text:span text:style-name="T558">「二十層的高樓說得比</text:span><text:span text:style-name="T559">八雅鞍部</text:span><text:span text:style-name="T560">山脈還要高，害我們把脖子挺得快到背後。」</text:span><text:span text:style-name="T561">—</text:span><text:span text:style-name="T562">都市文明經由傳遞渲染，引發族人的憧憬與嚮慕　</text:span><text:bookmark-start text:name="OP3_1786E97F37E8456FB628232039B19E31"/><text:bookmark-end text:name="OP2_1786E97F37E8456FB628232039B19E31"/><text:bookmark-end text:name="OPTG2_1786E97F37E8456FB628232039B19E31"/></text:p>
      <text:p text:style-name="P563"><text:span text:style-name="T564">(</text:span><text:span text:style-name="T565">Ｃ</text:span><text:span text:style-name="T566">)</text:span><text:bookmark-start text:name="OPTG3_1786E97F37E8456FB628232039B19E31"/><text:span text:style-name="T567">「</text:span><text:span text:style-name="T568">泰雅</text:span><text:span text:style-name="T569">的孩子從來沒有瘦得像竹子般的手臂。」</text:span><text:span text:style-name="T570">—</text:span><text:span text:style-name="T571">慨嘆年輕族人一味追求苗條，故不再健壯　</text:span><text:bookmark-start text:name="OP4_1786E97F37E8456FB628232039B19E31"/><text:bookmark-end text:name="OP3_1786E97F37E8456FB628232039B19E31"/><text:bookmark-end text:name="OPTG3_1786E97F37E8456FB628232039B19E31"/></text:p>
      <text:p text:style-name="P572"><text:span text:style-name="T573">(</text:span><text:span text:style-name="T574">Ｄ</text:span><text:span text:style-name="T575">)</text:span><text:bookmark-start text:name="OPTG4_1786E97F37E8456FB628232039B19E31"/><text:span text:style-name="T576">「想想你們的夢想，有了文明並不需要忘了老</text:span><text:span text:style-name="T577">泰雅</text:span><text:span text:style-name="T578">啊！」</text:span><text:span text:style-name="T579">—</text:span><text:span text:style-name="T580">期盼</text:span><text:span text:style-name="T581">泰雅</text:span><text:span text:style-name="T582">傳統的精神與現代文明可以並存</text:span><text:bookmark-end text:name="OP4_1786E97F37E8456FB628232039B19E31"/><text:bookmark-end text:name="OPTG4_1786E97F37E8456FB628232039B19E31"/><text:span text:style-name="T583">。</text:span></text:p>
      <text:p text:style-name="P584"><text:span text:style-name="T585">22</text:span><text:span text:style-name="T586">、</text:span><text:span text:style-name="T587">阿萱</text:span><text:span text:style-name="T588">喜歡女作家</text:span><text:span text:style-name="T589">張曼娟</text:span><text:span text:style-name="T590">的作品，其中一本作品集</text:span><text:span text:style-name="T591">　</text:span><text:span text:style-name="T592">人間好時節裡面提到一段話</text:span><text:span text:style-name="T593">：「有一次我生日，她在卡片上抄了一首詩給我：『春有百花秋有月，夏有涼風冬有雪。若無閒事掛心頭，便是人間好時節。』」以上這首詩的涵義為何？</text:span><text:span text:style-name="T594">　</text:span><text:bookmark-start text:name="OP1_038D0C035F2F41C3B987EC0E7FBC1C4A"/></text:p>
      <text:p text:style-name="P595">(Ａ)<text:bookmark-start text:name="OPTG1_038D0C035F2F41C3B987EC0E7FBC1C4A"/>一年四季景致更迭變換，足以讓人消憂解煩　<text:bookmark-start text:name="OP2_038D0C035F2F41C3B987EC0E7FBC1C4A"/><text:bookmark-end text:name="OP1_038D0C035F2F41C3B987EC0E7FBC1C4A"/><text:bookmark-end text:name="OPTG1_038D0C035F2F41C3B987EC0E7FBC1C4A"/></text:p>
      <text:p text:style-name="P596">(Ｂ)<text:bookmark-start text:name="OPTG4_038D0C035F2F41C3B987EC0E7FBC1C4A"/><text:bookmark-start text:name="OPTG2_038D0C035F2F41C3B987EC0E7FBC1C4A"/>心境閒適自得，則時時、事事皆美好<text:bookmark-end text:name="OPTG4_038D0C035F2F41C3B987EC0E7FBC1C4A"/>　<text:bookmark-start text:name="OP3_038D0C035F2F41C3B987EC0E7FBC1C4A"/><text:bookmark-end text:name="OP2_038D0C035F2F41C3B987EC0E7FBC1C4A"/><text:bookmark-end text:name="OPTG2_038D0C035F2F41C3B987EC0E7FBC1C4A"/></text:p>
      <text:p text:style-name="P597">(Ｃ)<text:bookmark-start text:name="OPTG3_038D0C035F2F41C3B987EC0E7FBC1C4A"/>四季變化就像月亮陰晴圓缺一般，應把握時光及時行樂　<text:bookmark-start text:name="OP4_038D0C035F2F41C3B987EC0E7FBC1C4A"/><text:bookmark-end text:name="OP3_038D0C035F2F41C3B987EC0E7FBC1C4A"/><text:bookmark-end text:name="OPTG3_038D0C035F2F41C3B987EC0E7FBC1C4A"/></text:p>
      <text:p text:style-name="P598"><text:span text:style-name="T599">(</text:span><text:span text:style-name="T600">Ｄ</text:span><text:span text:style-name="T601">)</text:span><text:bookmark-end text:name="OP4_038D0C035F2F41C3B987EC0E7FBC1C4A"/><text:span text:style-name="T602">人要學會因時制宜，權衡變通，問題自可迎刃而解。</text:span></text:p>
      <text:p text:style-name="P603"><text:span text:style-name="T604">23</text:span><text:span text:style-name="T605">、</text:span><text:span text:style-name="T606">筱婷</text:span><text:span text:style-name="T607">對於</text:span><text:span text:style-name="T608">深藍的憂鬱</text:span><text:span text:style-name="T609">和</text:span><text:span text:style-name="T610">替代死刑</text:span><text:span text:style-name="T611">兩篇文章</text:span><text:span text:style-name="T612">的分析，下列何者正確</text:span>？<text:s text:c="2"/></text:p>
      <text:p text:style-name="P613">(Ａ)兩者皆運用第一人稱的寫作視角寫成　</text:p>
      <text:p text:style-name="P614">(Ｂ)結尾都以歡樂結局收場，而且都是主角變成了機器人</text:p>
      <text:p text:style-name="P615">(Ｃ)兩篇都充滿科幻的情節，且出現了有名字的角色</text:p>
      <text:p text:style-name="P616"><text:span text:style-name="T617">(</text:span><text:span text:style-name="T618">Ｄ</text:span><text:span text:style-name="T619">)</text:span><text:bookmark-start text:name="OPTG4_7BF2CB245B1D4A7F8A2C59E5D1291EE2"/><text:span text:style-name="T620">兩篇主角都對電腦敬而遠之</text:span><text:bookmark-end text:name="OPTG4_7BF2CB245B1D4A7F8A2C59E5D1291EE2"/><text:span text:style-name="T621">。</text:span></text:p>
      <text:p text:style-name="P622"><text:span text:style-name="T623">24</text:span><text:span text:style-name="T624">、</text:span><text:span text:style-name="T625">下列有關</text:span><text:span text:style-name="T626">三國志</text:span><text:span text:style-name="T627">和</text:span><text:span text:style-name="T628">三國演義</text:span><text:span text:style-name="T629">比較，何者正確？</text:span><text:span text:style-name="T630">　</text:span><text:bookmark-start text:name="OP1_00C655C944C540CEA290CD878ECD73CC"/></text:p>
      <text:p text:style-name="P631">(Ａ)<text:bookmark-start text:name="OPTG1_00C655C944C540CEA290CD878ECD73CC"/>前者記事客觀，後者時有虛構　<text:bookmark-start text:name="OP2_00C655C944C540CEA290CD878ECD73CC"/><text:bookmark-end text:name="OP1_00C655C944C540CEA290CD878ECD73CC"/><text:bookmark-end text:name="OPTG1_00C655C944C540CEA290CD878ECD73CC"/><text:s text:c="3"/>(Ｂ)<text:bookmark-start text:name="OPTG2_00C655C944C540CEA290CD878ECD73CC"/>前者是四大奇書之一，後者是四史之一　<text:bookmark-start text:name="OP3_00C655C944C540CEA290CD878ECD73CC"/><text:bookmark-end text:name="OP2_00C655C944C540CEA290CD878ECD73CC"/><text:bookmark-end text:name="OPTG2_00C655C944C540CEA290CD878ECD73CC"/></text:p>
      <text:p text:style-name="P632"><text:span text:style-name="T633">(</text:span><text:span text:style-name="T634">Ｃ</text:span><text:span text:style-name="T635">)</text:span><text:bookmark-start text:name="OPTG3_00C655C944C540CEA290CD878ECD73CC"/><text:span text:style-name="T636">前者作者</text:span><text:span text:style-name="T637">羅本</text:span><text:span text:style-name="T638">，後者為</text:span><text:span text:style-name="T639">陳壽</text:span><text:span text:style-name="T640">　</text:span><text:bookmark-start text:name="OP4_00C655C944C540CEA290CD878ECD73CC"/><text:bookmark-end text:name="OP3_00C655C944C540CEA290CD878ECD73CC"/><text:bookmark-end text:name="OPTG3_00C655C944C540CEA290CD878ECD73CC"/><text:span text:style-name="T641"><text:s text:c="5"/>(</text:span><text:span text:style-name="T642">Ｄ</text:span><text:span text:style-name="T643">)</text:span><text:bookmark-start text:name="OPTG4_00C655C944C540CEA290CD878ECD73CC"/><text:span text:style-name="T644">前者為</text:span><text:span text:style-name="T645">明代</text:span><text:span text:style-name="T646">作品，後者為</text:span><text:span text:style-name="T647">西晉</text:span><text:span text:style-name="T648">作品</text:span><text:bookmark-end text:name="OP4_00C655C944C540CEA290CD878ECD73CC"/><text:bookmark-end text:name="OPTG4_00C655C944C540CEA290CD878ECD73CC"/><text:span text:style-name="T649">。</text:span></text:p>
      <text:p text:style-name="P650"><text:span text:style-name="T651">25</text:span><text:span text:style-name="T652">、下列「　」中的量詞，何者使用完全正確？</text:span><text:span text:style-name="T653">　</text:span><text:bookmark-start text:name="OP1_A91D8DC8B0BB421483A1AF53E721F197"/></text:p>
      <text:p text:style-name="P654"><text:bookmark-end text:name="OP1_A91D8DC8B0BB421483A1AF53E721F197"/><text:soft-page-break/>(Ａ)一「把」番刀＼一「幢」船＼一「棵」樹<text:s text:c="6"/>(Ｂ)一「炷」香＼一「泓」清泉＼一「枚」鏡子</text:p>
      <text:p text:style-name="P655">(Ｃ)<text:s/>一「番」心意＼一「部」佛經＼一「席」戲劇　(Ｄ)<text:s/>一「枚」郵票＼一「架」鋼琴＼一「彎」新月。</text:p>
      <text:p text:style-name="P656"><text:span text:style-name="T657">26</text:span><text:span text:style-name="T658">、</text:span><text:span text:style-name="T659">小淳</text:span><text:span text:style-name="T660">正在整理比較</text:span><text:span text:style-name="T661">空城計</text:span><text:span text:style-name="T662">中的單字解釋，請問下列她所整理「　」中的字，何組意義相同？</text:span><text:span text:style-name="T663">　</text:span><text:bookmark-start text:name="OP1_18F2E5D265CC4DDDBF8610E0B3844E06"/></text:p>
      <text:p text:style-name="P664"><text:span text:style-name="T665">(</text:span><text:span text:style-name="T666">Ａ</text:span><text:span text:style-name="T667">)</text:span><text:bookmark-start text:name="OP2_18F2E5D265CC4DDDBF8610E0B3844E06"/><text:bookmark-end text:name="OP1_18F2E5D265CC4DDDBF8610E0B3844E06"/><text:span text:style-name="T668">孔明</text:span><text:span text:style-name="T669">「乃」披鶴氅＼有「乃」父之風</text:span><text:span text:style-name="T670"><text:s text:c="4"/>(</text:span><text:span text:style-name="T671">Ｂ</text:span><text:span text:style-name="T672">)</text:span><text:bookmark-start text:name="OP3_18F2E5D265CC4DDDBF8610E0B3844E06"/><text:bookmark-end text:name="OP2_18F2E5D265CC4DDDBF8610E0B3844E06"/><text:span text:style-name="T673">「止」有一班文官＼「止」知其一</text:span></text:p>
      <text:p text:style-name="P674">(Ｃ)<text:bookmark-start text:name="OPTG3_18F2E5D265CC4DDDBF8610E0B3844E06"/>「盡」皆失色＼取之不「盡」　<text:bookmark-start text:name="OP4_18F2E5D265CC4DDDBF8610E0B3844E06"/><text:bookmark-end text:name="OP3_18F2E5D265CC4DDDBF8610E0B3844E06"/><text:bookmark-end text:name="OPTG3_18F2E5D265CC4DDDBF8610E0B3844E06"/><text:s text:c="8"/>(Ｄ)<text:bookmark-start text:name="OPTG4_18F2E5D265CC4DDDBF8610E0B3844E06"/>「執」法如山＼手「執」麈尾<text:bookmark-end text:name="OP4_18F2E5D265CC4DDDBF8610E0B3844E06"/><text:bookmark-end text:name="OPTG4_18F2E5D265CC4DDDBF8610E0B3844E06"/>。</text:p>
      <text:p text:style-name="P675"><text:span text:style-name="T676">27</text:span><text:span text:style-name="T677">、有關於「為學一首示子姪」一文的文句排列順序，何者正確？</text:span><text:span text:style-name="T678">　</text:span></text:p>
      <text:p text:style-name="P679">(Ａ)旦旦而學之，迄乎成，久而不怠焉</text:p>
      <text:p text:style-name="P680">(Ｂ)天下事有難易乎？為之，則難者亦易矣；不為，則易者亦難矣</text:p>
      <text:p text:style-name="P681"><text:span text:style-name="T682">(</text:span><text:span text:style-name="T683">Ｃ</text:span><text:span text:style-name="T684">)</text:span><text:span text:style-name="T685">蜀</text:span><text:span text:style-name="T686">之鄙有二僧，其一富，其一貧</text:span></text:p>
      <text:p text:style-name="P687">(Ｄ)是故聰與敏，可限而不可限也。。</text:p>
      <text:p text:style-name="P688"><text:span text:style-name="T689">28</text:span><text:span text:style-name="T690">、小說豐盈了我們的想像，讓我們看盡人生百態。有關於下列四本章回小說的描述何者錯誤？</text:span><text:span text:style-name="T691"><text:s text:c="2"/></text:span></text:p>
      <text:p text:style-name="P692"><text:span text:style-name="T693">(</text:span><text:span text:style-name="T694">Ａ</text:span><text:span text:style-name="T695">)</text:span><text:span text:style-name="T696">西遊記</text:span><text:span text:style-name="T697">＼印度取經，孫猴善變＼作者：明朝，吳承恩</text:span></text:p>
      <text:p text:style-name="P698"><text:span text:style-name="T699">(</text:span><text:span text:style-name="T700">Ｂ</text:span><text:span text:style-name="T701">)</text:span><text:span text:style-name="T702">水滸傳</text:span><text:span text:style-name="T703">＼官逼民反，逼上泰山＼作者：元末明初，施耐庵</text:span></text:p>
      <text:p text:style-name="P704"><text:span text:style-name="T705">(</text:span><text:span text:style-name="T706">Ｃ</text:span><text:span text:style-name="T707">)</text:span><text:span text:style-name="T708">三國演義</text:span><text:span text:style-name="T709">＼神機妙算，爾虞我詐＼作者：元末明初，羅本</text:span></text:p>
      <text:p text:style-name="P710"><text:span text:style-name="T711">(</text:span><text:span text:style-name="T712">Ｄ</text:span><text:span text:style-name="T713">)</text:span><text:span text:style-name="T714">儒林外史</text:span><text:span text:style-name="T715">＼熱中功名，醜態畢露＼作者：清朝，吳敬梓。。</text:span></text:p>
      <text:p text:style-name="P716"><text:span text:style-name="T717">29</text:span><text:span text:style-name="T718">、</text:span><text:span text:style-name="T719">宗如</text:span><text:span text:style-name="T720">喜歡閱讀古代典籍，他發現隨著歷史的變遷，同樣的字、詞常產生新的解釋。以下四組是他整理出來的文句，請問「</text:span><text:span text:style-name="T721"><text:s text:c="2"/></text:span><text:span text:style-name="T722">」字詞何者意思前後仍然相同？</text:span><text:span text:style-name="T723">　</text:span><text:bookmark-start text:name="OP1_2DE183B53BB449EDA5F7A9E6A04EA511"/></text:p>
      <text:p text:style-name="P724">(Ａ)<text:bookmark-start text:name="OP2_2DE183B53BB449EDA5F7A9E6A04EA511"/><text:bookmark-end text:name="OP1_2DE183B53BB449EDA5F7A9E6A04EA511"/>偉人時常都在想著如何改變世界，如何造「福」人群＼過年飲食要節制，才不會發「福」</text:p>
      <text:p text:style-name="P725"><text:span text:style-name="T726">(</text:span><text:span text:style-name="T727">Ｂ</text:span><text:span text:style-name="T728">)</text:span><text:bookmark-start text:name="OP3_2DE183B53BB449EDA5F7A9E6A04EA511"/><text:bookmark-end text:name="OP2_2DE183B53BB449EDA5F7A9E6A04EA511"/><text:span text:style-name="T729">相傳</text:span><text:span text:style-name="T730">伏羲</text:span><text:span text:style-name="T731">畫「八卦」，用來說明宇宙各種變化＼名人的「八卦」緋聞，永遠是媒體的最愛</text:span></text:p>
      <text:p text:style-name="P732">(Ｃ)<text:bookmark-start text:name="OPTG3_2DE183B53BB449EDA5F7A9E6A04EA511"/>丞相玄機，神鬼莫測。若某等之見，必棄城而「走」矣＼捨不得讓你「走」，卻無力挽留住什麼　<text:bookmark-start text:name="OP4_2DE183B53BB449EDA5F7A9E6A04EA511"/><text:bookmark-end text:name="OP3_2DE183B53BB449EDA5F7A9E6A04EA511"/><text:bookmark-end text:name="OPTG3_2DE183B53BB449EDA5F7A9E6A04EA511"/></text:p>
      <text:p text:style-name="P733"><text:span text:style-name="T734">(</text:span><text:span text:style-name="T735">Ｄ</text:span><text:span text:style-name="T736">)</text:span><text:bookmark-start text:name="OPTG4_2DE183B53BB449EDA5F7A9E6A04EA511"/><text:span text:style-name="T737">亮</text:span><text:span text:style-name="T738">平生謹慎，不曾弄險</text:span><text:bookmark-end text:name="OP4_2DE183B53BB449EDA5F7A9E6A04EA511"/><text:bookmark-end text:name="OPTG4_2DE183B53BB449EDA5F7A9E6A04EA511"/><text:span text:style-name="T739">。今大開城門，必有「埋伏」＼一隊</text:span><text:span text:style-name="T740">美</text:span><text:span text:style-name="T741">軍在</text:span><text:span text:style-name="T742">巴格達</text:span><text:span text:style-name="T743">遇到「埋伏」，造成兩死三重傷。</text:span></text:p>
      <text:p text:style-name="P744"><text:span text:style-name="T745">30</text:span><text:span text:style-name="T746">、</text:span><text:span text:style-name="T747">小葦</text:span><text:span text:style-name="T748">讀到</text:span><text:span text:style-name="T749">宋</text:span><text:span text:style-name="T750">大儒</text:span><text:span text:style-name="T751">范仲淹</text:span><text:span text:style-name="T752">曾說過：「</text:span><text:span text:style-name="T753">先天下之憂而憂，後天下之樂而樂</text:span><text:span text:style-name="T754">」，便試著找尋相同意涵的名言佳句，聰明如你，幫他一起找出下列選項何者文意不同？</text:span><text:span text:style-name="T755">　</text:span></text:p>
      <text:p text:style-name="P756"><text:span text:style-name="T757">(</text:span><text:span text:style-name="T758">Ａ</text:span><text:span text:style-name="T759">)</text:span><text:span text:style-name="T760">風雨如晦，雞鳴不已</text:span><text:span text:style-name="T761"><text:s text:c="5"/>(</text:span><text:span text:style-name="T762">Ｂ</text:span><text:span text:style-name="T763">)</text:span><text:span text:style-name="T764">士不可不弘毅，任重而道遠</text:span></text:p>
      <text:p text:style-name="P765"><text:span text:style-name="T766">(</text:span><text:span text:style-name="T767">Ｃ</text:span><text:span text:style-name="T768">)</text:span><text:span text:style-name="T769">人飢己飢，人溺己溺</text:span><text:span text:style-name="T770"><text:s text:c="5"/>(</text:span><text:span text:style-name="T771">Ｄ</text:span><text:span text:style-name="T772">)</text:span><text:span text:style-name="T773">民胞物與，仁民愛物</text:span><text:span text:style-name="T774">。</text:span></text:p>
      <text:p text:style-name="P775">二、閱讀理解：25％<text:s text:c="2"/>一題2.5分</text:p>
      <text:p text:style-name="P776"><text:span text:style-name="T777">文帝</text:span><text:span text:style-name="T778">嘗令</text:span><text:span text:style-name="T779">東阿王</text:span><text:span text:style-name="T780">七步中作詩，不成者行大法。應聲便為詩曰：「煮豆持作羹，漉菽以為汁。萁在釜下燃，豆在釜中泣，本是同根生，相煎何太急！」帝深有慚色。（《世說新語．文學》）</text:span></text:p>
      <text:p text:style-name="P781"><text:span text:style-name="T782">31</text:span><text:span text:style-name="T783">、「</text:span><text:span text:style-name="T784">文帝</text:span><text:span text:style-name="T785">深有慚色」的原因是哪個選項？</text:span><text:span text:style-name="T786">　</text:span></text:p>
      <text:p text:style-name="P787"><text:span text:style-name="T788">(</text:span><text:span text:style-name="T789">Ａ</text:span><text:span text:style-name="T790">)</text:span><text:span text:style-name="T791">覺得出題過於簡單，難不倒東阿王　</text:span><text:span text:style-name="T792"><text:s text:c="7"/></text:span><text:span text:style-name="T793">(</text:span><text:span text:style-name="T794">Ｂ</text:span><text:span text:style-name="T795">)</text:span><text:span text:style-name="T796">詩才不及東阿王　</text:span></text:p>
      <text:p text:style-name="P797"><text:span text:style-name="T798">(</text:span><text:span text:style-name="T799">Ｃ</text:span><text:span text:style-name="T800">)</text:span><text:span text:style-name="T801">領悟詩中的語意　</text:span><text:span text:style-name="T802"><text:s text:c="23"/></text:span><text:span text:style-name="T803">(</text:span><text:span text:style-name="T804">Ｄ</text:span><text:span text:style-name="T805">)</text:span><text:span text:style-name="T806">旨意遭到違抗。</text:span></text:p>
      <text:p text:style-name="P807">余昔少年讀書，竊嘗怪顏子以簞食瓢飲，居於陋巷，人不堪其憂，顏子不改其樂。私以為雖不欲仕，然抱關擊柝，尚可自養，而不害於學，何至困辱貧窶自苦如此？及來筠州，勤勞鹽米之間，無一日之休，雖欲棄塵垢，解羈縶，自放於道德之場，而事每劫而留之。然後知顏子之所以甘心貧賤，不肯求斗升之祿以自給者，良以其害於學故也。（蘇轍〈東軒記〉）</text:p>
      <text:p text:style-name="P808">32、作者於文中表達何種心情？　</text:p>
      <text:p text:style-name="P809">(Ａ)位卑官小，俸祿菲薄　<text:s text:c="20"/>(Ｂ)有意拋棄升斗之祿　</text:p>
      <text:p text:style-name="P810">(Ｃ)抱關擊柝，安貧樂道　<text:s text:c="20"/>(Ｄ)公務羈縶，致無法向學修德。</text:p>
      <text:p text:style-name="P811">33、本段文字主旨為下列何者？　</text:p>
      <text:p text:style-name="P812">(Ａ)奉勸世人當甘心貧賤，勤勞鹽米之事　<text:s text:c="6"/>(Ｂ)批判顏子不求出仕有害其德　</text:p>
      <text:p text:style-name="P813"><text:span text:style-name="T814">(</text:span><text:span text:style-name="T815">Ｃ</text:span><text:span text:style-name="T816">)</text:span><text:span text:style-name="T817">說明仕宦足以害學，顏子之不求祿即為此</text:span><text:span text:style-name="T818"><text:s text:c="4"/>(</text:span><text:span text:style-name="T819">Ｄ</text:span><text:span text:style-name="T820">)</text:span><text:span text:style-name="T821">陳述一己抱關擊柝，自養自足的生活情狀。</text:span></text:p>
      <text:p text:style-name="P822"><text:span text:style-name="T823">從我有記憶開始，母親的一雙手就是粗糙多骨的。她整日的忙碌，從廚房忙到稻田，從父親的一日三餐照顧到長工的「接力」（鄉語點心之意），一雙放大的小腳沒有停過。手上滿是裂痕，西風起了，裂痕張開紅紅的小嘴。那時哪來像現在主婦們用的「薩拉脫、新奇洗潔精」等等的中性去汙劑，洗刷廚房用的是強烈的鹼水，母親在鹼水裡搓抹布，有時疼得皺下眉，卻從不停止工作。洗刷完畢，餵完了豬，這才用木盆子打一盆滾燙的水，把雙手浸在裡面，浸好久好久，臉上掛著滿足的笑，這就是她最大的享受。泡夠了，拿起來，</text:span><text:soft-page-break/><text:span text:style-name="T824">拉起青布圍裙擦乾。抹的可沒有像現在這麼講究的化妝水、保養霜，她抹的是她認為最好的滋潤膏</text:span><text:span text:style-name="T825">—</text:span><text:span text:style-name="T826">雞油。然後坐在吱吱咯咯的竹椅裡，就著菜油燈，瞇起近視眼，看她的〈花名寶卷〉。這是她一天裡最悠閒的時刻。微弱而搖晃的菜油燈，黃黃的紙片上細細麻麻的小字，對她來說實在是非常吃力，我有時問她：「媽，你為什麼不點洋油燈呢？」她搖搖頭說：「太貴了。」我又說：「那你為什麼不去爸爸書房裡照著明亮的洋油燈看書呢？」她更搖搖頭說：「你爸爸和朋友們作詩談學問。我只是看小書消遣，怎麼好去打攪他們。」</text:span><text:span text:style-name="T827"><text:line-break/></text:span><text:span text:style-name="T828">　　她永遠把最好的享受讓給爸爸，給他安排最清靜舒適的環境，自己在背地裡忙個沒完，從未聽她發出一聲怨言。有時，她真太累了，坐在板凳上，搥幾下胳膊與雙腿，然後嘆口氣對我說：「小春，別盡在我跟前繞來繞去，快去讀書吧。時間過得太快，你看媽一下子就已經老了，老得太快，想讀點書已經來不及了。」</text:span><text:span text:style-name="T829"><text:line-break/></text:span><text:span text:style-name="T830">　　我就真的走開了，回到自己的書房裡，照樣看我的《紅樓夢》、《黛玉筆記》。老師不逼，絕不背《論語》、《孟子》。我又何曾想到母親勉勵我的一番苦心，更何曾想到留在母親身邊，給她搥搥酸</text:span><text:span text:style-name="T831">痛</text:span><text:span text:style-name="T832">的手膀？</text:span><text:span text:style-name="T833"><text:line-break/></text:span><text:span text:style-name="T834">　　四十年歲月如夢一般消逝，浮現在淚光中的，是母親憔悴的容顏與堅忍的眼神。今天，我也到了母親那時的年齡，而處在高度工業化的現代，接觸面是如此的廣，生活是如此的匆忙，在多方面難以兼顧之下，便不免變得脾氣暴躁，再也不會有母親那樣的容忍，終日和顏悅色對待家人了。（琦君《三更有夢書當枕．媽媽的手》）</text:span></text:p>
      <text:p text:style-name="P835"><text:span text:style-name="T836">34</text:span><text:span text:style-name="T837">、「母親在鹼水裡搓抹布，有時疼得皺下眉。」請問母親「疼得皺下眉」是因為下列何者？　</text:span></text:p>
      <text:p text:style-name="P838"><text:span text:style-name="T839">(</text:span><text:span text:style-name="T840">Ａ</text:span><text:span text:style-name="T841">)</text:span><text:span text:style-name="T842">家事太辛苦　</text:span><text:span text:style-name="T843">　　</text:span><text:span text:style-name="T844">(</text:span><text:span text:style-name="T845">Ｂ</text:span><text:span text:style-name="T846">)</text:span><text:span text:style-name="T847">鹼水會侵蝕皮膚　</text:span><text:span text:style-name="T848">　　</text:span><text:span text:style-name="T849">(</text:span><text:span text:style-name="T850">Ｃ</text:span><text:span text:style-name="T851">)</text:span><text:span text:style-name="T852">父親的背叛　</text:span><text:span text:style-name="T853">　　</text:span><text:span text:style-name="T854">(</text:span><text:span text:style-name="T855">Ｄ</text:span><text:span text:style-name="T856">)</text:span><text:span text:style-name="T857">擔憂家</text:span><text:span text:style-name="T858">計入不敷出</text:span><text:span text:style-name="T859">。</text:span></text:p>
      <text:p text:style-name="P860">35、「她永遠把最好的享受讓給爸爸，給他安排最清靜舒適的環境，自己在背地裡忙個沒完，從未聽她發出一聲怨言。」可見作者的母親是屬於以下何種特質女性？　</text:p>
      <text:p text:style-name="P861"><text:span text:style-name="T862">(</text:span><text:span text:style-name="T863">Ａ</text:span><text:span text:style-name="T864">)</text:span><text:span text:style-name="T865">傳統三從四德的婦女　</text:span><text:span text:style-name="T866">　</text:span><text:span text:style-name="T867"><text:s text:c="14"/></text:span><text:span text:style-name="T868">(</text:span><text:span text:style-name="T869">Ｂ</text:span><text:span text:style-name="T870">)</text:span><text:span text:style-name="T871">鄉下迷信無知的婦女　</text:span></text:p>
      <text:p text:style-name="P872">(Ｃ)新舊交替、矛盾時代下的婦女　<text:s text:c="8"/>(Ｄ)個性保守，卻擁有新思潮的女性。</text:p>
      <text:p text:style-name="P873">36、由文中「她真太累了……嘆口氣對我說：『小春，別盡在我跟前繞來繞去，快去讀書吧。時間過得太快，你看媽一下子就已經老了，老得太快，想讀點書已經來不及了。』」母親的口氣不包含下列何者？　</text:p>
      <text:p text:style-name="P874"><text:span text:style-name="T875">(</text:span><text:span text:style-name="T876">Ａ</text:span><text:span text:style-name="T877">)</text:span><text:span text:style-name="T878">感傷　</text:span><text:span text:style-name="T879">　　</text:span><text:span text:style-name="T880">(</text:span><text:span text:style-name="T881">Ｂ</text:span><text:span text:style-name="T882">)</text:span><text:span text:style-name="T883">期許　</text:span><text:span text:style-name="T884">　　</text:span><text:span text:style-name="T885">(</text:span><text:span text:style-name="T886">Ｃ</text:span><text:span text:style-name="T887">)</text:span><text:span text:style-name="T888">慨嘆</text:span><text:span text:style-name="T889">　　　</text:span><text:span text:style-name="T890">(</text:span><text:span text:style-name="T891">Ｄ</text:span><text:span text:style-name="T892">)</text:span><text:span text:style-name="T893">怨尤。</text:span></text:p>
      <text:p text:style-name="P894"><text:span text:style-name="T895">天下英雄氣，</text:span><text:span text:style-name="T896">千秋</text:span><text:span text:style-name="T897">尚凜然。</text:span><text:span text:style-name="T898"><text:line-break/></text:span><text:span text:style-name="T899">　　勢分三足鼎，業復五銖錢。</text:span><text:span text:style-name="T900"><text:line-break/></text:span><text:span text:style-name="T901">　　</text:span><text:span text:style-name="T902">得相能開國，生兒不象賢。</text:span><text:span text:style-name="T903"><text:line-break/></text:span><text:span text:style-name="T904">　　淒涼蜀故妓，來舞魏宮前。</text:span><text:span text:style-name="T905"><text:s text:c="2"/></text:span><text:span text:style-name="T906">（劉禹錫《蜀先生廟》）</text:span></text:p>
      <text:p text:style-name="P907"><text:span text:style-name="T908">37</text:span><text:span text:style-name="T909">、這首詩的詩體為何？　</text:span></text:p>
      <text:p text:style-name="P910">(Ａ)五言古詩　　　(Ｂ)樂府詩　　　(Ｃ)五言律詩　　　(Ｄ)五言絕句。</text:p>
      <text:p text:style-name="P911"><text:span text:style-name="T912">38</text:span><text:span text:style-name="T913">、下列詩句，何者具有物是人非、世事變遷的今昔之感？　</text:span></text:p>
      <text:p text:style-name="P914">(Ａ)天下英雄氣，千秋尚凜然　<text:s text:c="6"/>(Ｂ)勢分三足鼎，業復五銖錢　</text:p>
      <text:p text:style-name="P915">(Ｃ)得相能開國，生兒不象賢　<text:s text:c="6"/>(Ｄ)淒涼蜀故妓，來舞魏宮前。</text:p>
      <text:p text:style-name="P916"><text:span text:style-name="T917">張潮</text:span><text:span text:style-name="T918">說：「胸懷丘壑，城市無異山林；興寄煙霞，閻浮有如蓬島」時，他所強調的，也無非就是這一分生活上的藝術與閒情。閻浮為佛家語，指的是塵世、人間的意思。語云：「大隱隱於市，小隱隱山林。」</text:span><text:span text:style-name="T919">—</text:span><text:span text:style-name="T920">在種種惱人與充滿誘惑的環境中，猶能不受影響，甘之如飴，恬淡自持的人，非「大」而何？至於山林軼居之輩，潛隱避世，當然只好以「小」稱之了。（陳幸蕙〈人生溫柔論〉）</text:span></text:p>
      <text:p text:style-name="P921"><text:span text:style-name="T922">39</text:span><text:span text:style-name="T923">、本文所要表達的境界，與下列文句何者相同？　</text:span></text:p>
      <text:p text:style-name="P924">(Ａ)結廬在人境，而無車馬喧　<text:s text:c="12"/>(Ｂ)春城無處不飛花，寒食東風御柳斜　</text:p>
      <text:p text:style-name="P925">(Ｃ)漠漠水田飛白鷺，陰陰夏木囀黃鸝　<text:s text:c="4"/>(Ｄ)梅子金黃杏子肥，麥花雪白菜花稀。<text:s/></text:p>
      <text:p text:style-name="P926"><text:span text:style-name="T927">40</text:span><text:span text:style-name="T928">、本文的主旨為下列何者？　</text:span></text:p>
      <text:p text:style-name="P929">(Ａ)隱居生活，其樂無窮　<text:s text:c="16"/>(Ｂ)人應超越環境的限制，當自我的主宰　</text:p>
      <text:p text:style-name="P930">(Ｃ)藝術家的情懷不是一般人所能了解　<text:s text:c="4"/>(Ｄ)真正的大自由是不可能達到的。</text:p>
      <text:p text:style-name="P931"/>
      <text:p text:style-name="內文"><draw:frame draw:z-index="251659264" draw:id="id1" draw:style-name="a1" draw:name="文字方塊 2" text:anchor-type="paragraph" svg:x="0in" svg:y="0.01042in" svg:width="1.09236in" svg:height="0.36042in" style:rel-width="scale" style:rel-height="scale"><draw:text-box><text:p text:style-name="P932">試題結束</text:p></draw:text-box><svg:title/><svg:desc/></draw:frame></text:p>
      <text:p text:style-name="P933"/>
      <text:soft-page-break/>
      <text:p text:style-name="P934">106-2-3 <text:s/>八年級<text:s text:c="2"/>國文科－解答</text:p>
      <table:table table:style-name="Table935">
        <table:table-columns>
          <table:table-column table:style-name="TableColumn936"/>
          <table:table-column table:style-name="TableColumn937"/>
          <table:table-column table:style-name="TableColumn938"/>
          <table:table-column table:style-name="TableColumn939"/>
          <table:table-column table:style-name="TableColumn940"/>
          <table:table-column table:style-name="TableColumn941"/>
          <table:table-column table:style-name="TableColumn942"/>
          <table:table-column table:style-name="TableColumn943"/>
          <table:table-column table:style-name="TableColumn944"/>
          <table:table-column table:style-name="TableColumn945"/>
        </table:table-columns>
        <table:table-row table:style-name="TableRow946">
          <table:table-cell table:style-name="TableCell947">
            <text:p text:style-name="P948">1</text:p>
          </table:table-cell>
          <table:table-cell table:style-name="TableCell949">
            <text:p text:style-name="P950">2</text:p>
          </table:table-cell>
          <table:table-cell table:style-name="TableCell951">
            <text:p text:style-name="P952">3</text:p>
          </table:table-cell>
          <table:table-cell table:style-name="TableCell953">
            <text:p text:style-name="P954">4</text:p>
          </table:table-cell>
          <table:table-cell table:style-name="TableCell955">
            <text:p text:style-name="P956">5</text:p>
          </table:table-cell>
          <table:table-cell table:style-name="TableCell957">
            <text:p text:style-name="P958">6</text:p>
          </table:table-cell>
          <table:table-cell table:style-name="TableCell959">
            <text:p text:style-name="P960">7</text:p>
          </table:table-cell>
          <table:table-cell table:style-name="TableCell961">
            <text:p text:style-name="P962">8</text:p>
          </table:table-cell>
          <table:table-cell table:style-name="TableCell963">
            <text:p text:style-name="P964">9</text:p>
          </table:table-cell>
          <table:table-cell table:style-name="TableCell965">
            <text:p text:style-name="P966">10</text:p>
          </table:table-cell>
        </table:table-row>
        <table:table-row table:style-name="TableRow967">
          <table:table-cell table:style-name="TableCell968">
            <text:p text:style-name="P969">D</text:p>
          </table:table-cell>
          <table:table-cell table:style-name="TableCell970">
            <text:p text:style-name="P971">C</text:p>
          </table:table-cell>
          <table:table-cell table:style-name="TableCell972">
            <text:p text:style-name="P973">D</text:p>
          </table:table-cell>
          <table:table-cell table:style-name="TableCell974">
            <text:p text:style-name="P975">B</text:p>
          </table:table-cell>
          <table:table-cell table:style-name="TableCell976">
            <text:p text:style-name="P977">A</text:p>
          </table:table-cell>
          <table:table-cell table:style-name="TableCell978">
            <text:p text:style-name="P979">D</text:p>
          </table:table-cell>
          <table:table-cell table:style-name="TableCell980">
            <text:p text:style-name="P981">A</text:p>
          </table:table-cell>
          <table:table-cell table:style-name="TableCell982">
            <text:p text:style-name="P983">C</text:p>
          </table:table-cell>
          <table:table-cell table:style-name="TableCell984">
            <text:p text:style-name="P985">D</text:p>
          </table:table-cell>
          <table:table-cell table:style-name="TableCell986">
            <text:p text:style-name="P987">A</text:p>
          </table:table-cell>
        </table:table-row>
        <table:table-row table:style-name="TableRow988">
          <table:table-cell table:style-name="TableCell989">
            <text:p text:style-name="P990">11</text:p>
          </table:table-cell>
          <table:table-cell table:style-name="TableCell991">
            <text:p text:style-name="P992">12</text:p>
          </table:table-cell>
          <table:table-cell table:style-name="TableCell993">
            <text:p text:style-name="P994">13</text:p>
          </table:table-cell>
          <table:table-cell table:style-name="TableCell995">
            <text:p text:style-name="P996">14</text:p>
          </table:table-cell>
          <table:table-cell table:style-name="TableCell997">
            <text:p text:style-name="P998">15</text:p>
          </table:table-cell>
          <table:table-cell table:style-name="TableCell999">
            <text:p text:style-name="P1000">16</text:p>
          </table:table-cell>
          <table:table-cell table:style-name="TableCell1001">
            <text:p text:style-name="P1002">17</text:p>
          </table:table-cell>
          <table:table-cell table:style-name="TableCell1003">
            <text:p text:style-name="P1004">18</text:p>
          </table:table-cell>
          <table:table-cell table:style-name="TableCell1005">
            <text:p text:style-name="P1006">19</text:p>
          </table:table-cell>
          <table:table-cell table:style-name="TableCell1007">
            <text:p text:style-name="P1008">20</text:p>
          </table:table-cell>
        </table:table-row>
        <table:table-row table:style-name="TableRow1009">
          <table:table-cell table:style-name="TableCell1010">
            <text:p text:style-name="P1011">B</text:p>
          </table:table-cell>
          <table:table-cell table:style-name="TableCell1012">
            <text:p text:style-name="P1013">C</text:p>
          </table:table-cell>
          <table:table-cell table:style-name="TableCell1014">
            <text:p text:style-name="P1015">A</text:p>
          </table:table-cell>
          <table:table-cell table:style-name="TableCell1016">
            <text:p text:style-name="P1017">B</text:p>
          </table:table-cell>
          <table:table-cell table:style-name="TableCell1018">
            <text:p text:style-name="P1019">C</text:p>
          </table:table-cell>
          <table:table-cell table:style-name="TableCell1020">
            <text:p text:style-name="P1021">B</text:p>
          </table:table-cell>
          <table:table-cell table:style-name="TableCell1022">
            <text:p text:style-name="P1023">A</text:p>
          </table:table-cell>
          <table:table-cell table:style-name="TableCell1024">
            <text:p text:style-name="P1025">D</text:p>
          </table:table-cell>
          <table:table-cell table:style-name="TableCell1026">
            <text:p text:style-name="P1027">B</text:p>
          </table:table-cell>
          <table:table-cell table:style-name="TableCell1028">
            <text:p text:style-name="P1029">D</text:p>
          </table:table-cell>
        </table:table-row>
        <table:table-row table:style-name="TableRow1030">
          <table:table-cell table:style-name="TableCell1031">
            <text:p text:style-name="P1032">21</text:p>
          </table:table-cell>
          <table:table-cell table:style-name="TableCell1033">
            <text:p text:style-name="P1034">22</text:p>
          </table:table-cell>
          <table:table-cell table:style-name="TableCell1035">
            <text:p text:style-name="P1036">23</text:p>
          </table:table-cell>
          <table:table-cell table:style-name="TableCell1037">
            <text:p text:style-name="P1038">24</text:p>
          </table:table-cell>
          <table:table-cell table:style-name="TableCell1039">
            <text:p text:style-name="P1040">25</text:p>
          </table:table-cell>
          <table:table-cell table:style-name="TableCell1041">
            <text:p text:style-name="P1042">26</text:p>
          </table:table-cell>
          <table:table-cell table:style-name="TableCell1043">
            <text:p text:style-name="P1044">27</text:p>
          </table:table-cell>
          <table:table-cell table:style-name="TableCell1045">
            <text:p text:style-name="P1046">28</text:p>
          </table:table-cell>
          <table:table-cell table:style-name="TableCell1047">
            <text:p text:style-name="P1048">29</text:p>
          </table:table-cell>
          <table:table-cell table:style-name="TableCell1049">
            <text:p text:style-name="P1050">30</text:p>
          </table:table-cell>
        </table:table-row>
        <table:table-row table:style-name="TableRow1051">
          <table:table-cell table:style-name="TableCell1052">
            <text:p text:style-name="P1053">C</text:p>
          </table:table-cell>
          <table:table-cell table:style-name="TableCell1054">
            <text:p text:style-name="P1055">B</text:p>
          </table:table-cell>
          <table:table-cell table:style-name="TableCell1056">
            <text:p text:style-name="P1057">C</text:p>
          </table:table-cell>
          <table:table-cell table:style-name="TableCell1058">
            <text:p text:style-name="P1059">A</text:p>
          </table:table-cell>
          <table:table-cell table:style-name="TableCell1060">
            <text:p text:style-name="P1061">D</text:p>
          </table:table-cell>
          <table:table-cell table:style-name="TableCell1062">
            <text:p text:style-name="P1063">B</text:p>
          </table:table-cell>
          <table:table-cell table:style-name="TableCell1064">
            <text:p text:style-name="P1065">B</text:p>
          </table:table-cell>
          <table:table-cell table:style-name="TableCell1066">
            <text:p text:style-name="P1067">B</text:p>
          </table:table-cell>
          <table:table-cell table:style-name="TableCell1068">
            <text:p text:style-name="P1069">D</text:p>
          </table:table-cell>
          <table:table-cell table:style-name="TableCell1070">
            <text:p text:style-name="P1071">A</text:p>
          </table:table-cell>
        </table:table-row>
        <table:table-row table:style-name="TableRow1072">
          <table:table-cell table:style-name="TableCell1073">
            <text:p text:style-name="P1074">31</text:p>
          </table:table-cell>
          <table:table-cell table:style-name="TableCell1075">
            <text:p text:style-name="P1076">32</text:p>
          </table:table-cell>
          <table:table-cell table:style-name="TableCell1077">
            <text:p text:style-name="P1078">33</text:p>
          </table:table-cell>
          <table:table-cell table:style-name="TableCell1079">
            <text:p text:style-name="P1080">34</text:p>
          </table:table-cell>
          <table:table-cell table:style-name="TableCell1081">
            <text:p text:style-name="P1082">35</text:p>
          </table:table-cell>
          <table:table-cell table:style-name="TableCell1083">
            <text:p text:style-name="P1084">36</text:p>
          </table:table-cell>
          <table:table-cell table:style-name="TableCell1085">
            <text:p text:style-name="P1086">37</text:p>
          </table:table-cell>
          <table:table-cell table:style-name="TableCell1087">
            <text:p text:style-name="P1088">38</text:p>
          </table:table-cell>
          <table:table-cell table:style-name="TableCell1089">
            <text:p text:style-name="P1090">39</text:p>
          </table:table-cell>
          <table:table-cell table:style-name="TableCell1091">
            <text:p text:style-name="P1092">40</text:p>
          </table:table-cell>
        </table:table-row>
        <table:table-row table:style-name="TableRow1093">
          <table:table-cell table:style-name="TableCell1094">
            <text:p text:style-name="P1095">C</text:p>
          </table:table-cell>
          <table:table-cell table:style-name="TableCell1096">
            <text:p text:style-name="P1097">D</text:p>
          </table:table-cell>
          <table:table-cell table:style-name="TableCell1098">
            <text:p text:style-name="P1099">C</text:p>
          </table:table-cell>
          <table:table-cell table:style-name="TableCell1100">
            <text:p text:style-name="P1101">B</text:p>
          </table:table-cell>
          <table:table-cell table:style-name="TableCell1102">
            <text:p text:style-name="P1103">A</text:p>
          </table:table-cell>
          <table:table-cell table:style-name="TableCell1104">
            <text:p text:style-name="P1105">D</text:p>
          </table:table-cell>
          <table:table-cell table:style-name="TableCell1106">
            <text:p text:style-name="P1107">C</text:p>
          </table:table-cell>
          <table:table-cell table:style-name="TableCell1108">
            <text:p text:style-name="P1109">D</text:p>
          </table:table-cell>
          <table:table-cell table:style-name="TableCell1110">
            <text:p text:style-name="P1111">A</text:p>
          </table:table-cell>
          <table:table-cell table:style-name="TableCell1112">
            <text:p text:style-name="P1113">B</text:p>
          </table:table-cell>
        </table:table-row>
      </table:table>
      <text:p text:style-name="P111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Helvetica" svg:font-family="Helvetica" style:font-family-generic="swiss" style:font-pitch="variable" svg:panose-1="2 11 6 4 2 2 2 2 2 4"/>
    <style:font-face style:name="細明體" svg:font-family="細明體" style:font-family-generic="modern" style:font-pitch="fixed" svg:panose-1="2 2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-complex="Times New Roman" fo:font-size="10pt" style:font-size-asian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-complex="Times New Roman" fo:font-size="10pt" style:font-size-asian="10pt"/>
    </style:style>
    <style:style style:name="註解方塊文字" style:display-name="註解方塊文字" style:family="paragraph" style:parent-style-name="內文">
      <style:text-properties style:font-name="Cambria" style:letter-kerning="false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-complex="Times New Roman"/>
    </style:style>
    <style:style style:name="WW_CharLFO2LVL1" style:family="text">
      <style:text-properties style:font-name-complex="Times New Roman"/>
    </style:style>
    <style:style style:name="WW_CharLFO3LVL1" style:family="text">
      <style:text-properties style:font-name-complex="Times New Roman"/>
    </style:style>
    <style:style style:name="WW_CharLFO4LVL1" style:family="text">
      <style:text-properties style:font-name-complex="Times New Roman"/>
    </style:style>
    <style:style style:name="WW_CharLFO5LVL1" style:family="text">
      <style:text-properties style:font-name-complex="Times New Roman"/>
    </style:style>
    <style:style style:name="WW_CharLFO6LVL1" style:family="text">
      <style:text-properties style:font-name="Wingdings"/>
    </style:style>
    <style:style style:name="WW_CharLFO7LVL1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9LVL1" style:family="text">
      <style:text-properties style:font-name="Wingdings"/>
    </style:style>
    <style:style style:name="WW_CharLFO10LVL1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</text:list-level-style-number>
    </text:list-style>
    <text:list-style style:name="LFO6">
      <text:list-level-style-bullet text:level="1" text:style-name="WW_CharLFO6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 fo:language="zh" fo:country="TW"/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第</text:span><text:span text:style-name="T4"><text:page-number text:fixed="false">3</text:page-number></text:span><text:span text:style-name="T5">頁，共</text:span><text:span text:style-name="T6">5</text:span><text:span text:style-name="T7">頁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新北市立溪崑國民中學106學年度第二學期第三次定期評量國文科 試題卷</dc:title>
    <dc:description/>
    <dc:subject/>
    <meta:initial-creator>ckjhs213</meta:initial-creator>
    <dc:creator>sweettung</dc:creator>
    <meta:creation-date>2026-02-04T05:56:00Z</meta:creation-date>
    <dc:date>2026-02-04T05:56:00Z</dc:date>
    <meta:print-date>2018-06-19T06:21:00Z</meta:print-date>
    <meta:template xlink:href="Normal" xlink:type="simple"/>
    <meta:editing-cycles>2</meta:editing-cycles>
    <meta:editing-duration>PT0S</meta:editing-duration>
    <meta:document-statistic meta:page-count="6" meta:paragraph-count="15" meta:word-count="1184" meta:character-count="7924" meta:row-count="56" meta:non-whitespace-character-count="6755"/>
  </office:meta>
</office:document-meta>
</file>