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start" fo:line-height="0.4166in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P20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2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4pt" style:font-size-asian="14pt"/>
    </style:style>
    <style:style style:name="T2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size="14pt" style:font-size-asian="14pt"/>
    </style:style>
    <style:style style:name="T2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font-size="14pt" style:font-size-asian="14pt"/>
    </style:style>
    <style:style style:name="P30" style:parent-style-name="內文" style:family="paragraph">
      <style:paragraph-properties style:snap-to-layout-grid="false" fo:line-height="125%"/>
      <style:text-properties style:font-name="標楷體" style:font-name-asian="標楷體" style:font-size-complex="13pt"/>
    </style:style>
    <style:style style:name="P31" style:parent-style-name="內文" style:family="paragraph">
      <style:paragraph-properties style:snap-to-layout-grid="false" fo:line-height="125%"/>
    </style:style>
    <style:style style:name="T3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5" style:parent-style-name="內文" style:family="paragraph">
      <style:paragraph-properties style:snap-to-layout-grid="false" fo:line-height="125%" fo:text-indent="0.4909in"/>
      <style:text-properties style:font-name="標楷體" style:font-name-asian="標楷體" fo:font-size="13pt" style:font-size-asian="13pt" style:font-size-complex="13pt"/>
    </style:style>
    <style:style style:name="P36" style:parent-style-name="內文" style:family="paragraph">
      <style:paragraph-properties style:snap-to-layout-grid="false" fo:line-height="125%" fo:text-indent="0.4909in"/>
      <style:text-properties style:font-name="標楷體" style:font-name-asian="標楷體" fo:font-size="13pt" style:font-size-asian="13pt" style:font-size-complex="13pt"/>
    </style:style>
    <style:style style:name="P37" style:parent-style-name="內文" style:family="paragraph">
      <style:paragraph-properties style:snap-to-layout-grid="false" fo:line-height="125%"/>
    </style:style>
    <style:style style:name="T3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2" style:parent-style-name="內文" style:family="paragraph">
      <style:paragraph-properties style:snap-to-layout-grid="false" fo:line-height="125%" fo:text-indent="0.4513in"/>
      <style:text-properties style:font-name="標楷體" style:font-name-asian="標楷體" fo:font-size="13pt" style:font-size-asian="13pt" style:font-size-complex="13pt"/>
    </style:style>
    <style:style style:name="P43" style:parent-style-name="內文" style:family="paragraph">
      <style:paragraph-properties style:snap-to-layout-grid="false" fo:line-height="125%" fo:text-indent="0.4513in"/>
      <style:text-properties style:font-name="標楷體" style:font-name-asian="標楷體" fo:font-size="13pt" style:font-size-asian="13pt" style:font-size-complex="13pt"/>
    </style:style>
    <style:style style:name="P44" style:parent-style-name="內文" style:family="paragraph">
      <style:paragraph-properties style:snap-to-layout-grid="false" fo:line-height="125%"/>
    </style:style>
    <style:style style:name="T4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9" style:parent-style-name="內文" style:family="paragraph">
      <style:paragraph-properties style:snap-to-layout-grid="false" fo:line-height="125%" fo:text-indent="0.4513in"/>
      <style:text-properties style:font-name="標楷體" style:font-name-asian="標楷體" fo:font-size="13pt" style:font-size-asian="13pt" style:font-size-complex="13pt"/>
    </style:style>
    <style:style style:name="P50" style:parent-style-name="內文" style:family="paragraph">
      <style:paragraph-properties style:snap-to-layout-grid="false" fo:line-height="125%" fo:text-indent="0.4513in"/>
      <style:text-properties style:font-name="標楷體" style:font-name-asian="標楷體" fo:font-size="13pt" style:font-size-asian="13pt" style:font-size-complex="13pt"/>
    </style:style>
    <style:style style:name="P51" style:parent-style-name="內文" style:family="paragraph">
      <style:paragraph-properties style:snap-to-layout-grid="false" fo:line-height="125%"/>
      <style:text-properties style:font-name="標楷體" style:font-name-asian="標楷體" fo:font-size="13pt" style:font-size-asian="13pt" style:font-size-complex="13pt"/>
    </style:style>
    <style:style style:name="P52" style:parent-style-name="內文" style:family="paragraph">
      <style:paragraph-properties style:snap-to-layout-grid="false" fo:line-height="125%" fo:text-indent="0.5416in"/>
      <style:text-properties style:font-name="標楷體" style:font-name-asian="標楷體" fo:font-size="13pt" style:font-size-asian="13pt" style:font-size-complex="13pt"/>
    </style:style>
    <style:style style:name="P53" style:parent-style-name="內文" style:family="paragraph">
      <style:paragraph-properties style:snap-to-layout-grid="false" fo:line-height="125%" fo:text-indent="0.4513in"/>
      <style:text-properties style:font-name="標楷體" style:font-name-asian="標楷體" fo:font-size="13pt" style:font-size-asian="13pt" style:font-size-complex="13pt"/>
    </style:style>
    <style:style style:name="P54" style:parent-style-name="內文" style:family="paragraph">
      <style:paragraph-properties style:snap-to-layout-grid="false" fo:line-height="125%"/>
    </style:style>
    <style:style style:name="T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7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59" style:parent-style-name="內文" style:family="paragraph">
      <style:paragraph-properties style:snap-to-layout-grid="false" fo:line-height="125%" fo:text-indent="0.4513in"/>
      <style:text-properties style:font-name="標楷體" style:font-name-asian="標楷體" fo:font-size="13pt" style:font-size-asian="13pt" style:font-size-complex="13pt"/>
    </style:style>
    <style:style style:name="P60" style:parent-style-name="內文" style:family="paragraph">
      <style:paragraph-properties style:snap-to-layout-grid="false" fo:line-height="125%" fo:text-indent="0.4513in"/>
      <style:text-properties style:font-name="標楷體" style:font-name-asian="標楷體" fo:font-size="13pt" style:font-size-asian="13pt" style:font-size-complex="13pt"/>
    </style:style>
    <style:style style:name="P61" style:parent-style-name="內文" style:family="paragraph">
      <style:paragraph-properties style:snap-to-layout-grid="false" fo:line-height="125%"/>
    </style:style>
    <style:style style:name="T6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66" style:parent-style-name="內文" style:family="paragraph">
      <style:paragraph-properties style:snap-to-layout-grid="false" fo:line-height="125%" fo:text-indent="0.4513in"/>
      <style:text-properties style:font-name="標楷體" style:font-name-asian="標楷體" fo:font-size="13pt" style:font-size-asian="13pt" style:font-size-complex="13pt"/>
    </style:style>
    <style:style style:name="P67" style:parent-style-name="內文" style:family="paragraph">
      <style:paragraph-properties style:snap-to-layout-grid="false" fo:line-height="125%" fo:text-indent="0.4513in"/>
      <style:text-properties style:font-name="標楷體" style:font-name-asian="標楷體" fo:font-size="13pt" style:font-size-asian="13pt" style:font-size-complex="13pt"/>
    </style:style>
    <style:style style:name="P68" style:parent-style-name="內文" style:family="paragraph">
      <style:paragraph-properties style:snap-to-layout-grid="false" fo:line-height="125%"/>
    </style:style>
    <style:style style:name="T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wave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5" style:parent-style-name="內文" style:family="paragraph">
      <style:paragraph-properties style:snap-to-layout-grid="false" fo:line-height="125%" fo:text-indent="0.4513in"/>
    </style:style>
    <style:style style:name="T7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7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81" style:parent-style-name="內文" style:family="paragraph">
      <style:paragraph-properties style:snap-to-layout-grid="false" fo:line-height="125%" fo:text-indent="0.4513in"/>
      <style:text-properties style:font-name="標楷體" style:font-name-asian="標楷體" fo:font-size="13pt" style:font-size-asian="13pt" style:font-size-complex="13pt"/>
    </style:style>
    <style:style style:name="P82" style:parent-style-name="內文" style:family="paragraph">
      <style:paragraph-properties style:snap-to-layout-grid="false" fo:line-height="125%"/>
    </style:style>
    <style:style style:name="T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5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89" style:parent-style-name="內文" style:family="paragraph">
      <style:paragraph-properties style:snap-to-layout-grid="false" fo:line-height="125%" fo:text-indent="0.4909in"/>
    </style:style>
    <style:style style:name="T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3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5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97" style:parent-style-name="內文" style:family="paragraph">
      <style:paragraph-properties style:snap-to-layout-grid="false" fo:line-height="125%" fo:text-indent="0.4909in"/>
    </style:style>
    <style:style style:name="T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3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09" style:parent-style-name="內文" style:family="paragraph">
      <style:paragraph-properties style:snap-to-layout-grid="false" fo:line-height="125%"/>
    </style:style>
    <style:style style:name="T1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16" style:parent-style-name="內文" style:family="paragraph">
      <style:paragraph-properties style:snap-to-layout-grid="false" fo:line-height="125%" fo:text-indent="0.4909in"/>
      <style:text-properties style:font-name="標楷體" style:font-name-asian="標楷體" fo:font-size="13pt" style:font-size-asian="13pt" style:font-size-complex="13pt"/>
    </style:style>
    <style:style style:name="P117" style:parent-style-name="內文" style:family="paragraph">
      <style:paragraph-properties style:snap-to-layout-grid="false" fo:line-height="125%" fo:text-indent="0.4909in"/>
      <style:text-properties style:font-name="標楷體" style:font-name-asian="標楷體" fo:font-size="13pt" style:font-size-asian="13pt" style:font-size-complex="13pt"/>
    </style:style>
    <style:style style:name="P118" style:parent-style-name="內文" style:family="paragraph">
      <style:paragraph-properties style:snap-to-layout-grid="false" fo:line-height="125%" fo:text-indent="0.4909in"/>
      <style:text-properties style:font-name="標楷體" style:font-name-asian="標楷體" fo:font-size="13pt" style:font-size-asian="13pt" style:font-size-complex="13pt"/>
    </style:style>
    <style:style style:name="P119" style:parent-style-name="內文" style:family="paragraph">
      <style:paragraph-properties style:snap-to-layout-grid="false" fo:line-height="125%"/>
    </style:style>
    <style:style style:name="T12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2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26" style:parent-style-name="內文" style:family="paragraph">
      <style:paragraph-properties style:snap-to-layout-grid="false" fo:line-height="125%" fo:text-indent="0.4909in"/>
      <style:text-properties style:font-name="標楷體" style:font-name-asian="標楷體" fo:font-size="13pt" style:font-size-asian="13pt" style:font-size-complex="13pt"/>
    </style:style>
    <style:style style:name="P127" style:parent-style-name="內文" style:family="paragraph">
      <style:paragraph-properties style:snap-to-layout-grid="false" fo:line-height="125%" fo:text-indent="0.4909in"/>
      <style:text-properties style:font-name="標楷體" style:font-name-asian="標楷體" fo:font-size="13pt" style:font-size-asian="13pt" style:font-size-complex="13pt"/>
    </style:style>
    <style:style style:name="P128" style:parent-style-name="內文" style:family="paragraph">
      <style:paragraph-properties style:snap-to-layout-grid="false" fo:line-height="125%"/>
      <style:text-properties style:font-name="標楷體" style:font-name-asian="標楷體" fo:font-size="13pt" style:font-size-asian="13pt" style:font-size-complex="13pt"/>
    </style:style>
    <style:style style:name="P129" style:parent-style-name="內文" style:family="paragraph">
      <style:paragraph-properties style:snap-to-layout-grid="false" fo:line-height="125%" fo:text-indent="0.4909in"/>
      <style:text-properties style:font-name="標楷體" style:font-name-asian="標楷體" fo:font-size="13pt" style:font-size-asian="13pt" style:font-size-complex="13pt"/>
    </style:style>
    <style:style style:name="P130" style:parent-style-name="內文" style:family="paragraph">
      <style:paragraph-properties style:snap-to-layout-grid="false" fo:line-height="125%" fo:text-indent="0.4909in"/>
      <style:text-properties style:font-name="標楷體" style:font-name-asian="標楷體" fo:font-size="13pt" style:font-size-asian="13pt" style:font-size-complex="13pt"/>
    </style:style>
    <style:style style:name="P131" style:parent-style-name="內文" style:family="paragraph">
      <style:paragraph-properties style:snap-to-layout-grid="false" fo:line-height="125%"/>
    </style:style>
    <style:style style:name="T13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3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36" style:parent-style-name="內文" style:family="paragraph">
      <style:paragraph-properties style:snap-to-layout-grid="false" fo:line-height="125%" fo:text-indent="0.4909in"/>
      <style:text-properties style:font-name="標楷體" style:font-name-asian="標楷體" fo:font-size="13pt" style:font-size-asian="13pt" style:font-size-complex="13pt"/>
    </style:style>
    <style:style style:name="P137" style:parent-style-name="內文" style:family="paragraph">
      <style:paragraph-properties style:snap-to-layout-grid="false" fo:line-height="125%" fo:text-indent="0.4909in"/>
    </style:style>
    <style:style style:name="T13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41" style:parent-style-name="內文" style:family="paragraph">
      <style:paragraph-properties style:snap-to-layout-grid="false" fo:line-height="125%" fo:text-indent="0.4909in"/>
      <style:text-properties style:font-name="標楷體" style:font-name-asian="標楷體" fo:font-size="13pt" style:font-size-asian="13pt" style:font-size-complex="13pt"/>
    </style:style>
    <style:style style:name="P142" style:parent-style-name="內文" style:family="paragraph">
      <style:paragraph-properties style:snap-to-layout-grid="false" fo:line-height="125%" fo:text-indent="0.4909in"/>
      <style:text-properties style:font-name="標楷體" style:font-name-asian="標楷體" fo:font-size="13pt" style:font-size-asian="13pt" style:font-size-complex="13pt"/>
    </style:style>
    <style:style style:name="P143" style:parent-style-name="內文" style:family="paragraph">
      <style:paragraph-properties style:snap-to-layout-grid="false" fo:line-height="125%" fo:margin-left="0.4513in" fo:text-indent="-0.4513in">
        <style:tab-stops/>
      </style:paragraph-properties>
    </style:style>
    <style:style style:name="T14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6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wave" style:text-underline-width="auto" style:text-underline-mode="continuous"/>
    </style:style>
    <style:style style:name="T1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50" style:parent-style-name="內文" style:family="paragraph">
      <style:paragraph-properties style:snap-to-layout-grid="false" fo:line-height="125%" fo:text-indent="0.4909in"/>
      <style:text-properties style:font-name="標楷體" style:font-name-asian="標楷體" fo:font-size="13pt" style:font-size-asian="13pt" style:font-size-complex="13pt"/>
    </style:style>
    <style:style style:name="P151" style:parent-style-name="內文" style:family="paragraph">
      <style:paragraph-properties style:snap-to-layout-grid="false" fo:line-height="125%" fo:text-indent="0.4909in"/>
      <style:text-properties style:font-name="標楷體" style:font-name-asian="標楷體" fo:font-size="13pt" style:font-size-asian="13pt" style:font-size-complex="13pt"/>
    </style:style>
    <style:style style:name="P152" style:parent-style-name="內文" style:family="paragraph">
      <style:paragraph-properties style:snap-to-layout-grid="false" fo:line-height="125%" fo:margin-left="0.8125in" fo:text-indent="-0.8125in">
        <style:tab-stops/>
      </style:paragraph-properties>
    </style:style>
    <style:style style:name="T1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5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wave" style:text-underline-width="auto" style:text-underline-mode="continuous"/>
    </style:style>
    <style:style style:name="T1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7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61" style:parent-style-name="內文" style:family="paragraph">
      <style:paragraph-properties style:snap-to-layout-grid="false" fo:line-height="125%" fo:text-indent="0.4909in"/>
      <style:text-properties style:font-name="標楷體" style:font-name-asian="標楷體" fo:font-size="13pt" style:font-size-asian="13pt" style:font-size-complex="13pt"/>
    </style:style>
    <style:style style:name="P162" style:parent-style-name="內文" style:family="paragraph">
      <style:paragraph-properties style:snap-to-layout-grid="false" fo:line-height="125%" fo:text-indent="0.4909in"/>
      <style:text-properties style:font-name="標楷體" style:font-name-asian="標楷體" fo:font-size="13pt" style:font-size-asian="13pt" style:font-size-complex="13pt"/>
    </style:style>
    <style:style style:name="P163" style:parent-style-name="內文" style:family="paragraph">
      <style:paragraph-properties style:snap-to-layout-grid="false" fo:line-height="125%"/>
    </style:style>
    <style:style style:name="T16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68" style:parent-style-name="內文" style:family="paragraph">
      <style:paragraph-properties style:snap-to-layout-grid="false" fo:line-height="125%" fo:text-indent="0.4909in"/>
    </style:style>
    <style:style style:name="T1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0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74" style:parent-style-name="內文" style:family="paragraph">
      <style:paragraph-properties style:snap-to-layout-grid="false" fo:line-height="125%" fo:text-indent="0.4909in"/>
      <style:text-properties style:font-name="標楷體" style:font-name-asian="標楷體" fo:font-size="13pt" style:font-size-asian="13pt" style:font-size-complex="13pt"/>
    </style:style>
    <style:style style:name="P175" style:parent-style-name="內文" style:family="paragraph">
      <style:paragraph-properties style:snap-to-layout-grid="false" fo:line-height="125%" fo:margin-left="0.5416in" fo:text-indent="-0.5416in">
        <style:tab-stops/>
      </style:paragraph-properties>
    </style:style>
    <style:style style:name="T17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8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0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84" style:parent-style-name="內文" style:family="paragraph">
      <style:paragraph-properties style:snap-to-layout-grid="false" fo:line-height="125%" fo:margin-left="0.5416in" fo:text-indent="0.0486in">
        <style:tab-stops/>
      </style:paragraph-properties>
    </style:style>
    <style:style style:name="T1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6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93" style:parent-style-name="內文" style:family="paragraph">
      <style:paragraph-properties style:snap-to-layout-grid="false" fo:line-height="125%" fo:margin-left="0.5416in" fo:text-indent="0.0486in">
        <style:tab-stops/>
      </style:paragraph-properties>
    </style:style>
    <style:style style:name="T1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5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7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99" style:parent-style-name="內文" style:family="paragraph">
      <style:paragraph-properties style:snap-to-layout-grid="false" fo:line-height="125%"/>
    </style:style>
    <style:style style:name="T2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wave" style:text-underline-width="auto" style:text-underline-mode="continuous"/>
    </style:style>
    <style:style style:name="T2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06" style:parent-style-name="內文" style:family="paragraph">
      <style:paragraph-properties style:snap-to-layout-grid="false" fo:line-height="125%" fo:text-indent="0.6319in"/>
    </style:style>
    <style:style style:name="T2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8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0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12" style:parent-style-name="內文" style:family="paragraph">
      <style:paragraph-properties style:snap-to-layout-grid="false" fo:line-height="125%" fo:text-indent="0.6319in"/>
    </style:style>
    <style:style style:name="T2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4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6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8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20" style:parent-style-name="內文" style:family="paragraph">
      <style:paragraph-properties style:snap-to-layout-grid="false" fo:line-height="125%" fo:text-indent="0.6319in"/>
    </style:style>
    <style:style style:name="T2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4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6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28" style:parent-style-name="內文" style:family="paragraph">
      <style:paragraph-properties style:snap-to-layout-grid="false" fo:line-height="125%" fo:text-indent="0.6319in"/>
      <style:text-properties style:font-name="標楷體" style:font-name-asian="標楷體" fo:font-size="13pt" style:font-size-asian="13pt" style:font-size-complex="13pt"/>
    </style:style>
    <style:style style:name="P229" style:parent-style-name="內文" style:family="paragraph">
      <style:paragraph-properties style:snap-to-layout-grid="false" fo:line-height="125%"/>
    </style:style>
    <style:style style:name="T23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3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37" style:parent-style-name="內文" style:family="paragraph">
      <style:paragraph-properties style:snap-to-layout-grid="false" fo:line-height="125%" fo:text-indent="0.6319in"/>
    </style:style>
    <style:style style:name="T23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3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24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48" style:parent-style-name="內文" style:family="paragraph">
      <style:paragraph-properties style:snap-to-layout-grid="false" fo:line-height="125%" fo:text-indent="0.6319in"/>
    </style:style>
    <style:style style:name="T24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0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5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55" style:parent-style-name="內文" style:family="paragraph">
      <style:paragraph-properties style:snap-to-layout-grid="false" fo:line-height="125%"/>
    </style:style>
    <style:style style:name="T2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8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wave" style:text-underline-width="auto" style:text-underline-mode="continuous"/>
    </style:style>
    <style:style style:name="T2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62" style:parent-style-name="內文" style:family="paragraph">
      <style:paragraph-properties style:snap-to-layout-grid="false" fo:line-height="125%" fo:margin-left="1.1777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263" style:parent-style-name="內文" style:family="paragraph">
      <style:paragraph-properties style:snap-to-layout-grid="false" fo:line-height="125%" fo:margin-left="1.1777in" fo:text-indent="-0.4909in">
        <style:tab-stops/>
      </style:paragraph-properties>
    </style:style>
    <style:style style:name="T26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5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67" style:parent-style-name="內文" style:family="paragraph">
      <style:paragraph-properties style:snap-to-layout-grid="false" fo:line-height="125%" fo:margin-left="1.1777in" fo:text-indent="-0.4909in">
        <style:tab-stops/>
      </style:paragraph-properties>
    </style:style>
    <style:style style:name="T2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73" style:parent-style-name="內文" style:family="paragraph">
      <style:paragraph-properties style:snap-to-layout-grid="false" fo:line-height="125%" fo:margin-left="1.1777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274" style:parent-style-name="內文" style:family="paragraph">
      <style:paragraph-properties style:snap-to-layout-grid="false" fo:line-height="125%" fo:margin-left="0.6319in" fo:text-indent="-0.6319in">
        <style:tab-stops/>
      </style:paragraph-properties>
    </style:style>
    <style:style style:name="T27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7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79" style:parent-style-name="內文" style:family="paragraph">
      <style:paragraph-properties style:snap-to-layout-grid="false" fo:line-height="125%" fo:margin-left="1.1812in" fo:text-indent="-0.493in">
        <style:tab-stops/>
      </style:paragraph-properties>
    </style:style>
    <style:style style:name="T28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3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wave" style:text-underline-width="auto" style:text-underline-mode="continuous"/>
    </style:style>
    <style:style style:name="T2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85" style:parent-style-name="內文" style:family="paragraph">
      <style:paragraph-properties style:snap-to-layout-grid="false" fo:line-height="125%" fo:margin-left="1.1812in" fo:text-indent="-0.493in">
        <style:tab-stops/>
      </style:paragraph-properties>
    </style:style>
    <style:style style:name="T2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7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wave" style:text-underline-width="auto" style:text-underline-mode="continuous"/>
    </style:style>
    <style:style style:name="T2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93" style:parent-style-name="內文" style:family="paragraph">
      <style:paragraph-properties style:snap-to-layout-grid="false" fo:line-height="125%" fo:margin-left="1.1812in" fo:text-indent="-0.493in">
        <style:tab-stops/>
      </style:paragraph-properties>
    </style:style>
    <style:style style:name="T2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5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97" style:parent-style-name="內文" style:family="paragraph">
      <style:paragraph-properties style:snap-to-layout-grid="false" fo:line-height="125%" fo:margin-left="1.1812in" fo:text-indent="-0.493in">
        <style:tab-stops/>
      </style:paragraph-properties>
    </style:style>
    <style:style style:name="T2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03" style:parent-style-name="內文" style:family="paragraph">
      <style:paragraph-properties style:snap-to-layout-grid="false" fo:line-height="125%"/>
      <style:text-properties style:font-name="標楷體" style:font-name-asian="標楷體" fo:font-size="13pt" style:font-size-asian="13pt" style:font-size-complex="13pt"/>
    </style:style>
    <style:style style:name="P304" style:parent-style-name="內文" style:family="paragraph">
      <style:paragraph-properties style:snap-to-layout-grid="false" fo:line-height="125%" fo:margin-left="1.1812in" fo:text-indent="-0.493in">
        <style:tab-stops/>
      </style:paragraph-properties>
    </style:style>
    <style:style style:name="T3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6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08" style:parent-style-name="內文" style:family="paragraph">
      <style:paragraph-properties style:snap-to-layout-grid="false" fo:line-height="125%" fo:margin-left="1.1812in" fo:text-indent="-0.493in">
        <style:tab-stops/>
      </style:paragraph-properties>
    </style:style>
    <style:style style:name="T3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0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12" style:parent-style-name="內文" style:family="paragraph">
      <style:paragraph-properties style:snap-to-layout-grid="false" fo:line-height="125%" fo:margin-left="1.1812in" fo:text-indent="-0.493in">
        <style:tab-stops/>
      </style:paragraph-properties>
    </style:style>
    <style:style style:name="T3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4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16" style:parent-style-name="內文" style:family="paragraph">
      <style:paragraph-properties style:snap-to-layout-grid="false" fo:line-height="125%" fo:margin-left="1.1812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317" style:parent-style-name="內文" style:family="paragraph">
      <style:paragraph-properties style:snap-to-layout-grid="false" fo:line-height="125%" fo:margin-left="0.6881in" fo:text-indent="-0.6881in">
        <style:tab-stops/>
      </style:paragraph-properties>
    </style:style>
    <style:style style:name="T3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20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2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wave" style:text-underline-width="auto" style:text-underline-mode="continuous"/>
    </style:style>
    <style:style style:name="T32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24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wave" style:text-underline-width="auto" style:text-underline-mode="continuous"/>
    </style:style>
    <style:style style:name="T32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26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wave" style:text-underline-width="auto" style:text-underline-mode="continuous"/>
    </style:style>
    <style:style style:name="T32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28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wave" style:text-underline-width="auto" style:text-underline-mode="continuous"/>
    </style:style>
    <style:style style:name="T3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30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wave" style:text-underline-width="auto" style:text-underline-mode="continuous"/>
    </style:style>
    <style:style style:name="T33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3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wave" style:text-underline-width="auto" style:text-underline-mode="continuous"/>
    </style:style>
    <style:style style:name="T33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34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wave" style:text-underline-width="auto" style:text-underline-mode="continuous"/>
    </style:style>
    <style:style style:name="T33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36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wave" style:text-underline-width="auto" style:text-underline-mode="continuous"/>
    </style:style>
    <style:style style:name="T33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38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wave" style:text-underline-width="auto" style:text-underline-mode="continuous"/>
    </style:style>
    <style:style style:name="T33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40" style:parent-style-name="內文" style:family="paragraph">
      <style:paragraph-properties style:snap-to-layout-grid="false" fo:line-height="125%" fo:text-indent="0.6881in"/>
      <style:text-properties style:font-name="標楷體" style:font-name-asian="標楷體" fo:font-size="13pt" style:font-size-asian="13pt" style:font-size-complex="13pt"/>
    </style:style>
    <style:style style:name="P341" style:parent-style-name="內文" style:family="paragraph">
      <style:paragraph-properties style:snap-to-layout-grid="false" fo:line-height="125%" fo:text-indent="0.6881in"/>
      <style:text-properties style:font-name="標楷體" style:font-name-asian="標楷體" fo:font-size="13pt" style:font-size-asian="13pt" style:font-size-complex="13pt"/>
    </style:style>
    <style:style style:name="P342" style:parent-style-name="內文" style:family="paragraph">
      <style:paragraph-properties style:snap-to-layout-grid="false" fo:line-height="125%" fo:margin-left="0.2708in" fo:text-indent="-0.2708in">
        <style:tab-stops/>
      </style:paragraph-properties>
    </style:style>
    <style:style style:name="T34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4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47" style:parent-style-name="內文" style:family="paragraph">
      <style:paragraph-properties style:snap-to-layout-grid="false" fo:line-height="125%" fo:margin-left="0.688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348" style:parent-style-name="內文" style:family="paragraph">
      <style:paragraph-properties style:snap-to-layout-grid="false" fo:line-height="125%" fo:margin-left="0.688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349" style:parent-style-name="內文" style:family="paragraph">
      <style:paragraph-properties style:snap-to-layout-grid="false" fo:line-height="125%" fo:margin-left="0.688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350" style:parent-style-name="內文" style:family="paragraph">
      <style:paragraph-properties style:snap-to-layout-grid="false" fo:line-height="125%" fo:margin-left="0.6881in">
        <style:tab-stops/>
      </style:paragraph-properties>
    </style:style>
    <style:style style:name="T35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54" style:parent-style-name="內文" style:family="paragraph">
      <style:paragraph-properties style:snap-to-layout-grid="false" fo:line-height="125%" fo:margin-left="0.6881in" fo:text-indent="-0.6881in">
        <style:tab-stops/>
      </style:paragraph-properties>
    </style:style>
    <style:style style:name="T3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7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wave" style:text-underline-width="auto" style:text-underline-mode="continuous"/>
    </style:style>
    <style:style style:name="T3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6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6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63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6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65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67" style:parent-style-name="內文" style:family="paragraph">
      <style:paragraph-properties style:snap-to-layout-grid="false" fo:line-height="125%" fo:margin-left="0.688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368" style:parent-style-name="內文" style:family="paragraph">
      <style:paragraph-properties style:snap-to-layout-grid="false" fo:line-height="125%" fo:margin-left="0.688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369" style:parent-style-name="內文" style:family="paragraph">
      <style:paragraph-properties style:snap-to-layout-grid="false" fo:line-height="125%"/>
    </style:style>
    <style:style style:name="T3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7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74" style:parent-style-name="內文" style:family="paragraph">
      <style:paragraph-properties style:snap-to-layout-grid="false" fo:line-height="125%" fo:margin-left="0.6881in">
        <style:tab-stops/>
      </style:paragraph-properties>
    </style:style>
    <style:style style:name="T37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76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7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78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7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80" style:parent-style-name="內文" style:family="paragraph">
      <style:paragraph-properties style:snap-to-layout-grid="false" fo:line-height="125%" fo:margin-left="0.6881in">
        <style:tab-stops/>
      </style:paragraph-properties>
    </style:style>
    <style:style style:name="T38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8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84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wave" style:text-underline-width="auto" style:text-underline-mode="continuous"/>
    </style:style>
    <style:style style:name="T3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86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88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90" style:parent-style-name="內文" style:family="paragraph">
      <style:paragraph-properties style:snap-to-layout-grid="false" fo:line-height="125%" fo:margin-left="0.6881in">
        <style:tab-stops/>
      </style:paragraph-properties>
    </style:style>
    <style:style style:name="T3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9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94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96" style:parent-style-name="內文" style:family="paragraph">
      <style:paragraph-properties style:snap-to-layout-grid="false" fo:line-height="125%" fo:margin-left="0.6881in">
        <style:tab-stops/>
      </style:paragraph-properties>
    </style:style>
    <style:style style:name="T3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98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0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4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4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04" style:parent-style-name="內文" style:family="paragraph">
      <style:paragraph-properties style:snap-to-layout-grid="false" fo:line-height="125%"/>
    </style:style>
    <style:style style:name="T4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09" style:parent-style-name="內文" style:family="paragraph">
      <style:paragraph-properties style:snap-to-layout-grid="false" fo:line-height="125%" fo:text-indent="0.7222in"/>
    </style:style>
    <style:style style:name="T4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4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13" style:parent-style-name="內文" style:family="paragraph">
      <style:paragraph-properties style:snap-to-layout-grid="false" fo:line-height="125%" fo:text-indent="0.7222in"/>
    </style:style>
    <style:style style:name="T4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5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4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17" style:parent-style-name="內文" style:family="paragraph">
      <style:paragraph-properties style:snap-to-layout-grid="false" fo:line-height="125%" fo:text-indent="0.7222in"/>
    </style:style>
    <style:style style:name="T4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42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21" style:parent-style-name="內文" style:family="paragraph">
      <style:paragraph-properties style:snap-to-layout-grid="false" fo:line-height="125%" fo:text-indent="0.7222in"/>
    </style:style>
    <style:style style:name="T42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3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42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25" style:parent-style-name="內文" style:family="paragraph">
      <style:paragraph-properties style:snap-to-layout-grid="false" fo:line-height="125%"/>
    </style:style>
    <style:style style:name="T42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30" style:parent-style-name="內文" style:family="paragraph">
      <style:paragraph-properties style:snap-to-layout-grid="false" fo:line-height="125%" fo:text-indent="0.7222in"/>
      <style:text-properties style:font-name="標楷體" style:font-name-asian="標楷體" fo:font-size="13pt" style:font-size-asian="13pt" style:font-size-complex="13pt"/>
    </style:style>
    <style:style style:name="P431" style:parent-style-name="內文" style:family="paragraph">
      <style:paragraph-properties style:snap-to-layout-grid="false" fo:line-height="125%" fo:text-indent="0.7222in"/>
      <style:text-properties style:font-name="標楷體" style:font-name-asian="標楷體" fo:font-size="13pt" style:font-size-asian="13pt" style:font-size-complex="13pt"/>
    </style:style>
    <style:style style:name="P432" style:parent-style-name="內文" style:family="paragraph">
      <style:paragraph-properties style:snap-to-layout-grid="false" fo:line-height="125%"/>
    </style:style>
    <style:style style:name="T43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3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3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3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3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39" style:parent-style-name="內文" style:family="paragraph">
      <style:paragraph-properties style:snap-to-layout-grid="false" fo:line-height="125%" fo:margin-left="0.5902in" fo:text-indent="0.020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40" style:parent-style-name="內文" style:family="paragraph">
      <style:paragraph-properties style:snap-to-layout-grid="false" fo:line-height="125%" fo:margin-left="0.5902in" fo:text-indent="0.0201in">
        <style:tab-stops/>
      </style:paragraph-properties>
    </style:style>
    <style:style style:name="T4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42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4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44" style:parent-style-name="內文" style:family="paragraph">
      <style:paragraph-properties style:snap-to-layout-grid="false" fo:line-height="125%" fo:margin-left="0.5902in" fo:text-indent="0.020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45" style:parent-style-name="內文" style:family="paragraph">
      <style:paragraph-properties style:snap-to-layout-grid="false" fo:line-height="125%" fo:margin-left="0.5902in" fo:text-indent="0.020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46" style:parent-style-name="內文" style:family="paragraph">
      <style:paragraph-properties style:snap-to-layout-grid="false" fo:line-height="125%" fo:margin-left="0.6881in" fo:text-indent="-0.688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47" style:parent-style-name="內文" style:family="paragraph">
      <style:paragraph-properties style:snap-to-layout-grid="false" fo:line-height="125%" fo:text-indent="0.6881in"/>
    </style:style>
    <style:style style:name="T4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4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51" style:parent-style-name="內文" style:family="paragraph">
      <style:paragraph-properties style:snap-to-layout-grid="false" fo:line-height="125%" fo:text-indent="0.6881in"/>
    </style:style>
    <style:style style:name="T45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53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5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55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57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59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61" style:parent-style-name="內文" style:family="paragraph">
      <style:paragraph-properties style:snap-to-layout-grid="false" fo:line-height="125%"/>
    </style:style>
    <style:style style:name="T46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6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66" style:parent-style-name="內文" style:family="paragraph">
      <style:paragraph-properties style:snap-to-layout-grid="false" fo:line-height="125%" fo:margin-left="0.5902in" fo:text-indent="0.020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67" style:parent-style-name="內文" style:family="paragraph">
      <style:paragraph-properties style:snap-to-layout-grid="false" fo:line-height="125%" fo:margin-left="0.5902in" fo:text-indent="0.020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68" style:parent-style-name="內文" style:family="paragraph">
      <style:paragraph-properties style:snap-to-layout-grid="false" fo:line-height="125%" fo:margin-left="0.6881in" fo:text-indent="-0.6881in">
        <style:tab-stops/>
      </style:paragraph-properties>
    </style:style>
    <style:style style:name="T4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7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73" style:parent-style-name="內文" style:family="paragraph">
      <style:paragraph-properties style:snap-to-layout-grid="false" fo:line-height="125%" fo:margin-left="0.5902in" fo:text-indent="0.020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74" style:parent-style-name="內文" style:family="paragraph">
      <style:paragraph-properties style:snap-to-layout-grid="false" fo:line-height="125%" fo:margin-left="0.5902in" fo:text-indent="0.020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75" style:parent-style-name="內文" style:family="paragraph">
      <style:paragraph-properties style:snap-to-layout-grid="false" fo:line-height="125%" fo:margin-left="0.5902in" fo:text-indent="0.020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76" style:parent-style-name="內文" style:family="paragraph">
      <style:paragraph-properties style:snap-to-layout-grid="false" fo:line-height="125%" fo:margin-left="0.5902in" fo:text-indent="-0.5902in">
        <style:tab-stops/>
      </style:paragraph-properties>
    </style:style>
    <style:style style:name="T47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7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7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48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8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wave" style:text-underline-width="auto" style:text-underline-mode="continuous"/>
    </style:style>
    <style:style style:name="T4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83" style:parent-style-name="內文" style:family="paragraph">
      <style:paragraph-properties style:snap-to-layout-grid="false" fo:line-height="125%" fo:margin-left="0.2701in" fo:text-indent="0.3194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84" style:parent-style-name="內文" style:family="paragraph">
      <style:paragraph-properties style:snap-to-layout-grid="false" fo:line-height="125%" fo:margin-left="0.2701in" fo:text-indent="0.3194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85" style:parent-style-name="內文" style:family="paragraph">
      <style:paragraph-properties style:snap-to-layout-grid="false" fo:line-height="125%" fo:margin-left="0.2701in" fo:text-indent="0.3194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86" style:parent-style-name="內文" style:family="paragraph">
      <style:paragraph-properties style:snap-to-layout-grid="false" fo:line-height="125%" fo:margin-left="0.2701in" fo:text-indent="0.3194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87" style:parent-style-name="內文" style:family="paragraph">
      <style:paragraph-properties style:snap-to-layout-grid="false" fo:line-height="125%" fo:margin-left="0.5902in" fo:text-indent="-0.5902in">
        <style:tab-stops/>
      </style:paragraph-properties>
    </style:style>
    <style:style style:name="T4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4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96" style:parent-style-name="內文" style:family="paragraph">
      <style:paragraph-properties style:snap-to-layout-grid="false" fo:line-height="125%" fo:margin-left="0.25in" fo:text-indent="0.339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97" style:parent-style-name="內文" style:family="paragraph">
      <style:paragraph-properties style:snap-to-layout-grid="false" fo:line-height="125%" fo:margin-left="0.25in" fo:text-indent="0.3395in">
        <style:tab-stops/>
      </style:paragraph-properties>
    </style:style>
    <style:style style:name="T4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01" style:parent-style-name="預設段落字型" style:family="text">
      <style:text-properties fo:font-size="13pt" style:font-size-asian="13pt" style:font-size-complex="13pt"/>
    </style:style>
    <style:style style:name="T5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504" style:parent-style-name="內文" style:family="paragraph">
      <style:paragraph-properties style:snap-to-layout-grid="false" fo:line-height="125%" fo:margin-left="0.5902in" fo:text-indent="-0.5902in">
        <style:tab-stops/>
      </style:paragraph-properties>
    </style:style>
    <style:style style:name="T5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07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5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0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5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1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5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13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5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515" style:parent-style-name="內文" style:family="paragraph">
      <style:paragraph-properties style:snap-to-layout-grid="false" fo:line-height="125%" fo:margin-left="0.25in" fo:text-indent="0.339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16" style:parent-style-name="內文" style:family="paragraph">
      <style:paragraph-properties style:snap-to-layout-grid="false" fo:line-height="125%" fo:margin-left="0.5902in" fo:text-indent="-0.5902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17" style:parent-style-name="內文" style:family="paragraph">
      <style:paragraph-properties style:snap-to-layout-grid="false" fo:line-height="125%" fo:margin-left="0.25in" fo:text-indent="0.2708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18" style:parent-style-name="內文" style:family="paragraph">
      <style:paragraph-properties style:snap-to-layout-grid="false" fo:line-height="125%" fo:margin-left="0.25in" fo:text-indent="0.2708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19" style:parent-style-name="內文" style:family="paragraph">
      <style:paragraph-properties style:snap-to-layout-grid="false" fo:line-height="125%" fo:margin-left="0.5902in" fo:text-indent="-0.5902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20" style:parent-style-name="內文" style:family="paragraph">
      <style:paragraph-properties style:snap-to-layout-grid="false" fo:line-height="125%" fo:margin-left="0.25in" fo:text-indent="0.339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21" style:parent-style-name="內文" style:family="paragraph">
      <style:paragraph-properties style:snap-to-layout-grid="false" fo:line-height="125%" fo:margin-left="0.5902in" fo:text-indent="-0.5902in">
        <style:tab-stops/>
      </style:paragraph-properties>
    </style:style>
    <style:style style:name="T52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2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24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52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26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52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2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5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530" style:parent-style-name="內文" style:family="paragraph">
      <style:paragraph-properties style:snap-to-layout-grid="false" fo:line-height="125%" fo:margin-left="0.25in" fo:text-indent="0.339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31" style:parent-style-name="內文" style:family="paragraph">
      <style:paragraph-properties style:snap-to-layout-grid="false" fo:line-height="125%" fo:margin-left="0.25in" fo:text-indent="0.339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32" style:parent-style-name="內文" style:family="paragraph">
      <style:paragraph-properties style:snap-to-layout-grid="false" fo:line-height="125%" fo:margin-left="0.5902in" fo:text-indent="-0.5902in">
        <style:tab-stops/>
      </style:paragraph-properties>
    </style:style>
    <style:style style:name="T53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3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53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537" style:parent-style-name="內文" style:family="paragraph">
      <style:paragraph-properties style:snap-to-layout-grid="false" fo:line-height="125%" fo:text-indent="0.6319in"/>
      <style:text-properties style:font-name="標楷體" style:font-name-asian="標楷體" fo:font-size="13pt" style:font-size-asian="13pt" style:font-size-complex="13pt"/>
    </style:style>
    <style:style style:name="P538" style:parent-style-name="內文" style:family="paragraph">
      <style:paragraph-properties style:snap-to-layout-grid="false" fo:line-height="125%" fo:text-indent="0.6319in"/>
      <style:text-properties style:font-name="標楷體" style:font-name-asian="標楷體" fo:font-size="13pt" style:font-size-asian="13pt" style:font-size-complex="13pt"/>
    </style:style>
    <style:style style:name="P539" style:parent-style-name="內文" style:family="paragraph">
      <style:paragraph-properties style:snap-to-layout-grid="false" fo:line-height="125%" fo:margin-left="0.0902in" fo:text-indent="-0.0902in">
        <style:tab-stops/>
      </style:paragraph-properties>
    </style:style>
    <style:style style:name="T5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4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54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4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545" style:parent-style-name="內文" style:family="paragraph">
      <style:paragraph-properties style:snap-to-layout-grid="false" fo:line-height="125%" fo:margin-left="0.0833in" fo:text-indent="0.7229in">
        <style:tab-stops/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P546" style:parent-style-name="內文" style:family="paragraph">
      <style:paragraph-properties style:snap-to-layout-grid="false" fo:line-height="125%" fo:margin-left="0.0833in" fo:text-indent="0.7229in">
        <style:tab-stops/>
      </style:paragraph-properties>
    </style:style>
    <style:style style:name="T54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548" style:parent-style-name="內文" style:family="paragraph">
      <style:paragraph-properties style:snap-to-layout-grid="false" fo:line-height="125%" fo:text-indent="0.5902in"/>
    </style:style>
    <style:style style:name="T54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55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552" style:parent-style-name="內文" style:family="paragraph">
      <style:paragraph-properties style:snap-to-layout-grid="false" fo:line-height="125%" fo:text-indent="0.6319in"/>
      <style:text-properties style:font-name="標楷體" style:font-name-asian="標楷體" fo:font-size="13pt" style:font-size-asian="13pt" style:font-size-complex="13pt"/>
    </style:style>
    <style:style style:name="P553" style:parent-style-name="內文" style:family="paragraph">
      <style:paragraph-properties style:snap-to-layout-grid="false" fo:line-height="125%" fo:text-indent="0.6319in"/>
      <style:text-properties style:font-name="標楷體" style:font-name-asian="標楷體" fo:font-size="13pt" style:font-size-asian="13pt" style:font-size-complex="13pt"/>
    </style:style>
    <style:style style:name="P554" style:parent-style-name="內文" style:family="paragraph">
      <style:paragraph-properties style:snap-to-layout-grid="false" fo:line-height="125%" fo:margin-left="0.1805in" fo:text-indent="-0.1805in">
        <style:tab-stops/>
      </style:paragraph-properties>
    </style:style>
    <style:style style:name="T5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5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5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561" style:parent-style-name="內文" style:family="paragraph">
      <style:paragraph-properties style:snap-to-layout-grid="false" fo:line-height="125%" fo:margin-left="0.1666in" fo:text-indent="0.451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62" style:parent-style-name="內文" style:family="paragraph">
      <style:paragraph-properties style:snap-to-layout-grid="false" fo:line-height="125%" fo:margin-left="0.1666in" fo:text-indent="0.451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63" style:parent-style-name="內文" style:family="paragraph">
      <style:paragraph-properties style:snap-to-layout-grid="false" fo:line-height="125%"/>
      <style:text-properties style:font-name="標楷體" style:font-name-asian="標楷體" fo:font-size="13pt" style:font-size-asian="13pt" style:font-size-complex="13pt"/>
    </style:style>
    <style:style style:name="P564" style:parent-style-name="內文" style:family="paragraph">
      <style:paragraph-properties style:snap-to-layout-grid="false" fo:text-align="center" fo:line-height="125%"/>
      <style:text-properties style:font-name="標楷體" style:font-name-asian="標楷體" fo:font-weight="bold" style:font-weight-asian="bold" fo:font-size="14pt" style:font-size-asian="14pt" style:font-size-complex="13pt"/>
    </style:style>
    <style:style style:name="P565" style:parent-style-name="內文" style:family="paragraph">
      <style:paragraph-properties fo:widows="2" fo:orphans="2" fo:break-before="page"/>
      <style:text-properties style:font-name="標楷體" style:font-name-asian="標楷體" fo:font-size="14pt" style:font-size-asian="14pt"/>
    </style:style>
    <style:style style:name="P566" style:parent-style-name="內文" style:family="paragraph">
      <style:text-properties style:font-name="標楷體" style:font-name-asian="標楷體" fo:font-size="14pt" style:font-size-asian="14pt"/>
    </style:style>
    <style:style style:name="P567" style:parent-style-name="內文" style:family="paragraph">
      <style:paragraph-properties style:snap-to-layout-grid="false" fo:line-height="125%"/>
      <style:text-properties style:font-name="標楷體" style:font-name-asian="標楷體" fo:font-size="14pt" style:font-size-asian="14pt" style:font-size-complex="13pt"/>
    </style:style>
    <style:style style:name="P568" style:parent-style-name="內文" style:family="paragraph">
      <style:paragraph-properties style:snap-to-layout-grid="false" fo:line-height="125%"/>
      <style:text-properties style:font-name="標楷體" style:font-name-asian="標楷體" fo:font-size="14pt" style:font-size-asian="14pt" style:font-size-complex="13pt"/>
    </style:style>
    <style:style style:name="P569" style:parent-style-name="內文" style:family="paragraph">
      <style:paragraph-properties style:snap-to-layout-grid="false" fo:line-height="125%"/>
      <style:text-properties style:font-name="標楷體" style:font-name-asian="標楷體" fo:font-size="14pt" style:font-size-asian="14pt" style:font-size-complex="13pt"/>
    </style:style>
    <style:style style:name="P570" style:parent-style-name="內文" style:family="paragraph">
      <style:paragraph-properties style:snap-to-layout-grid="false" fo:line-height="125%"/>
      <style:text-properties style:font-name="標楷體" style:font-name-asian="標楷體" fo:font-size="14pt" style:font-size-asian="14pt" style:font-size-complex="13pt"/>
    </style:style>
    <style:style style:name="P571" style:parent-style-name="內文" style:family="paragraph">
      <style:paragraph-properties fo:widows="2" fo:orphans="2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10">新北市立溪崑國民中學106學年度第</text:span><text:span text:style-name="T11">二</text:span><text:span text:style-name="T12">學期第</text:span><text:span text:style-name="T13">三</text:span><text:span text:style-name="T14">次定期評量</text:span><text:span text:style-name="T15">國文</text:span><text:span text:style-name="T16">科</text:span><text:span text:style-name="T17"><text:s/></text:span><text:span text:style-name="T18">試</text:span><text:span text:style-name="T19">題卷</text:span></text:p>
      <text:p text:style-name="P20"><text:span text:style-name="T21">七</text:span><text:span text:style-name="T22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23">年級</text:span><text:span text:style-name="T24">　　　</text:span><text:span text:style-name="T25">班 座號</text:span><text:span text:style-name="T26">　　　</text:span><text:span text:style-name="T27"><text:s/>姓名</text:span><text:span text:style-name="T28">　　　　　　　　</text:span><text:span text:style-name="T29"><text:s/></text:span></text:p>
      <text:p text:style-name="P30">選擇題共有40題，每一題2.5分，滿分100分。請看清題號，仔細作答。</text:p>
      <text:p text:style-name="P31"><text:span text:style-name="T32">( <text:s/>)1.下列選項，何者用字，完全</text:span><text:span text:style-name="T33">正確</text:span><text:span text:style-name="T34">？</text:span></text:p>
      <text:p text:style-name="P35">（Ａ） 目光如拒、商業鉅子　 <text:s text:c="5"/>（Ｂ） 五彩繽紛、男女嬪相　<text:s/></text:p>
      <text:p text:style-name="P36">（Ｃ） 皮膚紅腫、摩肩接踵　 <text:s text:c="5"/>（Ｄ） 不逕而走、山谷幽徑。</text:p>
      <text:p text:style-name="P37"><text:span text:style-name="T38">( <text:s/>)</text:span><text:span text:style-name="T39">2.下列選項「 」中的字，何組讀音兩兩</text:span><text:span text:style-name="T40">相同</text:span><text:span text:style-name="T41">？　</text:span></text:p>
      <text:p text:style-name="P42">（Ａ） 面臨「抉」擇／生死「訣」別　（Ｂ） 藻荇交「橫」／蠻「橫」不講理　</text:p>
      <text:p text:style-name="P43">（Ｃ） 「解」衣欲睡／押「解」人犯　（Ｄ） 害「臊」／稍安勿「躁」</text:p>
      <text:p text:style-name="P44"><text:span text:style-name="T45">( <text:s/>)</text:span><text:span text:style-name="T46">3.下列「　」中的注音寫成國字後，何者兩兩</text:span><text:span text:style-name="T47">相同</text:span><text:span text:style-name="T48">？</text:span></text:p>
      <text:p text:style-name="P49">（Ａ）讀書祕「ㄐㄩㄝˊ」／猶豫不「ㄐㄩㄝˊ」 （Ｂ） 口乾舌「ㄗㄠˋ」／心情浮「ㄗㄠˋ」</text:p>
      <text:p text:style-name="P50">（Ｃ）針「ㄈㄥ」相對／「ㄈㄥ」火連天 （Ｄ） 河「ㄅㄧㄣ」公園／「ㄅㄧㄣ」海公路。</text:p>
      <text:p text:style-name="P51">( <text:s/>)4.一「頭」牛、兩「張」照片、三「枝」虱目魚、 一「副」對聯、兩「帖」鉅著、 <text:s/>六「幅」油畫、</text:p>
      <text:p text:style-name="P52">七「枚」銀幣、八「首」駿馬，以上使用的量詞，正確的有幾項？</text:p>
      <text:p text:style-name="P53">（Ａ）四項 <text:s/>　（Ｂ）五項　 <text:s/>（Ｃ） 六項　 <text:s/>（Ｄ）七項。</text:p>
      <text:p text:style-name="P54"><text:span text:style-name="T55">( <text:s/>)</text:span><text:span text:style-name="T56">5.「</text:span><text:span text:style-name="T57">元豐</text:span><text:span text:style-name="T58">六年十月十二日夜，解衣欲睡。……。」以上文句內容，下列何者說明正確？　</text:span></text:p>
      <text:p text:style-name="P59">（Ａ）當時已接近月圓的日子　 <text:s text:c="3"/>（Ｂ）時間是在正午時分　<text:s/></text:p>
      <text:p text:style-name="P60">（Ｃ） 作者的心情忐忑不安 <text:s text:c="4"/>　（Ｄ）所描寫的季節和「吹面不寒楊柳風」相同。</text:p>
      <text:p text:style-name="P61"><text:span text:style-name="T62">( <text:s/>)</text:span><text:span text:style-name="T63">6.下列何者與「蓋竹柏影也」的「蓋」字意思</text:span><text:span text:style-name="T64">相同</text:span><text:span text:style-name="T65">？　</text:span></text:p>
      <text:p text:style-name="P66">（Ａ）「蓋」世英雄　 <text:s text:c="12"/>（Ｂ）「蓋」棺論定　</text:p>
      <text:p text:style-name="P67">（Ｃ） 你少亂「蓋」了　 <text:s text:c="8"/>（Ｄ）「蓋」一癩蝦蟆也。</text:p>
      <text:p text:style-name="P68"><text:span text:style-name="T69">( <text:s/>)</text:span><text:span text:style-name="T70">7.下列哪一個句子所描述的季節跟</text:span><text:span text:style-name="T71">記承天夜遊</text:span><text:span text:style-name="T72">一文中「十月十二日夜」的季節</text:span><text:span text:style-name="T73">相同</text:span><text:span text:style-name="T74">？</text:span></text:p>
      <text:p text:style-name="P75"><text:span text:style-name="T76">（Ａ）<text:s/></text:span><text:span text:style-name="T77">終南</text:span><text:span text:style-name="T78">陰嶺秀，積雪浮雲端　 （Ｂ） 日暮東風怨啼鳥，落花猶似</text:span><text:span text:style-name="T79">墜</text:span><text:span text:style-name="T80">樓人</text:span></text:p>
      <text:p text:style-name="P81">（Ｃ） 萬頃白波迷宿鷺，一林黃葉送殘蟬　（Ｄ） 薔薇花盡薰風起，綠葉空隨滿架藤。</text:p>
      <text:p text:style-name="P82"><text:span text:style-name="T83">( <text:s/>)</text:span><text:span text:style-name="T84">8.關於</text:span><text:span text:style-name="T85">蘇軾</text:span><text:span text:style-name="T86">其人其事，下列敘述何者</text:span><text:span text:style-name="T87">有誤</text:span><text:span text:style-name="T88">？　</text:span></text:p>
      <text:p text:style-name="P89"><text:span text:style-name="T90">（Ａ）字</text:span><text:span text:style-name="T91">子瞻</text:span><text:span text:style-name="T92">，號</text:span><text:span text:style-name="T93">東坡居士</text:span><text:span text:style-name="T94">　（Ｂ）為</text:span><text:span text:style-name="T95">唐宋</text:span><text:span text:style-name="T96">古文八大家之一　</text:span></text:p>
      <text:p text:style-name="P97"><text:span text:style-name="T98">（Ｃ）</text:span><text:span text:style-name="T99">蘇軾</text:span><text:span text:style-name="T100">與</text:span><text:span text:style-name="T101">蘇洵</text:span><text:span text:style-name="T102">、</text:span><text:span text:style-name="T103">蘇轍</text:span><text:span text:style-name="T104">兄弟三人並稱「三蘇」 （Ｄ）詩、</text:span><text:span text:style-name="T105">散</text:span><text:span text:style-name="T106">文、詞、書</text:span><text:span text:style-name="T107">、</text:span><text:span text:style-name="T108">畫均有成就。</text:span></text:p>
      <text:p text:style-name="P109"><text:span text:style-name="T110">( <text:s/>)</text:span><text:span text:style-name="T111">9.「何夜無月？何處無竹柏？但少閑人如吾兩人耳</text:span><text:span text:style-name="T112">！</text:span><text:span text:style-name="T113">」的心態與下列說法何者</text:span><text:span text:style-name="T114">最不相近</text:span><text:span text:style-name="T115">？<text:s/></text:span></text:p>
      <text:p text:style-name="P116">（Ａ）萬物靜觀皆自得　（Ｂ）因無所事事才會有空發現　</text:p>
      <text:p text:style-name="P117">（Ｃ）生活中不是缺少美，而是缺少發現的眼睛　</text:p>
      <text:p text:style-name="P118">（Ｄ）忙就是心靈死亡，過於忙碌，心靈的感受就會停止。</text:p>
      <text:p text:style-name="P119"><text:span text:style-name="T120">( <text:s/>)</text:span><text:span text:style-name="T121">10.</text:span><text:span text:style-name="T122">楊逵</text:span><text:span text:style-name="T123">說：「我仍然在寫，只是，我是以鋤頭在大地上寫詩而已。」這段話的涵義與下列何者最</text:span><text:span text:style-name="T124">接近</text:span><text:span text:style-name="T125">？</text:span></text:p>
      <text:p text:style-name="P126">（Ａ） 詩才是表現文學創作的最好方式 　（Ｂ）充實過生活也是一種創作　</text:p>
      <text:p text:style-name="P127">（Ｃ） 因文思枯竭只好棄文從農　 <text:s/>（Ｄ） 勤於農耕以增加寫作素材。</text:p>
      <text:p text:style-name="P128">( <text:s/>)11.所謂「生活即創作」，下列何者最能與此相呼應？</text:p>
      <text:p text:style-name="P129">（Ａ） 世事洞明皆學問，人情練達即文章　（Ｂ）勸君莫惜金縷衣，勸君惜取少年時　</text:p>
      <text:p text:style-name="P130">（Ｃ） 古來聖賢皆寂寞，唯有飲者留其名　（Ｄ） 君能洗盡世間念，何處樓臺無月明。</text:p>
      <text:p text:style-name="P131"><text:span text:style-name="T132">( <text:s/>)</text:span><text:span text:style-name="T133">12.下列各選項「　」中的連接詞，何者運用</text:span><text:span text:style-name="T134">「錯誤」</text:span><text:span text:style-name="T135">？　</text:span></text:p>
      <text:p text:style-name="P136">（Ａ）「就連」螞蟻也尚且偷生，更「遑論」身為萬物之靈的人呢?　</text:p>
      <text:p text:style-name="P137"><text:span text:style-name="T138">（Ｂ）</text:span><text:span text:style-name="T139">靜香</text:span><text:span text:style-name="T140">「不但」學業優異，「況且」待人親切，十分受歡迎　</text:span></text:p>
      <text:p text:style-name="P141">（Ｃ）「與其」抱怨功課太多，「不如」善用時間完成　</text:p>
      <text:p text:style-name="P142">（Ｄ） 在大地上寫詩，「不僅」是體力的勞動，「也是」性靈的淬鍊。</text:p>
      <text:soft-page-break/>
      <text:p text:style-name="P143"><text:span text:style-name="T144">( <text:s/>)</text:span><text:span text:style-name="T145">13.</text:span><text:span text:style-name="T146">陳幸蕙</text:span><text:span text:style-name="T147">在大地上寫詩</text:span><text:span text:style-name="T148">一文中說到：</text:span><text:span text:style-name="T149">「當歲月流逝，我們會把生活，創作成一部精整富麗的鉅著？一卷清新自然的小品？還是一齣荒謬的鬧劇？」 這句話具有何種涵義？</text:span></text:p>
      <text:p text:style-name="P150">（Ａ）生命的困境，造就出不一樣的人生　（Ｂ）人生的智慧，多在困境中練就而來　</text:p>
      <text:p text:style-name="P151">（Ｃ）態度會決定自己的生命歷程與結局　（Ｄ）時光稍縱即逝，要把握機會出頭天。</text:p>
      <text:p text:style-name="P152"><text:span text:style-name="T153">( <text:s/>)</text:span><text:span text:style-name="T154">14.在</text:span><text:span text:style-name="T155">晏子使楚</text:span><text:span text:style-name="T156">一文裡，面對</text:span><text:span text:style-name="T157">楚王</text:span><text:span text:style-name="T158">的刁難，</text:span><text:span text:style-name="T159">晏子</text:span><text:span text:style-name="T160">刻意自貶身價來回應。下列何種應對之道可以用來說明之？</text:span></text:p>
      <text:p text:style-name="P161">（Ａ）時光易逝，及時行樂　 <text:s text:c="5"/>（Ｂ）忍辱負重，顧全大局　</text:p>
      <text:p text:style-name="P162">（Ｃ）以子之矛，攻子之盾　 <text:s text:c="5"/>（Ｄ）卑躬屈膝，逢迎巴結。</text:p>
      <text:p text:style-name="P163"><text:span text:style-name="T164">( <text:s/>)</text:span><text:span text:style-name="T165">15.下列「使」字詞性，何者與其他三者</text:span><text:span text:style-name="T166">不同</text:span><text:span text:style-name="T167">？　</text:span></text:p>
      <text:p text:style-name="P168"><text:span text:style-name="T169">（Ａ）不賢者使「使」不肖主 <text:s text:c="3"/>（Ｂ）<text:s/></text:span><text:span text:style-name="T170">晏子</text:span><text:span text:style-name="T171">「使」</text:span><text:span text:style-name="T172">楚</text:span><text:span text:style-name="T173">　　</text:span></text:p>
      <text:p text:style-name="P174">（Ｃ）其賢者「使」使賢主　 <text:s text:c="4"/>（Ｄ） 使子為「使」。</text:p>
      <text:p text:style-name="P175"><text:span text:style-name="T176">( <text:s/>)</text:span><text:span text:style-name="T177">16.「</text:span><text:span text:style-name="T178">齊</text:span><text:span text:style-name="T179">命使，各有所主。其賢者使使賢主，不賢者使使不肖主。</text:span><text:span text:style-name="T180">嬰</text:span><text:span text:style-name="T181">最不肖，故宜使</text:span><text:span text:style-name="T182">楚</text:span><text:span text:style-name="T183">矣。」此段話的真正涵義為何？</text:span></text:p>
      <text:p text:style-name="P184"><text:span text:style-name="T185">（Ａ）向</text:span><text:span text:style-name="T186">楚國</text:span><text:span text:style-name="T187">示弱維護兩國交好</text:span><text:span text:style-name="T188"><text:tab/>（Ｂ）向</text:span><text:span text:style-name="T189">楚王</text:span><text:span text:style-name="T190">承認</text:span><text:span text:style-name="T191">齊國</text:span><text:span text:style-name="T192">沒有人才　</text:span></text:p>
      <text:p text:style-name="P193"><text:span text:style-name="T194">（Ｃ）以自我貶抑反諷</text:span><text:span text:style-name="T195">楚王</text:span><text:span text:style-name="T196">不賢　（Ｄ）自謙無能，滿足</text:span><text:span text:style-name="T197">楚王</text:span><text:span text:style-name="T198">虛榮心。</text:span></text:p>
      <text:p text:style-name="P199"><text:span text:style-name="T200">( <text:s/>)</text:span><text:span text:style-name="T201">17.下列關於</text:span><text:span text:style-name="T202">晏子使楚</text:span><text:span text:style-name="T203">一文的敘述，何者</text:span><text:span text:style-name="T204">正確</text:span><text:span text:style-name="T205">？　</text:span></text:p>
      <text:p text:style-name="P206"><text:span text:style-name="T207">（Ａ）</text:span><text:span text:style-name="T208">楚</text:span><text:span text:style-name="T209">人為小門於大門之側而延</text:span><text:span text:style-name="T210">晏子</text:span><text:span text:style-name="T211">，是為譏笑其身材矮小<text:s/></text:span></text:p>
      <text:p text:style-name="P212"><text:span text:style-name="T213">（Ｂ）本文記敘</text:span><text:span text:style-name="T214">晏子</text:span><text:span text:style-name="T215">與</text:span><text:span text:style-name="T216">楚王</text:span><text:span text:style-name="T217">鬥智的經過，最後</text:span><text:span text:style-name="T218">晏子</text:span><text:span text:style-name="T219">自取其辱　</text:span></text:p>
      <text:p text:style-name="P220"><text:span text:style-name="T221">（Ｃ）「</text:span><text:span text:style-name="T222">嬰</text:span><text:span text:style-name="T223">最不肖，故宜使</text:span><text:span text:style-name="T224">楚</text:span><text:span text:style-name="T225">」表達出</text:span><text:span text:style-name="T226">晏嬰</text:span><text:span text:style-name="T227">自暴自棄的一面　</text:span></text:p>
      <text:p text:style-name="P228">（Ｄ）本文記事繁瑣，善用對話，人物刻畫栩栩如生。</text:p>
      <text:p text:style-name="P229"><text:span text:style-name="T230">( <text:s/>)</text:span><text:span text:style-name="T231">18.下列</text:span><text:span text:style-name="T232">詞語涵義</text:span><text:span text:style-name="T233">，何者</text:span><text:span text:style-name="T234">有</text:span><text:span text:style-name="T235">錯誤</text:span><text:span text:style-name="T236">?　</text:span></text:p>
      <text:p text:style-name="P237"><text:span text:style-name="T238">（Ａ）</text:span><text:span text:style-name="T239">水中「藻荇交</text:span><text:span text:style-name="T240">橫</text:span><text:span text:style-name="T241">」</text:span><text:span text:style-name="T242">：比喻竹柏之影</text:span><text:span text:style-name="T243">縱</text:span><text:span text:style-name="T244">橫交錯。</text:span><text:span text:style-name="T245"><text:s text:c="3"/></text:span><text:span text:style-name="T246">（Ｂ）</text:span><text:span text:style-name="T247">「饒富」啟示：非常具有。</text:span></text:p>
      <text:p text:style-name="P248"><text:span text:style-name="T249">（Ｃ）</text:span><text:span text:style-name="T250">嬰</text:span><text:span text:style-name="T251">最「不肖」：不夠逼真傳神。</text:span><text:span text:style-name="T252"><text:s text:c="15"/></text:span><text:span text:style-name="T253">（Ｄ）</text:span><text:span text:style-name="T254">「顧影自憐」：孤獨失意的樣子。</text:span></text:p>
      <text:p text:style-name="P255"><text:span text:style-name="T256">( <text:s/>)</text:span><text:span text:style-name="T257">19.請依據</text:span><text:span text:style-name="T258">藍色串珠項鍊</text:span><text:span text:style-name="T259">一文情節的描述，判讀文句中人物當時的心情，何者</text:span><text:span text:style-name="T260">正確</text:span><text:span text:style-name="T261">?　</text:span></text:p>
      <text:p text:style-name="P262">（Ａ）「小女孩站在店門口，小臉貼近櫥窗玻璃，眼睛睜得大大的，很認真的仔細觀察櫥窗裡展示的商品，好像在找非常特別的東西。」→孤獨落寞</text:p>
      <text:p text:style-name="P263"><text:span text:style-name="T264">（Ｂ）「年輕的小姐說：『但是</text:span><text:span text:style-name="T265">琴</text:span><text:span text:style-name="T266">沒有這麼多錢啊，她怎麼可能買得起項鍊呢？』」→誠實無欺</text:span></text:p>
      <text:p text:style-name="P267"><text:span text:style-name="T268">（Ｃ）「</text:span><text:span text:style-name="T269">彼得</text:span><text:span text:style-name="T270">．</text:span><text:span text:style-name="T271">理查茲</text:span><text:span text:style-name="T272">因為過度悲傷而一直活在孤獨中。店裡顧客上門時，他會禮貌的招呼他們，等到打烊後，他的世界就只剩下孤單的空洞了。」→內心塵封已久的情愫被燃起</text:span></text:p>
      <text:p text:style-name="P273">（Ｄ）「小女孩金黃的頭髮，像小麥一樣；藍藍的眼睛，像大海一樣。以前，彼得愛過一名女子，她也有金黃的頭髮和藍藍的眼睛。」→慎重其事。</text:p>
      <text:p text:style-name="P274"><text:span text:style-name="T275">( <text:s/>)</text:span><text:span text:style-name="T276">20.筆記可以看出同學們正認真的程度，期末考前同學們互相交換筆記研究。但其中有人的筆記有誤，請問是誰的筆記</text:span><text:span text:style-name="T277">寫錯了</text:span><text:span text:style-name="T278">?</text:span></text:p>
      <text:p text:style-name="P279"><text:span text:style-name="T280">（Ａ）</text:span><text:span text:style-name="T281">小天</text:span><text:span text:style-name="T282">：「在</text:span><text:span text:style-name="T283">藍色串珠項鍊</text:span><text:span text:style-name="T284">一文中，作者巧妙運用對話來表現人物的個性」<text:s/></text:span></text:p>
      <text:p text:style-name="P285"><text:span text:style-name="T286">（Ｂ）</text:span><text:span text:style-name="T287">品堯</text:span><text:span text:style-name="T288">：「</text:span><text:span text:style-name="T289">晏子使楚</text:span><text:span text:style-name="T290">一文中，晏子用以其人之道，還治其人之身的方法，反擊</text:span><text:span text:style-name="T291">楚國</text:span><text:span text:style-name="T292">君臣」<text:s/></text:span></text:p>
      <text:p text:style-name="P293"><text:span text:style-name="T294">（Ｃ）</text:span><text:span text:style-name="T295">阿翔</text:span><text:span text:style-name="T296">：「在大地上寫詩一文揭示：要培養認真生活，忠於自我的態度，才能活出真正的生命價值」</text:span></text:p>
      <text:p text:style-name="P297"><text:span text:style-name="T298">（Ｄ）</text:span><text:span text:style-name="T299">宜婷</text:span><text:span text:style-name="T300">：「</text:span><text:span text:style-name="T301">蘇軾</text:span><text:span text:style-name="T302">的記承天夜遊以賢字點出文章旨趣」</text:span></text:p>
      <text:p text:style-name="P303">( <text:s/>)21.寫作時應力求文句簡明暢達，切勿拖泥帶水。下列四位同學的日記，何者最能符合這個要求?</text:p>
      <text:p text:style-name="P304"><text:span text:style-name="T305">（Ａ）</text:span><text:span text:style-name="T306">陳筱東</text:span><text:span text:style-name="T307">最新發行的專輯，將在各大便利商店進行一個預售的動作，我和姊姊都非常期待。</text:span></text:p>
      <text:p text:style-name="P308"><text:span text:style-name="T309">（Ｂ）據新聞報導中說明，</text:span><text:span text:style-name="T310">魏應充</text:span><text:span text:style-name="T311">入獄之後，每天都做一次佛經的閱讀，其他起居作息，皆比照一般受服刑人。</text:span></text:p>
      <text:p text:style-name="P312"><text:span text:style-name="T313">（Ｃ）這個強烈颱風，目前現在已經造成</text:span><text:span text:style-name="T314">台南</text:span><text:span text:style-name="T315">地區街道嚴重積水，農田亦也是滿目瘡痍的狀況。</text:span></text:p>
      <text:p text:style-name="P316">（Ｄ）在規劃暑假的環島旅遊之餘，我也不曾疏忽期末考試的準備，畢竟這次考試成績，攸關明年的大學入學申請作業。</text:p>
      <text:soft-page-break/>
      <text:p text:style-name="P317"><text:span text:style-name="T318">( <text:s/>)</text:span><text:span text:style-name="T319">22.如果要蒐集有關</text:span><text:span text:style-name="T320">蘇東坡</text:span><text:span text:style-name="T321">的資料，你可以參考下列哪些書籍（甲）</text:span><text:span text:style-name="T322">唐詩三百首</text:span><text:span text:style-name="T323">（乙）</text:span><text:span text:style-name="T324">宋史</text:span><text:span text:style-name="T325">（丙）</text:span><text:span text:style-name="T326">史記</text:span><text:span text:style-name="T327"><text:s/>（丁）</text:span><text:span text:style-name="T328">中國文學史</text:span><text:span text:style-name="T329">（戊）</text:span><text:span text:style-name="T330">元曲選</text:span><text:span text:style-name="T331">　（己）</text:span><text:span text:style-name="T332">東坡志林</text:span><text:span text:style-name="T333"><text:s/>（庚）</text:span><text:span text:style-name="T334">中國小說史</text:span><text:span text:style-name="T335">（辛）</text:span><text:span text:style-name="T336">宋詞三百首</text:span><text:span text:style-name="T337">（壬）</text:span><text:span text:style-name="T338">唐宋八大家文選</text:span><text:span text:style-name="T339"><text:s/></text:span></text:p>
      <text:p text:style-name="P340">（Ａ）甲、丁、己、辛、庚　　 <text:s/>（Ｂ）乙、丁、己、辛、壬　</text:p>
      <text:p text:style-name="P341">（Ｃ）乙、丙、丁、辛、壬　　 <text:s/>（Ｄ）乙、丁、戊、辛、壬</text:p>
      <text:p text:style-name="P342"><text:span text:style-name="T343">( <text:s/>)</text:span><text:span text:style-name="T344">23.請推敲下列各題文意，何句用詞最</text:span><text:span text:style-name="T345">不通順</text:span><text:span text:style-name="T346">?</text:span></text:p>
      <text:p text:style-name="P347">（Ａ）他那驚世駭俗的言論，使得舉座譁然。</text:p>
      <text:p text:style-name="P348">（Ｂ）這件投資案必須審慎考慮，冒然決定有時會帶來很大的風險。</text:p>
      <text:p text:style-name="P349">（Ｃ）弊案一再地被揭發，他只好黯然下臺。</text:p>
      <text:p text:style-name="P350"><text:span text:style-name="T351">（Ｄ）</text:span><text:span text:style-name="T352">明華</text:span><text:span text:style-name="T353">邀我們週末一起到他家烤肉，我們斷然接受。</text:span></text:p>
      <text:p text:style-name="P354"><text:span text:style-name="T355">( <text:s/>)</text:span><text:span text:style-name="T356">24下列為</text:span><text:span text:style-name="T357">記承天夜遊</text:span><text:span text:style-name="T358">文章中的文句：「</text:span><text:span text:style-name="T359">元豐</text:span><text:span text:style-name="T360">六年十月十二日夜，解衣欲睡，＿＿＿。＿＿＿＿，＿＿＿＿＿＿，＿＿＿，＿＿＿。」缺空處可填文句有（甲）念無與樂者（乙）尋</text:span><text:span text:style-name="T361">張懷民</text:span><text:span text:style-name="T362">。（丙）相與步於中庭（丁）月色入戶，欣然起行（戊）遂至</text:span><text:span text:style-name="T363">承天寺</text:span><text:span text:style-name="T364">（己）</text:span><text:span text:style-name="T365">懷民</text:span><text:span text:style-name="T366">亦未寢。依照正確順序應填入為何？</text:span></text:p>
      <text:p text:style-name="P367">（Ａ）丁甲戊乙己丙　 <text:s text:c="5"/>（Ｂ）乙甲己戊丁丙　</text:p>
      <text:p text:style-name="P368">（Ｃ）丁甲己乙戊丙　 <text:s text:c="5"/>（Ｄ）丁甲己戊乙丙。</text:p>
      <text:p text:style-name="P369"><text:span text:style-name="T370">( <text:s/>)</text:span><text:span text:style-name="T371">25.下列人物配對，何者</text:span><text:span text:style-name="T372">錯誤</text:span><text:span text:style-name="T373">？</text:span></text:p>
      <text:p text:style-name="P374"><text:span text:style-name="T375">（Ａ）德配天地，</text:span><text:span text:style-name="T376">泗水</text:span><text:span text:style-name="T377">文章昭日月；道貫古今，杏壇禮樂冠華夷／</text:span><text:span text:style-name="T378">孔子</text:span><text:span text:style-name="T379">　</text:span></text:p>
      <text:p text:style-name="P380"><text:span text:style-name="T381">（Ｂ）</text:span><text:span text:style-name="T382">黃河</text:span><text:span text:style-name="T383">遠唱</text:span><text:span text:style-name="T384">涼州詞</text:span><text:span text:style-name="T385">，鸛雀更思</text:span><text:span text:style-name="T386">并州</text:span><text:span text:style-name="T387">儒／</text:span><text:span text:style-name="T388">王之渙</text:span><text:span text:style-name="T389"><text:s/></text:span></text:p>
      <text:p text:style-name="P390"><text:span text:style-name="T391">（Ｃ）昔為</text:span><text:span text:style-name="T392">蜀漢</text:span><text:span text:style-name="T393">忠良將，今作人間福祿神／</text:span><text:span text:style-name="T394">岳飛</text:span><text:span text:style-name="T395">　</text:span></text:p>
      <text:p text:style-name="P396"><text:span text:style-name="T397">（Ｄ）</text:span><text:span text:style-name="T398">力士</text:span><text:span text:style-name="T399">脫靴、貴妃捧硯、</text:span><text:span text:style-name="T400">賀知章</text:span><text:span text:style-name="T401">嘆「謫仙」／</text:span><text:span text:style-name="T402">李白</text:span><text:span text:style-name="T403">。</text:span></text:p>
      <text:p text:style-name="P404"><text:span text:style-name="T405">( <text:s/>)</text:span><text:span text:style-name="T406">26.老師請四位同學用成語造句，請問哪一位造的句子</text:span><text:span text:style-name="T407">不正確</text:span><text:span text:style-name="T408">？</text:span></text:p>
      <text:p text:style-name="P409"><text:span text:style-name="T410">（Ａ）</text:span><text:span text:style-name="T411">翊安</text:span><text:span text:style-name="T412">：他表面上熱心助人，事實上他只是「沽名釣譽」之徒　</text:span></text:p>
      <text:p text:style-name="P413"><text:span text:style-name="T414">（Ｂ）</text:span><text:span text:style-name="T415">翔明</text:span><text:span text:style-name="T416">：這次段考，她「有口皆碑」努力讀書　</text:span></text:p>
      <text:p text:style-name="P417"><text:span text:style-name="T418">（Ｃ）</text:span><text:span text:style-name="T419">天霖</text:span><text:span text:style-name="T420">：常聽「靡靡之音」，會讓人放縱　</text:span></text:p>
      <text:p text:style-name="P421"><text:span text:style-name="T422">（Ｄ）</text:span><text:span text:style-name="T423">赫誠</text:span><text:span text:style-name="T424">：他雖然沒有明說，但我已經聽出話中的「弦外之音」。</text:span></text:p>
      <text:p text:style-name="P425"><text:span text:style-name="T426">( <text:s/>)</text:span><text:span text:style-name="T427">27.下列各成語「 」中的字，何者讀音</text:span><text:span text:style-name="T428">有誤</text:span><text:span text:style-name="T429">？　</text:span></text:p>
      <text:p text:style-name="P430">（Ａ）紛至「沓」來：ㄇㄧˇ　（Ｂ）宵衣「旰」食：ㄍㄢˋ　</text:p>
      <text:p text:style-name="P431">（Ｃ）作繭自「縛」：ㄈㄨˊ 　（Ｄ）響「遏」行雲：ㄜˋ。</text:p>
      <text:p text:style-name="P432"><text:span text:style-name="T433">( <text:s/>)28.</text:span><text:span text:style-name="T434">下列「</text:span><text:span text:style-name="T435"><text:s/></text:span><text:span text:style-name="T436">」中的成語，何者經後面的詞語替換後意思</text:span><text:span text:style-name="T437">沒有改變</text:span><text:span text:style-name="T438">？</text:span></text:p>
      <text:p text:style-name="P439">（Ａ）他的工作「平步青雲」，不斷晉升職位。—人浮於事　</text:p>
      <text:p text:style-name="P440"><text:span text:style-name="T441">（Ｂ）一連串的壞事「紛至沓來」，</text:span><text:span text:style-name="T442">令</text:span><text:span text:style-name="T443">人難以接受。—接踵而至　</text:span></text:p>
      <text:p text:style-name="P444">（Ｃ）上司這一番話，別有「弦外之音」。—靡靡之音　</text:p>
      <text:p text:style-name="P445">（Ｄ）他的為人「光風霽月」令人景仰。－沽名釣譽。</text:p>
      <text:p text:style-name="P446">( <text:s/>)29.「琴瑟合鳴/李待桃僵/展露頭角/冰山一角/道貌暗然/防微杜漸/鳳毛鱗角/渾渾噩噩/珠聯壁合」。</text:p>
      <text:p text:style-name="P447"><text:span text:style-name="T448">請問以上成語，共有幾個</text:span><text:span text:style-name="T449">錯字</text:span><text:span text:style-name="T450">？　</text:span></text:p>
      <text:p text:style-name="P451"><text:span text:style-name="T452">（Ａ）</text:span><text:span text:style-name="T453">四</text:span><text:span text:style-name="T454">個　（Ｂ）</text:span><text:span text:style-name="T455">五</text:span><text:span text:style-name="T456">個　（Ｃ）</text:span><text:span text:style-name="T457">六</text:span><text:span text:style-name="T458">個　（Ｄ）</text:span><text:span text:style-name="T459">七</text:span><text:span text:style-name="T460">個。</text:span></text:p>
      <text:p text:style-name="P461"><text:span text:style-name="T462">( <text:s/>)</text:span><text:span text:style-name="T463">30.下列各組成語的關係，何者與其他三者</text:span><text:span text:style-name="T464">不同</text:span><text:span text:style-name="T465">？</text:span></text:p>
      <text:p text:style-name="P466">（Ａ）「宵衣旰食」/「夙夜憂勤」　（Ｂ）「虎尾春冰」/「積薪厝火」　</text:p>
      <text:p text:style-name="P467">（Ｃ）「沽名釣譽」/「實至名歸」　（Ｄ）「平步青雲」/「扶搖直上」。</text:p>
      <text:p text:style-name="P468"><text:span text:style-name="T469">( <text:s/>)</text:span><text:span text:style-name="T470">31「倘若有人毀謗我們，汙辱我們，不妨把它看做頭頂上的一片烏雲；烏雲散去，又是光天化日的世界了。」這段話的涵義與下列何者</text:span><text:span text:style-name="T471">相近</text:span><text:span text:style-name="T472">？　</text:span></text:p>
      <text:p text:style-name="P473">(Ａ)欲窮千里目，更上一層樓 <text:s/>　(Ｂ) 天下本無事，庸人自擾之</text:p>
      <text:p text:style-name="P474">(Ｃ)以其人之道，還治其人之身　(Ｄ) 黑夜過去，黎明就會來臨。</text:p>
      <text:p text:style-name="P475"/>
      <text:soft-page-break/>
      <text:p text:style-name="P476"><text:span text:style-name="T477">( <text:s/>)</text:span><text:span text:style-name="T478">32.<text:s/></text:span><text:span text:style-name="T479">舒國治</text:span><text:span text:style-name="T480">在</text:span><text:span text:style-name="T481">流浪的藝術</text:span><text:span text:style-name="T482">文中說到:「流浪，是以變動的空間換取眼界的開闊震盪，以長久的時間換取終至平靜空澹的心境。」請問這段話的涵義為下列何者？　</text:span></text:p>
      <text:p text:style-name="P483">(Ａ) 要趁著年輕多去旅行，否則時間、空間改變後就沒有機會了　</text:p>
      <text:p text:style-name="P484">(Ｂ) 旅行是以移動增廣見識、用時間沉澱心靈俗務的方式　</text:p>
      <text:p text:style-name="P485">(Ｃ)流浪雖非出於自願，卻意外帶來成長　</text:p>
      <text:p text:style-name="P486">(Ｄ) 時間與空間的改變是旅行者無法避免的結果。</text:p>
      <text:p text:style-name="P487"><text:span text:style-name="T488">( <text:s/>)</text:span><text:span text:style-name="T489">33.「某相國之孫，乞米於人，歸途無力自負，覓一市傭代之，嗔</text:span><text:span text:style-name="T490">（責罵）</text:span><text:span text:style-name="T491">其行遲，曰：『吾生相門，不能肩負，固也；汝傭也，胡為亦爾？』對曰：『吾亦某尚書孫也。』此事聞之於</text:span><text:span text:style-name="T492">董蒼水</text:span><text:span text:style-name="T493">。貴人子孫，不可不知。」這則故事所要告誡世人的道理，與下列何者最</text:span><text:span text:style-name="T494">接近</text:span><text:span text:style-name="T495">？　</text:span></text:p>
      <text:p text:style-name="P496">(Ａ)<text:s/>自食其力，不恃祖蔭　　　　　<text:s text:c="2"/>(Ｂ)<text:s/>傳家有道惟存厚</text:p>
      <text:p text:style-name="P497"><text:span text:style-name="T498">(Ｃ)<text:s/></text:span><text:span text:style-name="T499">一粥一飯，當思來處不易</text:span><text:span text:style-name="T500"><text:s text:c="6"/>　(Ｄ)</text:span><text:span text:style-name="T501"><text:s/></text:span><text:span text:style-name="T502">積善之家，必有餘慶</text:span><text:span text:style-name="T503">。</text:span></text:p>
      <text:p text:style-name="P504"><text:span text:style-name="T505">( <text:s/>)</text:span><text:span text:style-name="T506">34.「</text:span><text:span text:style-name="T507">偓佺</text:span><text:span text:style-name="T508">者，</text:span><text:span text:style-name="T509">槐山</text:span><text:span text:style-name="T510">採藥父也。好食松實，形體生毛，長七寸。兩目更方。能飛行，逐走馬。以松子遺</text:span><text:span text:style-name="T511">堯</text:span><text:span text:style-name="T512">，</text:span><text:span text:style-name="T513">堯</text:span><text:span text:style-name="T514">不暇服。松者，簡松也。時受服者，皆三百歲。」（搜神記）本文主要在說明何事蹟？</text:span></text:p>
      <text:p text:style-name="P515">(Ａ)服事堯的過程　(Ｂ)採松子的方法　(Ｃ)採藥的辛勞　(Ｄ)吃松實的神效。</text:p>
      <text:p text:style-name="P516">( <text:s/>)35.有一位真誠的求道者，經過千里跋涉，歷盡千辛萬苦才到達得道高僧的門前，他跪下來請得到高僧收他為徒，說：「我走了好幾天才到，請看在我這麼誠心的份上，收我為徒吧！」高僧笑著說：「下次從山下坐纜車就行，十分鐘就到了。」請問：高僧說這句話的意義為何？</text:p>
      <text:p text:style-name="P517">（Ａ）做事的方法比埋頭苦幹來得重要 <text:s/>（Ｂ）老天爺幫助努力不懈者　</text:p>
      <text:p text:style-name="P518">（Ｃ）對這樣有誠意的弟子感到安慰　 <text:s/>（Ｄ）零碎時間可編織大夢想。</text:p>
      <text:p text:style-name="P519">( <text:s/>)36.「那個山谷的植物，無非都是童年的記憶；這兒有一種香味， □□□□，但總會讓人聯想到睡蓮。」依據文意，□□□□中，（甲）（乙）（丙）（丁）的順序如何排列最恰當？（甲）果然是柚子花，（乙）往濃郁處走，（丙）看到柚子樹，（丁）我斷定是柚子香，</text:p>
      <text:p text:style-name="P520">（Ａ）甲丙乙丁　（Ｂ）丁乙丙甲　（Ｃ）乙甲丙丁　（Ｄ）丙甲丁乙</text:p>
      <text:p text:style-name="P521"><text:span text:style-name="T522">( <text:s/>)</text:span><text:span text:style-name="T523">37.</text:span><text:span text:style-name="T524">法國</text:span><text:span text:style-name="T525">作家</text:span><text:span text:style-name="T526">巴爾札克</text:span><text:span text:style-name="T527">說：「世間的事永遠不是絕對的，其結果完全因人而異。以苦難來說，它對天才而言是一塊墊腳石，對能幹的人是一筆財富，對弱者是一個萬丈深淵。」這段話的意涵與下列何者</text:span><text:span text:style-name="T528">相似</text:span><text:span text:style-name="T529">？</text:span></text:p>
      <text:p text:style-name="P530">（Ａ）成敗禍福，操之在己　（Ｂ）當局者迷，旁觀者清　</text:p>
      <text:p text:style-name="P531">（Ｃ）十年河東，十年河西　（Ｄ）君子自重而後人重之。</text:p>
      <text:p text:style-name="P532"><text:span text:style-name="T533">( <text:s/>)</text:span><text:span text:style-name="T534">38.「目標的堅定是性格中最必要的力量泉源之一，也是成功的利器之一。沒有它，天才也會在矛盾無定的迷徑中徒勞無功。」這段話的主旨與下列何者</text:span><text:span text:style-name="T535">最接近</text:span><text:span text:style-name="T536">？</text:span></text:p>
      <text:p text:style-name="P537">（Ａ）不要怕失敗，失敗是通往成功的階梯 <text:s/>（Ｂ）苦難對於天才是一塊墊腳石　</text:p>
      <text:p text:style-name="P538">（Ｃ）成功是百分之一的天才加上百分之九十九的努力　（Ｄ）君子立恆志，小人恆立志。</text:p>
      <text:p text:style-name="P539"><text:span text:style-name="T540">( <text:s/>)</text:span><text:span text:style-name="T541">39.</text:span><text:span text:style-name="T542">溪崑</text:span><text:span text:style-name="T543">社區的資源回收工作站貼出公告如下：</text:span><text:span text:style-name="T544">週三、週日：停收資源回收物。</text:span></text:p>
      <text:p text:style-name="P545">週一、週五：平面類：1.紙類 2.舊衣類 3.乾淨塑膠袋。</text:p>
      <text:p text:style-name="P546"><text:span text:style-name="T547">週二、週四、週六：立體類：1.乾淨保麗龍 2.一般類(瓶罐、容器、小家電)</text:span></text:p>
      <text:p text:style-name="P548"><text:span text:style-name="T549">根據上述資料，下列分類何者</text:span><text:span text:style-name="T550">正確</text:span><text:span text:style-name="T551">？</text:span></text:p>
      <text:p text:style-name="P552">（Ａ）果汁機：平面類　 <text:s/>（Ｂ）舊襯衫：立體類　</text:p>
      <text:p text:style-name="P553">（Ｃ）舊報紙：平面類　 <text:s/>（Ｄ）漫畫書：立體類</text:p>
      <text:p text:style-name="P554"><text:span text:style-name="T555">( <text:s/>)</text:span><text:span text:style-name="T556">40.</text:span><text:span text:style-name="T557">承39題</text:span><text:span text:style-name="T558">，根據上述資料，下列何者敘述</text:span><text:span text:style-name="T559">正確</text:span><text:span text:style-name="T560">？</text:span></text:p>
      <text:p text:style-name="P561">（Ａ）週一到週日皆可以回收資源回收物　（Ｂ）保麗龍不能夠在星期一進行回收</text:p>
      <text:p text:style-name="P562">（Ｃ）家中舊報紙可以在週休二日時進行回收　（Ｄ）每週二、四、六是塑膠袋和瓶罐的回收日。</text:p>
      <text:p text:style-name="P563"/>
      <text:p text:style-name="P564">【試題結束】</text:p>
      <text:p text:style-name="P565"/>
      <text:soft-page-break/>
      <text:p text:style-name="P566">106-2-3 <text:s/>七年級 <text:s/>國文科－解答</text:p>
      <text:p text:style-name="P567">01、C A D B A <text:s text:c="3"/>06、D A C B B</text:p>
      <text:p text:style-name="P568">11、A B C C D <text:s text:c="3"/>16、C A C B D</text:p>
      <text:p text:style-name="P569">21、D B D A C <text:s text:c="3"/>26、B A B C C</text:p>
      <text:p text:style-name="P570">31、D B A D A <text:s text:c="3"/>36、B A D C B</text:p>
      <text:p text:style-name="P57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1</text:page-number></text:span><text:span text:style-name="T6">頁，共</text:span><text:span text:style-name="T7">4</text:span><text:span text:style-name="T8">頁</text:span><text:span text:style-name="T9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5:57:00Z</meta:creation-date>
    <dc:date>2026-02-04T05:57:00Z</dc:date>
    <meta:template xlink:href="Normal" xlink:type="simple"/>
    <meta:editing-cycles>2</meta:editing-cycles>
    <meta:editing-duration>PT0S</meta:editing-duration>
    <meta:document-statistic meta:page-count="5" meta:paragraph-count="11" meta:word-count="876" meta:character-count="5860" meta:row-count="41" meta:non-whitespace-character-count="4995"/>
  </office:meta>
</office:document-meta>
</file>