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2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  <manifest:file-entry manifest:full-path="media/image3.emf" manifest:media-type="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8" style:parent-style-name="內文" style:family="paragraph">
      <style:paragraph-properties style:snap-to-layout-grid="false" style:line-height-at-least="0.25in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1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style:font-name-complex="Times New Roman" style:font-size-complex="12pt"/>
    </style:style>
    <style:style style:name="P32" style:parent-style-name="內文" style:family="paragraph">
      <style:paragraph-properties style:snap-to-layout-grid="false" fo:margin-left="0.1583in" fo:text-indent="0.5006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P37" style:parent-style-name="清單段落" style:family="paragraph">
      <style:paragraph-properties style:punctuation-wrap="simple" style:text-autospace="none" style:snap-to-layout-grid="false" fo:margin-left="0.75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1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style:font-size-complex="12pt"/>
    </style:style>
    <style:style style:name="P42" style:parent-style-name="內文" style:family="paragraph">
      <style:paragraph-properties style:punctuation-wrap="simple" style:text-autospace="none" style:snap-to-layout-grid="false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style:punctuation-wrap="simple" style:text-autospace="none" style:snap-to-layout-grid="false" fo:text-indent="0.5in"/>
      <style:text-properties style:font-name="標楷體" style:font-name-asian="標楷體" style:font-size-complex="12pt"/>
    </style:style>
    <style:style style:name="P47" style:parent-style-name="內文" style:family="paragraph">
      <style:paragraph-properties style:punctuation-wrap="simple" style:text-autospace="none" style:snap-to-layout-grid="false" fo:text-indent="0.6666in"/>
      <style:text-properties style:font-name="標楷體" style:font-name-asian="標楷體" style:font-size-complex="12pt"/>
    </style:style>
    <style:style style:name="P48" style:parent-style-name="內文" style:family="paragraph">
      <style:paragraph-properties style:punctuation-wrap="simple" style:text-autospace="none" style:snap-to-layout-grid="false" fo:text-indent="0.6666in"/>
      <style:text-properties style:font-name="標楷體" style:font-name-asian="標楷體" style:font-size-complex="12pt"/>
    </style:style>
    <style:style style:name="P49" style:parent-style-name="內文" style:family="paragraph">
      <style:paragraph-properties style:punctuation-wrap="simple" style:text-autospace="none" style:snap-to-layout-grid="false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P55" style:parent-style-name="內文" style:family="paragraph">
      <style:paragraph-properties style:snap-to-layout-grid="false" style:line-height-at-leas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0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 style:font-size-complex="12pt"/>
    </style:style>
    <style:style style:name="P61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 style:font-size-complex="12pt"/>
    </style:style>
    <style:style style:name="P62" style:parent-style-name="內文" style:family="paragraph">
      <style:paragraph-properties style:snap-to-layout-grid="false" style:line-height-at-least="0.25in" fo:text-indent="1.0833in"/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4" style:parent-style-name="內文" style:family="paragraph">
      <style:paragraph-properties style:snap-to-layout-grid="false" style:line-height-at-least="0.25in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8" style:parent-style-name="內文" style:family="paragraph">
      <style:paragraph-properties style:snap-to-layout-grid="false" style:line-height-at-least="0.25in" fo:text-indent="0.5833in"/>
    </style:style>
    <style:style style:name="T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3" style:parent-style-name="內文" style:family="paragraph">
      <style:paragraph-properties fo:margin-left="0.5833in" fo:text-indent="-0.5833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11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style:line-height-at-least="0.25in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0" style:parent-style-name="內文" style:family="paragraph">
      <style:paragraph-properties style:snap-to-layout-grid="false" style:line-height-at-least="0.25in"/>
    </style:style>
    <style:style style:name="T1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29" style:parent-style-name="內文" style:family="paragraph">
      <style:paragraph-properties style:snap-to-layout-grid="false" style:line-height-at-least="0.25in"/>
    </style:style>
    <style:style style:name="T1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P13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7" style:parent-style-name="內文" style:family="paragraph">
      <style:text-properties style:font-name="標楷體" style:font-name-asian="標楷體" style:font-name-complex="Times New Roman" style:font-size-complex="12pt"/>
    </style:style>
    <style:style style:name="P158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159" style:parent-style-name="預設段落字型" style:family="text">
      <style:text-properties style:font-name="標楷體" style:font-name-asian="標楷體" style:font-name-complex="Times New Roman"/>
    </style:style>
    <style:style style:name="T160" style:parent-style-name="預設段落字型" style:family="text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無間距" style:family="paragraph">
      <style:text-properties style:font-name="標楷體" style:font-name-asian="標楷體"/>
    </style:style>
    <style:style style:name="P165" style:parent-style-name="無間距" style:family="paragraph">
      <style:text-properties style:font-name="標楷體" style:font-name-asian="標楷體"/>
    </style:style>
    <style:style style:name="P166" style:parent-style-name="內文" style:family="paragraph">
      <style:paragraph-properties style:snap-to-layout-grid="false" style:line-height-at-least="0.25in"/>
    </style:style>
    <style:style style:name="T167" style:parent-style-name="預設段落字型" style:family="text">
      <style:text-properties style:font-name="標楷體" style:font-name-asian="標楷體" style:font-name-complex="Times New Roman"/>
    </style:style>
    <style:style style:name="T168" style:parent-style-name="預設段落字型" style:family="text">
      <style:text-properties style:font-name="標楷體" style:font-name-asian="標楷體" style:font-name-complex="Times New Roman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/>
    </style:style>
    <style:style style:name="P190" style:parent-style-name="內文" style:family="paragraph">
      <style:paragraph-properties fo:text-indent="0.5833in"/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P210" style:parent-style-name="內文" style:family="paragraph">
      <style:paragraph-properties fo:text-indent="1.168in"/>
    </style:style>
    <style:style style:name="T211" style:parent-style-name="預設段落字型" style:family="text">
      <style:text-properties style:font-name="標楷體" style:font-name-asian="標楷體" fo:font-weight="bold" style:font-weight-asian="bold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P221" style:parent-style-name="無間距" style:family="paragraph">
      <style:text-properties style:font-name="標楷體" style:font-name-asian="標楷體"/>
    </style:style>
    <style:style style:name="P222" style:parent-style-name="無間距" style:family="paragraph">
      <style:text-properties style:font-name="標楷體" style:font-name-asian="標楷體"/>
    </style:style>
    <style:style style:name="P223" style:parent-style-name="內文" style:family="paragraph">
      <style:text-properties style:font-name="標楷體" style:font-name-asian="標楷體"/>
    </style:style>
    <style:style style:name="P224" style:parent-style-name="內文" style:family="paragraph">
      <style:text-properties style:font-name="標楷體" style:font-name-asian="標楷體"/>
    </style:style>
    <style:style style:name="P225" style:parent-style-name="內文" style:family="paragraph">
      <style:paragraph-properties fo:margin-left="0.6666in" fo:text-indent="-0.6666in">
        <style:tab-stops/>
      </style:paragraph-properties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0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1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2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3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4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5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6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7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8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39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style:font-weight-complex="bold"/>
    </style:style>
    <style:style style:name="T244" style:parent-style-name="預設段落字型" style:family="text">
      <style:text-properties style:font-name="標楷體" style:font-name-asian="標楷體" style:font-weight-complex="bold"/>
    </style:style>
    <style:style style:name="T245" style:parent-style-name="預設段落字型" style:family="text">
      <style:text-properties style:font-name="標楷體" style:font-name-asian="標楷體" style:font-weight-complex="bold"/>
    </style:style>
    <style:style style:name="T246" style:parent-style-name="預設段落字型" style:family="text">
      <style:text-properties style:font-name="標楷體" style:font-name-asian="標楷體" style:font-weight-complex="bold"/>
    </style:style>
    <style:style style:name="T247" style:parent-style-name="預設段落字型" style:family="text"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/>
    </style:style>
    <style:style style:name="P249" style:parent-style-name="內文" style:family="paragraph">
      <style:paragraph-properties fo:text-indent="0.6666in"/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paragraph-properties fo:margin-left="0.6666in" fo:text-indent="-0.6666in">
        <style:tab-stops/>
      </style:paragraph-properties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P273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274" style:parent-style-name="內文" style:family="paragraph">
      <style:paragraph-properties fo:margin-left="0.6666in" fo:text-indent="-0.6666in">
        <style:tab-stops/>
      </style:paragraph-properties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style:font-weight-complex="bold" fo:color="#000000"/>
    </style:style>
    <style:style style:name="T278" style:parent-style-name="預設段落字型" style:family="text">
      <style:text-properties style:font-name="標楷體" style:font-name-asian="標楷體" style:font-weight-complex="bold" fo:color="#000000"/>
    </style:style>
    <style:style style:name="T279" style:parent-style-name="預設段落字型" style:family="text">
      <style:text-properties style:font-name="標楷體" style:font-name-asian="標楷體" style:font-weight-complex="bold" fo:color="#000000"/>
    </style:style>
    <style:style style:name="T280" style:parent-style-name="預設段落字型" style:family="text">
      <style:text-properties style:font-name="標楷體" style:font-name-asian="標楷體" style:font-weight-complex="bold" fo:color="#000000"/>
    </style:style>
    <style:style style:name="T281" style:parent-style-name="預設段落字型" style:family="text">
      <style:text-properties style:font-name="標楷體" style:font-name-asian="標楷體" style:font-weight-complex="bold" fo:color="#000000"/>
    </style:style>
    <style:style style:name="T282" style:parent-style-name="預設段落字型" style:family="text">
      <style:text-properties style:font-name="標楷體" style:font-name-asian="標楷體" style:font-weight-complex="bold" fo:color="#000000"/>
    </style:style>
    <style:style style:name="T283" style:parent-style-name="預設段落字型" style:family="text">
      <style:text-properties style:font-name="標楷體" style:font-name-asian="標楷體" style:font-weight-complex="bold" fo:color="#000000"/>
    </style:style>
    <style:style style:name="T284" style:parent-style-name="預設段落字型" style:family="text">
      <style:text-properties style:font-name="標楷體" style:font-name-asian="標楷體" style:font-weight-complex="bold" fo:color="#000000"/>
    </style:style>
    <style:style style:name="T285" style:parent-style-name="預設段落字型" style:family="text">
      <style:text-properties style:font-name="標楷體" style:font-name-asian="標楷體" style:font-weight-complex="bold" fo:color="#000000"/>
    </style:style>
    <style:style style:name="T286" style:parent-style-name="預設段落字型" style:family="text">
      <style:text-properties style:font-name="標楷體" style:font-name-asian="標楷體" style:font-weight-complex="bold" fo:color="#000000"/>
    </style:style>
    <style:style style:name="T287" style:parent-style-name="預設段落字型" style:family="text">
      <style:text-properties style:font-name="標楷體" style:font-name-asian="標楷體" style:font-weight-complex="bold" fo:color="#000000"/>
    </style:style>
    <style:style style:name="T288" style:parent-style-name="預設段落字型" style:family="text">
      <style:text-properties style:font-name="標楷體" style:font-name-asian="標楷體" style:font-weight-complex="bold" fo:color="#000000"/>
    </style:style>
    <style:style style:name="T289" style:parent-style-name="預設段落字型" style:family="text">
      <style:text-properties style:font-name="標楷體" style:font-name-asian="標楷體" style:font-weight-complex="bold" fo:color="#000000"/>
    </style:style>
    <style:style style:name="T290" style:parent-style-name="預設段落字型" style:family="text">
      <style:text-properties style:font-name="標楷體" style:font-name-asian="標楷體" style:font-weight-complex="bold" fo:color="#000000"/>
    </style:style>
    <style:style style:name="T291" style:parent-style-name="預設段落字型" style:family="text">
      <style:text-properties style:font-name="標楷體" style:font-name-asian="標楷體" style:font-weight-complex="bold" fo:color="#000000"/>
    </style:style>
    <style:style style:name="T292" style:parent-style-name="預設段落字型" style:family="text">
      <style:text-properties style:font-name="標楷體" style:font-name-asian="標楷體" style:font-weight-complex="bold" fo:color="#000000"/>
    </style:style>
    <style:style style:name="T293" style:parent-style-name="預設段落字型" style:family="text">
      <style:text-properties style:font-name="標楷體" style:font-name-asian="標楷體" style:font-weight-complex="bold" fo:color="#000000"/>
    </style:style>
    <style:style style:name="T294" style:parent-style-name="預設段落字型" style:family="text">
      <style:text-properties style:font-name="標楷體" style:font-name-asian="標楷體" style:font-weight-complex="bold" fo:color="#000000"/>
    </style:style>
    <style:style style:name="T295" style:parent-style-name="預設段落字型" style:family="text">
      <style:text-properties style:font-name="標楷體" style:font-name-asian="標楷體" style:font-weight-complex="bold" fo:color="#000000"/>
    </style:style>
    <style:style style:name="T296" style:parent-style-name="預設段落字型" style:family="text">
      <style:text-properties style:font-name="標楷體" style:font-name-asian="標楷體" style:font-weight-complex="bold" fo:color="#000000"/>
    </style:style>
    <style:style style:name="T297" style:parent-style-name="預設段落字型" style:family="text">
      <style:text-properties style:font-name="標楷體" style:font-name-asian="標楷體" style:font-weight-complex="bold" fo:color="#000000"/>
    </style:style>
    <style:style style:name="P298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299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00" style:parent-style-name="內文" style:family="paragraph">
      <style:text-properties style:font-name="標楷體" style:font-name-asian="標楷體" style:font-weight-complex="bold" fo:color="#000000"/>
    </style:style>
    <style:style style:name="P301" style:parent-style-name="內文" style:family="paragraph">
      <style:text-properties style:font-name="標楷體" style:font-name-asian="標楷體" style:font-weight-complex="bold" fo:color="#000000"/>
    </style:style>
    <style:style style:name="T302" style:parent-style-name="預設段落字型" style:family="text">
      <style:text-properties style:font-name="標楷體" style:font-name-asian="標楷體" style:font-weight-complex="bold" fo:color="#000000"/>
    </style:style>
    <style:style style:name="T303" style:parent-style-name="預設段落字型" style:family="text">
      <style:text-properties style:font-name="標楷體" style:font-name-asian="標楷體" style:font-weight-complex="bold" fo:color="#000000"/>
    </style:style>
    <style:style style:name="T304" style:parent-style-name="預設段落字型" style:family="text">
      <style:text-properties style:font-name="標楷體" style:font-name-asian="標楷體" style:font-weight-complex="bold" fo:color="#000000"/>
    </style:style>
    <style:style style:name="T305" style:parent-style-name="預設段落字型" style:family="text">
      <style:text-properties style:font-name="標楷體" style:font-name-asian="標楷體" style:font-weight-complex="bold" fo:color="#000000"/>
    </style:style>
    <style:style style:name="T306" style:parent-style-name="預設段落字型" style:family="text">
      <style:text-properties style:font-name="標楷體" style:font-name-asian="標楷體" style:font-weight-complex="bold" fo:color="#000000"/>
    </style:style>
    <style:style style:name="T307" style:parent-style-name="預設段落字型" style:family="text">
      <style:text-properties style:font-name="標楷體" style:font-name-asian="標楷體" style:font-weight-complex="bold" fo:color="#000000"/>
    </style:style>
    <style:style style:name="T308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style:font-weight-complex="bold" fo:color="#000000"/>
    </style:style>
    <style:style style:name="T310" style:parent-style-name="預設段落字型" style:family="text">
      <style:text-properties style:font-name="標楷體" style:font-name-asian="標楷體" style:font-weight-complex="bold" fo:color="#000000"/>
    </style:style>
    <style:style style:name="P311" style:parent-style-name="內文" style:family="paragraph">
      <style:text-properties style:font-name="標楷體" style:font-name-asian="標楷體" style:font-weight-complex="bold" fo:color="#000000"/>
    </style:style>
    <style:style style:name="P312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3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4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5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6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7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P318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font-weight-complex="bold" fo:color="#000000"/>
    </style:style>
    <style:style style:name="T319" style:parent-style-name="預設段落字型" style:family="text">
      <style:text-properties style:font-name="標楷體" style:font-name-asian="標楷體" style:font-weight-complex="bold" fo:color="#000000"/>
    </style:style>
    <style:style style:name="T320" style:parent-style-name="預設段落字型" style:family="text">
      <style:text-properties style:font-name="標楷體" style:font-name-asian="標楷體" style:font-weight-complex="bold" fo:color="#000000"/>
    </style:style>
    <style:style style:name="T321" style:parent-style-name="預設段落字型" style:family="text">
      <style:text-properties style:font-name="標楷體" style:font-name-asian="標楷體" style:font-weight-complex="bold" fo:color="#000000"/>
    </style:style>
    <style:style style:name="T322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style:font-weight-complex="bold" fo:color="#000000"/>
    </style:style>
    <style:style style:name="P324" style:parent-style-name="內文" style:family="paragraph">
      <style:paragraph-properties fo:margin-left="0.6666in" fo:text-indent="1.3333in">
        <style:tab-stops/>
      </style:paragraph-properties>
    </style:style>
    <style:style style:name="T325" style:parent-style-name="預設段落字型" style:family="text">
      <style:text-properties style:font-name="標楷體" style:font-name-asian="標楷體" style:font-weight-complex="bold" fo:color="#000000"/>
    </style:style>
    <style:style style:name="P326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weight-complex="bold" fo:color="#000000"/>
    </style:style>
    <style:style style:name="P327" style:parent-style-name="內文" style:family="paragraph">
      <style:text-properties style:font-name="標楷體" style:font-name-asian="標楷體" style:font-weight-complex="bold" fo:color="#000000"/>
    </style:style>
    <style:style style:name="TableColumn329" style:family="table-column">
      <style:table-column-properties style:column-width="0.5479in"/>
    </style:style>
    <style:style style:name="TableColumn330" style:family="table-column">
      <style:table-column-properties style:column-width="0.8673in"/>
    </style:style>
    <style:style style:name="TableColumn331" style:family="table-column">
      <style:table-column-properties style:column-width="0.8673in"/>
    </style:style>
    <style:style style:name="TableColumn332" style:family="table-column">
      <style:table-column-properties style:column-width="0.8673in"/>
    </style:style>
    <style:style style:name="Table328" style:family="table">
      <style:table-properties style:width="3.15in" fo:margin-left="0in" table:align="center"/>
    </style:style>
    <style:style style:name="TableRow333" style:family="table-row">
      <style:table-row-properties fo:keep-together="always"/>
    </style:style>
    <style:style style:name="TableCell334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text-properties style:font-name="標楷體" style:font-name-asian="標楷體" style:font-weight-complex="bold" fo:color="#000000"/>
    </style:style>
    <style:style style:name="TableCell336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text-properties style:font-name="標楷體" style:font-name-asian="標楷體" style:font-weight-complex="bold" fo:color="#000000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text-properties style:font-name="標楷體" style:font-name-asian="標楷體" style:font-weight-complex="bold" fo:color="#000000"/>
    </style:style>
    <style:style style:name="TableRow340" style:family="table-row">
      <style:table-row-properties fo:keep-together="always"/>
    </style:style>
    <style:style style:name="P341" style:parent-style-name="內文" style:family="paragraph">
      <style:text-properties style:font-name="標楷體" style:font-name-asian="標楷體" style:font-weight-complex="bold" fo:color="#000000"/>
    </style:style>
    <style:style style:name="P342" style:parent-style-name="內文" style:family="paragraph">
      <style:text-properties style:font-name="標楷體" style:font-name-asian="標楷體" style:font-weight-complex="bold" fo:color="#000000"/>
    </style:style>
    <style:style style:name="TableCell34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style:font-weight-complex="bold" fo:color="#000000"/>
    </style:style>
    <style:style style:name="TableCell34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 style:font-weight-complex="bold" fo:color="#000000"/>
    </style:style>
    <style:style style:name="TableRow347" style:family="table-row">
      <style:table-row-properties/>
    </style:style>
    <style:style style:name="TableCell348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style:font-weight-complex="bold" fo:color="#000000"/>
    </style:style>
    <style:style style:name="TableCell35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 style:font-weight-complex="bold" fo:color="#000000"/>
    </style:style>
    <style:style style:name="TableCell35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text-properties style:font-name="標楷體" style:font-name-asian="標楷體" style:font-weight-complex="bold" fo:color="#000000"/>
    </style:style>
    <style:style style:name="TableCell35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text-properties style:font-name="標楷體" style:font-name-asian="標楷體" style:font-weight-complex="bold" fo:color="#000000"/>
    </style:style>
    <style:style style:name="TableRow356" style:family="table-row">
      <style:table-row-properties/>
    </style:style>
    <style:style style:name="TableCell35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 style:font-weight-complex="bold" fo:color="#000000"/>
    </style:style>
    <style:style style:name="TableCell35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text-properties style:font-name="標楷體" style:font-name-asian="標楷體" style:font-weight-complex="bold" fo:color="#000000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text-properties style:font-name="標楷體" style:font-name-asian="標楷體" style:font-weight-complex="bold" fo:color="#000000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 style:font-weight-complex="bold" fo:color="#000000"/>
    </style:style>
    <style:style style:name="TableRow365" style:family="table-row">
      <style:table-row-properties/>
    </style:style>
    <style:style style:name="TableCell36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 style:font-weight-complex="bold" fo:color="#000000"/>
    </style:style>
    <style:style style:name="TableCell36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text-properties style:font-name="標楷體" style:font-name-asian="標楷體" style:font-weight-complex="bold" fo:color="#000000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text-properties style:font-name="標楷體" style:font-name-asian="標楷體" style:font-weight-complex="bold" fo:color="#000000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text-properties style:font-name="標楷體" style:font-name-asian="標楷體" style:font-weight-complex="bold" fo:color="#000000"/>
    </style:style>
    <style:style style:name="TableRow374" style:family="table-row">
      <style:table-row-properties/>
    </style:style>
    <style:style style:name="TableCell37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text-properties style:font-name="標楷體" style:font-name-asian="標楷體" style:font-weight-complex="bold" fo:color="#000000"/>
    </style:style>
    <style:style style:name="TableCell37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text-properties style:font-name="標楷體" style:font-name-asian="標楷體" style:font-weight-complex="bold" fo:color="#000000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text-properties style:font-name="標楷體" style:font-name-asian="標楷體" style:font-weight-complex="bold" fo:color="#000000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text-properties style:font-name="標楷體" style:font-name-asian="標楷體" style:font-weight-complex="bold" fo:color="#000000"/>
    </style:style>
    <style:style style:name="P383" style:parent-style-name="內文" style:family="paragraph">
      <style:paragraph-properties fo:text-indent="0.6666in"/>
      <style:text-properties style:font-name="標楷體" style:font-name-asian="標楷體" style:font-weight-complex="bold" fo:color="#000000"/>
    </style:style>
    <style:style style:name="P384" style:parent-style-name="內文" style:family="paragraph">
      <style:paragraph-properties fo:text-indent="0.6666in"/>
      <style:text-properties style:font-name="標楷體" style:font-name-asian="標楷體" style:font-weight-complex="bold" fo:color="#000000"/>
    </style:style>
    <style:style style:name="P385" style:parent-style-name="內文" style:family="paragraph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font-weight-complex="bold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P397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398" style:parent-style-name="內文" style:family="paragraph">
      <style:paragraph-properties fo:margin-left="0.6666in" fo:text-indent="-0.1666in">
        <style:tab-stops/>
      </style:paragraph-properties>
      <style:text-properties style:font-name="標楷體" style:font-name-asian="標楷體"/>
    </style:style>
    <style:style style:name="P399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400" style:parent-style-name="內文" style:family="paragraph">
      <style:paragraph-properties fo:margin-left="0.6666in" fo:text-indent="-0.6666in">
        <style:tab-stops/>
      </style:paragraph-properties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 style:font-weight-complex="bold"/>
    </style:style>
    <style:style style:name="T4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style:font-weight-complex="bold"/>
    </style:style>
    <style:style style:name="P405" style:parent-style-name="內文" style:family="paragraph">
      <style:paragraph-properties fo:margin-left="0.6666in" fo:text-indent="-0.6666in">
        <style:tab-stops/>
      </style:paragraph-properties>
    </style:style>
    <style:style style:name="T406" style:parent-style-name="預設段落字型" style:family="text">
      <style:text-properties style:font-name="標楷體" style:font-name-asian="標楷體" style:font-weight-complex="bold"/>
    </style:style>
    <style:style style:name="T407" style:parent-style-name="預設段落字型" style:family="text">
      <style:text-properties style:font-name="標楷體" style:font-name-asian="標楷體" style:font-weight-complex="bold"/>
    </style:style>
    <style:style style:name="T408" style:parent-style-name="預設段落字型" style:family="text">
      <style:text-properties style:font-name="標楷體" style:font-name-asian="標楷體" style:font-weight-complex="bold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411" style:parent-style-name="內文" style:family="paragraph">
      <style:paragraph-properties fo:margin-left="0.6666in" fo:text-indent="-0.6666in">
        <style:tab-stops/>
      </style:paragraph-properties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P427" style:parent-style-name="內文" style:family="paragraph">
      <style:paragraph-properties fo:margin-left="0.6666in" fo:text-indent="-0.6666in">
        <style:tab-stops/>
      </style:paragraph-properties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P432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433" style:parent-style-name="頁首" style:family="paragraph">
      <style:paragraph-properties fo:margin-left="0.6666in" fo:text-indent="-0.6666in">
        <style:tab-stops>
          <style:tab-stop style:type="center" style:position="2.2173in"/>
          <style:tab-stop style:type="right" style:position="5.101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34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435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436" style:parent-style-name="內文" style:family="paragraph">
      <style:paragraph-properties fo:text-indent="0.6666in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weight-complex="bold" style:font-size-complex="12pt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 style:font-weight-complex="bold"/>
    </style:style>
    <style:style style:name="T442" style:parent-style-name="預設段落字型" style:family="text">
      <style:text-properties style:font-name="標楷體" style:font-name-asian="標楷體" style:font-weight-complex="bold"/>
    </style:style>
    <style:style style:name="T443" style:parent-style-name="預設段落字型" style:family="text">
      <style:text-properties style:font-name="標楷體" style:font-name-asian="標楷體" style:font-weight-complex="bold"/>
    </style:style>
    <style:style style:name="T444" style:parent-style-name="預設段落字型" style:family="text">
      <style:text-properties style:font-name="標楷體" style:font-name-asian="標楷體" style:font-weight-complex="bold"/>
    </style:style>
    <style:style style:name="T445" style:parent-style-name="預設段落字型" style:family="text">
      <style:text-properties style:font-name="標楷體" style:font-name-asian="標楷體" style:font-weight-complex="bold"/>
    </style:style>
    <style:style style:name="T446" style:parent-style-name="預設段落字型" style:family="text">
      <style:text-properties style:font-name="標楷體" style:font-name-asian="標楷體" style:font-weight-complex="bold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style:font-weight-complex="bold"/>
    </style:style>
    <style:style style:name="P466" style:parent-style-name="內文" style:family="paragraph">
      <style:paragraph-properties fo:margin-left="0.6666in" fo:text-indent="-0.6666in">
        <style:tab-stops/>
      </style:paragraph-properties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 style:text-position="sub 50%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P485" style:parent-style-name="內文" style:family="paragraph">
      <style:paragraph-properties fo:text-indent="0.8333in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P489" style:parent-style-name="內文" style:family="paragraph">
      <style:text-properties style:font-name="標楷體" style:font-name-asian="標楷體"/>
    </style:style>
    <style:style style:name="P490" style:parent-style-name="內文" style:family="paragraph">
      <style:text-properties style:font-name="標楷體" style:font-name-asian="標楷體"/>
    </style:style>
    <style:style style:name="P491" style:parent-style-name="內文" style:family="paragraph">
      <style:text-properties style:font-name="標楷體" style:font-name-asian="標楷體"/>
    </style:style>
    <style:style style:name="P492" style:parent-style-name="內文" style:family="paragraph">
      <style:text-properties style:font-name="標楷體" style:font-name-asian="標楷體"/>
    </style:style>
    <style:style style:name="P493" style:parent-style-name="內文" style:family="paragraph">
      <style:paragraph-properties fo:margin-left="0.6666in" fo:text-indent="-0.6666in">
        <style:tab-stops/>
      </style:paragraph-properties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P500" style:parent-style-name="內文" style:family="paragraph">
      <style:text-properties style:font-name="標楷體" style:font-name-asian="標楷體"/>
    </style:style>
    <style:style style:name="P501" style:parent-style-name="內文" style:family="paragraph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/>
    </style:style>
    <style:style style:name="P507" style:parent-style-name="內文" style:family="paragraph">
      <style:paragraph-properties fo:text-indent="0.5in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/>
    </style:style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font-name="標楷體" style:font-name-asian="標楷體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P526" style:parent-style-name="內文" style:family="paragraph">
      <style:paragraph-properties fo:margin-left="0.6666in" fo:text-indent="1.1666in">
        <style:tab-stops/>
      </style:paragraph-properties>
    </style:style>
    <style:style style:name="T527" style:parent-style-name="預設段落字型" style:family="text">
      <style:text-properties style:font-name="標楷體" style:font-name-asian="標楷體"/>
    </style:style>
    <style:style style:name="P528" style:parent-style-name="內文" style:family="paragraph">
      <style:paragraph-properties fo:margin-left="0.6666in">
        <style:tab-stops/>
      </style:paragraph-properties>
      <style:text-properties style:font-name="標楷體" style:font-name-asian="標楷體"/>
    </style:style>
    <style:style style:name="P529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/>
    </style:style>
    <style:style style:name="P530" style:parent-style-name="內文" style:family="paragraph">
      <style:text-properties style:font-name="標楷體" style:font-name-asian="標楷體"/>
    </style:style>
    <style:style style:name="P531" style:parent-style-name="內文" style:family="paragraph">
      <style:text-properties style:font-name="標楷體" style:font-name-asian="標楷體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text-properties style:font-name="標楷體" style:font-name-asian="標楷體"/>
    </style:style>
    <style:style style:name="P534" style:parent-style-name="內文" style:family="paragraph">
      <style:text-properties style:font-name="標楷體" style:font-name-asian="標楷體"/>
    </style:style>
    <style:style style:name="P535" style:parent-style-name="內文" style:family="paragraph">
      <style:text-properties style:font-name="標楷體" style:font-name-asian="標楷體"/>
    </style:style>
    <style:style style:name="P536" style:parent-style-name="內文" style:family="paragraph">
      <style:text-properties style:font-name="標楷體" style:font-name-asian="標楷體"/>
    </style:style>
    <style:style style:name="P537" style:parent-style-name="內文" style:family="paragraph">
      <style:text-properties style:font-name="標楷體" style:font-name-asian="標楷體"/>
    </style:style>
    <style:style style:name="P538" style:parent-style-name="內文" style:family="paragraph">
      <style:text-properties style:font-name="標楷體" style:font-name-asian="標楷體"/>
    </style:style>
    <style:style style:name="P539" style:parent-style-name="內文" style:family="paragraph">
      <style:text-properties style:font-name="標楷體" style:font-name-asian="標楷體"/>
    </style:style>
    <style:style style:name="P540" style:parent-style-name="內文" style:family="paragraph">
      <style:text-properties style:font-name="標楷體" style:font-name-asian="標楷體"/>
    </style:style>
    <style:style style:name="P541" style:parent-style-name="內文" style:family="paragraph">
      <style:text-properties style:font-name="標楷體" style:font-name-asian="標楷體"/>
    </style:style>
    <style:style style:name="P542" style:parent-style-name="內文" style:family="paragraph">
      <style:text-properties style:font-name="標楷體" style:font-name-asian="標楷體"/>
    </style:style>
    <style:style style:name="P543" style:parent-style-name="內文" style:family="paragraph">
      <style:text-properties style:font-name="標楷體" style:font-name-asian="標楷體"/>
    </style:style>
    <style:style style:name="P544" style:parent-style-name="內文" style:family="paragraph">
      <style:text-properties style:font-name="標楷體" style:font-name-asian="標楷體"/>
    </style:style>
    <style:style style:name="P545" style:parent-style-name="內文" style:family="paragraph">
      <style:text-properties style:font-name="標楷體" style:font-name-asian="標楷體"/>
    </style:style>
    <style:style style:name="P546" style:parent-style-name="內文" style:family="paragraph">
      <style:text-properties style:font-name="標楷體" style:font-name-asian="標楷體"/>
    </style:style>
    <style:style style:name="P547" style:parent-style-name="內文" style:family="paragraph">
      <style:text-properties style:font-name="標楷體" style:font-name-asian="標楷體"/>
    </style:style>
    <style:style style:name="P548" style:parent-style-name="內文" style:family="paragraph">
      <style:text-properties style:font-name="標楷體" style:font-name-asian="標楷體"/>
    </style:style>
    <style:style style:name="P549" style:parent-style-name="內文" style:family="paragraph">
      <style:text-properties style:font-name="標楷體" style:font-name-asian="標楷體"/>
    </style:style>
    <style:style style:name="P550" style:parent-style-name="內文" style:family="paragraph">
      <style:text-properties style:font-name="標楷體" style:font-name-asian="標楷體" fo:font-size="14pt" style:font-size-asian="14pt"/>
    </style:style>
    <style:style style:name="P551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T552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T553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T554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T555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556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557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558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T559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P560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P561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T562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name="T563" style:parent-style-name="預設段落字型" style:family="text">
      <style:text-properties style:font-name="標楷體" style:font-name-asian="標楷體" fo:letter-spacing="0.0694in" fo:font-size="16pt" style:font-size-asian="16pt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none" fo:background-color="transparent" fo:clip="rect(0in, 0in, 0in, 0in)"/>
    </style:style>
    <style:style style:family="graphic" style:name="a11" style:parent-style-name="Graphics">
      <style:graphic-properties fo:border="none" fo:background-color="transparent" fo:clip="rect(0in, 0in, 0in, 0in)"/>
    </style:style>
    <style:style style:family="graphic" style:name="a12" style:parent-style-name="Graphics">
      <style:graphic-properties fo:border="none" fo:background-color="transparent" fo:clip="rect(0in, 0in, 0in, 0in)"/>
    </style:style>
    <style:style style:family="graphic" style:name="a13" style:parent-style-name="Graphics">
      <style:graphic-properties fo:border="none" fo:background-color="transparent" fo:clip="rect(0in, 0in, 0in, 0in)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fo:border="0.01042in none" fo:background-color="transparent" fo:clip="rect(0in, 0in, 0in, 0in)" draw:color-mode="greyscale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.76773in, 0.07905in, 0.60589in, 0.24084in)" draw:luminance="0%" draw:color-mode="greyscale" draw:contrast="24%"/>
    </style:style>
    <style:style style:family="graphic" style:name="a9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新北市立溪崑國民中學106學年度第二學期第一次定期評量自然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<text:span text:style-name="T21">1.(<text:s/></text:span><text:span text:style-name="T22"><text:s/></text:span><text:span text:style-name="T23"><text:s/>)</text:span><text:span text:style-name="T24">小</text:span><text:span text:style-name="T25">珮</text:span><text:span text:style-name="T26">觀察某一細胞，發現如下圖的影像。下列敘述何者正確?</text:span><text:bookmark-start text:name="OP1_E8D9A231ECEB4EC48187817B710BA4E7"/></text:p>
      <text:p text:style-name="P27"><text:s text:c="6"/>(Ａ)<text:bookmark-start text:name="OPTG1_E8D9A231ECEB4EC48187817B710BA4E7"/>此細胞在進行減數分裂，處於複製染色體分離的階段<text:bookmark-start text:name="OP2_E8D9A231ECEB4EC48187817B710BA4E7"/><text:bookmark-end text:name="OP1_E8D9A231ECEB4EC48187817B710BA4E7"/><text:bookmark-end text:name="OPTG1_E8D9A231ECEB4EC48187817B710BA4E7"/>(Ｂ)<text:bookmark-start text:name="OPTG2_E8D9A231ECEB4EC48187817B710BA4E7"/>此細胞在進行減數分裂，處於同源染色體分離的階段　<text:bookmark-start text:name="OP3_E8D9A231ECEB4EC48187817B710BA4E7"/><text:bookmark-end text:name="OP2_E8D9A231ECEB4EC48187817B710BA4E7"/><text:bookmark-end text:name="OPTG2_E8D9A231ECEB4EC48187817B710BA4E7"/>(Ｃ)<text:bookmark-start text:name="OPTG3_E8D9A231ECEB4EC48187817B710BA4E7"/>此細胞在進行細胞分裂，處於複製染色體分離的階段<text:bookmark-start text:name="OP4_E8D9A231ECEB4EC48187817B710BA4E7"/><text:bookmark-end text:name="OP3_E8D9A231ECEB4EC48187817B710BA4E7"/><text:bookmark-end text:name="OPTG3_E8D9A231ECEB4EC48187817B710BA4E7"/>(Ｄ)此細胞在進行<text:bookmark-start text:name="OPTG4_E8D9A231ECEB4EC48187817B710BA4E7"/>細胞分裂，處於同源染色體分離<text:bookmark-end text:name="OP4_E8D9A231ECEB4EC48187817B710BA4E7"/><text:bookmark-end text:name="OPTG4_E8D9A231ECEB4EC48187817B710BA4E7"/>的階段。</text:p>
      <text:p text:style-name="P28"><text:span text:style-name="T29"><text:s text:c="18"/></text:span><text:span text:style-name="T30"><draw:frame draw:style-name="a1" draw:name="圖片 2" text:anchor-type="as-char" svg:x="0in" svg:y="0in" svg:width="1.21528in" svg:height="0.77083in" style:rel-width="scale" style:rel-height="scale"><draw:image xlink:href="media/image1.png" xlink:type="simple" xlink:show="embed" xlink:actuate="onLoad"/><svg:title/><svg:desc>1-34</svg:desc></draw:frame></text:span></text:p>
      <text:p text:style-name="P31">2.(<text:s/><text:s/><text:s/>)下列各圖為減數分裂過程中各階段的示意圖，依先後順序排列應為何？</text:p>
      <text:p text:style-name="P32"><text:span text:style-name="T33"><draw:frame draw:style-name="a2" draw:name="圖片 4" text:anchor-type="as-char" svg:x="0in" svg:y="0in" svg:width="2.60638in" svg:height="1.14173in" style:rel-width="scale" style:rel-height="scale"><draw:image xlink:href="media/image2.emf" xlink:type="simple" xlink:show="embed" xlink:actuate="onLoad"/><svg:title/><svg:desc/></draw:frame></text:span><text:span text:style-name="T34"><text:s text:c="2"/></text:span><text:span text:style-name="T35"><text:s/></text:span><text:span text:style-name="T36"><draw:frame draw:style-name="a3" draw:name="圖片 3" text:anchor-type="as-char" svg:x="0in" svg:y="0in" svg:width="2.32292in" svg:height="1.0625in" style:rel-width="scale" style:rel-height="scale"><draw:image xlink:href="media/image3.emf" xlink:type="simple" xlink:show="embed" xlink:actuate="onLoad"/><svg:title/><svg:desc/></draw:frame></text:span></text:p>
      <text:list text:style-name="LFO4" text:continue-numbering="true">
        <text:list-item>
          <text:p text:style-name="P37"><text:span text:style-name="T38">甲戊丁丙乙己 <text:s/>(B)甲乙丙丁戊己</text:span><text:span text:style-name="T39"><text:s text:c="2"/>(C)</text:span><text:span text:style-name="T40">甲丙戊乙丁己 <text:s/>(D)甲丙戊丁乙己。</text:span></text:p>
        </text:list-item>
      </text:list>
      <text:p text:style-name="P41"/>
      <text:p text:style-name="P42"><text:span text:style-name="T43">3.</text:span><text:span text:style-name="T44">( <text:s text:c="2"/>)</text:span><text:span text:style-name="T45">如圖為甲、乙兩種細胞分裂過程中染色體數目變化的示意圖。根據此圖判斷下列敘述何者正確？</text:span></text:p>
      <text:p text:style-name="P46"><text:s/><text:s/>(Ａ)甲為細胞分裂，乙為減數分裂　(Ｂ)甲最後可產生四個子細胞<text:s text:c="2"/>(Ｃ)人類精子的形成須經過乙分裂過程</text:p>
      <text:p text:style-name="P47">(Ｄ)由甲分裂方式進行生殖產生的後代，其遺傳物質和親代完全相同。</text:p>
      <text:p text:style-name="P48"/>
      <text:p text:style-name="P49"><text:span text:style-name="T50"><text:s text:c="7"/></text:span><text:span text:style-name="T51"><text:s text:c="3"/></text:span><text:span text:style-name="T52"><draw:frame draw:style-name="a4" draw:name="圖片 6" text:anchor-type="as-char" svg:x="0in" svg:y="0in" svg:width="1.5625in" svg:height="1.34375in" style:rel-width="scale" style:rel-height="scale"><draw:image xlink:href="media/image4.png" xlink:type="simple" xlink:show="embed" xlink:actuate="onLoad"/><svg:title/><svg:desc>N98-1-4</svg:desc></draw:frame></text:span><text:span text:style-name="T53">　　</text:span><text:span text:style-name="T54"><draw:frame draw:style-name="a5" draw:name="圖片 5" text:anchor-type="as-char" svg:x="0in" svg:y="0in" svg:width="1.20833in" svg:height="1.34375in" style:rel-width="scale" style:rel-height="scale"><draw:image xlink:href="media/image5.png" xlink:type="simple" xlink:show="embed" xlink:actuate="onLoad"/><svg:title/><svg:desc>N98-1-5</svg:desc></draw:frame></text:span></text:p>
      <text:p text:style-name="P55"><text:bookmark-start text:name="Z_AF2ECA4259564BA5874A675AC81ADEDB"/><text:span text:style-name="T56">4.</text:span><text:span text:style-name="T57">( <text:s text:c="2"/>)</text:span><text:bookmark-start text:name="Q_AF2ECA4259564BA5874A675AC81ADEDB"/><text:span text:style-name="T58">下圖為某細胞核內的兩對染色體，請問丙</text:span><text:span text:style-name="T59">的同源染色體為何者？</text:span><text:bookmark-start text:name="OP1_AF2ECA4259564BA5874A675AC81ADEDB"/></text:p>
      <text:p text:style-name="P60"><text:s text:c="6"/><text:s/>(Ａ)<text:bookmark-start text:name="OPTG1_AF2ECA4259564BA5874A675AC81ADEDB"/>丁　<text:bookmark-start text:name="OP2_AF2ECA4259564BA5874A675AC81ADEDB"/><text:bookmark-end text:name="OP1_AF2ECA4259564BA5874A675AC81ADEDB"/><text:bookmark-end text:name="OPTG1_AF2ECA4259564BA5874A675AC81ADEDB"/>(Ｂ)<text:bookmark-start text:name="OPTG2_AF2ECA4259564BA5874A675AC81ADEDB"/>乙　<text:bookmark-start text:name="OP3_AF2ECA4259564BA5874A675AC81ADEDB"/><text:bookmark-end text:name="OP2_AF2ECA4259564BA5874A675AC81ADEDB"/><text:bookmark-end text:name="OPTG2_AF2ECA4259564BA5874A675AC81ADEDB"/>(Ｃ)<text:bookmark-start text:name="OPTG3_AF2ECA4259564BA5874A675AC81ADEDB"/>甲<text:s/><text:bookmark-start text:name="OP4_AF2ECA4259564BA5874A675AC81ADEDB"/><text:bookmark-end text:name="OP3_AF2ECA4259564BA5874A675AC81ADEDB"/><text:bookmark-end text:name="OPTG3_AF2ECA4259564BA5874A675AC81ADEDB"/>(Ｄ)<text:bookmark-end text:name="OP4_AF2ECA4259564BA5874A675AC81ADEDB"/>沒有丙的同源染色體。</text:p>
      <text:p text:style-name="P61"/>
      <text:p text:style-name="P62"><text:span text:style-name="T63"><draw:frame draw:style-name="a6" draw:name="圖片 7" text:anchor-type="as-char" svg:x="0in" svg:y="0in" svg:width="0.86614in" svg:height="0.86614in" style:rel-width="scale" style:rel-height="scale"><draw:image xlink:href="media/image6.png" xlink:type="simple" xlink:show="embed" xlink:actuate="onLoad"/><svg:title/><svg:desc>1-1-11拷貝</svg:desc></draw:frame></text:span></text:p>
      <text:p text:style-name="P64"><text:bookmark-end text:name="Z_AF2ECA4259564BA5874A675AC81ADEDB"/><text:bookmark-end text:name="Q_AF2ECA4259564BA5874A675AC81ADEDB"/><text:span text:style-name="T65">5.</text:span><text:bookmark-start text:name="Z_A847D9009E3C4E789A0A62E1C74E5429"/><text:span text:style-name="T66">( <text:s text:c="2"/>)</text:span><text:bookmark-start text:name="Q_A847D9009E3C4E789A0A62E1C74E5429"/><text:span text:style-name="T67">已知果蠅的體細胞有</text:span><text:span text:style-name="T68">　</text:span><text:span text:style-name="T69">4</text:span><text:span text:style-name="T70">　</text:span><text:span text:style-name="T71">對染色體，則下列何者是其精子的染色體數？　</text:span><text:bookmark-start text:name="OP1_A847D9009E3C4E789A0A62E1C74E5429"/><text:span text:style-name="T72">(Ａ)</text:span><text:bookmark-start text:name="OPTG1_A847D9009E3C4E789A0A62E1C74E5429"/><text:span text:style-name="T73">　</text:span><text:span text:style-name="T74">2對染色體　</text:span><text:bookmark-start text:name="OP2_A847D9009E3C4E789A0A62E1C74E5429"/><text:bookmark-end text:name="OP1_A847D9009E3C4E789A0A62E1C74E5429"/><text:bookmark-end text:name="OPTG1_A847D9009E3C4E789A0A62E1C74E5429"/><text:span text:style-name="T75">(Ｂ)</text:span><text:bookmark-start text:name="OPTG2_A847D9009E3C4E789A0A62E1C74E5429"/><text:span text:style-name="T76">　</text:span><text:span text:style-name="T77">4對染色體　</text:span><text:bookmark-start text:name="OP3_A847D9009E3C4E789A0A62E1C74E5429"/><text:bookmark-end text:name="OP2_A847D9009E3C4E789A0A62E1C74E5429"/><text:bookmark-end text:name="OPTG2_A847D9009E3C4E789A0A62E1C74E5429"/></text:p>
      <text:p text:style-name="P78"><text:span text:style-name="T79">(Ｃ)</text:span><text:bookmark-start text:name="OPTG3_A847D9009E3C4E789A0A62E1C74E5429"/><text:span text:style-name="T80">　</text:span><text:span text:style-name="T81">2</text:span><text:span text:style-name="T82">　</text:span><text:span text:style-name="T83">條不成對的染色體　</text:span><text:bookmark-start text:name="OP4_A847D9009E3C4E789A0A62E1C74E5429"/><text:bookmark-end text:name="OP3_A847D9009E3C4E789A0A62E1C74E5429"/><text:bookmark-end text:name="OPTG3_A847D9009E3C4E789A0A62E1C74E5429"/><text:span text:style-name="T84">(Ｄ)</text:span><text:bookmark-start text:name="OPTG4_A847D9009E3C4E789A0A62E1C74E5429"/><text:span text:style-name="T85">　</text:span><text:span text:style-name="T86">4條不成對的染色體</text:span><text:bookmark-end text:name="OP4_A847D9009E3C4E789A0A62E1C74E5429"/><text:bookmark-end text:name="OPTG4_A847D9009E3C4E789A0A62E1C74E5429"/><text:span text:style-name="T87">。</text:span><text:bookmark-end text:name="Z_A847D9009E3C4E789A0A62E1C74E5429"/><text:bookmark-end text:name="Q_A847D9009E3C4E789A0A62E1C74E5429"/></text:p>
      <text:p text:style-name="內文"><text:span text:style-name="T88">6.</text:span><text:span text:style-name="T89">( <text:s text:c="2"/>)下列哪一種過程，會造成染色體套數由</text:span><text:span text:style-name="T90">　</text:span><text:span text:style-name="T91">n→2n？(Ａ)受精作用　(Ｂ)受精卵發育　(Ｃ)減數分裂　(Ｄ)細胞分裂</text:span><text:span text:style-name="T92">。</text:span></text:p>
      <text:p text:style-name="P93"><text:span text:style-name="T94">7.</text:span><text:span text:style-name="T95">( <text:s text:c="2"/>)有一個細胞，其內所含的染色體有</text:span><text:span text:style-name="T96">10</text:span><text:span text:style-name="T97">對，經減數分裂後，形成a個精子，其中染色體複製了b次，分裂c次，產生的</text:span><text:span text:style-name="T98">精子</text:span><text:span text:style-name="T99">具有d</text:span><text:span text:style-name="T100">條</text:span><text:span text:style-name="T101">染色體，則a+b+c+d=？</text:span><text:span text:style-name="T102"><text:s/></text:span><text:span text:style-name="T103">(A)1</text:span><text:span text:style-name="T104">7</text:span><text:span text:style-name="T105"><text:s text:c="2"/>(B)</text:span><text:span text:style-name="T106">18</text:span><text:span text:style-name="T107">　(C)2</text:span><text:span text:style-name="T108">7</text:span><text:span text:style-name="T109">　(D)</text:span><text:span text:style-name="T110">16。</text:span></text:p>
      <text:p text:style-name="P111">8.( <text:s text:c="2"/>)下列關於染色體的敘述，何者正確？(A)染色體位於細胞質內 (B)是一種承載遺傳物質DNA的構造　(C)配子的染 <text:s text:c="2"/></text:p>
      <text:p text:style-name="P112"><text:span text:style-name="T113"><text:s text:c="7"/>色體多兩兩成對 (D)果蠅體細胞有</text:span><text:span text:style-name="T114">8</text:span><text:span text:style-name="T115">條不成對</text:span><text:span text:style-name="T116">的</text:span><text:span text:style-name="T117">染色體</text:span><text:span text:style-name="T118">。</text:span><text:span text:style-name="T119"><text:s/></text:span></text:p>
      <text:p text:style-name="P120"><text:span text:style-name="T121">9.</text:span><text:span text:style-name="T122">( <text:s text:c="2"/>)</text:span><text:bookmark-start text:name="Q_6DC64BC43F7D4522A2481D365A00139A"/><text:bookmark-start text:name="OP2_6DC64BC43F7D4522A2481D365A00139A"/><text:bookmark-start text:name="OPTG2_6DC64BC43F7D4522A2481D365A00139A"/><text:span text:style-name="T123">下</text:span><text:span text:style-name="T124">列何種動物</text:span><text:span text:style-name="T125">的卵細胞最小</text:span><text:span text:style-name="T126">？所含的養分最少？</text:span><text:span text:style-name="T127"><text:s/>(A)鮭魚 (B)螞蟻 (C)大象 (D)珊瑚 。</text:span><text:span text:style-name="T128"><text:s/></text:span></text:p>
      <text:p text:style-name="P129"><text:span text:style-name="T130">10.</text:span><text:span text:style-name="T131">( <text:s text:c="2"/>)</text:span><text:span text:style-name="T132">(甲)複製染色體分離 (乙)染色體複製 (丙)同源染色體分離 (丁)產生兩個子細胞 (戊)產生四個子細胞。</text:span></text:p>
      <text:p text:style-name="P133"><text:s text:c="8"/>上列為細胞在進行分裂中可能發生的過程，請問當細胞分裂在進行時，其正確的先後順序為何？<text:s/></text:p>
      <text:p text:style-name="P134"><text:s text:c="8"/>(Ａ)乙丙甲戊　(Ｂ) 乙甲丁戊　(Ｃ)乙丙甲　(Ｄ)乙甲丁<text:s/>。<text:s/></text:p>
      <text:p text:style-name="內文"><text:span text:style-name="T135">11.</text:span><text:span text:style-name="T136">( <text:s text:c="2"/>)</text:span><text:span text:style-name="T137">(甲)<text:s/></text:span><text:span text:style-name="T138">黴菌—孢子繁殖<text:s/></text:span><text:span text:style-name="T139">(乙)</text:span><text:span text:style-name="T140"><text:s/></text:span><text:span text:style-name="T141">海參</text:span><text:span text:style-name="T142">—斷裂生殖<text:s/></text:span><text:span text:style-name="T143">(丙)</text:span><text:span text:style-name="T144"><text:s/></text:span><text:span text:style-name="T145">水螅</text:span><text:span text:style-name="T146">—出芽生殖<text:s/></text:span><text:span text:style-name="T147">(丁) 渦蟲—</text:span><text:span text:style-name="T148">分裂</text:span><text:span text:style-name="T149">生殖</text:span></text:p>
      <text:p text:style-name="內文"><text:span text:style-name="T150"><text:s text:c="8"/></text:span><text:span text:style-name="T151">(戊)<text:s/></text:span><text:span text:style-name="T152">馬鈴薯</text:span><text:span text:style-name="T153">—</text:span><text:bookmark-end text:name="Q_6DC64BC43F7D4522A2481D365A00139A"/><text:bookmark-end text:name="OP2_6DC64BC43F7D4522A2481D365A00139A"/><text:bookmark-end text:name="OPTG2_6DC64BC43F7D4522A2481D365A00139A"/><text:span text:style-name="T154">塊根繁</text:span><text:span text:style-name="T155">殖<text:s/></text:span><text:span text:style-name="T156">(己) 甘藷—塊莖繁殖。</text:span></text:p>
      <text:p text:style-name="P157"><text:s text:c="8"/>以上哪些生物的生殖方式正確？<text:s/>(Ａ)甲乙丙<text:s/><text:s/>(Ｂ)乙丁己<text:s/><text:s/>(Ｃ)丙丁戊<text:s/><text:s/>(Ｄ)丙丁己<text:s/>。</text:p>
      <text:p text:style-name="P158">12.( <text:s text:c="2"/>)下列何者是無性生殖的特點？<text:s/>(A)容易產生新品種<text:s/><text:s/>(B)變異性大，適應環境的能力較強<text:s/><text:s/>(C)如果環境改變，容易被環境淘汰<text:s/>(D)容易保存親代優良的品種 。</text:p>
      <text:p text:style-name="內文"><text:span text:style-name="T159">13.( <text:s text:c="2"/>)</text:span><text:span text:style-name="T160">在自然的情況下，下列敘述何者正確？</text:span></text:p>
      <text:p text:style-name="P161"><text:s text:c="8"/>(A)體內受精必定胎生　(B)體外受精必定卵生　(C)體內受精必定卵生<text:s/><text:s/>(D)卵生必定體外受精。</text:p>
      <text:p text:style-name="P162"/>
      <text:soft-page-break/>
      <text:p text:style-name="無間距">14.( <text:s text:c="2"/>)<text:span text:style-name="T163">某生物有甲、乙兩類細胞，其染色體分別如圖所示。則下列對甲、乙兩類細胞的敘述何者正確？</text:span></text:p>
      <text:p text:style-name="P164"><text:s text:c="7"/>(Ａ)甲細胞染色體與乙細胞染色體形狀完全不同　(Ｂ)甲、乙兩類細胞均勻分布在各器官中　</text:p>
      <text:p text:style-name="P165"><text:s text:c="7"/>(Ｃ)甲、乙兩細胞中均有成對的同源染色體<text:s text:c="2"/>(Ｄ)甲細胞染色體的套數為乙的兩倍<text:s/>。</text:p>
      <text:p text:style-name="P166"><text:span text:style-name="T167"><text:s text:c="12"/></text:span><text:span text:style-name="T168"><draw:frame draw:style-name="a7" draw:name="圖片 10" text:anchor-type="as-char" svg:x="0in" svg:y="0in" svg:width="1.9685in" svg:height="1.06335in" style:rel-width="scale" style:rel-height="scale"><draw:image xlink:href="media/image7.png" xlink:type="simple" xlink:show="embed" xlink:actuate="onLoad"/><svg:title/><svg:desc>1</svg:desc></draw:frame></text:span></text:p>
      <text:p text:style-name="內文"><text:span text:style-name="T169">1</text:span><text:span text:style-name="T170">5</text:span><text:span text:style-name="T171">.( <text:s text:c="2"/>)</text:span><text:span text:style-name="T172">小</text:span><text:span text:style-name="T173">新</text:span><text:span text:style-name="T174">做落地生根的繁殖實驗，他取一</text:span><text:span text:style-name="T175">片</text:span><text:span text:style-name="T176">落地生根的葉放在培養皿的溼潤棉花上，連續兩週，每天觀察。</text:span></text:p>
      <text:p text:style-name="內文"><text:span text:style-name="T177"><text:s text:c="7"/></text:span><text:span text:style-name="T178"><text:s/>結果</text:span><text:span text:style-name="T179">小新</text:span><text:span text:style-name="T180">發現，新芽由上圖中葉的何處長出？(A)丁　(B)丙　(C)乙　(D)甲 。</text:span></text:p>
      <text:p text:style-name="內文"><text:span text:style-name="T181"><text:s text:c="9"/></text:span><text:span text:style-name="T182"><text:s/></text:span><text:span text:style-name="T183"><draw:frame draw:style-name="a8" draw:name="圖片 8" text:anchor-type="as-char" svg:x="0in" svg:y="0in" svg:width="1.9375in" svg:height="0.88542in" style:rel-width="scale" style:rel-height="scale"><draw:image xlink:href="media/image8.jpeg" xlink:type="simple" xlink:show="embed" xlink:actuate="onLoad"/><svg:title/><svg:desc>H20347</svg:desc></draw:frame></text:span><text:span text:style-name="T184"><text:line-break/></text:span><text:span text:style-name="T185">16</text:span><text:span text:style-name="T186">.( <text:s text:c="2"/>)承上題，</text:span><text:span text:style-name="T187">此新芽的發育過程，</text:span><text:span text:style-name="T188">不涉及</text:span><text:span text:style-name="T189">下列何項過程？</text:span></text:p>
      <text:p text:style-name="P190"><text:s/>(A)根、莖、葉的形成　(B)減數分裂　(C)細胞分裂<text:s text:c="2"/>(D)染色體複裂。</text:p>
      <text:p text:style-name="內文"><text:span text:style-name="T191">1</text:span><text:span text:style-name="T192">7</text:span><text:span text:style-name="T193">.( <text:s text:c="2"/>)</text:span><text:span text:style-name="T194">下</text:span><text:span text:style-name="T195">圖為植物花的構造示意圖，請</text:span><text:span text:style-name="T196">問</text:span><text:span text:style-name="T197">欲觀察</text:span><text:span text:style-name="T198">卵細胞</text:span><text:span text:style-name="T199">，應該由何處取得？</text:span><text:span text:style-name="T200"><text:s/></text:span><text:span text:style-name="T201">(Ａ)甲　(Ｂ)</text:span><text:span text:style-name="T202">乙</text:span><text:span text:style-name="T203">　(Ｃ)</text:span><text:span text:style-name="T204">丙</text:span><text:span text:style-name="T205">　(Ｄ)</text:span><text:span text:style-name="T206">丁<text:s/></text:span><text:span text:style-name="T207">。</text:span><text:span text:style-name="T208"><text:s text:c="6"/></text:span><text:span text:style-name="T209"><text:s/></text:span></text:p>
      <text:p text:style-name="P210"><text:span text:style-name="T211"><draw:frame draw:style-name="a9" draw:name="圖片 17" text:anchor-type="as-char" svg:x="0in" svg:y="0in" svg:width="1.42748in" svg:height="1.22047in" style:rel-width="scale" style:rel-height="scale"><draw:image xlink:href="media/image9.png" xlink:type="simple" xlink:show="embed" xlink:actuate="onLoad"/><svg:title/><svg:desc/></draw:frame></text:span><text:span text:style-name="T212"><text:s/></text:span></text:p>
      <text:p text:style-name="無間距">18.( <text:s text:c="2"/>)<text:span text:style-name="T213">承上題</text:span><text:span text:style-name="T214">，</text:span><text:span text:style-name="T215">欲觀察花粉的形狀及胚珠</text:span><text:span text:style-name="T216">在子房內</text:span><text:span text:style-name="T217">的排列方式</text:span><text:span text:style-name="T218">，</text:span><text:span text:style-name="T219">應分別用哪種顯微鏡觀察最佳</text:span><text:span text:style-name="T220">？</text:span></text:p>
      <text:p text:style-name="P221"><text:s text:c="7"/>(Ａ)兩者均用複式顯微鏡<text:s/><text:s/>(Ｂ)兩者均用解剖顯微鏡　(Ｃ)前者用複式顯微鏡，後者用解剖顯微鏡　</text:p>
      <text:p text:style-name="P222"><text:s text:c="7"/>(Ｄ)前者用解剖顯微鏡，後者用複式顯微鏡<text:s/>。</text:p>
      <text:p text:style-name="P223">19.( <text:s text:c="2"/>)承上題，若此朵花子房內共有8個胚珠，經過授粉，最多可以形成多少顆種子？</text:p>
      <text:p text:style-name="P224"><text:s text:c="7"/><text:s/>(A)8個 (B)16個 (C)4個<text:s/>(D)1個。</text:p>
      <text:p text:style-name="P225"><text:span text:style-name="T226">20</text:span><text:span text:style-name="T227">.</text:span><text:span text:style-name="T228">( <text:s text:c="2"/>)</text:span><text:span text:style-name="T229">一般開花植物行有性生殖時，須經下列步驟：(甲)新個體萌芽 (乙)受精 (丙)長出花粉管 (丁)</text:span><text:span text:style-name="T230">授</text:span><text:span text:style-name="T231">粉 (戊)種子形成；請排出先後順</text:span><text:bookmark-start text:name="OP1_21767A515ACF44F8988D7188FCF557DE"/><text:span text:style-name="T232">序。(Ａ)</text:span><text:bookmark-start text:name="OPTG1_21767A515ACF44F8988D7188FCF557DE"/><text:span text:style-name="T233">乙甲丁戊丙　</text:span><text:bookmark-start text:name="OP2_21767A515ACF44F8988D7188FCF557DE"/><text:bookmark-end text:name="OP1_21767A515ACF44F8988D7188FCF557DE"/><text:bookmark-end text:name="OPTG1_21767A515ACF44F8988D7188FCF557DE"/><text:span text:style-name="T234">(Ｂ)</text:span><text:bookmark-start text:name="OPTG2_21767A515ACF44F8988D7188FCF557DE"/><text:span text:style-name="T235">甲乙丁戊丙　</text:span><text:bookmark-start text:name="OP3_21767A515ACF44F8988D7188FCF557DE"/><text:bookmark-end text:name="OP2_21767A515ACF44F8988D7188FCF557DE"/><text:bookmark-end text:name="OPTG2_21767A515ACF44F8988D7188FCF557DE"/><text:span text:style-name="T236">(Ｃ)</text:span><text:bookmark-start text:name="OPTG3_21767A515ACF44F8988D7188FCF557DE"/><text:span text:style-name="T237">丁戊甲乙丙　</text:span><text:bookmark-start text:name="OP4_21767A515ACF44F8988D7188FCF557DE"/><text:bookmark-end text:name="OP3_21767A515ACF44F8988D7188FCF557DE"/><text:bookmark-end text:name="OPTG3_21767A515ACF44F8988D7188FCF557DE"/><text:span text:style-name="T238">(Ｄ)</text:span><text:bookmark-end text:name="OP4_21767A515ACF44F8988D7188FCF557DE"/><text:span text:style-name="T239">丁丙乙戊甲。</text:span></text:p>
      <text:p text:style-name="內文"><text:span text:style-name="T240">21</text:span><text:span text:style-name="T241">.( <text:s text:c="2"/>)</text:span><text:span text:style-name="T242">阿扁</text:span><text:span text:style-name="T243">遭</text:span><text:span text:style-name="T244">受槍擊，肚皮皮膚受傷，請問痊癒後肚皮新生的皮膚細胞，其染色體有幾條</text:span><text:span text:style-name="T245">?</text:span></text:p>
      <text:p text:style-name="內文"><text:span text:style-name="T246"><text:s text:c="8"/>(A)46條 (B)23條 (C)92條 (D)46對 。</text:span><text:span text:style-name="T247"><text:s/></text:span></text:p>
      <text:p text:style-name="P248">22.( <text:s text:c="2"/>)下圖為人類女性生殖器官示意圖，下列敘述何者正確？<text:s/>(A)甲為製造卵的場所　(B)乙為受精卵著床的位置　</text:p>
      <text:p text:style-name="P249">(C)丙為精卵結合之處　(D)丁為肛門<text:s/>。</text:p>
      <text:p text:style-name="內文"><text:span text:style-name="T250"><text:s/></text:span><text:span text:style-name="T251"><text:s text:c="18"/></text:span><text:span text:style-name="T252"><text:s/></text:span><text:span text:style-name="T253"><draw:frame draw:style-name="a10" draw:name="圖片 18" text:anchor-type="as-char" svg:x="0in" svg:y="0in" svg:width="1.66493in" svg:height="1.02362in" style:rel-width="scale" style:rel-height="scale"><draw:image xlink:href="media/image10.png" xlink:type="simple" xlink:show="embed" xlink:actuate="onLoad"/><svg:title/><svg:desc/></draw:frame></text:span></text:p>
      <text:p text:style-name="內文"><text:span text:style-name="T254">23</text:span><text:span text:style-name="T255">.( <text:s text:c="2"/>)請問下列何種動物</text:span><text:span text:style-name="T256">沒有</text:span><text:span text:style-name="T257">交配行為?</text:span></text:p>
      <text:p text:style-name="P258"><text:s text:c="7"/><text:s/>(Ａ)海龜<text:s/><text:s/>(Ｂ)蜻蜓<text:s/><text:s/>(Ｃ)翠鳥<text:s/><text:s/>(Ｄ)青蛙<text:s/>。</text:p>
      <text:p text:style-name="P259"><text:span text:style-name="T260">24</text:span><text:span text:style-name="T261">.( <text:s text:c="2"/>)</text:span><text:span text:style-name="T262">關</text:span><text:span text:style-name="T263">於</text:span><text:bookmark-start text:name="OP1_232E7A80A37643A88D27F611ABA7EECA"/><text:span text:style-name="T264">植物的</text:span><text:span text:style-name="T265">組織培養</text:span><text:span text:style-name="T266">繁殖</text:span><text:span text:style-name="T267">，下列</text:span><text:span text:style-name="T268">敘述</text:span><text:span text:style-name="T269">何者</text:span><text:span text:style-name="T270">錯誤</text:span><text:span text:style-name="T271">？</text:span><text:span text:style-name="T272"><text:s/></text:span></text:p>
      <text:p text:style-name="P273"><text:s text:c="8"/>(Ａ)<text:bookmark-start text:name="OPTG1_232E7A80A37643A88D27F611ABA7EECA"/>組織培養是一種無性生殖　<text:bookmark-start text:name="OP2_232E7A80A37643A88D27F611ABA7EECA"/><text:bookmark-end text:name="OP1_232E7A80A37643A88D27F611ABA7EECA"/><text:bookmark-end text:name="OPTG1_232E7A80A37643A88D27F611ABA7EECA"/>(Ｂ)<text:bookmark-start text:name="OP3_232E7A80A37643A88D27F611ABA7EECA"/><text:bookmark-end text:name="OP2_232E7A80A37643A88D27F611ABA7EECA"/>培養皿必須殺菌才可使用<text:s/><text:s/>(Ｃ)<text:bookmark-end text:name="OP3_232E7A80A37643A88D27F611ABA7EECA"/>必須經過細胞分裂的過程<text:s/><text:s/>(Ｄ)<text:bookmark-start text:name="OPTG2_232E7A80A37643A88D27F611ABA7EECA"/>可培養出大量具有不同遺傳物質的後代<text:bookmark-end text:name="OPTG2_232E7A80A37643A88D27F611ABA7EECA"/><text:s/>。</text:p>
      <text:p text:style-name="P274"><text:span text:style-name="T275">25</text:span><text:span text:style-name="T276">.( <text:s text:c="2"/>)</text:span><text:span text:style-name="T277">體內受精的動物比</text:span><text:span text:style-name="T278">體外受精</text:span><text:span text:style-name="T279">的動物</text:span><text:span text:style-name="T280"><text:s/></text:span><text:span text:style-name="T281">(A)</text:span><text:span text:style-name="T282">產卵數目多</text:span><text:span text:style-name="T283"><text:s/></text:span><text:span text:style-name="T284">(B)</text:span><text:span text:style-name="T285">受精</text:span><text:span text:style-name="T286">機</text:span><text:span text:style-name="T287">率高</text:span><text:span text:style-name="T288"><text:s/></text:span><text:span text:style-name="T289">(C)</text:span><text:span text:style-name="T290">體型較大</text:span><text:span text:style-name="T291"><text:s/></text:span><text:span text:style-name="T292">(D)</text:span><text:span text:style-name="T293">受精卵</text:span><text:span text:style-name="T294">的</text:span><text:span text:style-name="T295">存活率較低</text:span><text:span text:style-name="T296"><text:s/></text:span><text:span text:style-name="T297">。</text:span></text:p>
      <text:p text:style-name="P298">26.( <text:s text:c="2"/>)<text:bookmark-start text:name="OP1_512CECCF3A134236BC180AB496A3037B"/>種子植物和胎生動物的受精作用分別在什麼地方進行？</text:p>
      <text:p text:style-name="P299"><text:s text:c="8"/>(Ａ)<text:bookmark-start text:name="OPTG1_512CECCF3A134236BC180AB496A3037B"/>胚珠、輸卵管前端　<text:bookmark-start text:name="OP2_512CECCF3A134236BC180AB496A3037B"/><text:bookmark-end text:name="OP1_512CECCF3A134236BC180AB496A3037B"/><text:bookmark-end text:name="OPTG1_512CECCF3A134236BC180AB496A3037B"/>(Ｂ)<text:bookmark-start text:name="OPTG2_512CECCF3A134236BC180AB496A3037B"/>胚珠、子宮　<text:bookmark-start text:name="OP3_512CECCF3A134236BC180AB496A3037B"/><text:bookmark-end text:name="OP2_512CECCF3A134236BC180AB496A3037B"/><text:bookmark-end text:name="OPTG2_512CECCF3A134236BC180AB496A3037B"/>(Ｃ)<text:bookmark-start text:name="OPTG3_512CECCF3A134236BC180AB496A3037B"/>花粉管、輸卵管前端　<text:bookmark-start text:name="OP4_512CECCF3A134236BC180AB496A3037B"/><text:bookmark-end text:name="OP3_512CECCF3A134236BC180AB496A3037B"/><text:bookmark-end text:name="OPTG3_512CECCF3A134236BC180AB496A3037B"/>(Ｄ)<text:bookmark-start text:name="OPTG4_512CECCF3A134236BC180AB496A3037B"/>花粉管、<text:bookmark-end text:name="OP4_512CECCF3A134236BC180AB496A3037B"/><text:bookmark-end text:name="OPTG4_512CECCF3A134236BC180AB496A3037B"/>子宮<text:s/>。</text:p>
      <text:p text:style-name="P300">27.( <text:s text:c="2"/>)<text:bookmark-start text:name="Q_C1E6BAE0748347DCBA2AB19579225153"/><text:bookmark-start text:name="Q_1A45AA227E004DCE8C6800A5A5F713DF"/>複製豬是將黑毛豬體細胞核取出，置入白毛豬去細胞核之卵細胞，再將此卵放入灰毛豬的子宮。請問在此方法下 <text:s text:c="6"/></text:p>
      <text:p text:style-name="P301"><text:s text:c="7"/>，會產下什麼的<text:bookmark-start text:name="OP1_C1E6BAE0748347DCBA2AB19579225153"/>豬？(Ａ)<text:bookmark-start text:name="OPTG1_C1E6BAE0748347DCBA2AB19579225153"/>白毛豬　<text:bookmark-start text:name="OP2_C1E6BAE0748347DCBA2AB19579225153"/><text:bookmark-end text:name="OP1_C1E6BAE0748347DCBA2AB19579225153"/><text:bookmark-end text:name="OPTG1_C1E6BAE0748347DCBA2AB19579225153"/>(Ｂ)<text:bookmark-start text:name="OPTG2_C1E6BAE0748347DCBA2AB19579225153"/>黑白豬　<text:bookmark-start text:name="OP3_C1E6BAE0748347DCBA2AB19579225153"/><text:bookmark-end text:name="OP2_C1E6BAE0748347DCBA2AB19579225153"/><text:bookmark-end text:name="OPTG2_C1E6BAE0748347DCBA2AB19579225153"/>(Ｃ)<text:bookmark-start text:name="OPTG3_C1E6BAE0748347DCBA2AB19579225153"/>黑毛豬　<text:bookmark-start text:name="OP4_C1E6BAE0748347DCBA2AB19579225153"/><text:bookmark-end text:name="OP3_C1E6BAE0748347DCBA2AB19579225153"/><text:bookmark-end text:name="OPTG3_C1E6BAE0748347DCBA2AB19579225153"/>(Ｄ)<text:bookmark-end text:name="OP4_C1E6BAE0748347DCBA2AB19579225153"/>灰毛豬。<text:bookmark-end text:name="Q_C1E6BAE0748347DCBA2AB19579225153"/><text:s/></text:p>
      <text:p text:style-name="內文"><text:bookmark-end text:name="Q_1A45AA227E004DCE8C6800A5A5F713DF"/><text:span text:style-name="T302">28.( <text:s text:c="2"/>)</text:span><text:bookmark-start text:name="Q_16BC6512CC714DAEB0C40E9C26D41BB7"/><text:span text:style-name="T303">承上題</text:span><text:span text:style-name="T304">，</text:span><text:span text:style-name="T305">複製動物的過程</text:span><text:span text:style-name="T306">，</text:span><text:span text:style-name="T307">與下列何者</text:span><text:span text:style-name="T308">無關</text:span><text:span text:style-name="T309">？(甲)細胞分裂　(乙)減數分裂　(丙)細胞核的融合　(丁)受精作用</text:span><text:span text:style-name="T310">。</text:span></text:p>
      <text:p text:style-name="P311"><text:s text:c="8"/>(Ａ)甲乙　(Ｂ)乙丁　(Ｃ)甲丙　(Ｄ)丙丁<text:s/>。</text:p>
      <text:p text:style-name="P312"><text:bookmark-end text:name="Q_16BC6512CC714DAEB0C40E9C26D41BB7"/>29.( <text:s text:c="2"/>)<text:bookmark-start text:name="OP1_07D6487EC17F46469861894D51B2993E"/>養雞場養了很多蛋雞，但是都沒有和公雞交配，則下列敘述何者正確？ (Ａ)<text:bookmark-start text:name="OPTG1_07D6487EC17F46469861894D51B2993E"/>生出的蛋沒有小白點　<text:bookmark-start text:name="OP2_07D6487EC17F46469861894D51B2993E"/><text:bookmark-end text:name="OP1_07D6487EC17F46469861894D51B2993E"/><text:bookmark-end text:name="OPTG1_07D6487EC17F46469861894D51B2993E"/>(Ｂ)<text:bookmark-start text:name="OPTG2_07D6487EC17F46469861894D51B2993E"/>生出的蛋含單套染色體　<text:bookmark-start text:name="OP3_07D6487EC17F46469861894D51B2993E"/><text:bookmark-end text:name="OP2_07D6487EC17F46469861894D51B2993E"/><text:bookmark-end text:name="OPTG2_07D6487EC17F46469861894D51B2993E"/>(Ｃ)<text:bookmark-start text:name="OPTG3_07D6487EC17F46469861894D51B2993E"/>生出的蛋可孵出小雞　<text:bookmark-start text:name="OP4_07D6487EC17F46469861894D51B2993E"/><text:bookmark-end text:name="OP3_07D6487EC17F46469861894D51B2993E"/><text:bookmark-end text:name="OPTG3_07D6487EC17F46469861894D51B2993E"/>(Ｄ)<text:bookmark-start text:name="OPTG4_07D6487EC17F46469861894D51B2993E"/>沒有交配的母雞不會生蛋<text:bookmark-end text:name="OP4_07D6487EC17F46469861894D51B2993E"/><text:bookmark-end text:name="OPTG4_07D6487EC17F46469861894D51B2993E"/>。</text:p>
      <text:soft-page-break/>
      <text:p text:style-name="P313">30.( <text:s text:c="2"/>)一對黑狗，第一胎生出一隻白狗，根據這個事實，下列何項推論正確？ (A)決定特徵為黑色的等位基因為隱性</text:p>
      <text:p text:style-name="P314"><text:s text:c="8"/>(B)第一胎的白狗必定帶有黑色的等位基因<text:s/><text:s/>(C)這一對黑狗的第二胎也一定是白狗<text:s/><text:s/>(D)這一對黑狗一定都帶有白色的等位基因。</text:p>
      <text:p text:style-name="P315">31.( <text:s text:c="2"/>)桃子的果實表面光滑是由顯性等位基因所決定，表面有毛則是由隱性等位基因所決定。如果將純品系有毛桃子的</text:p>
      <text:p text:style-name="P316"><text:s text:c="8"/>雌蕊與純品系光面桃子的花粉，以人為方式授粉，則該雌蕊授粉後的種子所發育成的果實應為如何？</text:p>
      <text:p text:style-name="P317"><text:s text:c="7"/><text:s/>(Ａ)均為毛面桃子　(Ｂ)毛面與光面的桃子都有，比例是　1：3 (Ｃ)光面與毛面的桃子都有，比例是　1：1　</text:p>
      <text:p text:style-name="P318"><text:s text:c="7"/><text:s/>(Ｄ)均為光面桃子。</text:p>
      <text:p text:style-name="內文"><text:bookmark-start text:name="Q_85918AD2004B414482E47B8DDB56EE09"/><text:span text:style-name="T319">32.( <text:s text:c="2"/>)</text:span><text:span text:style-name="T320">下</text:span><text:span text:style-name="T321">圖為蛋之構造，下列敘述何者</text:span><text:span text:style-name="T322">錯誤</text:span><text:span text:style-name="T323">？</text:span></text:p>
      <text:p text:style-name="P324"><text:span text:style-name="T325"><draw:frame draw:style-name="a11" draw:name="圖片 13" text:anchor-type="as-char" svg:x="0in" svg:y="0in" svg:width="1.60738in" svg:height="1.25984in" style:rel-width="scale" style:rel-height="scale"><draw:image xlink:href="media/image11.png" xlink:type="simple" xlink:show="embed" xlink:actuate="onLoad"/><svg:title/><svg:desc/></draw:frame></text:span></text:p>
      <text:p text:style-name="P326"><text:bookmark-start text:name="OP1_85918AD2004B414482E47B8DDB56EE09"/>(Ａ)<text:bookmark-start text:name="OPTG1_85918AD2004B414482E47B8DDB56EE09"/>E構造可固定卵細胞的位置　<text:bookmark-start text:name="OP2_85918AD2004B414482E47B8DDB56EE09"/><text:bookmark-end text:name="OP1_85918AD2004B414482E47B8DDB56EE09"/><text:bookmark-end text:name="OPTG1_85918AD2004B414482E47B8DDB56EE09"/>(Ｂ)<text:bookmark-start text:name="OPTG2_85918AD2004B414482E47B8DDB56EE09"/>由卵巢所分泌的部位是F、G　<text:bookmark-start text:name="OP3_85918AD2004B414482E47B8DDB56EE09"/><text:bookmark-end text:name="OP2_85918AD2004B414482E47B8DDB56EE09"/><text:bookmark-end text:name="OPTG2_85918AD2004B414482E47B8DDB56EE09"/>(Ｃ)<text:bookmark-start text:name="OPTG3_85918AD2004B414482E47B8DDB56EE09"/>觀察F構造的大小可判斷此蛋新不新鮮　<text:bookmark-start text:name="OP4_85918AD2004B414482E47B8DDB56EE09"/><text:bookmark-end text:name="OP3_85918AD2004B414482E47B8DDB56EE09"/><text:bookmark-end text:name="OPTG3_85918AD2004B414482E47B8DDB56EE09"/>(Ｄ)<text:bookmark-start text:name="OPTG4_85918AD2004B414482E47B8DDB56EE09"/>若此雞蛋已受精，則G構造<text:bookmark-end text:name="OP4_85918AD2004B414482E47B8DDB56EE09"/><text:bookmark-end text:name="OPTG4_85918AD2004B414482E47B8DDB56EE09"/>可以發育成小雞。<text:bookmark-end text:name="Q_85918AD2004B414482E47B8DDB56EE09"/></text:p>
      <text:p text:style-name="P327">33.( <text:s text:c="2"/>)<text:bookmark-start text:name="Q_93549BC5B8F945EAAB496D67F7C27050"/>下表為果蠅交配的情形，若紅眼等位基因以R表示，白眼等位基因以r表示，下列敘述何者正確？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 table:number-rows-spanned="2">
            <text:p text:style-name="P335">組別</text:p>
          </table:table-cell>
          <table:table-cell table:style-name="TableCell336" table:number-rows-spanned="2">
            <text:p text:style-name="P337">親代</text:p>
          </table:table-cell>
          <table:table-cell table:style-name="TableCell338" table:number-columns-spanned="2">
            <text:p text:style-name="P339">子代的個體數</text:p>
          </table:table-cell>
          <table:covered-table-cell/>
        </table:table-row>
        <table:table-row table:style-name="TableRow340">
          <table:covered-table-cell>
            <text:p text:style-name="P341"/>
          </table:covered-table-cell>
          <table:covered-table-cell>
            <text:p text:style-name="P342"/>
          </table:covered-table-cell>
          <table:table-cell table:style-name="TableCell343">
            <text:p text:style-name="P344">白眼果蠅</text:p>
          </table:table-cell>
          <table:table-cell table:style-name="TableCell345">
            <text:p text:style-name="P346">紅眼果蠅</text:p>
          </table:table-cell>
        </table:table-row>
        <table:table-row table:style-name="TableRow347">
          <table:table-cell table:style-name="TableCell348">
            <text:p text:style-name="P349">一</text:p>
          </table:table-cell>
          <table:table-cell table:style-name="TableCell350">
            <text:p text:style-name="P351">(甲)×紅眼</text:p>
          </table:table-cell>
          <table:table-cell table:style-name="TableCell352">
            <text:p text:style-name="P353">56</text:p>
          </table:table-cell>
          <table:table-cell table:style-name="TableCell354">
            <text:p text:style-name="P355">163</text:p>
          </table:table-cell>
        </table:table-row>
        <table:table-row table:style-name="TableRow356">
          <table:table-cell table:style-name="TableCell357">
            <text:p text:style-name="P358">二</text:p>
          </table:table-cell>
          <table:table-cell table:style-name="TableCell359">
            <text:p text:style-name="P360">紅眼×(乙)<text:s/></text:p>
          </table:table-cell>
          <table:table-cell table:style-name="TableCell361">
            <text:p text:style-name="P362">151</text:p>
          </table:table-cell>
          <table:table-cell table:style-name="TableCell363">
            <text:p text:style-name="P364">158</text:p>
          </table:table-cell>
        </table:table-row>
        <table:table-row table:style-name="TableRow365">
          <table:table-cell table:style-name="TableCell366">
            <text:p text:style-name="P367">三</text:p>
          </table:table-cell>
          <table:table-cell table:style-name="TableCell368">
            <text:p text:style-name="P369">(丙)× Rr</text:p>
          </table:table-cell>
          <table:table-cell table:style-name="TableCell370">
            <text:p text:style-name="P371">0</text:p>
          </table:table-cell>
          <table:table-cell table:style-name="TableCell372">
            <text:p text:style-name="P373">301</text:p>
          </table:table-cell>
        </table:table-row>
        <table:table-row table:style-name="TableRow374">
          <table:table-cell table:style-name="TableCell375">
            <text:p text:style-name="P376">四</text:p>
          </table:table-cell>
          <table:table-cell table:style-name="TableCell377">
            <text:p text:style-name="P378">白眼×(丁)</text:p>
          </table:table-cell>
          <table:table-cell table:style-name="TableCell379">
            <text:p text:style-name="P380">234</text:p>
          </table:table-cell>
          <table:table-cell table:style-name="TableCell381">
            <text:p text:style-name="P382">0</text:p>
          </table:table-cell>
        </table:table-row>
      </table:table>
      <text:p text:style-name="P383"><text:bookmark-start text:name="OP1_93549BC5B8F945EAAB496D67F7C27050"/>(Ａ)<text:bookmark-start text:name="OPTG1_93549BC5B8F945EAAB496D67F7C27050"/>甲必為白眼果蠅　<text:bookmark-start text:name="OP2_93549BC5B8F945EAAB496D67F7C27050"/><text:bookmark-end text:name="OP1_93549BC5B8F945EAAB496D67F7C27050"/><text:bookmark-end text:name="OPTG1_93549BC5B8F945EAAB496D67F7C27050"/>(Ｂ)<text:bookmark-start text:name="OPTG2_93549BC5B8F945EAAB496D67F7C27050"/>乙必為紅眼果蠅　<text:bookmark-start text:name="OP3_93549BC5B8F945EAAB496D67F7C27050"/><text:bookmark-end text:name="OP2_93549BC5B8F945EAAB496D67F7C27050"/><text:bookmark-end text:name="OPTG2_93549BC5B8F945EAAB496D67F7C27050"/>(Ｃ)<text:bookmark-start text:name="OPTG3_93549BC5B8F945EAAB496D67F7C27050"/>丙的基因型最有可能為Rr　<text:bookmark-start text:name="OP4_93549BC5B8F945EAAB496D67F7C27050"/><text:bookmark-end text:name="OP3_93549BC5B8F945EAAB496D67F7C27050"/><text:bookmark-end text:name="OPTG3_93549BC5B8F945EAAB496D67F7C27050"/></text:p>
      <text:p text:style-name="P384">(Ｄ)<text:bookmark-start text:name="OPTG4_93549BC5B8F945EAAB496D67F7C27050"/>丁的基因型最有可能為rr<text:bookmark-end text:name="OP4_93549BC5B8F945EAAB496D67F7C27050"/><text:bookmark-end text:name="OPTG4_93549BC5B8F945EAAB496D67F7C27050"/>。</text:p>
      <text:p text:style-name="P385"><text:bookmark-end text:name="Q_93549BC5B8F945EAAB496D67F7C27050"/>34.( <text:s text:c="2"/>)根據下圖所示，下列敘述何者正確？<text:s/>(Ａ)胎兒最後由母體的肛門產出　(Ｂ)胎兒可藉由甲、乙的構造，從母體<text:s text:c="6"/></text:p>
      <text:p text:style-name="內文"><text:span text:style-name="T386"><text:s text:c="8"/></text:span><text:span text:style-name="T387">血液獲</text:span><text:span text:style-name="T388">得氧氣及養分</text:span><text:span text:style-name="T389"><text:s text:c="2"/></text:span><text:span text:style-name="T390">(Ｃ)丁</text:span><text:span text:style-name="T391">細胞內的基因和胎兒相同</text:span><text:span text:style-name="T392">　(Ｄ)</text:span><text:span text:style-name="T393">胎兒的廢物可擴散至丙</text:span><text:span text:style-name="T394">。</text:span></text:p>
      <text:p text:style-name="內文"><text:span text:style-name="T395"><text:s text:c="14"/></text:span><text:span text:style-name="T396"><draw:frame draw:style-name="a12" draw:name="圖片 12" text:anchor-type="as-char" svg:x="0in" svg:y="0in" svg:width="1.33858in" svg:height="1.12663in" style:rel-width="scale" style:rel-height="scale"><draw:image xlink:href="media/image12.png" xlink:type="simple" xlink:show="embed" xlink:actuate="onLoad"/><svg:title/><svg:desc/></draw:frame></text:span></text:p>
      <text:p text:style-name="P397">35.( <text:s text:c="2"/>)已知大猩猩的體細胞有48條染色體，當母猩猩懷有雙胞胎時，這兩個胚胎的細胞分別具有幾條染色體？</text:p>
      <text:p text:style-name="P398">　<text:bookmark-start text:name="OP1_6B3AF98A009946DD9430796FDAE48F5F"/>(Ａ)<text:bookmark-start text:name="OPTG1_6B3AF98A009946DD9430796FDAE48F5F"/><text:s/>48、48　<text:bookmark-start text:name="OP2_6B3AF98A009946DD9430796FDAE48F5F"/><text:bookmark-end text:name="OP1_6B3AF98A009946DD9430796FDAE48F5F"/><text:bookmark-end text:name="OPTG1_6B3AF98A009946DD9430796FDAE48F5F"/>(Ｂ)<text:bookmark-start text:name="OPTG2_6B3AF98A009946DD9430796FDAE48F5F"/><text:s/>48、96　<text:bookmark-start text:name="OP3_6B3AF98A009946DD9430796FDAE48F5F"/><text:bookmark-end text:name="OP2_6B3AF98A009946DD9430796FDAE48F5F"/><text:bookmark-end text:name="OPTG2_6B3AF98A009946DD9430796FDAE48F5F"/>(Ｃ)<text:bookmark-start text:name="OPTG3_6B3AF98A009946DD9430796FDAE48F5F"/><text:s/>24、48　<text:bookmark-start text:name="OP4_6B3AF98A009946DD9430796FDAE48F5F"/><text:bookmark-end text:name="OP3_6B3AF98A009946DD9430796FDAE48F5F"/><text:bookmark-end text:name="OPTG3_6B3AF98A009946DD9430796FDAE48F5F"/>(Ｄ)<text:bookmark-start text:name="OPTG4_6B3AF98A009946DD9430796FDAE48F5F"/><text:s/>24、<text:bookmark-end text:name="OP4_6B3AF98A009946DD9430796FDAE48F5F"/><text:bookmark-end text:name="OPTG4_6B3AF98A009946DD9430796FDAE48F5F"/>24<text:s/>。</text:p>
      <text:p text:style-name="P399">36.( <text:s text:c="2"/>)人類單眼皮為隱性等位基因d所控制，有一對夫妻皆為雙眼皮，其獨生子為單眼皮，則先生的等位基因組合應為下列何者？<text:s/>(A) DD<text:s/>(B) Dd<text:s/>(C) dd<text:s/>(D)前三者皆有可能<text:s/>。</text:p>
      <text:p text:style-name="P400"><text:span text:style-name="T401">37.( <text:s text:c="2"/>)</text:span><text:span text:style-name="T402">下列何者</text:span><text:span text:style-name="T403">不是</text:span><text:span text:style-name="T404">孟德爾的遺傳法則?<text:s/></text:span></text:p>
      <text:p text:style-name="P405"><text:span text:style-name="T406"><text:s text:c="8"/>(A)</text:span><text:span text:style-name="T407">遺傳因子可分</text:span><text:span text:style-name="T408">顯性和隱性兩種 (B)當顯性和隱性的遺傳因子同時存在時，會表現顯性性狀 (C)性狀由一對遺傳因子所控制 (D)配子內有成對的基因。</text:span></text:p>
      <text:p text:style-name="P409">38.( <text:s text:c="2"/>)授粉是指花粉藉著風、水和動物的幫助傳到雌蕊的哪裡？<text:s/>(Ａ)花絲　(Ｂ)花藥　(Ｃ)柱頭　(Ｄ)子房<text:s/>。</text:p>
      <text:p text:style-name="P410">39.( <text:s text:c="2"/>)下列關於生物染色體的敘述，何者正確？<text:s/>(Ａ)所有細胞內的染色體都是成對染色體　(Ｂ)染色體數目愈多，表示此生物愈高等　(Ｃ)成對等位基因位於同一條染色體上　(Ｄ)同種生物通常會有固定的染色體數目<text:s/>。</text:p>
      <text:p text:style-name="P411"><text:span text:style-name="T412">40.( <text:s text:c="2"/>)</text:span><text:bookmark-start text:name="Q_57ABAD9BFAB6436680AA1CFEEEF5F20D"/><text:span text:style-name="T413">下</text:span><text:span text:style-name="T414">圖為蘋果的縱切面示意圖，則以下</text:span><text:span text:style-name="T415">何處的基因與其他三處</text:span><text:span text:style-name="T416">不同</text:span><text:span text:style-name="T417">？<text:s/></text:span><text:span text:style-name="T418">(A)</text:span><text:span text:style-name="T419">丁</text:span><text:span text:style-name="T420">　(B)</text:span><text:span text:style-name="T421">丙</text:span><text:span text:style-name="T422">　(C)</text:span><text:span text:style-name="T423">乙</text:span><text:span text:style-name="T424">　(D)</text:span><text:span text:style-name="T425">甲</text:span><text:span text:style-name="T426">。</text:span></text:p>
      <text:p text:style-name="P427"><text:bookmark-end text:name="Q_57ABAD9BFAB6436680AA1CFEEEF5F20D"/><text:span text:style-name="T428"><text:s/></text:span><text:span text:style-name="T429"><text:s text:c="15"/></text:span><text:span text:style-name="T430"><draw:frame draw:style-name="a13" draw:name="圖片 27" text:anchor-type="as-char" svg:x="0in" svg:y="0in" svg:width="1.1811in" svg:height="1.21239in" style:rel-width="scale" style:rel-height="scale"><draw:image xlink:href="media/image13.png" xlink:type="simple" xlink:show="embed" xlink:actuate="onLoad"/><svg:title/><svg:desc/></draw:frame></text:span><text:span text:style-name="T431"><text:s/></text:span></text:p>
      <text:p text:style-name="P432">41.( <text:s text:c="2"/>)經常觀察動物的生殖作用，並做紀錄，請問下列紀錄內容何者正確？</text:p>
      <text:p text:style-name="P433"><text:s text:c="8"/>(Ａ)雄藍足鰹鳥會利用舞蹈去吸引同種雌鳥<text:s text:c="2"/>(Ｂ)雌蛙會鼓起鳴囊，發出叫聲吸引同種的雄蛙<text:s/><text:s/>(Ｃ)雌猴常藉由打鬥，以獲得和更多雄猴交配的機會<text:s/><text:s/>(Ｄ)雌孔雀魚會閃示出色彩鮮艷的尾鰭來吸引同種的雄魚<text:s/>。</text:p>
      <text:soft-page-break/>
      <text:p text:style-name="P434">42.( <text:s text:c="2"/>)假設某種植物具有高莖與矮莖兩種特徵，但不知道如何決定這兩種特徵的顯隱性，下列何種試驗結果，可以判<text:s/></text:p>
      <text:p text:style-name="P435"><text:s text:c="8"/>斷出兩種特徵的顯隱性？ (A)利用純種的矮莖植物，使其自行授粉 <text:s/>(B)利用純種的高莖植物，使其自行授粉</text:p>
      <text:p text:style-name="P436"><text:span text:style-name="T437">(C)觀察兩種特徵在自然界中出現的多寡 <text:s/>(D)讓純種的高莖植物與純種的矮莖植物授粉</text:span><text:span text:style-name="T438"><text:s/></text:span><text:span text:style-name="T439">。</text:span></text:p>
      <text:p text:style-name="內文"><text:span text:style-name="T440">43.( <text:s text:c="2"/>)若兩株豌豆雜交，所產生的子代中高莖豌豆有149株，矮莖有151株</text:span><text:span text:style-name="T441">。請問親代豌豆的等位基因組合</text:span><text:span text:style-name="T442">最有可能</text:span><text:span text:style-name="T443">為</text:span><text:span text:style-name="T444"><text:s text:c="2"/></text:span></text:p>
      <text:p text:style-name="內文"><text:span text:style-name="T445"><text:s text:c="8"/></text:span><text:span text:style-name="T446">何？</text:span><text:span text:style-name="T447"><text:s/>(Ａ)</text:span><text:span text:style-name="T448"><text:s/></text:span><text:span text:style-name="T449">TT<text:s/></text:span><draw:frame draw:style-name="a14" text:anchor-type="as-char" svg:x="0in" svg:y="0in" svg:width="0.11667in" svg:height="0.19167in" style:rel-width="scale" style:rel-height="scale"><draw:object xlink:href="Object 1/" xlink:type="simple" xlink:show="embed" xlink:actuate="onLoad"/></draw:frame><text:span text:style-name="T450"><text:s/>TT　(Ｂ)</text:span><text:span text:style-name="T451"><text:s/>TT<text:s/></text:span><draw:frame draw:style-name="a15" text:anchor-type="as-char" svg:x="0in" svg:y="0in" svg:width="0.11667in" svg:height="0.19167in" style:rel-width="scale" style:rel-height="scale"><draw:object xlink:href="Object 2/" xlink:type="simple" xlink:show="embed" xlink:actuate="onLoad"/></draw:frame><text:span text:style-name="T452"><text:s/>Tt<text:s/></text:span><text:span text:style-name="T453">(Ｃ)</text:span><text:span text:style-name="T454"><text:s/>Tt<text:s/></text:span><draw:frame draw:style-name="a16" text:anchor-type="as-char" svg:x="0in" svg:y="0in" svg:width="0.11667in" svg:height="0.19167in" style:rel-width="scale" style:rel-height="scale"><draw:object xlink:href="Object 3/" xlink:type="simple" xlink:show="embed" xlink:actuate="onLoad"/></draw:frame><text:span text:style-name="T455"><text:s/>Tt</text:span><text:span text:style-name="T456">　</text:span><text:span text:style-name="T457">(Ｄ)</text:span><text:span text:style-name="T458"><text:s/>Tt<text:s/></text:span><draw:frame draw:style-name="a17" text:anchor-type="as-char" svg:x="0in" svg:y="0in" svg:width="0.11667in" svg:height="0.19167in" style:rel-width="scale" style:rel-height="scale"><draw:object xlink:href="Object 4/" xlink:type="simple" xlink:show="embed" xlink:actuate="onLoad"/></draw:frame><text:span text:style-name="T459"><text:s/>tt<text:s/></text:span><text:span text:style-name="T460">。</text:span></text:p>
      <text:p text:style-name="內文"><text:span text:style-name="T461">44.( <text:s text:c="2"/>)</text:span><text:span text:style-name="T462">控制性狀遺傳的基本單位是? (Ａ)細胞核　(Ｂ)染色體　(Ｃ)基因　(Ｄ)</text:span><text:span text:style-name="T463"><text:s/></text:span><text:span text:style-name="T464">DNA<text:s/></text:span><text:span text:style-name="T465">。</text:span></text:p>
      <text:p text:style-name="P466"><text:span text:style-name="T467">45.( <text:s text:c="2"/>)今做一組豚鼠毛色的遺傳實驗，如圖(一)所示，已知豚鼠毛色是由一對等位基因控制，黑色為顯性特徵，當子代（</text:span><text:span text:style-name="T468">F</text:span><text:span text:style-name="T469">1</text:span><text:span text:style-name="T470">）數量不斷增加時，則黑毛豚鼠所占的百分比變化應為圖(二)中哪一條曲線？</text:span><text:span text:style-name="T471"><text:line-break/></text:span><text:span text:style-name="T472"><text:s/>(Ａ</text:span><text:span text:style-name="T473">)</text:span><text:span text:style-name="T474">丁</text:span><text:span text:style-name="T475">　(Ｂ</text:span><text:span text:style-name="T476">)</text:span><text:span text:style-name="T477">丙　(Ｃ</text:span><text:span text:style-name="T478">)</text:span><text:span text:style-name="T479">乙</text:span><text:span text:style-name="T480">　(Ｄ</text:span><text:span text:style-name="T481">)</text:span><text:span text:style-name="T482">甲</text:span><text:span text:style-name="T483"><text:s/></text:span><text:span text:style-name="T484">。</text:span></text:p>
      <text:p text:style-name="P485"><text:span text:style-name="T486"><draw:frame draw:style-name="a18" draw:name="圖片 14" text:anchor-type="as-char" svg:x="0in" svg:y="0in" svg:width="2.36458in" svg:height="0.95833in" style:rel-width="scale" style:rel-height="scale"><draw:image xlink:href="media/image14.png" xlink:type="simple" xlink:show="embed" xlink:actuate="onLoad"/><svg:title/><svg:desc>99-01</svg:desc></draw:frame></text:span><text:span text:style-name="T487"><text:s text:c="6"/></text:span><text:span text:style-name="T488"><draw:frame draw:style-name="a19" draw:name="圖片 15" text:anchor-type="as-char" svg:x="0in" svg:y="0in" svg:width="1.41667in" svg:height="1.125in" style:rel-width="scale" style:rel-height="scale"><draw:image xlink:href="media/image15.png" xlink:type="simple" xlink:show="embed" xlink:actuate="onLoad"/><svg:title/><svg:desc>99-02</svg:desc></draw:frame></text:span></text:p>
      <text:p text:style-name="P489"><text:s text:c="20"/>圖(一) <text:s text:c="26"/>圖(二)</text:p>
      <text:p text:style-name="P490"/>
      <text:p text:style-name="P491">46.( <text:s text:c="2"/>)如果想要培育「新品種」的金線蓮，應用的繁殖法是下列哪一種？　</text:p>
      <text:p text:style-name="P492"><text:s text:c="8"/>(Ａ)組織培養法　(Ｂ)營養器官繁殖　(Ｃ)種子繁殖　(Ｄ)出芽生殖<text:s/>。</text:p>
      <text:p text:style-name="P493"><text:span text:style-name="T494">47.( <text:s text:c="2"/>)</text:span><text:span text:style-name="T495">下列</text:span><text:span text:style-name="T496">不具</text:span><text:span text:style-name="T497">有肚臍眼構造的生物是</text:span><text:span text:style-name="T498"><text:s/></text:span><text:span text:style-name="T499">(Ａ)海獅　(Ｂ)海馬　(Ｃ)海豚　(Ｄ)海豹 。</text:span></text:p>
      <text:p text:style-name="P500">48.( <text:s text:c="2"/>)正常女生的卵細胞內，控制卷舌與不捲舌的等位基因有幾個？</text:p>
      <text:p text:style-name="P501"><text:s text:c="8"/>(Ａ) 46　(Ｂ) 23　(Ｃ) 2　(Ｄ) 1 <text:s text:c="2"/>個。</text:p>
      <text:p text:style-name="內文"><text:span text:style-name="T502">49.( <text:s text:c="2"/>)</text:span><text:span text:style-name="T503">志玲</text:span><text:span text:style-name="T504">的眼睛是雙眼皮，她的遺傳因子組合是Aa，請問她父母的遺傳因子組合</text:span><text:span text:style-name="T505">不可能</text:span><text:span text:style-name="T506">是下列哪一組？</text:span></text:p>
      <text:p text:style-name="P507"><text:span text:style-name="T508">　(Ａ) Aa<text:s/></text:span><draw:frame draw:style-name="a20" text:anchor-type="as-char" svg:x="0in" svg:y="0in" svg:width="0.11667in" svg:height="0.19167in" style:rel-width="scale" style:rel-height="scale"><draw:object xlink:href="Object 5/" xlink:type="simple" xlink:show="embed" xlink:actuate="onLoad"/></draw:frame><text:span text:style-name="T509"><text:s/>aa　(Ｂ) AA<text:s/></text:span><draw:frame draw:style-name="a21" text:anchor-type="as-char" svg:x="0in" svg:y="0in" svg:width="0.11667in" svg:height="0.19167in" style:rel-width="scale" style:rel-height="scale"><draw:object xlink:href="Object 6/" xlink:type="simple" xlink:show="embed" xlink:actuate="onLoad"/></draw:frame><text:span text:style-name="T510"><text:s/>Aa (Ｃ)</text:span><text:span text:style-name="T511"><text:s/>AA<text:s/></text:span><draw:frame draw:style-name="a22" text:anchor-type="as-char" svg:x="0in" svg:y="0in" svg:width="0.11667in" svg:height="0.19167in" style:rel-width="scale" style:rel-height="scale"><draw:object xlink:href="Object 7/" xlink:type="simple" xlink:show="embed" xlink:actuate="onLoad"/></draw:frame><text:span text:style-name="T512"><text:s/>AA</text:span><text:span text:style-name="T513">　</text:span><text:span text:style-name="T514">(Ｄ)</text:span><text:span text:style-name="T515"><text:s/>Aa<text:s/></text:span><draw:frame draw:style-name="a23" text:anchor-type="as-char" svg:x="0in" svg:y="0in" svg:width="0.11667in" svg:height="0.19167in" style:rel-width="scale" style:rel-height="scale"><draw:object xlink:href="Object 8/" xlink:type="simple" xlink:show="embed" xlink:actuate="onLoad"/></draw:frame><text:span text:style-name="T516"><text:s/>Aa</text:span><text:span text:style-name="T517"><text:s/></text:span><text:span text:style-name="T518">。</text:span></text:p>
      <text:p text:style-name="內文"><text:span text:style-name="T519">50.( <text:s text:c="2"/>)</text:span><text:bookmark-start text:name="Q_380CCFE4CB4F4B128C2D1BC949F66F94"/><text:span text:style-name="T520">下</text:span><text:span text:style-name="T521">圖中甲、乙酵母菌染色體數目</text:span><text:span text:style-name="T522">及遺傳物質</text:span><text:span text:style-name="T523">的比較，</text:span><text:span text:style-name="T524">下列</text:span><text:span text:style-name="T525">何者正確？</text:span></text:p>
      <text:p text:style-name="P526"><text:span text:style-name="T527"><draw:frame draw:style-name="a24" draw:name="圖片 11" text:anchor-type="as-char" svg:x="0in" svg:y="0in" svg:width="0.98425in" svg:height="0.94031in" style:rel-width="scale" style:rel-height="scale"><draw:image xlink:href="media/image16.png" xlink:type="simple" xlink:show="embed" xlink:actuate="onLoad"/><svg:title/><svg:desc>2</svg:desc></draw:frame></text:span></text:p>
      <text:p text:style-name="P528"><text:bookmark-start text:name="OP1_380CCFE4CB4F4B128C2D1BC949F66F94"/>(Ａ)<text:bookmark-start text:name="OPTG1_380CCFE4CB4F4B128C2D1BC949F66F94"/>甲與乙染色體數目相等，遺傳物質相同　<text:bookmark-start text:name="OP2_380CCFE4CB4F4B128C2D1BC949F66F94"/><text:bookmark-end text:name="OP1_380CCFE4CB4F4B128C2D1BC949F66F94"/><text:bookmark-end text:name="OPTG1_380CCFE4CB4F4B128C2D1BC949F66F94"/>(Ｂ)<text:bookmark-start text:name="OPTG2_380CCFE4CB4F4B128C2D1BC949F66F94"/>甲比乙染色體數目多一倍，遺傳物質不同　<text:bookmark-start text:name="OP3_380CCFE4CB4F4B128C2D1BC949F66F94"/><text:bookmark-end text:name="OP2_380CCFE4CB4F4B128C2D1BC949F66F94"/><text:bookmark-end text:name="OPTG2_380CCFE4CB4F4B128C2D1BC949F66F94"/>(Ｃ)<text:bookmark-start text:name="OPTG3_380CCFE4CB4F4B128C2D1BC949F66F94"/>甲與乙染色體數目相同，遺傳物質不同　<text:bookmark-start text:name="OP4_380CCFE4CB4F4B128C2D1BC949F66F94"/><text:bookmark-end text:name="OP3_380CCFE4CB4F4B128C2D1BC949F66F94"/><text:bookmark-end text:name="OPTG3_380CCFE4CB4F4B128C2D1BC949F66F94"/>(Ｄ)<text:bookmark-start text:name="OPTG4_380CCFE4CB4F4B128C2D1BC949F66F94"/>乙中沒有染色體<text:bookmark-end text:name="OP4_380CCFE4CB4F4B128C2D1BC949F66F94"/><text:bookmark-end text:name="OPTG4_380CCFE4CB4F4B128C2D1BC949F66F94"/>，也沒有遺傳物質<text:s/>。</text:p>
      <text:p text:style-name="P529"><text:bookmark-end text:name="Q_380CCFE4CB4F4B128C2D1BC949F66F94"/></text:p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soft-page-break/>
      <text:p text:style-name="P550">106-2-1<text:s/><text:s/>七年級<text:s/><text:s/>自然科－解答</text:p>
      <text:p text:style-name="P551">01-10 <text:s text:c="2"/>BCBAD <text:s/>AABCD</text:p>
      <text:p text:style-name="內文"><text:span text:style-name="T552">11-20 <text:s text:c="2"/></text:span><text:span text:style-name="T553">A</text:span><text:span text:style-name="T554"><text:s/>(</text:span><text:span text:style-name="T555">C</text:span><text:span text:style-name="T556">或D</text:span><text:span text:style-name="T557">)</text:span><text:span text:style-name="T558"><text:s/></text:span><text:span text:style-name="T559">BDB <text:s/>BCCAD</text:span></text:p>
      <text:p text:style-name="P560">21-30 <text:s text:c="2"/>AADDB <text:s/>ACBBD</text:p>
      <text:p text:style-name="P561">31-40 <text:s text:c="2"/>DCDBA <text:s/>BDCDA</text:p>
      <text:p text:style-name="內文"><text:span text:style-name="T562">41-50 <text:s text:c="2"/></text:span><text:span text:style-name="T563">ADDCC <text:s/>CBD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預留位置文字" style:display-name="預留位置文字" style:family="text" style:parent-style-name="預設段落字型">
      <style:text-properties fo:color="#808080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標楷體" style:font-name-asian="標楷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3:02:00Z</meta:creation-date>
    <dc:date>2026-02-04T13:02:00Z</dc:date>
    <meta:print-date>2018-03-16T06:35:00Z</meta:print-date>
    <meta:template xlink:href="Normal" xlink:type="simple"/>
    <meta:editing-cycles>2</meta:editing-cycles>
    <meta:editing-duration>PT0S</meta:editing-duration>
    <meta:document-statistic meta:page-count="5" meta:paragraph-count="11" meta:word-count="832" meta:character-count="5569" meta:row-count="39" meta:non-whitespace-character-count="4748"/>
  </office:meta>
</office:document-meta>
</file>

<file path=Object 1/content.xml><?xml version="1.0" encoding="utf-8"?>
<mml:math xmlns:mml="http://www.w3.org/1998/Math/MathML" xmlns:m="http://schemas.openxmlformats.org/officeDocument/2006/math">
  <mml:mo>×</mml:mo>
</mml:math>
</file>

<file path=Object 2/content.xml><?xml version="1.0" encoding="utf-8"?>
<mml:math xmlns:mml="http://www.w3.org/1998/Math/MathML" xmlns:m="http://schemas.openxmlformats.org/officeDocument/2006/math">
  <mml:mo>×</mml:mo>
</mml:math>
</file>

<file path=Object 3/content.xml><?xml version="1.0" encoding="utf-8"?>
<mml:math xmlns:mml="http://www.w3.org/1998/Math/MathML" xmlns:m="http://schemas.openxmlformats.org/officeDocument/2006/math">
  <mml:mo>×</mml:mo>
</mml:math>
</file>

<file path=Object 4/content.xml><?xml version="1.0" encoding="utf-8"?>
<mml:math xmlns:mml="http://www.w3.org/1998/Math/MathML" xmlns:m="http://schemas.openxmlformats.org/officeDocument/2006/math">
  <mml:mo>×</mml:mo>
</mml:math>
</file>

<file path=Object 5/content.xml><?xml version="1.0" encoding="utf-8"?>
<mml:math xmlns:mml="http://www.w3.org/1998/Math/MathML" xmlns:m="http://schemas.openxmlformats.org/officeDocument/2006/math">
  <mml:mo>×</mml:mo>
</mml:math>
</file>

<file path=Object 6/content.xml><?xml version="1.0" encoding="utf-8"?>
<mml:math xmlns:mml="http://www.w3.org/1998/Math/MathML" xmlns:m="http://schemas.openxmlformats.org/officeDocument/2006/math">
  <mml:mo>×</mml:mo>
</mml:math>
</file>

<file path=Object 7/content.xml><?xml version="1.0" encoding="utf-8"?>
<mml:math xmlns:mml="http://www.w3.org/1998/Math/MathML" xmlns:m="http://schemas.openxmlformats.org/officeDocument/2006/math">
  <mml:mo>×</mml:mo>
</mml:math>
</file>

<file path=Object 8/content.xml><?xml version="1.0" encoding="utf-8"?>
<mml:math xmlns:mml="http://www.w3.org/1998/Math/MathML" xmlns:m="http://schemas.openxmlformats.org/officeDocument/2006/math">
  <mml:mo>×</mml:mo>
</mml:math>
</file>