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png" manifest:media-type="image/pn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png" manifest:media-type="image/pn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TC-4e2d5713*+Times" svg:font-family="ATC-4e2d5713*+Times" style:font-family-generic="system" svg:panose-1="0 0 0 0 0 0 0 0 0 0"/>
    <style:font-face style:name="中黑+Times" svg:font-family="中黑+Times" style:font-family-generic="system" svg:panose-1="0 0 0 0 0 0 0 0 0 0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P18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9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3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0%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30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0%" style:font-size-complex="12pt"/>
    </style:style>
    <style:style style:name="T3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34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5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6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3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7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0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P51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5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57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8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9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6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zh" fo:country="TW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63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6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5" style:parent-style-name="內文重點字" style:family="text">
      <style:text-properties style:font-name-asian="標楷體" style:font-name-complex="Times New Roman" fo:color="#000000" style:letter-kerning="false" fo:font-size="12pt" style:font-size-asian="12pt" style:font-size-complex="12pt"/>
    </style:style>
    <style:style style:name="T6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67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6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86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87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88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8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1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3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5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98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01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102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103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104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105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106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107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T108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109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110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111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T11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13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15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16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117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18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119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20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21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22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123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24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25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126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27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131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2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4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5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136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37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13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4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4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44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 fo:language="pt" fo:country="BR"/>
    </style:style>
    <style:style style:name="T14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4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49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 fo:language="pt" fo:country="BR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 fo:language="pt" fo:country="BR"/>
    </style:style>
    <style:style style:name="T15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5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5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56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 fo:language="pt" fo:country="BR"/>
    </style:style>
    <style:style style:name="T15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58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 fo:language="pt" fo:country="BR"/>
    </style:style>
    <style:style style:name="T15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6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6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62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6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6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7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71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 fo:language="pt" fo:country="BR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73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 fo:language="pt" fo:country="BR"/>
    </style:style>
    <style:style style:name="T1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language="pt" fo:country="BR"/>
    </style:style>
    <style:style style:name="T175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 fo:language="pt" fo:country="BR"/>
    </style:style>
    <style:style style:name="T17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78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79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8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84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185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1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8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8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90" style:parent-style-name="內文重點字" style:family="text">
      <style:text-properties style:font-name-asian="標楷體" style:font-name-complex="Times New Roman" fo:color="#000000" style:letter-kerning="false" fo:font-size="12pt" style:font-size-asian="12pt" style:font-size-complex="12pt"/>
    </style:style>
    <style:style style:name="T19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92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19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9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9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199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0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0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0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0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0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0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06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20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0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209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1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1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1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1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1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215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16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17" style:parent-style-name="基本段落" style:family="paragraph">
      <style:paragraph-properties style:snap-to-layout-grid="false" fo:text-align="start" fo:margin-left="0.9722in">
        <style:tab-stops/>
      </style:paragraph-properties>
    </style:style>
    <style:style style:name="T218" style:parent-style-name="預設段落字型" style:family="text">
      <style:text-properties style:font-name-asian="標楷體" fo:color="#000000" style:font-size-complex="12pt" fo:language="en" fo:country="US"/>
    </style:style>
    <style:style style:name="T219" style:parent-style-name="預設段落字型" style:family="text">
      <style:text-properties style:font-name-asian="標楷體" fo:color="#000000" style:font-size-complex="12pt" fo:language="en" fo:country="US"/>
    </style:style>
    <style:style style:name="T220" style:parent-style-name="預設段落字型" style:family="text">
      <style:text-properties style:font-name-asian="標楷體" fo:color="#000000" style:font-size-complex="12pt" fo:language="en" fo:country="US"/>
    </style:style>
    <style:style style:name="T221" style:parent-style-name="預設段落字型" style:family="text">
      <style:text-properties style:font-name-asian="標楷體" fo:color="#000000" style:font-size-complex="12pt" fo:language="en" fo:country="US"/>
    </style:style>
    <style:style style:name="T222" style:parent-style-name="預設段落字型" style:family="text">
      <style:text-properties style:font-name-asian="標楷體" fo:color="#000000" style:font-size-complex="12pt" fo:language="en" fo:country="US"/>
    </style:style>
    <style:style style:name="P223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24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25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26" style:parent-style-name="內文" style:family="paragraph">
      <style:paragraph-properties fo:margin-left="0.1166in" fo:text-indent="-0.1166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2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2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3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233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3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3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fo:background-color="#FFFFFF"/>
    </style:style>
    <style:style style:name="T23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23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3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3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40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4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4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4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4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4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4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4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4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4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25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6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6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6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6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6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6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6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26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273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6" style:parent-style-name="內文重點字" style:family="text">
      <style:text-properties style:font-name-asian="標楷體" style:font-name-complex="Times New Roman" fo:color="#000000" style:letter-kerning="false" fo:font-size="12pt" style:font-size-asian="12pt" style:font-size-complex="12pt"/>
    </style:style>
    <style:style style:name="T2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7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0" style:parent-style-name="內文重點字" style:family="text">
      <style:text-properties style:font-name-asian="標楷體" style:font-name-complex="Times New Roman" fo:color="#000000" style:letter-kerning="false" fo:font-size="12pt" style:font-size-asian="12pt" style:font-size-complex="12pt"/>
    </style:style>
    <style:style style:name="P281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8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4" style:parent-style-name="內文重點字" style:family="text">
      <style:text-properties style:font-name-asian="標楷體" style:font-name-complex="Times New Roman" fo:color="#000000" style:letter-kerning="false" fo:font-size="12pt" style:font-size-asian="12pt" style:font-size-complex="12pt"/>
    </style:style>
    <style:style style:name="T285" style:parent-style-name="內文重點字" style:family="text">
      <style:text-properties style:font-name-asian="標楷體" style:font-name-complex="Times New Roman" fo:color="#000000" style:letter-kerning="false" fo:font-size="12pt" style:font-size-asian="12pt" style:font-size-complex="12pt"/>
    </style:style>
    <style:style style:name="T2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88" style:parent-style-name="內文重點字" style:family="text">
      <style:text-properties style:font-name-asian="標楷體" style:font-name-complex="Times New Roman" fo:color="#000000" style:letter-kerning="false" fo:font-size="12pt" style:font-size-asian="12pt" style:font-size-complex="12pt"/>
    </style:style>
    <style:style style:name="P28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290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29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66.6%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302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03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30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0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30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0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10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31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313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31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1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1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320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321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322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32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2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32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33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335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336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33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ableColumn339" style:family="table-column">
      <style:table-column-properties style:column-width="0.6118in" style:use-optimal-column-width="false"/>
    </style:style>
    <style:style style:name="TableColumn340" style:family="table-column">
      <style:table-column-properties style:column-width="0.7in" style:use-optimal-column-width="false"/>
    </style:style>
    <style:style style:name="TableColumn341" style:family="table-column">
      <style:table-column-properties style:column-width="0.6993in" style:use-optimal-column-width="false"/>
    </style:style>
    <style:style style:name="TableColumn342" style:family="table-column">
      <style:table-column-properties style:column-width="0.7in" style:use-optimal-column-width="false"/>
    </style:style>
    <style:style style:name="Table338" style:family="table">
      <style:table-properties style:width="2.7111in" fo:margin-left="0.0298in" table:align="lef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-top="0.0069in solid #000000" fo:border-left="0.0069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345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46" style:parent-style-name="預設段落字型" style:family="text">
      <style:text-properties style:font-name-asian="標楷體" fo:font-size="10pt" style:font-size-asian="10pt"/>
    </style:style>
    <style:style style:name="TableCell347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348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49" style:parent-style-name="預設段落字型" style:family="text">
      <style:text-properties style:font-name-asian="標楷體" fo:font-size="10pt" style:font-size-asian="10pt"/>
    </style:style>
    <style:style style:name="TableCell350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351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52" style:parent-style-name="預設段落字型" style:family="text">
      <style:text-properties style:font-name-asian="標楷體" fo:font-size="10pt" style:font-size-asian="10pt"/>
    </style:style>
    <style:style style:name="TableCell353" style:family="table-cell">
      <style:table-cell-properties fo:border-top="0.0069in solid #000000" fo:border-left="0.0034in solid #000000" fo:border-bottom="0.0034in solid #000000" fo:border-right="0.0069in solid #000000" style:writing-mode="lr-tb" style:vertical-align="middle" fo:padding-top="0.0194in" fo:padding-left="0.0194in" fo:padding-bottom="0.0194in" fo:padding-right="0.0194in"/>
    </style:style>
    <style:style style:name="P354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55" style:parent-style-name="預設段落字型" style:family="text">
      <style:text-properties style:font-name-asian="標楷體" fo:font-size="10pt" style:font-size-asian="10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358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59" style:parent-style-name="預設段落字型" style:family="text">
      <style:text-properties style:font-name-asian="標楷體" fo:font-size="10pt" style:font-size-asian="10pt"/>
    </style:style>
    <style:style style:name="TableCell360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361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62" style:parent-style-name="預設段落字型" style:family="text">
      <style:text-properties style:font-name-asian="標楷體" fo:font-size="10pt" style:font-size-asian="10pt"/>
    </style:style>
    <style:style style:name="TableCell363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364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65" style:parent-style-name="預設段落字型" style:family="text">
      <style:text-properties style:font-name-asian="標楷體" fo:font-size="10pt" style:font-size-asian="10pt"/>
    </style:style>
    <style:style style:name="TableCell366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.0194in" fo:padding-left="0.0194in" fo:padding-bottom="0.0194in" fo:padding-right="0.0194in"/>
    </style:style>
    <style:style style:name="P367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68" style:parent-style-name="預設段落字型" style:family="text">
      <style:text-properties style:font-name-asian="標楷體" fo:font-size="10pt" style:font-size-asian="10pt"/>
    </style:style>
    <style:style style:name="TableRow369" style:family="table-row">
      <style:table-row-properties style:use-optimal-row-height="false"/>
    </style:style>
    <style:style style:name="TableCell370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371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  <style:text-properties style:font-name-asian="標楷體"/>
    </style:style>
    <style:style style:name="TableCell372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373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74" style:parent-style-name="預設段落字型" style:family="text">
      <style:text-properties style:font-name-asian="標楷體" fo:font-size="10pt" style:font-size-asian="10pt"/>
    </style:style>
    <style:style style:name="TableCell375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376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77" style:parent-style-name="預設段落字型" style:family="text">
      <style:text-properties style:font-name-asian="標楷體" fo:font-size="10pt" style:font-size-asian="10pt"/>
    </style:style>
    <style:style style:name="T378" style:parent-style-name="預設段落字型" style:family="text">
      <style:text-properties style:font-name-asian="標楷體" fo:font-size="10pt" style:font-size-asian="10pt"/>
    </style:style>
    <style:style style:name="T379" style:parent-style-name="預設段落字型" style:family="text">
      <style:text-properties style:font-name-asian="標楷體" style:text-position="sub 65%" fo:font-size="10pt" style:font-size-asian="10pt"/>
    </style:style>
    <style:style style:name="TableCell380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.0194in" fo:padding-left="0.0194in" fo:padding-bottom="0.0194in" fo:padding-right="0.0194in"/>
    </style:style>
    <style:style style:name="P381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82" style:parent-style-name="預設段落字型" style:family="text">
      <style:text-properties style:font-name-asian="標楷體" fo:font-size="10pt" style:font-size-asian="10pt"/>
    </style:style>
    <style:style style:name="T383" style:parent-style-name="預設段落字型" style:family="text">
      <style:text-properties style:font-name-asian="標楷體" fo:font-size="10pt" style:font-size-asian="10pt"/>
    </style:style>
    <style:style style:name="T384" style:parent-style-name="預設段落字型" style:family="text">
      <style:text-properties style:font-name-asian="標楷體" style:text-position="sub 65%" fo:font-size="10pt" style:font-size-asian="10pt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-top="0.0034in solid #000000" fo:border-left="0.0069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387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  <style:text-properties style:font-name-asian="標楷體"/>
    </style:style>
    <style:style style:name="TableCell388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389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90" style:parent-style-name="預設段落字型" style:family="text">
      <style:text-properties style:font-name-asian="標楷體" fo:font-size="10pt" style:font-size-asian="10pt"/>
    </style:style>
    <style:style style:name="T391" style:parent-style-name="預設段落字型" style:family="text">
      <style:text-properties style:font-name-asian="標楷體" fo:font-size="10pt" style:font-size-asian="10pt"/>
    </style:style>
    <style:style style:name="T392" style:parent-style-name="預設段落字型" style:family="text">
      <style:text-properties style:font-name-asian="標楷體" fo:font-size="10pt" style:font-size-asian="10pt"/>
    </style:style>
    <style:style style:name="T393" style:parent-style-name="預設段落字型" style:family="text">
      <style:text-properties style:font-name-asian="標楷體" fo:font-size="10pt" style:font-size-asian="10pt"/>
    </style:style>
    <style:style style:name="TableCell394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395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396" style:parent-style-name="預設段落字型" style:family="text">
      <style:text-properties style:font-name-asian="標楷體" fo:font-size="10pt" style:font-size-asian="10pt"/>
    </style:style>
    <style:style style:name="T397" style:parent-style-name="預設段落字型" style:family="text">
      <style:text-properties style:font-name-asian="標楷體" fo:font-size="10pt" style:font-size-asian="10pt"/>
    </style:style>
    <style:style style:name="T398" style:parent-style-name="預設段落字型" style:family="text">
      <style:text-properties style:font-name-asian="標楷體" style:text-position="sub 65%" fo:font-size="10pt" style:font-size-asian="10pt"/>
    </style:style>
    <style:style style:name="TableCell399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.0194in" fo:padding-left="0.0194in" fo:padding-bottom="0.0194in" fo:padding-right="0.0194in"/>
    </style:style>
    <style:style style:name="P400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401" style:parent-style-name="預設段落字型" style:family="text">
      <style:text-properties style:font-name-asian="標楷體" fo:font-size="10pt" style:font-size-asian="10pt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.0194in" fo:padding-left="0.0194in" fo:padding-bottom="0.0194in" fo:padding-right="0.0194in"/>
    </style:style>
    <style:style style:name="P404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  <style:text-properties style:font-name-asian="標楷體"/>
    </style:style>
    <style:style style:name="TableCell405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.0194in" fo:padding-left="0.0194in" fo:padding-bottom="0.0194in" fo:padding-right="0.0194in"/>
    </style:style>
    <style:style style:name="P406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407" style:parent-style-name="預設段落字型" style:family="text">
      <style:text-properties style:font-name-asian="標楷體" fo:font-size="10pt" style:font-size-asian="10pt"/>
    </style:style>
    <style:style style:name="T408" style:parent-style-name="預設段落字型" style:family="text">
      <style:text-properties style:font-name-asian="標楷體" fo:font-size="10pt" style:font-size-asian="10pt"/>
    </style:style>
    <style:style style:name="T409" style:parent-style-name="預設段落字型" style:family="text">
      <style:text-properties style:font-name-asian="標楷體" fo:font-size="10pt" style:font-size-asian="10pt"/>
    </style:style>
    <style:style style:name="T410" style:parent-style-name="預設段落字型" style:family="text">
      <style:text-properties style:font-name-asian="標楷體" fo:font-size="10pt" style:font-size-asian="10pt"/>
    </style:style>
    <style:style style:name="TableCell411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.0194in" fo:padding-left="0.0194in" fo:padding-bottom="0.0194in" fo:padding-right="0.0194in"/>
    </style:style>
    <style:style style:name="P412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413" style:parent-style-name="預設段落字型" style:family="text">
      <style:text-properties style:font-name-asian="標楷體" fo:font-size="10pt" style:font-size-asian="10pt"/>
    </style:style>
    <style:style style:name="T414" style:parent-style-name="預設段落字型" style:family="text">
      <style:text-properties style:font-name-asian="標楷體" fo:font-size="10pt" style:font-size-asian="10pt"/>
    </style:style>
    <style:style style:name="T415" style:parent-style-name="預設段落字型" style:family="text">
      <style:text-properties style:font-name-asian="標楷體" style:text-position="sub 65%" fo:font-size="10pt" style:font-size-asian="10pt"/>
    </style:style>
    <style:style style:name="TableCell416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.0194in" fo:padding-left="0.0194in" fo:padding-bottom="0.0194in" fo:padding-right="0.0194in"/>
    </style:style>
    <style:style style:name="P417" style:parent-style-name="基本段落" style:family="paragraph">
      <style:paragraph-properties fo:text-align="center" fo:line-height="0.2222in">
        <style:tab-stops>
          <style:tab-stop style:type="left" style:position="0.2215in"/>
        </style:tab-stops>
      </style:paragraph-properties>
    </style:style>
    <style:style style:name="T418" style:parent-style-name="預設段落字型" style:family="text">
      <style:text-properties style:font-name-asian="標楷體" fo:font-size="10pt" style:font-size-asian="10pt"/>
    </style:style>
    <style:style style:name="T419" style:parent-style-name="預設段落字型" style:family="text">
      <style:text-properties style:font-name-asian="標楷體" fo:font-size="10pt" style:font-size-asian="10pt"/>
    </style:style>
    <style:style style:name="T420" style:parent-style-name="預設段落字型" style:family="text">
      <style:text-properties style:font-name-asian="標楷體" style:text-position="sub 65%" fo:font-size="10pt" style:font-size-asian="10pt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425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26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2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2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5416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2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5416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30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31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432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433" style:parent-style-name="預設段落字型" style:family="text">
      <style:text-properties style:font-name="Times New Roman" style:font-name-asian="標楷體" style:font-name-complex="Times New Roman" style:letter-kerning="false" style:font-size-complex="12pt" style:text-underline-type="single" style:text-underline-style="solid" style:text-underline-width="auto" style:text-underline-mode="continuous" fo:language="zh" fo:country="TW"/>
    </style:style>
    <style:style style:name="T43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3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4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5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6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6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462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46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6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6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6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46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46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6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7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7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7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7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7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7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476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4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7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47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48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81" style:parent-style-name="預設段落字型" style:family="text">
      <style:text-properties style:font-name="Times New Roman" style:font-name-asian="標楷體" style:font-name-complex="Times New Roman" style:letter-kerning="false" style:text-position="super 50%" style:font-size-complex="12pt" fo:language="en" fo:country="CA"/>
    </style:style>
    <style:style style:name="T48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8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84" style:parent-style-name="預設段落字型" style:family="text">
      <style:text-properties style:font-name="Times New Roman" style:font-name-asian="標楷體" style:font-name-complex="Times New Roman" style:letter-kerning="false" style:text-position="super 50%" style:font-size-complex="12pt" fo:language="en" fo:country="CA"/>
    </style:style>
    <style:style style:name="T48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8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87" style:parent-style-name="預設段落字型" style:family="text">
      <style:text-properties style:font-name="Times New Roman" style:font-name-asian="標楷體" style:font-name-complex="Times New Roman" style:letter-kerning="false" style:text-position="super 50%" style:font-size-complex="12pt" fo:language="en" fo:country="CA"/>
    </style:style>
    <style:style style:name="T48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8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90" style:parent-style-name="預設段落字型" style:family="text">
      <style:text-properties style:font-name="Times New Roman" style:font-name-asian="標楷體" style:font-name-complex="Times New Roman" style:letter-kerning="false" style:text-position="super 50%" style:font-size-complex="12pt" fo:language="en" fo:country="CA"/>
    </style:style>
    <style:style style:name="P491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49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9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9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9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9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49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49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0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0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0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0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0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0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506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0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1.852in"/>
          <style:tab-stop style:type="left" style:position="3.8208in"/>
          <style:tab-stop style:type="left" style:position="5.7895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0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1.852in"/>
          <style:tab-stop style:type="left" style:position="3.8208in"/>
          <style:tab-stop style:type="left" style:position="5.7895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50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51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ableColumn512" style:family="table-column">
      <style:table-column-properties style:column-width="0.7104in" style:use-optimal-column-width="false"/>
    </style:style>
    <style:style style:name="TableColumn513" style:family="table-column">
      <style:table-column-properties style:column-width="1.6034in" style:use-optimal-column-width="false"/>
    </style:style>
    <style:style style:name="Table511" style:family="table">
      <style:table-properties style:width="2.3138in" fo:margin-left="0.0888in" table:align="left"/>
    </style:style>
    <style:style style:name="TableRow514" style:family="table-row">
      <style:table-row-properties style:min-row-height="0.0416in" style:use-optimal-row-height="false"/>
    </style:style>
    <style:style style:name="TableCell515" style:family="table-cell">
      <style:table-cell-properties fo:border-top="0.0104in solid #000000" fo:border-left="0.0104in solid #000000" fo:border-bottom="0.0034in solid #000000" fo:border-right="0.0034in solid #000000" style:writing-mode="lr-tb" style:vertical-align="middle" fo:padding-top="0.059in" fo:padding-left="0.0888in" fo:padding-bottom="0.059in" fo:padding-right="0.0888in"/>
    </style:style>
    <style:style style:name="P516" style:parent-style-name="基本段落" style:family="paragraph">
      <style:paragraph-properties style:snap-to-layout-grid="false"/>
      <style:text-properties style:font-name-asian="標楷體"/>
    </style:style>
    <style:style style:name="TableCell517" style:family="table-cell">
      <style:table-cell-properties fo:border-top="0.0104in solid #000000" fo:border-left="0.0034in solid #000000" fo:border-bottom="0.0034in solid #000000" fo:border-right="0.0104in solid #000000" style:writing-mode="lr-tb" style:vertical-align="middle" fo:padding-top="0.059in" fo:padding-left="0.0888in" fo:padding-bottom="0.059in" fo:padding-right="0.0888in"/>
    </style:style>
    <style:style style:name="P518" style:parent-style-name="基本段落" style:family="paragraph">
      <style:paragraph-properties style:snap-to-layout-grid="false"/>
    </style:style>
    <style:style style:name="T519" style:parent-style-name="預設段落字型" style:family="text">
      <style:text-properties style:font-name-asian="標楷體"/>
    </style:style>
    <style:style style:name="T520" style:parent-style-name="預設段落字型" style:family="text">
      <style:text-properties style:font-name-asian="標楷體" style:text-position="super 50%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T523" style:parent-style-name="預設段落字型" style:family="text">
      <style:text-properties style:font-name-asian="標楷體" style:text-position="super 66.6%"/>
    </style:style>
    <style:style style:name="T524" style:parent-style-name="預設段落字型" style:family="text">
      <style:text-properties style:font-name-asian="標楷體" style:text-position="super 50%"/>
    </style:style>
    <style:style style:name="T525" style:parent-style-name="預設段落字型" style:family="text">
      <style:text-properties style:font-name-asian="標楷體"/>
    </style:style>
    <style:style style:name="T526" style:parent-style-name="預設段落字型" style:family="text">
      <style:text-properties style:font-name-asian="標楷體"/>
    </style:style>
    <style:style style:name="T527" style:parent-style-name="預設段落字型" style:family="text">
      <style:text-properties style:font-name-asian="標楷體" style:text-position="sub 66.6%"/>
    </style:style>
    <style:style style:name="T528" style:parent-style-name="預設段落字型" style:family="text">
      <style:text-properties style:font-name-asian="標楷體" style:text-position="super 50%"/>
    </style:style>
    <style:style style:name="TableRow529" style:family="table-row">
      <style:table-row-properties style:min-row-height="0.0416in" style:use-optimal-row-height="false"/>
    </style:style>
    <style:style style:name="TableCell530" style:family="table-cell">
      <style:table-cell-properties fo:border-top="0.0034in solid #000000" fo:border-left="0.0104in solid #000000" fo:border-bottom="0.0104in solid #000000" fo:border-right="0.0034in solid #000000" style:writing-mode="lr-tb" style:vertical-align="middle" fo:padding-top="0.059in" fo:padding-left="0.0888in" fo:padding-bottom="0.059in" fo:padding-right="0.0888in"/>
    </style:style>
    <style:style style:name="P531" style:parent-style-name="基本段落" style:family="paragraph">
      <style:paragraph-properties style:snap-to-layout-grid="false"/>
      <style:text-properties style:font-name-asian="標楷體"/>
    </style:style>
    <style:style style:name="TableCell532" style:family="table-cell">
      <style:table-cell-properties fo:border-top="0.0034in solid #000000" fo:border-left="0.0034in solid #000000" fo:border-bottom="0.0104in solid #000000" fo:border-right="0.0104in solid #000000" style:writing-mode="lr-tb" style:vertical-align="middle" fo:padding-top="0.059in" fo:padding-left="0.0888in" fo:padding-bottom="0.059in" fo:padding-right="0.0888in"/>
    </style:style>
    <style:style style:name="P533" style:parent-style-name="基本段落" style:family="paragraph">
      <style:paragraph-properties style:snap-to-layout-grid="false"/>
    </style:style>
    <style:style style:name="T534" style:parent-style-name="預設段落字型" style:family="text">
      <style:text-properties style:font-name-asian="標楷體"/>
    </style:style>
    <style:style style:name="T535" style:parent-style-name="預設段落字型" style:family="text">
      <style:text-properties style:font-name-asian="標楷體" style:text-position="super 50%"/>
    </style:style>
    <style:style style:name="T536" style:parent-style-name="預設段落字型" style:family="text">
      <style:text-properties style:font-name-asian="標楷體"/>
    </style:style>
    <style:style style:name="T537" style:parent-style-name="預設段落字型" style:family="text">
      <style:text-properties style:font-name-asian="標楷體"/>
    </style:style>
    <style:style style:name="T538" style:parent-style-name="預設段落字型" style:family="text">
      <style:text-properties style:font-name-asian="標楷體" style:text-position="sub 66.6%"/>
    </style:style>
    <style:style style:name="T539" style:parent-style-name="預設段落字型" style:family="text">
      <style:text-properties style:font-name-asian="標楷體" style:text-position="super 50%"/>
    </style:style>
    <style:style style:name="T540" style:parent-style-name="預設段落字型" style:family="text">
      <style:text-properties style:font-name-asian="標楷體"/>
    </style:style>
    <style:style style:name="T541" style:parent-style-name="預設段落字型" style:family="text">
      <style:text-properties style:font-name-asian="標楷體"/>
    </style:style>
    <style:style style:name="T542" style:parent-style-name="預設段落字型" style:family="text">
      <style:text-properties style:font-name-asian="標楷體" style:text-position="sub 66.6%"/>
    </style:style>
    <style:style style:name="T543" style:parent-style-name="預設段落字型" style:family="text">
      <style:text-properties style:font-name-asian="標楷體" style:text-position="super 66.6%"/>
    </style:style>
    <style:style style:name="T544" style:parent-style-name="預設段落字型" style:family="text">
      <style:text-properties style:font-name-asian="標楷體" style:text-position="super 50%"/>
    </style:style>
    <style:style style:name="P545" style:parent-style-name="內文" style:family="paragraph">
      <style:text-properties style:font-name="Times New Roman" style:font-name-asian="標楷體" style:font-name-complex="Times New Roman"/>
    </style:style>
    <style:style style:name="T54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5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551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55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5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5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5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55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55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5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6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6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563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56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6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66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67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568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69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T570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71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72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573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T5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7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7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77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78" style:parent-style-name="答案M99" style:family="text">
      <style:text-properties style:font-name-complex="Times New Roman" fo:color="#000000" style:letter-kerning="false" style:text-position="super 66.6%" fo:font-size="12pt" style:font-size-asian="12pt" style:font-size-complex="12pt" style:text-underline-type="none"/>
    </style:style>
    <style:style style:name="T579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T580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81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82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T58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8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585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5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87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88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589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90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591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92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593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94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595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T596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97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598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599" style:parent-style-name="答案M99" style:family="text">
      <style:text-properties style:font-name-complex="Times New Roman" fo:color="#000000" style:letter-kerning="false" style:text-position="super 66.6%" fo:font-size="12pt" style:font-size-asian="12pt" style:font-size-complex="12pt" style:text-underline-type="none"/>
    </style:style>
    <style:style style:name="T600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T60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3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604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605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606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607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T608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609" style:parent-style-name="答案M99" style:family="text">
      <style:text-properties style:font-name-complex="Times New Roman" fo:color="#000000" style:letter-kerning="false" fo:font-size="12pt" style:font-size-asian="12pt" style:font-size-complex="12pt" style:text-underline-type="none"/>
    </style:style>
    <style:style style:name="T610" style:parent-style-name="答案M99" style:family="text">
      <style:text-properties style:font-name-complex="Times New Roman" fo:color="#000000" style:letter-kerning="false" style:text-position="sub 66.6%" fo:font-size="12pt" style:font-size-asian="12pt" style:font-size-complex="12pt" style:text-underline-type="none"/>
    </style:style>
    <style:style style:name="T611" style:parent-style-name="答案M99" style:family="text">
      <style:text-properties style:font-name-complex="Times New Roman" fo:color="#000000" style:letter-kerning="false" style:text-position="super 66.6%" fo:font-size="12pt" style:font-size-asian="12pt" style:font-size-complex="12pt" style:text-underline-type="none"/>
    </style:style>
    <style:style style:name="T612" style:parent-style-name="答案M99" style:family="text">
      <style:text-properties style:font-name-complex="Times New Roman" fo:color="#000000" style:letter-kerning="false" style:text-position="super 50%" fo:font-size="12pt" style:font-size-asian="12pt" style:font-size-complex="12pt" style:text-underline-type="none"/>
    </style:style>
    <style:style style:name="P613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14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15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16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1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61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1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62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622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23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24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25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26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2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62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2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63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632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33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34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63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3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3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3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4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4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4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4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4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4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46" style:parent-style-name="預設段落字型" style:family="text">
      <style:text-properties style:font-name="Times New Roman" style:font-name-asian="標楷體" style:font-name-complex="Times New Roman" style:letter-kerning="false" style:font-size-complex="12pt" style:text-underline-type="doub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4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4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650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65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5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5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5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5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5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5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5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5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6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6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662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66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6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6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66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66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6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6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70" style:parent-style-name="基本段落" style:family="paragraph">
      <style:paragraph-properties fo:text-align="start"/>
    </style:style>
    <style:style style:name="T671" style:parent-style-name="預設段落字型" style:family="text">
      <style:text-properties style:font-name-asian="標楷體" fo:color="#000000" style:font-size-complex="12pt" fo:language="en" fo:country="US"/>
    </style:style>
    <style:style style:name="T672" style:parent-style-name="預設段落字型" style:family="text">
      <style:text-properties style:font-name-asian="標楷體" fo:color="#000000" style:font-size-complex="12pt" fo:language="en" fo:country="US"/>
    </style:style>
    <style:style style:name="T673" style:parent-style-name="預設段落字型" style:family="text">
      <style:text-properties style:font-name-asian="標楷體" fo:color="#000000" style:font-size-complex="12pt" fo:language="en" fo:country="US"/>
    </style:style>
    <style:style style:name="T674" style:parent-style-name="預設段落字型" style:family="text">
      <style:text-properties style:font-name-asian="標楷體" fo:color="#000000" style:font-size-complex="12pt" fo:language="en" fo:country="US"/>
    </style:style>
    <style:style style:name="P675" style:parent-style-name="基本段落" style:family="paragraph">
      <style:paragraph-properties fo:text-align="start"/>
      <style:text-properties style:font-name-asian="標楷體" fo:color="#000000" style:font-size-complex="12pt" fo:language="en" fo:country="US"/>
    </style:style>
    <style:style style:name="P676" style:parent-style-name="基本段落" style:family="paragraph">
      <style:paragraph-properties fo:text-align="start"/>
      <style:text-properties style:font-name-asian="標楷體" fo:color="#000000" style:font-size-complex="12pt" fo:language="en" fo:country="US"/>
    </style:style>
    <style:style style:name="P67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7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67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8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82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68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8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85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6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8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89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0%" style:font-size-complex="12pt"/>
    </style:style>
    <style:style style:name="T69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9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92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0%" style:font-size-complex="12pt"/>
    </style:style>
    <style:style style:name="T69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9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9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9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69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69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69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70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0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0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03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70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05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70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0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0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0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0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71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3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71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6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71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9" style:parent-style-name="預設段落字型" style:family="text">
      <style:text-properties style:font-name="Times New Roman" style:font-name-asian="標楷體" style:font-name-complex="Times New Roman" style:letter-kerning="false" style:font-size-complex="12pt" style:text-underline-type="double" style:text-underline-style="solid" style:text-underline-width="auto" style:text-underline-mode="continuous"/>
    </style:style>
    <style:style style:name="T72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721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72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7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72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9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73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3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3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3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3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735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736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73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3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73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4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74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750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75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5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5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 style:text-underline-type="double" style:text-underline-style="solid" style:text-underline-width="auto" style:text-underline-mode="continuous"/>
    </style:style>
    <style:style style:name="T75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756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5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5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75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760" style:parent-style-name="預設段落字型" style:family="text">
      <style:text-properties style:font-name="Times New Roman" style:font-name-asian="標楷體" style:font-name-complex="Times New Roman" style:letter-kerning="false" style:font-size-complex="12pt" style:text-underline-type="single" style:text-underline-style="solid" style:text-underline-width="auto" style:text-underline-mode="continuous"/>
    </style:style>
    <style:style style:name="T76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6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6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6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6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6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67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76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6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70" style:parent-style-name="預設段落字型" style:family="text">
      <style:text-properties style:font-name="Times New Roman" style:font-name-asian="標楷體" style:font-name-complex="Times New Roman" style:letter-kerning="false" style:text-position="sub 66.6%" style:font-size-complex="12pt"/>
    </style:style>
    <style:style style:name="T77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772" style:parent-style-name="內文" style:family="paragraph">
      <style:paragraph-properties fo:margin-left="0.3305in" fo:text-indent="-0.2152in">
        <style:tab-stops>
          <style:tab-stop style:type="left" style:position="-0.2041in"/>
          <style:tab-stop style:type="left" style:position="1.8354in"/>
          <style:tab-stop style:type="left" style:position="4.0993in"/>
          <style:tab-stop style:type="left" style:position="6.068in"/>
        </style:tab-stops>
      </style:paragraph-properties>
    </style:style>
    <style:style style:name="T77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7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7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7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7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7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7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8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8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8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8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784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78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8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8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78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8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90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791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79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ableColumn794" style:family="table-column">
      <style:table-column-properties style:column-width="0.4819in" style:use-optimal-column-width="false"/>
    </style:style>
    <style:style style:name="TableColumn795" style:family="table-column">
      <style:table-column-properties style:column-width="0.6993in" style:use-optimal-column-width="false"/>
    </style:style>
    <style:style style:name="TableColumn796" style:family="table-column">
      <style:table-column-properties style:column-width="0.6888in" style:use-optimal-column-width="false"/>
    </style:style>
    <style:style style:name="TableColumn797" style:family="table-column">
      <style:table-column-properties style:column-width="0.7979in" style:use-optimal-column-width="false"/>
    </style:style>
    <style:style style:name="Table793" style:family="table">
      <style:table-properties style:width="2.668in" fo:margin-left="0.118in" table:align="left"/>
    </style:style>
    <style:style style:name="TableRow798" style:family="table-row">
      <style:table-row-properties style:min-row-height="0.0416in" style:use-optimal-row-height="false"/>
    </style:style>
    <style:style style:name="TableCell799" style:family="table-cell">
      <style:table-cell-properties fo:border-top="0.0104in solid #000000" fo:border-left="0.010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800" style:parent-style-name="無段落樣式" style:family="paragraph">
      <style:paragraph-properties style:snap-to-layout-grid="false" fo:text-align="start" style:vertical-align="auto" fo:line-height="100%"/>
      <style:text-properties style:font-name="Times New Roman" style:font-name-asian="標楷體" fo:color="#000000" fo:language="en" fo:country="US"/>
    </style:style>
    <style:style style:name="TableCell801" style:family="table-cell">
      <style:table-cell-properties fo:border-top="0.0104in solid #000000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802" style:parent-style-name="基本段落" style:family="paragraph">
      <style:paragraph-properties style:snap-to-layout-grid="false" fo:text-align="center"/>
    </style:style>
    <style:style style:name="T803" style:parent-style-name="預設段落字型" style:family="text">
      <style:text-properties style:font-name-asian="標楷體" fo:color="#000000" style:font-size-complex="12pt" style:text-underline-color="#000000"/>
    </style:style>
    <style:style style:name="TableCell804" style:family="table-cell">
      <style:table-cell-properties fo:border-top="0.0104in solid #000000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805" style:parent-style-name="基本段落" style:family="paragraph">
      <style:paragraph-properties style:snap-to-layout-grid="false" fo:text-align="center"/>
    </style:style>
    <style:style style:name="T806" style:parent-style-name="預設段落字型" style:family="text">
      <style:text-properties style:font-name-asian="標楷體" fo:color="#000000" style:font-size-complex="12pt" style:text-underline-color="#000000"/>
    </style:style>
    <style:style style:name="TableCell807" style:family="table-cell">
      <style:table-cell-properties fo:border-top="0.0104in solid #000000" fo:border-left="0.003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808" style:parent-style-name="基本段落" style:family="paragraph">
      <style:paragraph-properties style:snap-to-layout-grid="false" fo:text-align="center"/>
    </style:style>
    <style:style style:name="T809" style:parent-style-name="預設段落字型" style:family="text">
      <style:text-properties style:font-name-asian="標楷體" fo:color="#000000" style:font-size-complex="12pt" style:text-underline-color="#000000"/>
    </style:style>
    <style:style style:name="TableRow810" style:family="table-row">
      <style:table-row-properties style:min-row-height="0.0416in" style:use-optimal-row-height="false"/>
    </style:style>
    <style:style style:name="TableCell811" style:family="table-cell">
      <style:table-cell-properties fo:border-top="0.0034in solid #000000" fo:border-left="0.010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812" style:parent-style-name="基本段落" style:family="paragraph">
      <style:paragraph-properties style:snap-to-layout-grid="false" fo:text-align="center"/>
    </style:style>
    <style:style style:name="T813" style:parent-style-name="預設段落字型" style:family="text">
      <style:text-properties style:font-name-asian="標楷體" fo:color="#000000" style:font-size-complex="12pt" style:text-underline-color="#000000"/>
    </style:style>
    <style:style style:name="TableCell814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15" style:parent-style-name="基本段落" style:family="paragraph">
      <style:paragraph-properties style:snap-to-layout-grid="false" fo:text-align="center"/>
    </style:style>
    <style:style style:name="T816" style:parent-style-name="預設段落字型" style:family="text">
      <style:text-properties style:font-name-asian="標楷體" fo:color="#000000" style:font-size-complex="12pt" style:text-underline-color="#000000"/>
    </style:style>
    <style:style style:name="TableCell817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18" style:parent-style-name="基本段落" style:family="paragraph">
      <style:paragraph-properties style:snap-to-layout-grid="false" fo:text-align="center"/>
    </style:style>
    <style:style style:name="T819" style:parent-style-name="預設段落字型" style:family="text">
      <style:text-properties style:font-name-asian="標楷體" fo:color="#000000" style:font-size-complex="12pt" style:text-underline-color="#000000"/>
    </style:style>
    <style:style style:name="T820" style:parent-style-name="預設段落字型" style:family="text">
      <style:text-properties style:font-name-asian="標楷體" fo:color="#000000" style:font-size-complex="12pt" style:text-underline-color="#000000"/>
    </style:style>
    <style:style style:name="TableCell821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22" style:parent-style-name="基本段落" style:family="paragraph">
      <style:paragraph-properties style:snap-to-layout-grid="false" fo:text-align="center"/>
    </style:style>
    <style:style style:name="T823" style:parent-style-name="預設段落字型" style:family="text">
      <style:text-properties style:font-name-asian="標楷體" fo:color="#000000" style:font-size-complex="12pt" style:text-underline-color="#000000"/>
    </style:style>
    <style:style style:name="TableRow824" style:family="table-row">
      <style:table-row-properties style:min-row-height="0.0416in" style:use-optimal-row-height="false"/>
    </style:style>
    <style:style style:name="TableCell825" style:family="table-cell">
      <style:table-cell-properties fo:border-top="0.0034in solid #000000" fo:border-left="0.010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826" style:parent-style-name="基本段落" style:family="paragraph">
      <style:paragraph-properties style:snap-to-layout-grid="false" fo:text-align="center"/>
    </style:style>
    <style:style style:name="T827" style:parent-style-name="預設段落字型" style:family="text">
      <style:text-properties style:font-name-asian="標楷體" fo:color="#000000" style:font-size-complex="12pt" style:text-underline-color="#000000"/>
    </style:style>
    <style:style style:name="TableCell828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29" style:parent-style-name="基本段落" style:family="paragraph">
      <style:paragraph-properties style:snap-to-layout-grid="false" fo:text-align="center"/>
    </style:style>
    <style:style style:name="T830" style:parent-style-name="預設段落字型" style:family="text">
      <style:text-properties style:font-name-asian="標楷體" fo:color="#000000" style:font-size-complex="12pt" style:text-underline-color="#000000"/>
    </style:style>
    <style:style style:name="TableCell831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32" style:parent-style-name="基本段落" style:family="paragraph">
      <style:paragraph-properties style:snap-to-layout-grid="false" fo:text-align="center"/>
    </style:style>
    <style:style style:name="T833" style:parent-style-name="預設段落字型" style:family="text">
      <style:text-properties style:font-name-asian="標楷體" fo:color="#000000" style:font-size-complex="12pt" style:text-underline-color="#000000"/>
    </style:style>
    <style:style style:name="T834" style:parent-style-name="預設段落字型" style:family="text">
      <style:text-properties style:font-name-asian="標楷體" fo:color="#000000" style:font-size-complex="12pt" style:text-underline-color="#000000"/>
    </style:style>
    <style:style style:name="TableCell835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36" style:parent-style-name="基本段落" style:family="paragraph">
      <style:paragraph-properties style:snap-to-layout-grid="false" fo:text-align="center"/>
    </style:style>
    <style:style style:name="T837" style:parent-style-name="預設段落字型" style:family="text">
      <style:text-properties style:font-name-asian="標楷體" fo:color="#000000" style:font-size-complex="12pt" style:text-underline-color="#000000"/>
    </style:style>
    <style:style style:name="TableRow838" style:family="table-row">
      <style:table-row-properties style:min-row-height="0.0416in" style:use-optimal-row-height="false"/>
    </style:style>
    <style:style style:name="TableCell839" style:family="table-cell">
      <style:table-cell-properties fo:border-top="0.0034in solid #000000" fo:border-left="0.0104in solid #000000" fo:border-bottom="0.0034in solid #000000" fo:border-right="0.0034in solid #000000" style:writing-mode="lr-tb" style:vertical-align="middle" fo:padding-top="0.0194in" fo:padding-left="0.0194in" fo:padding-bottom="0.0194in" fo:padding-right="0.0194in"/>
    </style:style>
    <style:style style:name="P840" style:parent-style-name="基本段落" style:family="paragraph">
      <style:paragraph-properties style:snap-to-layout-grid="false" fo:text-align="center"/>
    </style:style>
    <style:style style:name="T841" style:parent-style-name="預設段落字型" style:family="text">
      <style:text-properties style:font-name-asian="標楷體" fo:color="#000000" style:font-size-complex="12pt" style:text-underline-color="#000000"/>
    </style:style>
    <style:style style:name="TableCell842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43" style:parent-style-name="基本段落" style:family="paragraph">
      <style:paragraph-properties style:snap-to-layout-grid="false" fo:text-align="center"/>
    </style:style>
    <style:style style:name="T844" style:parent-style-name="預設段落字型" style:family="text">
      <style:text-properties style:font-name-asian="標楷體" fo:color="#000000" style:font-size-complex="12pt" style:text-underline-color="#000000" fo:language="en" fo:country="US"/>
    </style:style>
    <style:style style:name="TableCell845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46" style:parent-style-name="基本段落" style:family="paragraph">
      <style:paragraph-properties style:snap-to-layout-grid="false" fo:text-align="center"/>
    </style:style>
    <style:style style:name="T847" style:parent-style-name="預設段落字型" style:family="text">
      <style:text-properties style:font-name-asian="標楷體" fo:color="#000000" style:font-size-complex="12pt" style:text-underline-color="#000000" fo:language="en" fo:country="US"/>
    </style:style>
    <style:style style:name="T848" style:parent-style-name="預設段落字型" style:family="text">
      <style:text-properties style:font-name-asian="標楷體" fo:color="#000000" style:font-size-complex="12pt" style:text-underline-color="#000000" fo:language="en" fo:country="US"/>
    </style:style>
    <style:style style:name="TableCell849" style:family="table-cell">
      <style:table-cell-properties fo:border="0.0034in solid #000000" style:writing-mode="lr-tb" style:vertical-align="middle" fo:padding-top="0.0194in" fo:padding-left="0.0194in" fo:padding-bottom="0.0194in" fo:padding-right="0.0194in"/>
    </style:style>
    <style:style style:name="P850" style:parent-style-name="基本段落" style:family="paragraph">
      <style:paragraph-properties style:snap-to-layout-grid="false" fo:text-align="center"/>
    </style:style>
    <style:style style:name="T851" style:parent-style-name="預設段落字型" style:family="text">
      <style:text-properties style:font-name-asian="標楷體" fo:color="#000000" style:font-size-complex="12pt" style:text-underline-color="#000000"/>
    </style:style>
    <style:style style:name="TableRow852" style:family="table-row">
      <style:table-row-properties style:min-row-height="0.0416in" style:use-optimal-row-height="false"/>
    </style:style>
    <style:style style:name="TableCell853" style:family="table-cell">
      <style:table-cell-properties fo:border-top="0.0034in solid #000000" fo:border-left="0.0104in solid #000000" fo:border-bottom="0.0104in solid #000000" fo:border-right="0.0034in solid #000000" style:writing-mode="lr-tb" style:vertical-align="middle" fo:padding-top="0.0194in" fo:padding-left="0.0194in" fo:padding-bottom="0.0194in" fo:padding-right="0.0194in"/>
    </style:style>
    <style:style style:name="P854" style:parent-style-name="基本段落" style:family="paragraph">
      <style:paragraph-properties style:snap-to-layout-grid="false" fo:text-align="center"/>
    </style:style>
    <style:style style:name="T855" style:parent-style-name="預設段落字型" style:family="text">
      <style:text-properties style:font-name-asian="標楷體" fo:color="#000000" style:font-size-complex="12pt" style:text-underline-color="#000000"/>
    </style:style>
    <style:style style:name="TableCell856" style:family="table-cell">
      <style:table-cell-properties fo:border-top="0.0034in solid #000000" fo:border-left="0.0034in solid #000000" fo:border-bottom="0.0104in solid #000000" fo:border-right="0.0034in solid #000000" style:writing-mode="lr-tb" style:vertical-align="middle" fo:padding-top="0.0194in" fo:padding-left="0.0194in" fo:padding-bottom="0.0194in" fo:padding-right="0.0194in"/>
    </style:style>
    <style:style style:name="P857" style:parent-style-name="基本段落" style:family="paragraph">
      <style:paragraph-properties style:snap-to-layout-grid="false" fo:text-align="center"/>
    </style:style>
    <style:style style:name="T858" style:parent-style-name="預設段落字型" style:family="text">
      <style:text-properties style:font-name-asian="標楷體" fo:color="#000000" style:font-size-complex="12pt" style:text-underline-color="#000000"/>
    </style:style>
    <style:style style:name="TableCell859" style:family="table-cell">
      <style:table-cell-properties fo:border-top="0.0034in solid #000000" fo:border-left="0.0034in solid #000000" fo:border-bottom="0.0104in solid #000000" fo:border-right="0.0034in solid #000000" style:writing-mode="lr-tb" style:vertical-align="middle" fo:padding-top="0.0194in" fo:padding-left="0.0194in" fo:padding-bottom="0.0194in" fo:padding-right="0.0194in"/>
    </style:style>
    <style:style style:name="P860" style:parent-style-name="基本段落" style:family="paragraph">
      <style:paragraph-properties style:snap-to-layout-grid="false" fo:text-align="center"/>
    </style:style>
    <style:style style:name="T861" style:parent-style-name="預設段落字型" style:family="text">
      <style:text-properties style:font-name-asian="標楷體" fo:color="#000000" style:font-size-complex="12pt" style:text-underline-color="#000000"/>
    </style:style>
    <style:style style:name="T862" style:parent-style-name="預設段落字型" style:family="text">
      <style:text-properties style:font-name-asian="標楷體" fo:color="#000000" style:font-size-complex="12pt" style:text-underline-color="#000000"/>
    </style:style>
    <style:style style:name="TableCell863" style:family="table-cell">
      <style:table-cell-properties fo:border-top="0.0034in solid #000000" fo:border-left="0.0034in solid #000000" fo:border-bottom="0.0104in solid #000000" fo:border-right="0.0034in solid #000000" style:writing-mode="lr-tb" style:vertical-align="middle" fo:padding-top="0.0194in" fo:padding-left="0.0194in" fo:padding-bottom="0.0194in" fo:padding-right="0.0194in"/>
    </style:style>
    <style:style style:name="P864" style:parent-style-name="基本段落" style:family="paragraph">
      <style:paragraph-properties style:snap-to-layout-grid="false" fo:text-align="center"/>
    </style:style>
    <style:style style:name="T865" style:parent-style-name="預設段落字型" style:family="text">
      <style:text-properties style:font-name-asian="標楷體" fo:color="#000000" style:font-size-complex="12pt" style:text-underline-color="#000000"/>
    </style:style>
    <style:style style:name="T86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0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87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2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87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5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50%" style:font-size-complex="12pt"/>
    </style:style>
    <style:style style:name="T87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79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88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1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88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3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88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6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8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8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0" style:parent-style-name="預設段落字型" style:family="text">
      <style:text-properties style:font-name="Times New Roman" style:font-name-asian="標楷體" style:font-name-complex="Times New Roman" fo:color="#000000" style:letter-kerning="false" style:text-position="super 66.6%" style:font-size-complex="12pt"/>
    </style:style>
    <style:style style:name="T89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895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896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89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902" style:parent-style-name="內文" style:family="paragraph">
      <style:paragraph-properties fo:margin-left="0.1166in" fo:margin-right="-0.0201in" fo:text-indent="-0.2152in">
        <style:tab-stops>
          <style:tab-stop style:type="left" style:position="0.0097in"/>
          <style:tab-stop style:type="left" style:position="1.2618in"/>
          <style:tab-stop style:type="left" style:position="2.5416in"/>
          <style:tab-stop style:type="left" style:position="3.8208in"/>
        </style:tab-stops>
      </style:paragraph-properties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0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0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1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1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1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917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91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1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1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9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3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92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6" style:parent-style-name="預設段落字型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92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8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29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30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931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32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933" style:parent-style-name="反應式" style:family="text">
      <style:text-properties style:font-name="Times New Roman" style:font-name-asian="標楷體" style:font-name-complex="Times New Roman" fo:font-style="italic" style:font-style-asian="italic" style:font-style-complex="italic" fo:color="#000000" style:letter-kerning="false" style:text-position="sub 66.6%" style:font-size-complex="12pt"/>
    </style:style>
    <style:style style:name="T934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935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36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37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38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39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1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2" style:parent-style-name="反應式" style:family="text">
      <style:text-properties style:font-name="Times New Roman" style:font-name-asian="標楷體" style:font-name-complex="Times New Roman" fo:color="#000000" style:letter-kerning="false" style:text-position="super 66.6%" style:font-size-complex="12pt"/>
    </style:style>
    <style:style style:name="T943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4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945" style:parent-style-name="反應式" style:family="text">
      <style:text-properties style:font-name="Times New Roman" style:font-name-asian="標楷體" style:font-name-complex="Times New Roman" fo:font-style="italic" style:font-style-asian="italic" style:font-style-complex="italic" fo:color="#000000" style:letter-kerning="false" style:text-position="sub 66.6%" style:font-size-complex="12pt"/>
    </style:style>
    <style:style style:name="T946" style:parent-style-name="反應式" style:family="text">
      <style:text-properties style:font-name="Times New Roman" style:font-name-asian="標楷體" style:font-name-complex="Times New Roman" fo:color="#000000" style:letter-kerning="false" style:text-position="sub 66.6%" style:font-size-complex="12pt"/>
    </style:style>
    <style:style style:name="T9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4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950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951" style:parent-style-name="反應式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5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5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5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5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5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5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958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  <style:text-properties style:font-name="Times New Roman" style:font-name-asian="標楷體" style:font-name-complex="Times New Roman" fo:color="#000000" style:letter-kerning="false" style:font-size-complex="12pt"/>
    </style:style>
    <style:style style:name="P959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2.0493in"/>
          <style:tab-stop style:type="left" style:position="4.3131in"/>
          <style:tab-stop style:type="left" style:position="6.2819in"/>
        </style:tab-stops>
      </style:paragraph-properties>
    </style:style>
    <style:style style:name="T96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6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971" style:parent-style-name="內文" style:family="paragraph">
      <style:paragraph-properties fo:margin-left="0.1166in" fo:text-indent="-0.2152in">
        <style:tab-stops>
          <style:tab-stop style:type="left" style:position="0.0097in"/>
          <style:tab-stop style:type="left" style:position="1.2618in"/>
          <style:tab-stop style:type="left" style:position="2.5416in"/>
          <style:tab-stop style:type="left" style:position="3.8208in"/>
        </style:tab-stops>
      </style:paragraph-properties>
    </style:style>
    <style:style style:name="T97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7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8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8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8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8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98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8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987" style:parent-style-name="內文" style:family="paragraph">
      <style:text-properties fo:color="#000000"/>
    </style:style>
    <style:style style:name="P988" style:parent-style-name="內文" style:family="paragraph">
      <style:text-properties fo:color="#000000"/>
    </style:style>
    <style:style style:name="P989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</style:style>
    <style:style style:name="T990" style:parent-style-name="預設段落字型" style:family="text">
      <style:text-properties style:font-name="Times New Roman" style:font-name-complex="Times New Roman" fo:color="#000000" style:font-size-complex="12pt"/>
    </style:style>
    <style:style style:name="T991" style:parent-style-name="預設段落字型" style:family="text">
      <style:text-properties style:font-name="Times New Roman" style:font-name-complex="Times New Roman" fo:color="#000000" style:font-size-complex="12pt"/>
    </style:style>
    <style:style style:name="T9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93" style:parent-style-name="內文" style:family="paragraph">
      <style:paragraph-properties>
        <style:tab-stops>
          <style:tab-stop style:type="left" style:position="0.1361in"/>
          <style:tab-stop style:type="left" style:position="2.1659in"/>
          <style:tab-stop style:type="left" style:position="4.4298in"/>
          <style:tab-stop style:type="left" style:position="6.3986in"/>
        </style:tab-stops>
      </style:paragraph-properties>
      <style:text-properties style:font-name="Times New Roman" style:font-name-complex="Times New Roman" fo:color="#000000" style:font-size-complex="12pt"/>
    </style:style>
    <style:style style:name="P994" style:parent-style-name="內文" style:family="paragraph">
      <style:text-properties style:font-name="標楷體" style:font-name-asian="標楷體" fo:font-size="14pt" style:font-size-asian="14pt"/>
    </style:style>
    <style:style style:name="TableColumn996" style:family="table-column">
      <style:table-column-properties style:column-width="0.893in"/>
    </style:style>
    <style:style style:name="TableColumn997" style:family="table-column">
      <style:table-column-properties style:column-width="0.893in"/>
    </style:style>
    <style:style style:name="TableColumn998" style:family="table-column">
      <style:table-column-properties style:column-width="0.893in"/>
    </style:style>
    <style:style style:name="TableColumn999" style:family="table-column">
      <style:table-column-properties style:column-width="0.893in"/>
    </style:style>
    <style:style style:name="TableColumn1000" style:family="table-column">
      <style:table-column-properties style:column-width="0.893in"/>
    </style:style>
    <style:style style:name="TableColumn1001" style:family="table-column">
      <style:table-column-properties style:column-width="0.893in"/>
    </style:style>
    <style:style style:name="TableColumn1002" style:family="table-column">
      <style:table-column-properties style:column-width="0.893in"/>
    </style:style>
    <style:style style:name="TableColumn1003" style:family="table-column">
      <style:table-column-properties style:column-width="0.893in"/>
    </style:style>
    <style:style style:name="TableColumn1004" style:family="table-column">
      <style:table-column-properties style:column-width="0.893in"/>
    </style:style>
    <style:style style:name="TableColumn1005" style:family="table-column">
      <style:table-column-properties style:column-width="0.893in"/>
    </style:style>
    <style:style style:name="Table995" style:family="table">
      <style:table-properties style:width="8.9305in" fo:margin-left="0in" table:align="center"/>
    </style:style>
    <style:style style:name="TableRow1006" style:family="table-row">
      <style:table-row-properties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1027" style:family="table-row">
      <style:table-row-properties style:min-row-height="0.5909in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1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3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5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7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048" style:family="table-row">
      <style:table-row-properties/>
    </style:style>
    <style:style style:name="TableCell1049" style:family="table-cell">
      <style:table-cell-properties fo:border="0.0069in solid #000000" style:writing-mode="lr-tb" fo:padding-top="0in" fo:padding-left="0.075in" fo:padding-bottom="0in" fo:padding-right="0.075in"/>
    </style:style>
    <style:style style:name="P1050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51" style:family="table-cell">
      <style:table-cell-properties fo:border="0.0069in solid #000000" style:writing-mode="lr-tb" fo:padding-top="0in" fo:padding-left="0.075in" fo:padding-bottom="0in" fo:padding-right="0.075in"/>
    </style:style>
    <style:style style:name="P1052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1069" style:family="table-row">
      <style:table-row-properties style:min-row-height="0.5909in"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5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7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1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3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5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7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0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9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090" style:family="table-row">
      <style:table-row-properties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P1092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97" style:family="table-cell">
      <style:table-cell-properties fo:border="0.0069in solid #000000" style:writing-mode="lr-tb" fo:padding-top="0in" fo:padding-left="0.075in" fo:padding-bottom="0in" fo:padding-right="0.075in"/>
    </style:style>
    <style:style style:name="P1098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099" style:family="table-cell">
      <style:table-cell-properties fo:border="0.0069in solid #000000" style:writing-mode="lr-tb" fo:padding-top="0in" fo:padding-left="0.075in" fo:padding-bottom="0in" fo:padding-right="0.075in"/>
    </style:style>
    <style:style style:name="P1100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01" style:family="table-cell">
      <style:table-cell-properties fo:border="0.0069in solid #000000" style:writing-mode="lr-tb" fo:padding-top="0in" fo:padding-left="0.075in" fo:padding-bottom="0in" fo:padding-right="0.075in"/>
    </style:style>
    <style:style style:name="P1102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03" style:family="table-cell">
      <style:table-cell-properties fo:border="0.0069in solid #000000" style:writing-mode="lr-tb" fo:padding-top="0in" fo:padding-left="0.075in" fo:padding-bottom="0in" fo:padding-right="0.075in"/>
    </style:style>
    <style:style style:name="P1104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10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1111" style:family="table-row">
      <style:table-row-properties style:min-row-height="0.5909in"/>
    </style:style>
    <style:style style:name="TableCell1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3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5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7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9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5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7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9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1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Row1132" style:family="table-row">
      <style:table-row-properties/>
    </style:style>
    <style:style style:name="TableCell1133" style:family="table-cell">
      <style:table-cell-properties fo:border="0.0069in solid #000000" style:writing-mode="lr-tb" fo:padding-top="0in" fo:padding-left="0.075in" fo:padding-bottom="0in" fo:padding-right="0.075in"/>
    </style:style>
    <style:style style:name="P1134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35" style:family="table-cell">
      <style:table-cell-properties fo:border="0.0069in solid #000000" style:writing-mode="lr-tb" fo:padding-top="0in" fo:padding-left="0.075in" fo:padding-bottom="0in" fo:padding-right="0.075in"/>
    </style:style>
    <style:style style:name="P1136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39" style:family="table-cell">
      <style:table-cell-properties fo:border="0.0069in solid #000000" style:writing-mode="lr-tb" fo:padding-top="0in" fo:padding-left="0.075in" fo:padding-bottom="0in" fo:padding-right="0.075in"/>
    </style:style>
    <style:style style:name="P1140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/>
    </style:style>
    <style:style style:name="P1142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Cell1151" style:family="table-cell">
      <style:table-cell-properties fo:border="0.0069in solid #000000" style:writing-mode="lr-tb" fo:padding-top="0in" fo:padding-left="0.075in" fo:padding-bottom="0in" fo:padding-right="0.075in"/>
    </style:style>
    <style:style style:name="P1152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ableRow1153" style:family="table-row">
      <style:table-row-properties style:min-row-height="0.5909in"/>
    </style:style>
    <style:style style:name="TableCell1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5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7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9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1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3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5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7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9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1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頁首" style:family="paragraph">
      <style:paragraph-properties fo:text-align="center">
        <style:tab-stops/>
      </style:paragraph-properties>
      <style:text-properties style:font-name="Times New Roman" style:font-name-asian="標楷體" style:font-name-complex="Times New Roman" fo:color="#000000" style:letter-kerning="false" fo:font-size="16pt" style:font-size-asian="16pt" style:font-size-complex="16pt"/>
    </style:style>
    <style:style style:name="P1174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1175" style:parent-style-name="內文" style:family="paragraph">
      <style:text-properties style:font-name="標楷體" style:font-name-asian="標楷體"/>
    </style:style>
    <style:style style:name="P1176" style:parent-style-name="內文" style:family="paragraph">
      <style:text-properties style:font-name="標楷體" style:font-name-asian="標楷體"/>
    </style:style>
    <style:style style:name="P1177" style:parent-style-name="內文" style:family="paragraph">
      <style:text-properties style:font-name="標楷體" style:font-name-asian="標楷體"/>
    </style:style>
    <style:style style:name="P1178" style:parent-style-name="內文" style:family="paragraph">
      <style:text-properties style:font-name="標楷體" style:font-name-asian="標楷體"/>
    </style:style>
    <style:style style:name="P1179" style:parent-style-name="內文" style:family="paragraph">
      <style:text-properties style:font-name="標楷體" style:font-name-asian="標楷體"/>
    </style:style>
    <style:style style:name="P1180" style:parent-style-name="內文" style:family="paragraph">
      <style:text-properties style:font-name="標楷體" style:font-name-asian="標楷體"/>
    </style:style>
    <style:style style:name="P1181" style:parent-style-name="內文" style:family="paragraph">
      <style:text-properties style:font-name="標楷體" style:font-name-asian="標楷體"/>
    </style:style>
    <style:style style:name="P1182" style:parent-style-name="內文" style:family="paragraph">
      <style:text-properties style:font-name="標楷體" style:font-name-asian="標楷體"/>
    </style:style>
    <style:style style:name="P1183" style:parent-style-name="內文" style:family="paragraph">
      <style:text-properties style:font-name="標楷體" style:font-name-asian="標楷體"/>
    </style:style>
    <style:style style:name="P1184" style:parent-style-name="內文" style:family="paragraph">
      <style:text-properties style:font-name="標楷體" style:font-name-asian="標楷體"/>
    </style:style>
    <style:style style:name="P1185" style:parent-style-name="內文" style:family="paragraph">
      <style:text-properties style:font-name="標楷體" style:font-name-asian="標楷體"/>
    </style:style>
    <style:style style:name="P1186" style:parent-style-name="內文" style:family="paragraph">
      <style:text-properties style:font-name="標楷體" style:font-name-asian="標楷體"/>
    </style:style>
    <style:style style:name="P1187" style:parent-style-name="內文" style:family="paragraph">
      <style:text-properties style:font-name="標楷體" style:font-name-asian="標楷體"/>
    </style:style>
    <style:style style:name="P1188" style:parent-style-name="內文" style:family="paragraph">
      <style:text-properties style:font-name="標楷體" style:font-name-asian="標楷體"/>
    </style:style>
    <style:style style:name="P1189" style:parent-style-name="內文" style:family="paragraph">
      <style:text-properties style:font-name="標楷體" style:font-name-asian="標楷體"/>
    </style:style>
    <style:style style:name="P1190" style:parent-style-name="內文" style:family="paragraph">
      <style:text-properties style:font-name="標楷體" style:font-name-asian="標楷體"/>
    </style:style>
    <style:style style:name="P1191" style:parent-style-name="內文" style:family="paragraph">
      <style:text-properties style:font-name="標楷體" style:font-name-asian="標楷體"/>
    </style:style>
    <style:style style:name="P1192" style:parent-style-name="內文" style:family="paragraph">
      <style:text-properties style:font-name="標楷體" style:font-name-asian="標楷體"/>
    </style:style>
    <style:style style:name="P1193" style:parent-style-name="內文" style:family="paragraph">
      <style:text-properties style:font-name="標楷體" style:font-name-asian="標楷體"/>
    </style:style>
    <style:style style:name="P1194" style:parent-style-name="內文" style:family="paragraph">
      <style:text-properties style:font-name="標楷體" style:font-name-asian="標楷體"/>
    </style:style>
    <style:style style:name="P1195" style:parent-style-name="內文" style:family="paragraph">
      <style:text-properties style:font-name="標楷體" style:font-name-asian="標楷體"/>
    </style:style>
    <style:style style:name="P1196" style:parent-style-name="內文" style:family="paragraph">
      <style:paragraph-properties fo:widows="2" fo:orphans="2"/>
    </style:style>
    <style:style style:family="graphic" style:name="a20" style:parent-style-name="Graphics">
      <style:graphic-properties fo:border="0.01042in none" fo:background-color="transparent" fo:clip="rect(0in, 0in, 0in, 0in)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22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line" style:horizontal-pos="from-left" style:vertical-pos="from-top"/>
    </style:style>
    <style:style style:family="graphic" style:name="a1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style:wrap="parallel" style:wrap-contour="false" fo:clip="rect(0in, 0in, 0in, 0in)" style:horizontal-rel="paragraph" style:vertical-rel="line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二學期第二次定期評量自然科<text:s/>試題卷</text:p>
      <text:p text:style-name="P8"><text:span text:style-name="T9">八</text:span><text:span text:style-name="T10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1">年級</text:span><text:span text:style-name="T12">　　　</text:span><text:span text:style-name="T13">班 座號</text:span><text:span text:style-name="T14">　　　</text:span><text:span text:style-name="T15"><text:s/>姓名</text:span><text:span text:style-name="T16">　　　　　　　　</text:span><text:span text:style-name="T17"><text:s/></text:span></text:p>
      <text:p text:style-name="P18">單選題<text:s/>請選出最適合的答案<text:s/>每題2.5分</text:p>
      <text:p text:style-name="P19"><text:span text:style-name="T20">1.( <text:s/>)</text:span><text:span text:style-name="T21">硝酸鉀（</text:span><text:span text:style-name="T22">KNO</text:span><text:span text:style-name="T23">3</text:span><text:span text:style-name="T24">）在水溶液中完全解離成鉀離子（</text:span><text:span text:style-name="T25">K</text:span><text:span text:style-name="T26">＋</text:span><text:span text:style-name="T27">）和硝酸根離子（</text:span><text:span text:style-name="T28">NO</text:span><text:span text:style-name="T29">3</text:span><text:span text:style-name="T30">－</text:span><text:span text:style-name="T31">），若硝酸鉀溶液中含有</text:span><text:span text:style-name="T32">0.5</text:span><text:span text:style-name="T33">莫耳的鉀離子，則應含有多少莫耳的硝酸根離子？　</text:span></text:p>
      <text:p text:style-name="P34"><text:tab/>(A) 0.25莫耳　<text:tab/>(B) 0.5莫耳　<text:tab/>(C) 1莫耳　<text:tab/>(D) 2莫耳</text:p>
      <text:p text:style-name="P35">2.( <text:s/>)某一未知氣體的性質如下：(甲)無色；(乙)比空氣重；(丙)易溶於水；(丁)可使潤溼的石蕊試紙呈紅色。則該氣體可能是什麼？　</text:p>
      <text:p text:style-name="P36"><text:span text:style-name="T37"><text:tab/>(A)<text:s/></text:span><text:span text:style-name="T38">H</text:span><text:span text:style-name="T39">Cl</text:span><text:span text:style-name="T40">　</text:span><text:span text:style-name="T41"><text:s/></text:span><text:span text:style-name="T42"><text:tab/>(B) CO</text:span><text:span text:style-name="T43">2</text:span><text:span text:style-name="T44">　</text:span><text:span text:style-name="T45"><text:s/></text:span><text:span text:style-name="T46"><text:tab/>(C) Cl</text:span><text:span text:style-name="T47">2</text:span><text:span text:style-name="T48">　</text:span><text:span text:style-name="T49"><text:tab/>(D) NH</text:span><text:span text:style-name="T50">3</text:span></text:p>
      <text:p text:style-name="P51"><text:span text:style-name="T52">3.( <text:s/>)</text:span><text:span text:style-name="T53">常見鹼性物質的敘述，何者</text:span><text:span text:style-name="T54">正確</text:span><text:span text:style-name="T55">？</text:span><text:span text:style-name="T56"><text:s/></text:span></text:p>
      <text:p text:style-name="P57"><text:tab/><text:tab/>(A)氫氧化鈣容易吸收空氣中的水蒸氣與二氧化碳而潮解變質</text:p>
      <text:p text:style-name="P58"><text:tab/>(B)氨的水溶液稱為氨水具有殺菌作用<text:s/></text:p>
      <text:p text:style-name="P59"><text:span text:style-name="T60"><text:tab/>(C)</text:span><text:span text:style-name="T61">發生氨氣外洩時，為了避免逸出的氣體造成更多危害，需噴灑鹽酸中和之</text:span><text:span text:style-name="T62"><text:s/></text:span></text:p>
      <text:p text:style-name="P63"><text:span text:style-name="T64"><text:tab/>(D)</text:span><text:span text:style-name="T65">氨</text:span><text:span text:style-name="T66">是無色、具臭味、比空氣重且不易溶於水的氣體</text:span></text:p>
      <text:p text:style-name="P67"><text:span text:style-name="T68">4.( <text:s/>)</text:span><text:span text:style-name="T69">甲溶液是由蒸餾水</text:span><text:span text:style-name="T70">3 mL</text:span><text:span text:style-name="T71">及</text:span><text:span text:style-name="T72">1</text:span><text:span text:style-name="T73">滴濃度為</text:span><text:span text:style-name="T74">1 M</text:span><text:span text:style-name="T75">的</text:span><text:span text:style-name="T76">氫氧化鉀</text:span><text:span text:style-name="T77">混合而成，乙溶液是由蒸餾水</text:span><text:span text:style-name="T78">3 mL</text:span><text:span text:style-name="T79">及</text:span><text:span text:style-name="T80">1</text:span><text:span text:style-name="T81">滴甲溶液混合而成，在常溫下，下列有關甲、乙兩溶液的</text:span><text:span text:style-name="T82">pH</text:span><text:span text:style-name="T83">值關係，何者</text:span><text:span text:style-name="T84">正確</text:span><text:span text:style-name="T85">？　</text:span></text:p>
      <text:p text:style-name="P86"><text:tab/>(A)甲＞7，乙＜7　<text:tab/>(B)乙＞甲＞7　<text:tab/>(C)甲＜乙＜7　<text:tab/>(D)甲＞乙＞7</text:p>
      <text:p text:style-name="P87">5.( <text:s/>)下列何者為酸鹼中和反應<text:s/></text:p>
      <text:p text:style-name="P88"><text:span text:style-name="T89"><text:tab/>(A)<text:s/></text:span><text:span text:style-name="T90">HCl</text:span><text:span text:style-name="T91">　＋</text:span><text:span text:style-name="T92"><text:s/>NaOH</text:span><text:span text:style-name="T93">　</text:span><text:span text:style-name="T94">→ NaCl<text:s/></text:span><text:span text:style-name="T95">＋</text:span><text:span text:style-name="T96"><text:s/>H</text:span><text:span text:style-name="T97">2</text:span><text:span text:style-name="T98">O</text:span><text:span text:style-name="T99"><text:s/></text:span><text:span text:style-name="T100"><text:tab/>(B)</text:span><text:span text:style-name="T101"><text:s/>NH</text:span><text:span text:style-name="T102">4</text:span><text:span text:style-name="T103">NO</text:span><text:span text:style-name="T104">3</text:span><text:span text:style-name="T105"><text:s/>→ NH</text:span><text:span text:style-name="T106">4</text:span><text:span text:style-name="T107">＋</text:span><text:span text:style-name="T108">＋</text:span><text:span text:style-name="T109">NO</text:span><text:span text:style-name="T110">3</text:span><text:span text:style-name="T111">－</text:span><text:span text:style-name="T112"><text:s/></text:span></text:p>
      <text:p text:style-name="P113"><text:span text:style-name="T114"><text:tab/>(C)<text:s/></text:span><text:span text:style-name="T115">3</text:span><text:span text:style-name="T116"><text:s/></text:span><text:span text:style-name="T117">H</text:span><text:span text:style-name="T118">2</text:span><text:span text:style-name="T119"><text:s/></text:span><text:span text:style-name="T120">＋</text:span><text:span text:style-name="T121"><text:s/>N</text:span><text:span text:style-name="T122">2</text:span><text:span text:style-name="T123"><text:s/></text:span><text:span text:style-name="T124"><text:s/>2</text:span><text:span text:style-name="T125"><text:s/></text:span><text:span text:style-name="T126">NH</text:span><text:span text:style-name="T127">3</text:span><text:span text:style-name="T128"><text:s/></text:span><text:span text:style-name="T129"><text:tab/>(D) 2 H</text:span><text:span text:style-name="T130">2<text:s/></text:span><text:span text:style-name="T131">＋</text:span><text:span text:style-name="T132"><text:s/></text:span><text:span text:style-name="T133">O2<text:s/></text:span><text:span text:style-name="T134">→ 2 H</text:span><text:span text:style-name="T135">2</text:span><text:span text:style-name="T136">O</text:span></text:p>
      <text:p text:style-name="P137"><text:span text:style-name="T138">6.( <text:s/>)</text:span><text:span text:style-name="T139">甲：</text:span><text:span text:style-name="T140">NaCl</text:span><text:span text:style-name="T141"><text:s/></text:span><text:span text:style-name="T142">乙：</text:span><text:span text:style-name="T143">CH</text:span><text:span text:style-name="T144">3</text:span><text:span text:style-name="T145">COOH</text:span><text:span text:style-name="T146"><text:s/></text:span><text:span text:style-name="T147">丙：</text:span><text:span text:style-name="T148">C</text:span><text:span text:style-name="T149">2</text:span><text:span text:style-name="T150">H</text:span><text:span text:style-name="T151">5</text:span><text:span text:style-name="T152">OH</text:span><text:span text:style-name="T153"><text:s/></text:span><text:span text:style-name="T154">丁：</text:span><text:span text:style-name="T155">Na</text:span><text:span text:style-name="T156">2</text:span><text:span text:style-name="T157">CO</text:span><text:span text:style-name="T158">3</text:span><text:span text:style-name="T159"><text:s/></text:span><text:span text:style-name="T160">戊：</text:span><text:span text:style-name="T161">KNO</text:span><text:span text:style-name="T162">3</text:span><text:span text:style-name="T163"><text:s/></text:span><text:span text:style-name="T164">己：</text:span><text:span text:style-name="T165">HCl<text:s/></text:span><text:span text:style-name="T166">庚：</text:span><text:span text:style-name="T167">NaOH</text:span><text:span text:style-name="T168"><text:s/></text:span><text:span text:style-name="T169">辛：</text:span><text:span text:style-name="T170">C</text:span><text:span text:style-name="T171">6</text:span><text:span text:style-name="T172">H</text:span><text:span text:style-name="T173">12</text:span><text:span text:style-name="T174">O</text:span><text:span text:style-name="T175">6</text:span><text:span text:style-name="T176"><text:s/></text:span><text:span text:style-name="T177">上述物質那些屬於電解質？</text:span></text:p>
      <text:p text:style-name="P178"><text:tab/>(A)甲乙丙戊己辛<text:s/><text:tab/>(B)甲乙丁戊己庚<text:s/><text:tab/>(C)丁戊己庚<text:s/><text:tab/>(D)甲丙丁庚</text:p>
      <text:p text:style-name="P179"><text:span text:style-name="T180">7.( <text:s/>)</text:span><text:span text:style-name="T181">常見酸性物質的敘述，何者</text:span><text:span text:style-name="T182">正確</text:span><text:span text:style-name="T183">？</text:span></text:p>
      <text:p text:style-name="P184"><text:tab/>(A)稀釋濃硫酸時要將大量水沿著玻璃棒緩緩倒入硫酸中<text:s/><text:tab/>(B)硝酸是工業上用量最多的酸<text:s/></text:p>
      <text:p text:style-name="P185"><text:span text:style-name="T186"><text:tab/>(C)</text:span><text:span text:style-name="T187">醋酸常用於清洗金屬表面</text:span><text:span text:style-name="T188"><text:s/></text:span><text:span text:style-name="T189"><text:tab/>(D)</text:span><text:span text:style-name="T190">鹽酸</text:span><text:span text:style-name="T191">是氯化氫氣體溶於水形成的水溶液</text:span></text:p>
      <text:p text:style-name="P192"><text:span text:style-name="T193">8.( <text:s/>)</text:span><text:span text:style-name="T194">阿木</text:span><text:span text:style-name="T195">在做實驗時，手不小心碰觸到濃硫酸，則</text:span><text:span text:style-name="T196">阿木</text:span><text:span text:style-name="T197">的手應如何處置？</text:span><text:span text:style-name="T198">　</text:span></text:p>
      <text:p text:style-name="P199"><text:span text:style-name="T200"><text:tab/>(A)</text:span><text:span text:style-name="T201">忍耐，並切記以後不可再犯</text:span><text:span text:style-name="T202">　</text:span><text:span text:style-name="T203"><text:tab/>(B)</text:span><text:span text:style-name="T204">迅速以</text:span><text:span text:style-name="T205">Ca(OH)</text:span><text:span text:style-name="T206">2</text:span><text:span text:style-name="T207">溶液中和處理</text:span><text:span text:style-name="T208">　</text:span></text:p>
      <text:p text:style-name="P209"><text:span text:style-name="T210"><text:tab/>(C)</text:span><text:span text:style-name="T211">迅速覆蓋濕抹布　</text:span><text:span text:style-name="T212"><text:tab/></text:span><text:span text:style-name="T213"><text:tab/>(D)</text:span><text:span text:style-name="T214">迅速以大量清水沖洗</text:span></text:p>
      <text:p text:style-name="P215">9.( <text:s/>)在室溫下，將一杯濃度為1 M的鹽酸水溶液加水稀釋，下列哪一個圖形可以表示其pH值與溶液體積（V）的關係圖？</text:p>
      <text:p text:style-name="P216"><text:tab/>(A)<text:s/>　　　　　<text:tab/>(B)<text:s/>　　　　　<text:tab/>(C)<text:s/>　　　　　<text:tab/>(D)<text:s/></text:p>
      <text:p text:style-name="P217"><text:span text:style-name="T218"><draw:frame draw:z-index="251674624" draw:style-name="a1" draw:name="圖片 28" text:anchor-type="paragraph" svg:x="4.83056in" svg:y="0.0375in" svg:width="1.03889in" svg:height="0.99375in" style:rel-width="scale" style:rel-height="scale"><draw:image xlink:href="media/image1.jpeg" xlink:type="simple" xlink:show="embed" xlink:actuate="onLoad"/><svg:title/><svg:desc>Y8A022D-3-26C</svg:desc></draw:frame></text:span><text:span text:style-name="T219"><draw:frame draw:z-index="251673600" draw:style-name="a2" draw:name="圖片 29" text:anchor-type="paragraph" svg:x="6.90486in" svg:y="0.07986in" svg:width="1.03889in" svg:height="0.99375in" style:rel-width="scale" style:rel-height="scale"><draw:image xlink:href="media/image2.jpeg" xlink:type="simple" xlink:show="embed" xlink:actuate="onLoad"/><svg:title/><svg:desc>Y8A022D-3-26B</svg:desc></draw:frame></text:span><text:span text:style-name="T220"><draw:frame draw:z-index="251675648" draw:style-name="a3" draw:name="圖片 30" text:anchor-type="paragraph" svg:x="2.54861in" svg:y="0.07986in" svg:width="1.03889in" svg:height="0.99375in" style:rel-width="scale" style:rel-height="scale"><draw:image xlink:href="media/image3.jpeg" xlink:type="simple" xlink:show="embed" xlink:actuate="onLoad"/><svg:title/><svg:desc>Y8A022D-3-26A</svg:desc></draw:frame></text:span><text:span text:style-name="T221"><draw:frame draw:z-index="251672576" draw:style-name="a4" draw:name="圖片 35" text:anchor-type="paragraph" svg:x="0.62292in" svg:y="0.07986in" svg:width="1.03889in" svg:height="0.99375in" style:rel-width="scale" style:rel-height="scale"><draw:image xlink:href="media/image4.jpeg" xlink:type="simple" xlink:show="embed" xlink:actuate="onLoad"/><svg:title/><svg:desc>Y8A022D-3-25A</svg:desc></draw:frame></text:span><text:span text:style-name="T222"><text:s text:c="4"/></text:span></text:p>
      <text:p text:style-name="P223"/>
      <text:p text:style-name="P224"/>
      <text:p text:style-name="P225"/>
      <text:p text:style-name="P226"/>
      <text:p text:style-name="P227"><text:span text:style-name="T228">10.( <text:s/>)</text:span><text:span text:style-name="T229">關於生活中酸鹼中和的實例，下列敘述何者</text:span><text:span text:style-name="T230">錯誤</text:span><text:span text:style-name="T231">？</text:span><text:span text:style-name="T232"><text:s/></text:span></text:p>
      <text:p text:style-name="P233"><text:span text:style-name="T234"><text:tab/>(A)</text:span><text:span text:style-name="T235">用稀鹽酸清洗廁所可以中和廁所的氨水氣味</text:span><text:span text:style-name="T236"><text:tab/></text:span></text:p>
      <text:p text:style-name="P237"><text:tab/>(B)皮膚被蚊蟲叮咬，紅腫發癢時，塗上氨水或肥皂水便可適度止癢<text:s/></text:p>
      <text:p text:style-name="P238"><text:tab/>(C)胃藥中含氫氧化鈉可中和分泌過量的胃酸<text:s/></text:p>
      <text:p text:style-name="P239"><text:tab/>(D)稻草灰燼中的鹼性鹽類可用來中和土壤中因酸雨而造成的酸化現象</text:p>
      <text:p text:style-name="P240"><text:span text:style-name="T241">11.( <text:s/>)</text:span><text:span text:style-name="T242">下列四種化學反應：</text:span><text:span text:style-name="T243">(</text:span><text:span text:style-name="T244">甲</text:span><text:span text:style-name="T245">)</text:span><text:span text:style-name="T246">鎂帶＋稀硫酸；</text:span><text:span text:style-name="T247">(</text:span><text:span text:style-name="T248">乙</text:span><text:span text:style-name="T249">)</text:span><text:span text:style-name="T250">銅片＋濃硝酸；</text:span><text:span text:style-name="T251">(</text:span><text:span text:style-name="T252">丙</text:span><text:span text:style-name="T253">)</text:span><text:span text:style-name="T254">碳酸鈣＋稀鹽酸；</text:span><text:span text:style-name="T255">(</text:span><text:span text:style-name="T256">丁</text:span><text:span text:style-name="T257">)</text:span><text:span text:style-name="T258">雙氧水＋二氧化錳。哪兩種反應所產生的氣體混合後點火，會有爆鳴聲和火花產生？　</text:span></text:p>
      <text:p text:style-name="P259"><text:span text:style-name="T260"><text:tab/>(A)</text:span><text:span text:style-name="T261">甲丁　</text:span><text:span text:style-name="T262"><text:tab/>(B)</text:span><text:span text:style-name="T263">甲丙　</text:span><text:span text:style-name="T264"><text:tab/>(C)</text:span><text:span text:style-name="T265">乙丙　</text:span><text:span text:style-name="T266"><text:tab/>(D)</text:span><text:span text:style-name="T267">丙丁</text:span></text:p>
      <text:p text:style-name="P268"><text:span text:style-name="T269">12.( <text:s/>)</text:span><text:span text:style-name="T270">下列關於電解質敘述何者</text:span><text:span text:style-name="T271">正確</text:span><text:span text:style-name="T272">？</text:span></text:p>
      <text:p text:style-name="P273"><text:span text:style-name="T274"><text:tab/>(A)</text:span><text:span text:style-name="T275">只要可以導電的化合物即稱為</text:span><text:span text:style-name="T276">電解質</text:span><text:span text:style-name="T277"><text:s/></text:span><text:span text:style-name="T278"><text:tab/>(B)</text:span><text:span text:style-name="T279">食鹽不具導電性故屬為</text:span><text:span text:style-name="T280">非電解質</text:span></text:p>
      <text:p text:style-name="P281"><text:span text:style-name="T282"><text:tab/>(C)</text:span><text:span text:style-name="T283">石灰水中含氫氧化鈣屬於生活中常見的電解質</text:span><text:span text:style-name="T284"><text:s/></text:span><text:span text:style-name="T285"><text:tab/></text:span><text:span text:style-name="T286">(D)</text:span><text:span text:style-name="T287">酒精可以完全溶於水所以是</text:span><text:span text:style-name="T288">電解質的一種</text:span></text:p>
      <text:p text:style-name="P289"/>
      <text:soft-page-break/>
      <text:p text:style-name="P290"><text:span text:style-name="T291">13.( <text:s/>)</text:span><text:span text:style-name="T292"><text:s/>2</text:span><text:span text:style-name="T293">公升</text:span><text:span text:style-name="T294">0.1 M</text:span><text:span text:style-name="T295">的鹽酸（</text:span><text:span text:style-name="T296">HCl</text:span><text:span text:style-name="T297">）中，含有多少莫耳的氫離子（</text:span><text:span text:style-name="T298">H</text:span><text:span text:style-name="T299">+</text:span><text:span text:style-name="T300">）？</text:span><text:span text:style-name="T301"><text:s/></text:span></text:p>
      <text:p text:style-name="P302"><text:tab/>(A) 0.1<text:s/><text:tab/>(B) 0.2<text:s/><text:tab/>(C) 0.4<text:s/><text:tab/>(D) 0.5</text:p>
      <text:p text:style-name="P303"><text:span text:style-name="T304">14.( <text:s/>)</text:span><text:span text:style-name="T305">下列何者</text:span><text:span text:style-name="T306">不是</text:span><text:span text:style-name="T307">酸的共通性質？</text:span></text:p>
      <text:p text:style-name="P308"><text:tab/>(A)濃酸具有腐蝕性<text:tab/><text:tab/>(B)所有的酸都是電解質</text:p>
      <text:p text:style-name="P309"><text:tab/>(C)一定會解離出氫離子<text:tab/><text:tab/>(D)加水稀釋時會吸收熱量，使溶液溫度升高</text:p>
      <text:p text:style-name="P310"><text:span text:style-name="T311">15.( <text:s/>)</text:span><text:span text:style-name="T312">在實驗室中，有標籤脫落的濃硫酸、濃鹽酸、濃硝酸、醋酸各一瓶，各酌取適量溶液做檢驗，以辨識標籤脫落的酸，下列敘述何者正確？　</text:span></text:p>
      <text:p text:style-name="P313"><text:span text:style-name="T314"><text:tab/>(A)</text:span><text:span text:style-name="T315">若投入銅片，發現其中一瓶有紅棕色的</text:span><text:span text:style-name="T316">NO</text:span><text:span text:style-name="T317">2</text:span><text:span text:style-name="T318">產生，則此瓶為濃硝酸</text:span><text:span text:style-name="T319">　</text:span></text:p>
      <text:p text:style-name="P320"><text:tab/>(B)若以氯化鋇溶液滴入，發現其中一瓶產生白色沉澱，則此瓶為濃鹽酸　</text:p>
      <text:p text:style-name="P321"><text:tab/>(C)若通入氨氣，發現其中一瓶產生白色微粒，則此瓶為醋酸</text:p>
      <text:p text:style-name="P322"><text:span text:style-name="T323"><text:tab/>(D)</text:span><text:span text:style-name="T324">從各瓶中取</text:span><text:span text:style-name="T325">20</text:span><text:span text:style-name="T326">毫升，分別滴入各裝有</text:span><text:span text:style-name="T327">2</text:span><text:span text:style-name="T328">公克白糖的燒瓶中，則使白糖變黑碳的為濃硝酸</text:span></text:p>
      <text:p text:style-name="P329"><text:span text:style-name="T330">16.( <text:s/>)</text:span><text:span text:style-name="T331">下列有關「以鹽酸滴定氫氧化鈉溶液」的敘述，何者</text:span><text:span text:style-name="T332">錯誤</text:span><text:span text:style-name="T333">？</text:span><text:span text:style-name="T334"><text:s/></text:span></text:p>
      <text:p text:style-name="P335"><text:tab/>(A)須將鹽酸溶液裝入滴定管中　<text:tab/></text:p>
      <text:p text:style-name="P336"><text:span text:style-name="T337"><draw:frame draw:z-index="251677696" draw:id="id1" draw:style-name="a5" draw:name="文字方塊 2" text:anchor-type="paragraph" svg:x="6.02847in" svg:y="0.04792in" svg:width="2.88958in" svg:height="2.35556in" style:rel-width="scale" style:rel-height="scale"><draw:text-box><table:table table:style-name="Table338"><table:table-columns><table:table-column table:style-name="TableColumn339"/><table:table-column table:style-name="TableColumn340"/><table:table-column table:style-name="TableColumn341"/><table:table-column table:style-name="TableColumn342"/></table:table-columns><table:table-row table:style-name="TableRow343"><table:table-cell table:style-name="TableCell344"><text:p text:style-name="P345"><text:span text:style-name="T346">名稱</text:span></text:p></table:table-cell><table:table-cell table:style-name="TableCell347"><text:p text:style-name="P348"><text:span text:style-name="T349">加水</text:span></text:p></table:table-cell><table:table-cell table:style-name="TableCell350"><text:p text:style-name="P351"><text:span text:style-name="T352">加酸</text:span></text:p></table:table-cell><table:table-cell table:style-name="TableCell353"><text:p text:style-name="P354"><text:span text:style-name="T355">普通加熱</text:span></text:p></table:table-cell></table:table-row><table:table-row table:style-name="TableRow356"><table:table-cell table:style-name="TableCell357"><text:p text:style-name="P358"><text:span text:style-name="T359">甲</text:span></text:p></table:table-cell><table:table-cell table:style-name="TableCell360"><text:p text:style-name="P361"><text:span text:style-name="T362">難溶</text:span></text:p></table:table-cell><table:table-cell table:style-name="TableCell363"><text:p text:style-name="P364"><text:span text:style-name="T365">不反應</text:span></text:p></table:table-cell><table:table-cell table:style-name="TableCell366"><text:p text:style-name="P367"><text:span text:style-name="T368">不反應</text:span></text:p></table:table-cell></table:table-row><table:table-row table:style-name="TableRow369"><table:table-cell table:style-name="TableCell370"><text:p text:style-name="P371">乙</text:p></table:table-cell><table:table-cell table:style-name="TableCell372"><text:p text:style-name="P373"><text:span text:style-name="T374">難溶</text:span></text:p></table:table-cell><table:table-cell table:style-name="TableCell375"><text:p text:style-name="P376"><text:span text:style-name="T377">產生</text:span><text:span text:style-name="T378"><text:line-break/>CO</text:span><text:span text:style-name="T379">2</text:span></text:p></table:table-cell><table:table-cell table:style-name="TableCell380"><text:p text:style-name="P381"><text:span text:style-name="T382">產生</text:span><text:span text:style-name="T383"><text:line-break/>CO</text:span><text:span text:style-name="T384">2</text:span></text:p></table:table-cell></table:table-row><table:table-row table:style-name="TableRow385"><table:table-cell table:style-name="TableCell386"><text:p text:style-name="P387">丙</text:p></table:table-cell><table:table-cell table:style-name="TableCell388"><text:p text:style-name="P389"><text:span text:style-name="T390">可溶</text:span><text:span text:style-name="T391"><text:line-break/>(</text:span><text:span text:style-name="T392">弱鹼性</text:span><text:span text:style-name="T393">)</text:span></text:p></table:table-cell><table:table-cell table:style-name="TableCell394"><text:p text:style-name="P395"><text:span text:style-name="T396">產生</text:span><text:span text:style-name="T397"><text:line-break/>CO</text:span><text:span text:style-name="T398">2</text:span></text:p></table:table-cell><table:table-cell table:style-name="TableCell399"><text:p text:style-name="P400"><text:span text:style-name="T401">不反應</text:span></text:p></table:table-cell></table:table-row><table:table-row table:style-name="TableRow402"><table:table-cell table:style-name="TableCell403"><text:p text:style-name="P404">丁</text:p></table:table-cell><table:table-cell table:style-name="TableCell405"><text:p text:style-name="P406"><text:span text:style-name="T407">可溶</text:span><text:span text:style-name="T408"><text:line-break/>(</text:span><text:span text:style-name="T409">弱鹼性</text:span><text:span text:style-name="T410">)</text:span></text:p></table:table-cell><table:table-cell table:style-name="TableCell411"><text:p text:style-name="P412"><text:span text:style-name="T413">產生</text:span><text:span text:style-name="T414"><text:line-break/>CO</text:span><text:span text:style-name="T415">2</text:span></text:p></table:table-cell><table:table-cell table:style-name="TableCell416"><text:p text:style-name="P417"><text:span text:style-name="T418">產生</text:span><text:span text:style-name="T419"><text:line-break/>CO</text:span><text:span text:style-name="T420">2</text:span></text:p></table:table-cell></table:table-row></table:table><text:p text:style-name="內文"><text:s text:c="12"/><text:span text:style-name="T421"><text:s/>附表一</text:span></text:p></draw:text-box><svg:title/><svg:desc/></draw:frame></text:span><text:span text:style-name="T422"><text:tab/>(B)</text:span><text:span text:style-name="T423">滴定完成得到透明無色的溶液</text:span><text:span text:style-name="T424">　</text:span></text:p>
      <text:p text:style-name="P425"><text:tab/>(C)指示劑及氫氧化鈉溶液置於錐形瓶　<text:tab/></text:p>
      <text:p text:style-name="P426"><text:tab/>(D)滴定過程錐形瓶中氫離子的濃度逐漸減少</text:p>
      <text:p text:style-name="P427">17.( <text:s/>)四個白色粉末的藥品罐，其標籤不小心脫落，已知是硫酸鈣、碳酸鈣、碳酸氫鈉、碳酸鈉四種藥品，在瓶上分別標示甲、乙、丙、丁進行附表一的實驗，則下列何者為正確的藥品標示<text:s/></text:p>
      <text:p text:style-name="P428"><text:tab/>(A)甲：碳酸鈉<text:tab/>(B)乙：碳酸鈣<text:s/><text:tab/></text:p>
      <text:p text:style-name="P429"><text:tab/>(C)丙：碳酸氫鈉<text:tab/>(D)丁：硫酸鈣<text:s/></text:p>
      <text:p text:style-name="P430">18.( <text:s/>)實驗室中常使用的鹽酸為12 M，下列哪些方法可以稀釋成1 M的鹽酸溶液？(甲)取12M鹽酸10 ml加入120 ml的蒸餾水<text:s/>(乙)<text:s/>取12M鹽酸10 ml稀釋成110 ml的水溶液<text:s/>(丙)取12M鹽酸20 ml稀釋成240 ml的水溶液<text:s/>(丁)取12M鹽酸50 ml稀釋成600 ml的水溶液<text:s text:c="2"/></text:p>
      <text:p text:style-name="P431"><text:tab/>(A)甲丁<text:s/><text:tab/>(B)乙丁<text:s/><text:tab/>(C)丙丁<text:s/><text:tab/>(D)甲丙</text:p>
      <text:p text:style-name="P432"><text:span text:style-name="T433">阿雷</text:span><text:span text:style-name="T434">取</text:span><text:span text:style-name="T435">20</text:span><text:span text:style-name="T436">克的氫氧化鈉配製成</text:span><text:span text:style-name="T437">500 mL</text:span><text:span text:style-name="T438">的氫氧化鈉溶液來滴定未知濃度的鹽酸</text:span><text:span text:style-name="T439">20 mL</text:span><text:span text:style-name="T440">，裝置圖如附圖</text:span><text:span text:style-name="T441">一</text:span><text:span text:style-name="T442">，試回答</text:span><text:span text:style-name="T443">19</text:span><text:span text:style-name="T444">～</text:span><text:span text:style-name="T445">22</text:span><text:span text:style-name="T446">題：</text:span><text:span text:style-name="T447">(H</text:span><text:span text:style-name="T448">：</text:span><text:span text:style-name="T449">1</text:span><text:span text:style-name="T450">、</text:span><text:span text:style-name="T451">O</text:span><text:span text:style-name="T452">：</text:span><text:span text:style-name="T453">16</text:span><text:span text:style-name="T454">、</text:span><text:span text:style-name="T455">Na</text:span><text:span text:style-name="T456">：</text:span><text:span text:style-name="T457">23</text:span><text:span text:style-name="T458">、</text:span><text:span text:style-name="T459">Cl</text:span><text:span text:style-name="T460">：</text:span><text:span text:style-name="T461">35.5)</text:span></text:p>
      <text:p text:style-name="P462"><text:span text:style-name="T463">19.( <text:s/>)</text:span><text:span text:style-name="T464">氫氧化鈉溶液的</text:span><text:span text:style-name="T465">pH</text:span><text:span text:style-name="T466">值為何？　</text:span></text:p>
      <text:p text:style-name="P467"><text:span text:style-name="T468"><text:tab/></text:span><text:span text:style-name="T469">(A) 14</text:span><text:span text:style-name="T470">　</text:span><text:span text:style-name="T471"><text:tab/>(B) 13</text:span><text:span text:style-name="T472">　</text:span><text:span text:style-name="T473"><text:tab/>(C) 12</text:span><text:span text:style-name="T474">　</text:span><text:span text:style-name="T475"><text:tab/>(D) 11</text:span></text:p>
      <text:p text:style-name="P476"><text:span text:style-name="T477">20.( <text:s/>)</text:span><text:span text:style-name="T478">滴定過程中，錐形瓶內的何種離子數目不變？　</text:span></text:p>
      <text:p text:style-name="P479"><text:span text:style-name="T480"><text:tab/>(A) Cl</text:span><text:span text:style-name="T481">－</text:span><text:span text:style-name="T482">　</text:span><text:span text:style-name="T483"><text:tab/>(B) H</text:span><text:span text:style-name="T484">＋</text:span><text:span text:style-name="T485">　</text:span><text:span text:style-name="T486"><text:tab/>(C) Na</text:span><text:span text:style-name="T487">＋</text:span><text:span text:style-name="T488">　</text:span><text:span text:style-name="T489"><text:tab/>(D) OH</text:span><text:span text:style-name="T490">－</text:span></text:p>
      <text:p text:style-name="P491"><text:span text:style-name="T492">21.( <text:s/>)</text:span><text:span text:style-name="T493">當滴定完成時，用掉了氫氧化鈉溶液</text:span><text:span text:style-name="T494">10 mL</text:span><text:span text:style-name="T495">，則鹽酸的莫耳濃度為多少</text:span><text:span text:style-name="T496">M</text:span><text:span text:style-name="T497">？　</text:span></text:p>
      <text:p text:style-name="P498"><text:span text:style-name="T499"><text:tab/>(A) 0.02</text:span><text:span text:style-name="T500">　</text:span><text:span text:style-name="T501"><text:tab/>(B) 0.04</text:span><text:span text:style-name="T502">　</text:span><text:span text:style-name="T503"><text:tab/>(C) 0.25</text:span><text:span text:style-name="T504">　</text:span><text:span text:style-name="T505"><text:tab/>(D) 0.5</text:span></text:p>
      <text:p text:style-name="P506">22.( <text:s/>)其反應的過程，下列何者正確？<text:s/></text:p>
      <text:p text:style-name="P507"><text:tab/>(A)為放熱的化學變化<text:s/><text:tab/>(B)為吸熱的化學變化<text:s/><text:tab/>(C)為放熱的物理變化<text:s/><text:tab/>(D)為吸熱的物理變化</text:p>
      <text:p text:style-name="P508">23.( <text:s/>)若欲檢驗白色的岩石是否含碳酸鈣的成分，可加入下列哪一種試劑檢驗？<text:s text:c="28"/>附圖一</text:p>
      <text:p text:style-name="P509"><text:span text:style-name="T510"><draw:frame draw:z-index="251681792" draw:id="id2" draw:style-name="a6" draw:name="文字方塊 37" text:anchor-type="paragraph" svg:x="6.54375in" svg:y="0.24306in" svg:width="2.39236in" svg:height="0.96875in" style:rel-width="scale" style:rel-height="scale"><draw:text-box><table:table table:style-name="Table511"><table:table-columns><table:table-column table:style-name="TableColumn512"/><table:table-column table:style-name="TableColumn513"/></table:table-columns><table:table-row table:style-name="TableRow514"><table:table-cell table:style-name="TableCell515"><text:p text:style-name="P516">正離子</text:p></table:table-cell><table:table-cell table:style-name="TableCell517"><text:p text:style-name="P518"><text:span text:style-name="T519">K</text:span><text:span text:style-name="T520">＋</text:span><text:span text:style-name="T521">，</text:span><text:span text:style-name="T522">Ba</text:span><text:span text:style-name="T523">2</text:span><text:span text:style-name="T524">＋</text:span><text:span text:style-name="T525">，</text:span><text:span text:style-name="T526">NH</text:span><text:span text:style-name="T527">4</text:span><text:span text:style-name="T528">＋</text:span></text:p></table:table-cell></table:table-row><table:table-row table:style-name="TableRow529"><table:table-cell table:style-name="TableCell530"><text:p text:style-name="P531">負離子</text:p></table:table-cell><table:table-cell table:style-name="TableCell532"><text:p text:style-name="P533"><text:span text:style-name="T534">Cl</text:span><text:span text:style-name="T535">－</text:span><text:span text:style-name="T536">，</text:span><text:span text:style-name="T537">NO</text:span><text:span text:style-name="T538">3</text:span><text:span text:style-name="T539">－</text:span><text:span text:style-name="T540">，</text:span><text:span text:style-name="T541">SO</text:span><text:span text:style-name="T542">4</text:span><text:span text:style-name="T543">2</text:span><text:span text:style-name="T544">－</text:span></text:p></table:table-cell></table:table-row></table:table><text:p text:style-name="P545"><text:s text:c="11"/>附表二</text:p></draw:text-box><svg:title/><svg:desc/></draw:frame></text:span><text:span text:style-name="T546"><text:tab/>(A)</text:span><text:span text:style-name="T547">食鹽水　</text:span><text:span text:style-name="T548"><text:tab/>(B)</text:span><text:span text:style-name="T549">硝酸鉀溶液　</text:span><text:span text:style-name="T550"><text:tab/></text:span></text:p>
      <text:p text:style-name="P551"><text:span text:style-name="T552"><text:tab/>(C)</text:span><text:span text:style-name="T553">稀硫酸</text:span><text:span text:style-name="T554">　</text:span><text:span text:style-name="T555"><text:tab/>(D)</text:span><text:span text:style-name="T556">稀氫氧化鈉溶液</text:span></text:p>
      <text:p text:style-name="P557"><text:span text:style-name="T558"><draw:frame draw:z-index="251679744" draw:style-name="a7" draw:name="圖片 9" text:anchor-type="paragraph" svg:x="7.82778in" svg:y="-2.93125in" svg:width="1.09097in" svg:height="2.17292in" style:rel-width="scale" style:rel-height="scale"><draw:image xlink:href="media/image5.jpeg" xlink:type="simple" xlink:show="embed" xlink:actuate="onLoad"/><svg:title/><svg:desc>Y8D082D-11</svg:desc></draw:frame></text:span><text:span text:style-name="T559">24.( <text:s/>)</text:span><text:span text:style-name="T560">根據附表二，下列物質在水中解離的方程式何者</text:span><text:span text:style-name="T561">錯誤</text:span><text:span text:style-name="T562">？</text:span></text:p>
      <text:p text:style-name="P563"><text:span text:style-name="T564"><text:s/></text:span><text:span text:style-name="T565"><text:tab/>(A)</text:span><text:span text:style-name="T566"><text:s/>KNO</text:span><text:span text:style-name="T567">3</text:span><text:span text:style-name="T568"><text:s/>→ K</text:span><text:span text:style-name="T569">＋</text:span><text:span text:style-name="T570">＋</text:span><text:span text:style-name="T571">NO</text:span><text:span text:style-name="T572">3</text:span><text:span text:style-name="T573">－</text:span><text:span text:style-name="T574"><text:s/></text:span><text:span text:style-name="T575"><text:tab/></text:span><text:span text:style-name="T576"><text:tab/>(B)</text:span><text:span text:style-name="T577"><text:s/>BaCl → Ba</text:span><text:span text:style-name="T578">2</text:span><text:span text:style-name="T579">＋</text:span><text:span text:style-name="T580">＋</text:span><text:span text:style-name="T581"><text:s/>Cl</text:span><text:span text:style-name="T582">－</text:span><text:span text:style-name="T583"><text:s/></text:span><text:span text:style-name="T584"><text:tab/></text:span></text:p>
      <text:p text:style-name="P585"><text:span text:style-name="T586"><text:tab/>(C)</text:span><text:span text:style-name="T587"><text:s/>(NH</text:span><text:span text:style-name="T588">4</text:span><text:span text:style-name="T589">)</text:span><text:span text:style-name="T590">2</text:span><text:span text:style-name="T591">SO</text:span><text:span text:style-name="T592">4</text:span><text:span text:style-name="T593"><text:s/>→ 2 NH</text:span><text:span text:style-name="T594">4</text:span><text:span text:style-name="T595">＋</text:span><text:span text:style-name="T596">＋</text:span><text:span text:style-name="T597">SO</text:span><text:span text:style-name="T598">4</text:span><text:span text:style-name="T599">2</text:span><text:span text:style-name="T600">－</text:span><text:span text:style-name="T601"><text:s/></text:span><text:span text:style-name="T602"><text:tab/>(D)K</text:span><text:span text:style-name="T603">2</text:span><text:span text:style-name="T604">SO</text:span><text:span text:style-name="T605">4</text:span><text:span text:style-name="T606">→ 2 K</text:span><text:span text:style-name="T607">＋</text:span><text:span text:style-name="T608">＋</text:span><text:span text:style-name="T609">SO</text:span><text:span text:style-name="T610">4</text:span><text:span text:style-name="T611">2</text:span><text:span text:style-name="T612">－</text:span></text:p>
      <text:p text:style-name="P613">25.( <text:s/>)在歷史博物館的文物中，青銅器經歷了數千年，至今仍然完整。這與青銅的哪項性質有關？<text:s/></text:p>
      <text:p text:style-name="P614"><text:tab/>(A)延展性<text:s/><text:tab/>(B)導熱性、導電性<text:s/><text:tab/>(C)軟硬度<text:s/><text:tab/>(D)活性</text:p>
      <text:p text:style-name="P615">26.( <text:s/>)溫度升高，反應速率增大，主要是反應物粒子的何項因素改變所致？<text:s/></text:p>
      <text:p text:style-name="P616"><text:tab/><text:tab/>(A)顆粒變小<text:s/><text:tab/>(B)粒子能量減少<text:s/><text:tab/>(C)碰撞次數增加<text:s/><text:tab/>(D)表面積減少</text:p>
      <text:p text:style-name="P617"><text:span text:style-name="T618">27.( <text:s/>)</text:span><text:span text:style-name="T619">人類的唾液中含有澱粉酶，可以把澱粉分解為麥芽糖。此原理與下列何者較為</text:span><text:span text:style-name="T620">不同</text:span><text:span text:style-name="T621">？　</text:span></text:p>
      <text:p text:style-name="P622"><text:tab/>(A)以鐵粉作為催化劑，可降低氫氣和氮氣反應所需的溫度和壓力　</text:p>
      <text:p text:style-name="P623"><text:tab/>(B)鐵粉較鐵塊容易氧化　</text:p>
      <text:p text:style-name="P624"><text:tab/>(C)胃液中的胃蛋白酶能促進蛋白質分解　</text:p>
      <text:p text:style-name="P625"><text:tab/>(D)在雙氧水製氧的實驗中，可以利用二氧化錳來加快反應速率</text:p>
      <text:p text:style-name="P626"/>
      <text:soft-page-break/>
      <text:p text:style-name="P627"><text:span text:style-name="T628">28.( <text:s/>)</text:span><text:span text:style-name="T629">對一個已達到平衡的化學反應而言，下列敘述何者</text:span><text:span text:style-name="T630">正確</text:span><text:span text:style-name="T631">？</text:span></text:p>
      <text:p text:style-name="P632"><text:tab/>(A)反應物與生成物的總莫耳數相等<text:s/><text:tab/>(B)正反應與逆反應均已經停止<text:s/></text:p>
      <text:p text:style-name="P633"><text:tab/>(C)正反應速率大於逆反應速率<text:s/><text:tab/>(D)反應已達到動態平衡</text:p>
      <text:p text:style-name="P634"><text:span text:style-name="T635"><draw:frame draw:z-index="251683840" draw:style-name="a8" draw:name="圖片 12" text:anchor-type="paragraph" svg:x="5.24861in" svg:y="0.01319in" svg:width="3.70625in" svg:height="0.69236in" style:rel-width="scale" style:rel-height="scale"><draw:image xlink:href="media/image6.png" xlink:type="simple" xlink:show="embed" xlink:actuate="onLoad"/><svg:title/><svg:desc/></draw:frame></text:span><text:span text:style-name="T636">29.( <text:s/>)</text:span><text:span text:style-name="T637">有甲、乙、丙和丁四杯體積均為</text:span><text:span text:style-name="T638"><text:s/>200 mL<text:s/></text:span><text:span text:style-name="T639">的水溶液，其中兩杯為碳酸氫鈉溶液，另外兩杯為鹽酸，</text:span><text:span text:style-name="T640">25℃</text:span><text:span text:style-name="T641">時這四杯溶液的</text:span><text:span text:style-name="T642"><text:s/>pH<text:s/></text:span><text:span text:style-name="T643">值如附圖二所示：</text:span><text:span text:style-name="T644"><text:s/></text:span><text:span text:style-name="T645">已知鹽酸和碳酸氫鈉反應會產生二氧化碳，下列哪兩杯溶液混合後，產生二氧化碳的初始速率</text:span><text:span text:style-name="T646">最快</text:span><text:span text:style-name="T647">？</text:span><text:span text:style-name="T648"><text:s text:c="38"/></text:span><text:span text:style-name="T649">附圖二</text:span></text:p>
      <text:p text:style-name="P650"><text:span text:style-name="T651"><text:tab/>(A)</text:span><text:span text:style-name="T652">甲和丙</text:span><text:span text:style-name="T653"><text:s/></text:span><text:span text:style-name="T654"><text:tab/>(B)</text:span><text:span text:style-name="T655">甲和丁</text:span><text:span text:style-name="T656"><text:s/></text:span><text:span text:style-name="T657"><text:tab/>(C)</text:span><text:span text:style-name="T658">乙和丙</text:span><text:span text:style-name="T659"><text:s/></text:span><text:span text:style-name="T660"><text:tab/>(D)</text:span><text:span text:style-name="T661">乙和丁</text:span></text:p>
      <text:p text:style-name="P662"><text:span text:style-name="T663">30.( <text:s/>)</text:span><text:span text:style-name="T664">已知將鎂帶置入鹽酸中時會產生氣泡，下列方法何者</text:span><text:span text:style-name="T665">不能</text:span><text:span text:style-name="T666">增加反應速率？</text:span></text:p>
      <text:p text:style-name="P667"><text:tab/>(A)以鎂粉取代鎂帶<text:s/><text:tab/>(B)增加鹽酸的濃度<text:s/><text:tab/>(C)將鎂帶切成碎片<text:s/><text:tab/>(D)將鹽酸換成相同濃度的醋酸</text:p>
      <text:p text:style-name="P668">31.( <text:s/>)將相同體積但濃度分別為0.1 M、0.2 M、0.3 M的鹽酸與顆粒大小及質量均相同的大理石反應，並測量反應速率(R)與溫度(T)的關係，試問其關係曲線應為下列何者？</text:p>
      <text:p text:style-name="P669"><text:tab/>(A)　<text:s/><text:tab/>(B)<text:tab/>(C)<text:s/><text:tab/>(D) <text:s/></text:p>
      <text:p text:style-name="P670"><text:span text:style-name="T671"><draw:frame draw:z-index="251685888" draw:style-name="a9" draw:name="圖片 291" text:anchor-type="paragraph" svg:x="6.81875in" svg:y="0.04375in" svg:width="1.11042in" svg:height="0.91875in" style:rel-width="scale" style:rel-height="scale"><draw:image xlink:href="media/image7.jpeg" xlink:type="simple" xlink:show="embed" xlink:actuate="onLoad"/><svg:title/><svg:desc>Y8A022D-4-16A</svg:desc></draw:frame></text:span><text:span text:style-name="T672"><draw:frame draw:z-index="251688960" draw:style-name="a10" draw:name="圖片 290" text:anchor-type="paragraph" svg:x="4.87361in" svg:y="0.025in" svg:width="1.11042in" svg:height="0.93542in" style:rel-width="scale" style:rel-height="scale"><draw:image xlink:href="media/image8.jpeg" xlink:type="simple" xlink:show="embed" xlink:actuate="onLoad"/><svg:title/><svg:desc>Y8A022D-4-16D</svg:desc></draw:frame></text:span><text:span text:style-name="T673"><draw:frame draw:z-index="251687936" draw:style-name="a11" draw:name="圖片 293" text:anchor-type="paragraph" svg:x="2.53056in" svg:y="0.06042in" svg:width="1.11042in" svg:height="0.90417in" style:rel-width="scale" style:rel-height="scale"><draw:image xlink:href="media/image9.jpeg" xlink:type="simple" xlink:show="embed" xlink:actuate="onLoad"/><svg:title/><svg:desc>Y8A022D-4-16C</svg:desc></draw:frame></text:span><text:span text:style-name="T674"><draw:frame draw:z-index="251686912" draw:style-name="a12" draw:name="圖片 292" text:anchor-type="paragraph" svg:x="0.53056in" svg:y="0.02431in" svg:width="1.11042in" svg:height="0.93542in" style:rel-width="scale" style:rel-height="scale"><draw:image xlink:href="media/image10.jpeg" xlink:type="simple" xlink:show="embed" xlink:actuate="onLoad"/><svg:title/><svg:desc>Y8A022D-4-16B</svg:desc></draw:frame></text:span></text:p>
      <text:p text:style-name="P675"/>
      <text:p text:style-name="P676"/>
      <text:p text:style-name="P677"/>
      <text:p text:style-name="P678"><text:span text:style-name="T679">32.( <text:s/>)</text:span><text:span text:style-name="T680">已知溴水的化學反應式為</text:span><text:span text:style-name="T681">Br</text:span><text:span text:style-name="T682">2</text:span><text:span text:style-name="T683">＋</text:span><text:span text:style-name="T684">H</text:span><text:span text:style-name="T685">2</text:span><text:span text:style-name="T686">O<text:s/></text:span><text:span text:style-name="T687"><draw:frame draw:style-name="a13" draw:name="圖片 4" text:anchor-type="as-char" svg:x="0in" svg:y="0in" svg:width="0.18407in" svg:height="0.10534in" style:rel-width="scale" style:rel-height="scale"><draw:image xlink:href="media/image11.png" xlink:type="simple" xlink:show="embed" xlink:actuate="onLoad"/><svg:title/><svg:desc/></draw:frame></text:span><text:span text:style-name="T688"><text:s/>H</text:span><text:span text:style-name="T689">＋</text:span><text:span text:style-name="T690">＋</text:span><text:span text:style-name="T691">Br</text:span><text:span text:style-name="T692">－</text:span><text:span text:style-name="T693">＋</text:span><text:span text:style-name="T694">HBrO</text:span><text:span text:style-name="T695">；因溴有劇毒，必須如何處理才</text:span><text:span text:style-name="T696">不至於</text:span><text:span text:style-name="T697">汙染環境？</text:span></text:p>
      <text:p text:style-name="P698"><text:tab/>(A)加入適量的二氧化錳<text:s/><text:tab/>(B)加入適量的氯化鉀溶液<text:s/><text:tab/>(C)加入適量的鹼性物質<text:s/><text:tab/>(D)加入適量的酸性物質</text:p>
      <text:p text:style-name="P699"><text:span text:style-name="T700">33.( <text:s/>)</text:span><text:span text:style-name="T701">石灰岩地形，形成石穴、石筍的反應式為</text:span><text:span text:style-name="T702">Ca(HCO</text:span><text:span text:style-name="T703">3</text:span><text:span text:style-name="T704">)</text:span><text:span text:style-name="T705">2</text:span><text:span text:style-name="T706">　</text:span><text:span text:style-name="T707"><draw:frame draw:style-name="a14" draw:name="圖片 11" text:anchor-type="as-char" svg:x="0in" svg:y="0in" svg:width="0.16458in" svg:height="0.09375in" style:rel-width="scale" style:rel-height="scale"><draw:image xlink:href="media/image12.jpeg" xlink:type="simple" xlink:show="embed" xlink:actuate="onLoad"/><svg:title/><svg:desc>110</svg:desc></draw:frame></text:span><text:span text:style-name="T708">　</text:span><text:span text:style-name="T709">CaCO</text:span><text:span text:style-name="T710">3</text:span><text:span text:style-name="T711">＋</text:span><text:span text:style-name="T712">CO</text:span><text:span text:style-name="T713">2</text:span><text:span text:style-name="T714">＋</text:span><text:span text:style-name="T715">H</text:span><text:span text:style-name="T716">2</text:span><text:span text:style-name="T717">O</text:span><text:span text:style-name="T718">，則下列</text:span><text:span text:style-name="T719">正確</text:span><text:span text:style-name="T720">的敘述有哪些？</text:span></text:p>
      <text:p text:style-name="P721"><text:span text:style-name="T722"><text:tab/>(</text:span><text:span text:style-name="T723">甲</text:span><text:span text:style-name="T724">)</text:span><text:span text:style-name="T725">石灰岩的成分是</text:span><text:span text:style-name="T726">Ca(HCO</text:span><text:span text:style-name="T727">3</text:span><text:span text:style-name="T728">)</text:span><text:span text:style-name="T729">2</text:span><text:span text:style-name="T730"><text:tab/>(</text:span><text:span text:style-name="T731">乙</text:span><text:span text:style-name="T732">)</text:span><text:span text:style-name="T733">石穴形成時，反應向左方進行</text:span><text:span text:style-name="T734"><text:tab/></text:span></text:p>
      <text:p text:style-name="P735"><text:tab/>(丙)石筍形成的原因是因為有過量的水<text:tab/>(丁)石筍形成時，反應向右方進行　</text:p>
      <text:p text:style-name="P736"><text:tab/>(A)甲乙　<text:tab/>(B)丙丁　<text:tab/>(C)乙丁　<text:tab/>(D)乙丙</text:p>
      <text:p text:style-name="P737">34.( <text:s/>)硫代硫酸鈉與鹽酸反應會產生黃色沉澱物，若欲增加沉澱量，則可以下列哪一種方式達成？　</text:p>
      <text:p text:style-name="P738"><text:span text:style-name="T739"><text:tab/>(A)</text:span><text:span text:style-name="T740">加入水　</text:span><text:span text:style-name="T741"><text:tab/>(B)</text:span><text:span text:style-name="T742">加入</text:span><text:span text:style-name="T743">SO</text:span><text:span text:style-name="T744">2</text:span><text:span text:style-name="T745">　</text:span><text:span text:style-name="T746"><text:tab/>(C)</text:span><text:span text:style-name="T747">提高溫度　</text:span><text:span text:style-name="T748"><text:tab/>(D)</text:span><text:span text:style-name="T749">加入硫代硫酸鈉</text:span></text:p>
      <text:p text:style-name="P750"><text:span text:style-name="T751">35.( <text:s/>)</text:span><text:span text:style-name="T752">當</text:span><text:span text:style-name="T753">大量的麵粉瀰漫在乾燥空氣的場所中，會有爆炸的危險性，其理由與下列何種現象</text:span><text:span text:style-name="T754">類似</text:span><text:span text:style-name="T755">？　</text:span></text:p>
      <text:p text:style-name="P756"><text:tab/>(A)將竹筷削成火媒棒後，較容易點燃　<text:tab/>(B)鋅片在濃度大的鹽酸中產生氣泡的現象較劇烈<text:s/></text:p>
      <text:p text:style-name="P757"><text:tab/>(C)提高溫度可以使硝酸鉀的溶解度上升<text:s/><text:tab/>(D)增加壓力可以縮短食物烹飪的時間</text:p>
      <text:p text:style-name="P758"><text:span text:style-name="T759">36.( <text:s/>)</text:span><text:span text:style-name="T760">拉拉</text:span><text:span text:style-name="T761">在家配製糖水溶液，將</text:span><text:span text:style-name="T762">180</text:span><text:span text:style-name="T763">克的葡萄糖加入</text:span><text:span text:style-name="T764">500</text:span><text:span text:style-name="T765">毫升的水中，並充分攪拌。請問下列哪一個圖形，可以用來描述此溶液內所進行的溶解速率（</text:span><text:span text:style-name="T766">R</text:span><text:span text:style-name="T767">1</text:span><text:span text:style-name="T768">）與沉澱速率（</text:span><text:span text:style-name="T769">R</text:span><text:span text:style-name="T770">2</text:span><text:span text:style-name="T771">）關係圖？</text:span></text:p>
      <text:p text:style-name="P772"><text:span text:style-name="T773"><draw:frame draw:z-index="251689984" draw:style-name="a15" draw:name="圖片 14" text:anchor-type="paragraph" svg:x="0.58542in" svg:y="0.19028in" svg:width="0.89653in" svg:height="0.85833in" style:rel-width="scale" style:rel-height="scale"><draw:image xlink:href="media/image13.jpeg" xlink:type="simple" xlink:show="embed" xlink:actuate="onLoad"/><svg:title/><svg:desc>YW824-1-39</svg:desc></draw:frame></text:span><text:span text:style-name="T774"><text:tab/></text:span><text:span text:style-name="T775">(A)<text:s/></text:span><text:span text:style-name="T776">　</text:span><text:span text:style-name="T777"><text:tab/></text:span><text:span text:style-name="T778">(B)<text:s/></text:span><text:span text:style-name="T779"><text:tab/></text:span><text:span text:style-name="T780">(C)<text:s/></text:span><text:span text:style-name="T781">　</text:span><text:span text:style-name="T782"><text:tab/></text:span><text:span text:style-name="T783">(D)<text:s/></text:span></text:p>
      <text:p text:style-name="P784"><text:span text:style-name="T785"><draw:frame draw:z-index="251691008" draw:style-name="a16" draw:name="圖片 16" text:anchor-type="paragraph" svg:x="5.71528in" svg:y="0.00069in" svg:width="0.93819in" svg:height="0.89861in" style:rel-width="scale" style:rel-height="scale"><draw:image xlink:href="media/image14.jpeg" xlink:type="simple" xlink:show="embed" xlink:actuate="onLoad"/><svg:title/><svg:desc>YW824-1-37</svg:desc></draw:frame></text:span><text:span text:style-name="T786"><draw:frame draw:z-index="251692032" draw:style-name="a17" draw:name="圖片 15" text:anchor-type="paragraph" svg:x="4.05208in" svg:y="0in" svg:width="0.93194in" svg:height="0.89306in" style:rel-width="scale" style:rel-height="scale"><draw:image xlink:href="media/image15.jpeg" xlink:type="simple" xlink:show="embed" xlink:actuate="onLoad"/><svg:title/><svg:desc>YW824-1-38</svg:desc></draw:frame></text:span><text:span text:style-name="T787"><draw:frame draw:z-index="251693056" draw:style-name="a18" draw:name="圖片 17" text:anchor-type="paragraph" svg:x="2.24236in" svg:y="-0.00139in" svg:width="0.88333in" svg:height="0.84583in" style:rel-width="scale" style:rel-height="scale"><draw:image xlink:href="media/image16.jpeg" xlink:type="simple" xlink:show="embed" xlink:actuate="onLoad"/><svg:title/><svg:desc>YW824-1-36</svg:desc></draw:frame></text:span></text:p>
      <text:p text:style-name="P788"/>
      <text:p text:style-name="P789"/>
      <text:p text:style-name="P790"/>
      <text:p text:style-name="P791"><text:span text:style-name="T792"><draw:frame draw:z-index="251697152" draw:id="id3" draw:style-name="a19" draw:name="文字方塊 2" text:anchor-type="paragraph" svg:x="6.00347in" svg:y="0.25278in" svg:width="3.03681in" svg:height="1.61944in" style:rel-width="scale" style:rel-height="scale"><draw:text-box><table:table table:style-name="Table793"><table:table-columns><table:table-column table:style-name="TableColumn794"/><table:table-column table:style-name="TableColumn795"/><table:table-column table:style-name="TableColumn796"/><table:table-column table:style-name="TableColumn797"/></table:table-columns><table:table-row table:style-name="TableRow798"><table:table-cell table:style-name="TableCell799"><text:p text:style-name="P800"/></table:table-cell><table:table-cell table:style-name="TableCell801"><text:p text:style-name="P802"><text:span text:style-name="T803">溫度</text:span></text:p></table:table-cell><table:table-cell table:style-name="TableCell804"><text:p text:style-name="P805"><text:span text:style-name="T806">濃度</text:span></text:p></table:table-cell><table:table-cell table:style-name="TableCell807"><text:p text:style-name="P808"><text:span text:style-name="T809">顆粒大小</text:span></text:p></table:table-cell></table:table-row><table:table-row table:style-name="TableRow810"><table:table-cell table:style-name="TableCell811"><text:p text:style-name="P812"><text:span text:style-name="T813">甲</text:span></text:p></table:table-cell><table:table-cell table:style-name="TableCell814"><text:p text:style-name="P815"><text:span text:style-name="T816">25℃</text:span></text:p></table:table-cell><table:table-cell table:style-name="TableCell817"><text:p text:style-name="P818"><text:span text:style-name="T819">10</text:span><text:span text:style-name="T820">％</text:span></text:p></table:table-cell><table:table-cell table:style-name="TableCell821"><text:p text:style-name="P822"><text:span text:style-name="T823">粉狀</text:span></text:p></table:table-cell></table:table-row><table:table-row table:style-name="TableRow824"><table:table-cell table:style-name="TableCell825"><text:p text:style-name="P826"><text:span text:style-name="T827">乙</text:span></text:p></table:table-cell><table:table-cell table:style-name="TableCell828"><text:p text:style-name="P829"><text:span text:style-name="T830">25℃</text:span></text:p></table:table-cell><table:table-cell table:style-name="TableCell831"><text:p text:style-name="P832"><text:span text:style-name="T833">10</text:span><text:span text:style-name="T834">％</text:span></text:p></table:table-cell><table:table-cell table:style-name="TableCell835"><text:p text:style-name="P836"><text:span text:style-name="T837">粒狀</text:span></text:p></table:table-cell></table:table-row><table:table-row table:style-name="TableRow838"><table:table-cell table:style-name="TableCell839"><text:p text:style-name="P840"><text:span text:style-name="T841">丙</text:span></text:p></table:table-cell><table:table-cell table:style-name="TableCell842"><text:p text:style-name="P843"><text:span text:style-name="T844">25℃</text:span></text:p></table:table-cell><table:table-cell table:style-name="TableCell845"><text:p text:style-name="P846"><text:span text:style-name="T847">5</text:span><text:span text:style-name="T848">％</text:span></text:p></table:table-cell><table:table-cell table:style-name="TableCell849"><text:p text:style-name="P850"><text:span text:style-name="T851">粉狀</text:span></text:p></table:table-cell></table:table-row><table:table-row table:style-name="TableRow852"><table:table-cell table:style-name="TableCell853"><text:p text:style-name="P854"><text:span text:style-name="T855">丁</text:span></text:p></table:table-cell><table:table-cell table:style-name="TableCell856"><text:p text:style-name="P857"><text:span text:style-name="T858">20℃</text:span></text:p></table:table-cell><table:table-cell table:style-name="TableCell859"><text:p text:style-name="P860"><text:span text:style-name="T861">5</text:span><text:span text:style-name="T862">％</text:span></text:p></table:table-cell><table:table-cell table:style-name="TableCell863"><text:p text:style-name="P864"><text:span text:style-name="T865">粉狀</text:span></text:p></table:table-cell></table:table-row></table:table><text:p text:style-name="內文"><text:s text:c="16"/><text:span text:style-name="T866">附表三</text:span></text:p></draw:text-box><svg:title/><svg:desc/></draw:frame></text:span><text:span text:style-name="T867">37.( <text:s/>)</text:span><text:span text:style-name="T868">當</text:span><text:span text:style-name="T869">2 K</text:span><text:span text:style-name="T870">2</text:span><text:span text:style-name="T871">CrO</text:span><text:span text:style-name="T872">4</text:span><text:span text:style-name="T873">＋</text:span><text:span text:style-name="T874">2H</text:span><text:span text:style-name="T875">＋</text:span><text:span text:style-name="T876"><text:s/></text:span><text:span text:style-name="T877"><draw:frame draw:style-name="a20" draw:name="圖片 5" text:anchor-type="as-char" svg:x="0in" svg:y="0in" svg:width="0.18407in" svg:height="0.10534in" style:rel-width="scale" style:rel-height="scale"><draw:image xlink:href="media/image11.png" xlink:type="simple" xlink:show="embed" xlink:actuate="onLoad"/><svg:title/><svg:desc/></draw:frame></text:span><text:span text:style-name="T878"><text:s/>K</text:span><text:span text:style-name="T879">2</text:span><text:span text:style-name="T880">Cr</text:span><text:span text:style-name="T881">2</text:span><text:span text:style-name="T882">O</text:span><text:span text:style-name="T883">7</text:span><text:span text:style-name="T884">＋</text:span><text:span text:style-name="T885">H</text:span><text:span text:style-name="T886">2</text:span><text:span text:style-name="T887">O</text:span><text:span text:style-name="T888">＋</text:span><text:span text:style-name="T889">2K</text:span><text:span text:style-name="T890">+</text:span><text:span text:style-name="T891"><text:s/></text:span><text:span text:style-name="T892">的反應達到平衡時，再加入濃</text:span><text:span text:style-name="T893">氨水</text:span><text:span text:style-name="T894">溶液後，溶液有何變化？　</text:span></text:p>
      <text:p text:style-name="P895"><text:tab/>(A)溶液顏色沒有改變　<text:tab/>(B)溶液顏色漸漸變成黃色　<text:tab/></text:p>
      <text:p text:style-name="P896"><text:tab/>(C)溶液顏色漸漸變成橙色　(D)溶液顏色漸漸變成無色</text:p>
      <text:p text:style-name="P897"><text:span text:style-name="T898">38.( <text:s/>)</text:span><text:span text:style-name="T899">若要探討</text:span><text:span text:style-name="T900">濃度</text:span><text:span text:style-name="T901">大小對反應速率的影響，必須選擇附表三哪些組的實驗？</text:span></text:p>
      <text:p text:style-name="P902"><text:span text:style-name="T903"><text:tab/></text:span><text:span text:style-name="T904">(A)</text:span><text:span text:style-name="T905">甲乙</text:span><text:span text:style-name="T906"><text:tab/>(B)</text:span><text:span text:style-name="T907">丙丁</text:span><text:span text:style-name="T908"><text:s/></text:span><text:span text:style-name="T909"><text:tab/>(C)</text:span><text:span text:style-name="T910">甲丙</text:span><text:span text:style-name="T911"><text:s/></text:span><text:span text:style-name="T912"><text:tab/>(D)</text:span><text:span text:style-name="T913">甲丁</text:span><text:span text:style-name="T914"><text:tab/></text:span><text:span text:style-name="T915"><text:tab/></text:span><text:span text:style-name="T916"><text:tab/></text:span></text:p>
      <text:p text:style-name="P917"><text:span text:style-name="T918">39.( <text:s/>)</text:span><text:span text:style-name="T919">已知四氧化二氮（</text:span><text:span text:style-name="T920">N</text:span><text:span text:style-name="T921">2</text:span><text:span text:style-name="T922">O</text:span><text:span text:style-name="T923">4</text:span><text:span text:style-name="T924">）為無色氣體，經由加熱可分解產生紅棕色的二氧化氮氣體（</text:span><text:span text:style-name="T925">NO</text:span><text:span text:style-name="T926">2</text:span><text:span text:style-name="T927">），此反應是一種可逆反應</text:span><text:span text:style-name="T928">　</text:span><text:span text:style-name="T929"><text:s text:c="2"/>N</text:span><text:span text:style-name="T930">2</text:span><text:span text:style-name="T931">O</text:span><text:span text:style-name="T932">4(</text:span><text:span text:style-name="T933">g</text:span><text:span text:style-name="T934">)</text:span><text:span text:style-name="T935"><text:s/></text:span><text:span text:style-name="T936">＋</text:span><text:span text:style-name="T937"><text:s/></text:span><text:span text:style-name="T938">熱</text:span><text:span text:style-name="T939"><text:s/></text:span><text:span text:style-name="T940"><draw:frame draw:style-name="a21" draw:name="圖片 7" text:anchor-type="as-char" svg:x="0in" svg:y="0in" svg:width="0.18407in" svg:height="0.10534in" style:rel-width="scale" style:rel-height="scale"><draw:image xlink:href="media/image11.png" xlink:type="simple" xlink:show="embed" xlink:actuate="onLoad"/><svg:title/><svg:desc/></draw:frame></text:span><text:span text:style-name="T941"><text:s/>2</text:span><text:span text:style-name="T942"><text:s/></text:span><text:span text:style-name="T943">NO</text:span><text:span text:style-name="T944">2(</text:span><text:span text:style-name="T945">g</text:span><text:span text:style-name="T946">)</text:span><text:span text:style-name="T947"><text:s/></text:span><text:span text:style-name="T948">，若將裝有四氧化二氮和二氧化氮混合氣體的密閉容器浸入熱水中，則</text:span><text:span text:style-name="T949"><text:s/></text:span></text:p>
      <text:p text:style-name="P950"><text:span text:style-name="T951"><text:tab/></text:span><text:span text:style-name="T952">(A)</text:span><text:span text:style-name="T953">可逆反應的平衡不會改變</text:span><text:span text:style-name="T954"><text:s/></text:span><text:span text:style-name="T955"><text:tab/>(B)</text:span><text:span text:style-name="T956">平衡會趨向右，變成紅棕色</text:span><text:span text:style-name="T957"><text:s/></text:span></text:p>
      <text:p text:style-name="P958"><text:tab/>(C)平衡會趨向左，變成無色<text:s/><text:tab/>(D)可左可右視反應當時的氣壓而定</text:p>
      <text:p text:style-name="P959"><text:span text:style-name="T960">40.( <text:s/>)</text:span><text:span text:style-name="T961">硫代硫酸鈉與鹽酸反應</text:span><text:span text:style-name="T962">會產生固體的硫，若</text:span><text:span text:style-name="T963">溫度與反應速率曲線圖</text:span><text:span text:style-name="T964">如附圖三，</text:span><text:span text:style-name="T965">求當溫度</text:span><text:span text:style-name="T966">60</text:span><text:span text:style-name="T967">　</text:span><text:span text:style-name="T968">℃</text:span><text:span text:style-name="T969">時，遮住瓶底十字所需的時間為：</text:span><text:span text:style-name="T970">　</text:span><draw:frame draw:z-index="251695104" draw:style-name="a22" draw:name="圖片 10" text:anchor-type="paragraph" svg:x="7.16736in" svg:y="-0.22778in" svg:width="1.79097in" svg:height="1.22361in" style:rel-width="scale" style:rel-height="scale"><draw:image xlink:href="media/image17.jpeg" xlink:type="simple" xlink:show="embed" xlink:actuate="onLoad"/><svg:title/><svg:desc>YW824-2-5</svg:desc></draw:frame></text:p>
      <text:p text:style-name="P971"><text:span text:style-name="T972"><text:tab/>(A)<text:s/></text:span><text:span text:style-name="T973">5</text:span><text:span text:style-name="T974">秒</text:span><text:span text:style-name="T975">　</text:span><text:span text:style-name="T976"><text:tab/>(B)<text:s/></text:span><text:span text:style-name="T977">10</text:span><text:span text:style-name="T978">秒</text:span><text:span text:style-name="T979">　</text:span><text:span text:style-name="T980"><text:tab/>(C)<text:s/></text:span><text:span text:style-name="T981">20</text:span><text:span text:style-name="T982">秒</text:span><text:span text:style-name="T983">　</text:span><text:span text:style-name="T984"><text:tab/>(D)<text:s/></text:span><text:span text:style-name="T985">40</text:span><text:span text:style-name="T986">秒</text:span></text:p>
      <text:p text:style-name="P987"/>
      <text:p text:style-name="P988"><text:s/></text:p>
      <text:p text:style-name="P989"><text:span text:style-name="T990"><text:s/></text:span><text:span text:style-name="T991"><text:s text:c="94"/></text:span><text:span text:style-name="T992">附圖三</text:span></text:p>
      <text:p text:style-name="P993"/>
      <text:p text:style-name="P994">106-2-2<text:s text:c="2"/>八年級 <text:s/>自然科－解答</text:p>
      <table:table table:style-name="Table995">
        <table:table-columns>
          <table:table-column table:style-name="TableColumn996"/>
          <table:table-column table:style-name="TableColumn997"/>
          <table:table-column table:style-name="TableColumn998"/>
          <table:table-column table:style-name="TableColumn999"/>
          <table:table-column table:style-name="TableColumn1000"/>
          <table:table-column table:style-name="TableColumn1001"/>
          <table:table-column table:style-name="TableColumn1002"/>
          <table:table-column table:style-name="TableColumn1003"/>
          <table:table-column table:style-name="TableColumn1004"/>
          <table:table-column table:style-name="TableColumn1005"/>
        </table:table-columns>
        <table:table-row table:style-name="TableRow1006">
          <table:table-cell table:style-name="TableCell1007">
            <text:p text:style-name="P1008">1</text:p>
          </table:table-cell>
          <table:table-cell table:style-name="TableCell1009">
            <text:p text:style-name="P1010">2</text:p>
          </table:table-cell>
          <table:table-cell table:style-name="TableCell1011">
            <text:p text:style-name="P1012">3</text:p>
          </table:table-cell>
          <table:table-cell table:style-name="TableCell1013">
            <text:p text:style-name="P1014">4</text:p>
          </table:table-cell>
          <table:table-cell table:style-name="TableCell1015">
            <text:p text:style-name="P1016">5</text:p>
          </table:table-cell>
          <table:table-cell table:style-name="TableCell1017">
            <text:p text:style-name="P1018">6</text:p>
          </table:table-cell>
          <table:table-cell table:style-name="TableCell1019">
            <text:p text:style-name="P1020">7</text:p>
          </table:table-cell>
          <table:table-cell table:style-name="TableCell1021">
            <text:p text:style-name="P1022">8</text:p>
          </table:table-cell>
          <table:table-cell table:style-name="TableCell1023">
            <text:p text:style-name="P1024">9</text:p>
          </table:table-cell>
          <table:table-cell table:style-name="TableCell1025">
            <text:p text:style-name="P1026">10</text:p>
          </table:table-cell>
        </table:table-row>
        <table:table-row table:style-name="TableRow1027">
          <table:table-cell table:style-name="TableCell1028">
            <text:p text:style-name="P1029">B</text:p>
          </table:table-cell>
          <table:table-cell table:style-name="TableCell1030">
            <text:p text:style-name="P1031">A</text:p>
          </table:table-cell>
          <table:table-cell table:style-name="TableCell1032">
            <text:p text:style-name="P1033">B</text:p>
          </table:table-cell>
          <table:table-cell table:style-name="TableCell1034">
            <text:p text:style-name="P1035">D</text:p>
          </table:table-cell>
          <table:table-cell table:style-name="TableCell1036">
            <text:p text:style-name="P1037">A</text:p>
          </table:table-cell>
          <table:table-cell table:style-name="TableCell1038">
            <text:p text:style-name="P1039">B</text:p>
          </table:table-cell>
          <table:table-cell table:style-name="TableCell1040">
            <text:p text:style-name="P1041">D</text:p>
          </table:table-cell>
          <table:table-cell table:style-name="TableCell1042">
            <text:p text:style-name="P1043">D</text:p>
          </table:table-cell>
          <table:table-cell table:style-name="TableCell1044">
            <text:p text:style-name="P1045">C</text:p>
          </table:table-cell>
          <table:table-cell table:style-name="TableCell1046">
            <text:p text:style-name="P1047">C</text:p>
          </table:table-cell>
        </table:table-row>
        <table:table-row table:style-name="TableRow1048">
          <table:table-cell table:style-name="TableCell1049">
            <text:p text:style-name="P1050">11</text:p>
          </table:table-cell>
          <table:table-cell table:style-name="TableCell1051">
            <text:p text:style-name="P1052">12</text:p>
          </table:table-cell>
          <table:table-cell table:style-name="TableCell1053">
            <text:p text:style-name="P1054">13</text:p>
          </table:table-cell>
          <table:table-cell table:style-name="TableCell1055">
            <text:p text:style-name="P1056">14</text:p>
          </table:table-cell>
          <table:table-cell table:style-name="TableCell1057">
            <text:p text:style-name="P1058">15</text:p>
          </table:table-cell>
          <table:table-cell table:style-name="TableCell1059">
            <text:p text:style-name="P1060">16</text:p>
          </table:table-cell>
          <table:table-cell table:style-name="TableCell1061">
            <text:p text:style-name="P1062">17</text:p>
          </table:table-cell>
          <table:table-cell table:style-name="TableCell1063">
            <text:p text:style-name="P1064">18</text:p>
          </table:table-cell>
          <table:table-cell table:style-name="TableCell1065">
            <text:p text:style-name="P1066">19</text:p>
          </table:table-cell>
          <table:table-cell table:style-name="TableCell1067">
            <text:p text:style-name="P1068">20</text:p>
          </table:table-cell>
        </table:table-row>
        <table:table-row table:style-name="TableRow1069">
          <table:table-cell table:style-name="TableCell1070">
            <text:p text:style-name="P1071">A</text:p>
          </table:table-cell>
          <table:table-cell table:style-name="TableCell1072">
            <text:p text:style-name="P1073">C</text:p>
          </table:table-cell>
          <table:table-cell table:style-name="TableCell1074">
            <text:p text:style-name="P1075">B</text:p>
          </table:table-cell>
          <table:table-cell table:style-name="TableCell1076">
            <text:p text:style-name="P1077">D</text:p>
          </table:table-cell>
          <table:table-cell table:style-name="TableCell1078">
            <text:p text:style-name="P1079">A</text:p>
          </table:table-cell>
          <table:table-cell table:style-name="TableCell1080">
            <text:p text:style-name="P1081">D</text:p>
          </table:table-cell>
          <table:table-cell table:style-name="TableCell1082">
            <text:p text:style-name="P1083">B</text:p>
          </table:table-cell>
          <table:table-cell table:style-name="TableCell1084">
            <text:p text:style-name="P1085">C</text:p>
          </table:table-cell>
          <table:table-cell table:style-name="TableCell1086">
            <text:p text:style-name="P1087">A</text:p>
          </table:table-cell>
          <table:table-cell table:style-name="TableCell1088">
            <text:p text:style-name="P1089">A</text:p>
          </table:table-cell>
        </table:table-row>
        <table:table-row table:style-name="TableRow1090">
          <table:table-cell table:style-name="TableCell1091">
            <text:p text:style-name="P1092">21</text:p>
          </table:table-cell>
          <table:table-cell table:style-name="TableCell1093">
            <text:p text:style-name="P1094">22</text:p>
          </table:table-cell>
          <table:table-cell table:style-name="TableCell1095">
            <text:p text:style-name="P1096">23</text:p>
          </table:table-cell>
          <table:table-cell table:style-name="TableCell1097">
            <text:p text:style-name="P1098">24</text:p>
          </table:table-cell>
          <table:table-cell table:style-name="TableCell1099">
            <text:p text:style-name="P1100">25</text:p>
          </table:table-cell>
          <table:table-cell table:style-name="TableCell1101">
            <text:p text:style-name="P1102">26</text:p>
          </table:table-cell>
          <table:table-cell table:style-name="TableCell1103">
            <text:p text:style-name="P1104">27</text:p>
          </table:table-cell>
          <table:table-cell table:style-name="TableCell1105">
            <text:p text:style-name="P1106">28</text:p>
          </table:table-cell>
          <table:table-cell table:style-name="TableCell1107">
            <text:p text:style-name="P1108">29</text:p>
          </table:table-cell>
          <table:table-cell table:style-name="TableCell1109">
            <text:p text:style-name="P1110">30</text:p>
          </table:table-cell>
        </table:table-row>
        <table:table-row table:style-name="TableRow1111">
          <table:table-cell table:style-name="TableCell1112">
            <text:p text:style-name="P1113">D</text:p>
          </table:table-cell>
          <table:table-cell table:style-name="TableCell1114">
            <text:p text:style-name="P1115">A</text:p>
          </table:table-cell>
          <table:table-cell table:style-name="TableCell1116">
            <text:p text:style-name="P1117">C</text:p>
          </table:table-cell>
          <table:table-cell table:style-name="TableCell1118">
            <text:p text:style-name="P1119">B</text:p>
          </table:table-cell>
          <table:table-cell table:style-name="TableCell1120">
            <text:p text:style-name="P1121">D</text:p>
          </table:table-cell>
          <table:table-cell table:style-name="TableCell1122">
            <text:p text:style-name="P1123">C</text:p>
          </table:table-cell>
          <table:table-cell table:style-name="TableCell1124">
            <text:p text:style-name="P1125">B</text:p>
          </table:table-cell>
          <table:table-cell table:style-name="TableCell1126">
            <text:p text:style-name="P1127">D</text:p>
          </table:table-cell>
          <table:table-cell table:style-name="TableCell1128">
            <text:p text:style-name="P1129">B</text:p>
          </table:table-cell>
          <table:table-cell table:style-name="TableCell1130">
            <text:p text:style-name="P1131">D</text:p>
          </table:table-cell>
        </table:table-row>
        <table:table-row table:style-name="TableRow1132">
          <table:table-cell table:style-name="TableCell1133">
            <text:p text:style-name="P1134">31</text:p>
          </table:table-cell>
          <table:table-cell table:style-name="TableCell1135">
            <text:p text:style-name="P1136">32</text:p>
          </table:table-cell>
          <table:table-cell table:style-name="TableCell1137">
            <text:p text:style-name="P1138">33</text:p>
          </table:table-cell>
          <table:table-cell table:style-name="TableCell1139">
            <text:p text:style-name="P1140">34</text:p>
          </table:table-cell>
          <table:table-cell table:style-name="TableCell1141">
            <text:p text:style-name="P1142">35</text:p>
          </table:table-cell>
          <table:table-cell table:style-name="TableCell1143">
            <text:p text:style-name="P1144">36</text:p>
          </table:table-cell>
          <table:table-cell table:style-name="TableCell1145">
            <text:p text:style-name="P1146">37</text:p>
          </table:table-cell>
          <table:table-cell table:style-name="TableCell1147">
            <text:p text:style-name="P1148">38</text:p>
          </table:table-cell>
          <table:table-cell table:style-name="TableCell1149">
            <text:p text:style-name="P1150">39</text:p>
          </table:table-cell>
          <table:table-cell table:style-name="TableCell1151">
            <text:p text:style-name="P1152">40</text:p>
          </table:table-cell>
        </table:table-row>
        <table:table-row table:style-name="TableRow1153">
          <table:table-cell table:style-name="TableCell1154">
            <text:p text:style-name="P1155">A</text:p>
          </table:table-cell>
          <table:table-cell table:style-name="TableCell1156">
            <text:p text:style-name="P1157">C</text:p>
          </table:table-cell>
          <table:table-cell table:style-name="TableCell1158">
            <text:p text:style-name="P1159">C</text:p>
          </table:table-cell>
          <table:table-cell table:style-name="TableCell1160">
            <text:p text:style-name="P1161">D</text:p>
          </table:table-cell>
          <table:table-cell table:style-name="TableCell1162">
            <text:p text:style-name="P1163">A</text:p>
          </table:table-cell>
          <table:table-cell table:style-name="TableCell1164">
            <text:p text:style-name="P1165">C</text:p>
          </table:table-cell>
          <table:table-cell table:style-name="TableCell1166">
            <text:p text:style-name="P1167">B</text:p>
          </table:table-cell>
          <table:table-cell table:style-name="TableCell1168">
            <text:p text:style-name="P1169">C</text:p>
          </table:table-cell>
          <table:table-cell table:style-name="TableCell1170">
            <text:p text:style-name="P1171">B</text:p>
          </table:table-cell>
          <table:table-cell table:style-name="TableCell1172">
            <text:p text:style-name="P1173">A</text:p>
          </table:table-cell>
        </table:table-row>
      </table:table>
      <text:p text:style-name="P1174"/>
      <text:p text:style-name="P1175"/>
      <text:p text:style-name="P1176"/>
      <text:p text:style-name="P1177"/>
      <text:p text:style-name="P1178"/>
      <text:p text:style-name="P1179"/>
      <text:p text:style-name="P1180"/>
      <text:p text:style-name="P1181"/>
      <text:p text:style-name="P1182"/>
      <text:p text:style-name="P1183"/>
      <text:p text:style-name="P1184"/>
      <text:p text:style-name="P1185"/>
      <text:p text:style-name="P1186"/>
      <text:p text:style-name="P1187"/>
      <text:p text:style-name="P1188"/>
      <text:p text:style-name="P1189"/>
      <text:p text:style-name="P1190"/>
      <text:p text:style-name="P1191"/>
      <text:p text:style-name="P1192"/>
      <text:p text:style-name="P1193"/>
      <text:p text:style-name="P1194"/>
      <text:p text:style-name="P1195"/>
      <text:p text:style-name="內文"/>
      <text:p text:style-name="P11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TC-4e2d5713*+Times" svg:font-family="ATC-4e2d5713*+Times" style:font-family-generic="system" svg:panose-1="0 0 0 0 0 0 0 0 0 0"/>
    <style:font-face style:name="中黑+Times" svg:font-family="中黑+Times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基本段落" style:display-name="[基本段落]" style:family="paragraph" style:parent-style-name="內文">
      <style:paragraph-properties style:text-autospace="none" fo:text-align="justify" style:vertical-align="middle"/>
      <style:text-properties style:font-name="Times New Roman" style:font-name-asian="新細明體" style:font-name-complex="Times New Roman" style:letter-kerning="false" style:font-size-complex="13pt" fo:language="zh" fo:country="TW" fo:hyphenate="false"/>
    </style:style>
    <style:style style:name="內文重點字" style:display-name="內文重點字" style:family="text">
      <style:text-properties style:font-name="Times New Roman" style:font-name-asian="新細明體" fo:color="#005AA0" fo:letter-spacing="normal" style:text-scale="100%" style:text-position="0% 100%" fo:font-size="13pt" style:font-size-asian="13pt" style:font-size-complex="13pt"/>
    </style:style>
    <style:style style:name="圖說" style:display-name="圖說" style:family="text">
      <style:text-properties style:font-name="Times New Roman" style:font-name-asian="新細明體" fo:letter-spacing="normal" style:text-scale="100%" style:text-position="0% 100%" fo:font-size="10.5pt" style:font-size-asian="10.5pt" style:font-size-complex="10.5pt"/>
    </style:style>
    <style:style style:name="頭腦體操" style:display-name="頭腦體操" style:family="text">
      <style:text-properties style:font-name="Times New Roman" style:font-name-asian="新細明體" fo:letter-spacing="normal" style:text-scale="100%" style:text-position="0% 100%" fo:font-size="10pt" style:font-size-asian="10pt" style:font-size-complex="10.5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答案M99" style:display-name="答案M99" style:family="text">
      <style:text-properties style:font-name="Times New Roman" style:font-name-asian="標楷體" fo:color="#E4007F" fo:font-size="11pt" style:font-size-asian="11pt" style:font-size-complex="11.5pt" style:text-underline-type="single" style:text-underline-style="solid" style:text-underline-width="auto" style:text-underline-mode="continuous" style:text-underline-color="#000000"/>
    </style:style>
    <style:style style:name="無段落樣式" style:display-name="[無段落樣式]" style:family="paragraph">
      <style:paragraph-properties fo:widows="0" fo:orphans="0" style:text-autospace="none" fo:text-align="justify" style:vertical-align="middle" fo:line-height="120%"/>
      <style:text-properties style:font-name="ATC-4e2d5713*+Times" style:font-name-asian="ATC-4e2d5713*+Times" style:font-name-complex="Times New Roman" fo:color="#000000" style:letter-kerning="false" style:font-size-complex="12pt" fo:language="zh" fo:country="TW" fo:hyphenate="false"/>
    </style:style>
    <style:style style:name="反應式" style:display-name="反應式" style:family="text">
      <style:text-properties style:font-name="中黑+Times" style:font-name-asian="中黑+Times" fo:color="#B71253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3</text:page-number></text:span><text:span text:style-name="T5">頁，共</text:span><text:span text:style-name="T6">3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3:02:00Z</meta:creation-date>
    <dc:date>2026-02-04T13:02:00Z</dc:date>
    <meta:template xlink:href="Normal" xlink:type="simple"/>
    <meta:editing-cycles>2</meta:editing-cycles>
    <meta:editing-duration>PT0S</meta:editing-duration>
    <meta:document-statistic meta:page-count="4" meta:paragraph-count="10" meta:word-count="784" meta:character-count="5246" meta:row-count="37" meta:non-whitespace-character-count="4472"/>
  </office:meta>
</office:document-meta>
</file>