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  <manifest:file-entry manifest:full-path="media/image3.png" manifest:media-type="image/png"/>
  <manifest:file-entry manifest:full-path="media/image4.png" manifest:media-type="image/png"/>
  <manifest:file-entry manifest:full-path="media/image5.png" manifest:media-type="image/png"/>
  <manifest:file-entry manifest:full-path="media/image6.png" manifest:media-type="image/png"/>
  <manifest:file-entry manifest:full-path="media/image7.png" manifest:media-type="image/png"/>
  <manifest:file-entry manifest:full-path="media/image8.png" manifest:media-type="image/png"/>
  <manifest:file-entry manifest:full-path="media/image9.png" manifest:media-type="image/png"/>
  <manifest:file-entry manifest:full-path="Object 1" manifest:media-type="application/octet-stream"/>
  <manifest:file-entry manifest:full-path="ObjectReplacements/Object 1" manifest:media-type=""/>
  <manifest:file-entry manifest:full-path="Object 2" manifest:media-type="application/octet-stream"/>
  <manifest:file-entry manifest:full-path="ObjectReplacements/Object 2" manifest:media-type=""/>
  <manifest:file-entry manifest:full-path="Object 3" manifest:media-type="application/octet-stream"/>
  <manifest:file-entry manifest:full-path="ObjectReplacements/Object 3" manifest:media-type=""/>
  <manifest:file-entry manifest:full-path="media/image10.png" manifest:media-type="image/png"/>
  <manifest:file-entry manifest:full-path="media/image11.png" manifest:media-type="image/png"/>
  <manifest:file-entry manifest:full-path="media/image12.png" manifest:media-type="image/png"/>
  <manifest:file-entry manifest:full-path="media/image13.png" manifest:media-type="image/png"/>
  <manifest:file-entry manifest:full-path="media/image14.png" manifest:media-type="image/png"/>
  <manifest:file-entry manifest:full-path="media/image15.png" manifest:media-type="image/png"/>
  <manifest:file-entry manifest:full-path="media/image16.png" manifest:media-type="image/png"/>
  <manifest:file-entry manifest:full-path="media/image17.png" manifest:media-type="image/png"/>
  <manifest:file-entry manifest:full-path="media/image18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</office:font-face-decls>
  <office:automatic-styles>
    <style:style style:name="P1" style:parent-style-name="內文" style:master-page-name="MP0" style:family="paragraph">
      <style:paragraph-properties fo:break-before="page" fo:text-align="start" fo:line-height="0.4166in"/>
    </style:style>
    <style:style style:name="T10" style:parent-style-name="預設段落字型" style:family="text">
      <style:text-properties style:font-name="標楷體" style:font-name-asian="標楷體" fo:font-size="14pt" style:font-size-asian="14pt"/>
    </style:style>
    <style:style style:name="T11" style:parent-style-name="預設段落字型" style:family="text">
      <style:text-properties style:font-name="標楷體" style:font-name-asian="標楷體" fo:font-size="14pt" style:font-size-asian="14pt"/>
    </style:style>
    <style:style style:name="T12" style:parent-style-name="預設段落字型" style:family="text">
      <style:text-properties style:font-name="標楷體" style:font-name-asian="標楷體" fo:font-size="14pt" style:font-size-asian="14pt"/>
    </style:style>
    <style:style style:name="T13" style:parent-style-name="預設段落字型" style:family="text">
      <style:text-properties style:font-name="標楷體" style:font-name-asian="標楷體" style:letter-kerning="false" fo:font-size="14pt" style:font-size-asian="14pt"/>
    </style:style>
    <style:style style:name="T14" style:parent-style-name="預設段落字型" style:family="text">
      <style:text-properties style:font-name="標楷體" style:font-name-asian="標楷體" fo:font-size="14pt" style:font-size-asian="14pt"/>
    </style:style>
    <style:style style:name="T15" style:parent-style-name="預設段落字型" style:family="text">
      <style:text-properties style:font-name="標楷體" style:font-name-asian="標楷體" fo:font-size="14pt" style:font-size-asian="14pt"/>
    </style:style>
    <style:style style:name="T16" style:parent-style-name="預設段落字型" style:family="text">
      <style:text-properties style:font-name="標楷體" style:font-name-asian="標楷體" fo:font-size="14pt" style:font-size-asian="14pt"/>
    </style:style>
    <style:style style:name="T17" style:parent-style-name="預設段落字型" style:family="text">
      <style:text-properties style:font-name="標楷體" style:font-name-asian="標楷體" fo:font-size="14pt" style:font-size-asian="14pt"/>
    </style:style>
    <style:style style:name="T18" style:parent-style-name="預設段落字型" style:family="text">
      <style:text-properties style:font-name="標楷體" style:font-name-asian="標楷體" fo:font-size="14pt" style:font-size-asian="14pt"/>
    </style:style>
    <style:style style:name="T19" style:parent-style-name="預設段落字型" style:family="text">
      <style:text-properties style:font-name="標楷體" style:font-name-asian="標楷體" fo:font-size="14pt" style:font-size-asian="14pt"/>
    </style:style>
    <style:style style:name="P20" style:parent-style-name="內文" style:family="paragraph">
      <style:paragraph-properties fo:margin-bottom="0.125in" fo:line-height="0.4166in" fo:margin-left="4.3298in">
        <style:tab-stops/>
      </style:paragraph-properties>
    </style:style>
    <style:style style:name="T21" style:parent-style-name="預設段落字型" style:family="text">
      <style:text-properties style:font-name="標楷體" style:font-name-asian="標楷體" fo:font-size="14pt" style:font-size-asian="14pt"/>
    </style:style>
    <style:style style:name="T22" style:parent-style-name="預設段落字型" style:family="text">
      <style:text-properties style:font-name="標楷體" style:font-name-asian="標楷體" fo:font-size="14pt" style:font-size-asian="14pt"/>
    </style:style>
    <style:style style:name="T23" style:parent-style-name="預設段落字型" style:family="text">
      <style:text-properties style:font-name="標楷體" style:font-name-asian="標楷體" fo:font-size="14pt" style:font-size-asian="14pt"/>
    </style:style>
    <style:style style:name="T24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size="14pt" style:font-size-asian="14pt"/>
    </style:style>
    <style:style style:name="T26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size="14pt" style:font-size-asian="14pt"/>
    </style:style>
    <style:style style:name="T28" style:parent-style-name="預設段落字型" style:family="text">
      <style:text-properties style:font-name="標楷體" style:font-name-asian="標楷體" fo:font-size="14pt" style:font-size-asian="14pt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size="14pt" style:font-size-asian="14pt"/>
    </style:style>
    <style:style style:name="P30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S1" style:family="section">
      <style:section-properties fo:margin-left="0in" fo:margin-right="0in" style:writing-mode="lr-tb">
        <style:columns fo:column-count="2" fo:column-gap="0.2951in"/>
      </style:section-properties>
    </style:style>
    <style:style style:name="P31" style:parent-style-name="內文" style:family="paragraph">
      <style:paragraph-properties style:snap-to-layout-grid="false" fo:text-align="justify" style:line-height-at-least="0.25in" fo:margin-left="0.393in" fo:text-indent="-0.393in">
        <style:tab-stops/>
      </style:paragraph-properties>
    </style:style>
    <style:style style:name="T32" style:parent-style-name="預設段落字型" style:family="text">
      <style:text-properties style:font-name="Segoe UI Emoji" style:font-name-asian="Segoe UI Emoji" style:font-name-complex="Segoe UI Emoji"/>
    </style:style>
    <style:style style:name="T33" style:parent-style-name="預設段落字型" style:family="text">
      <style:text-properties style:font-name="Times New Roman" style:font-name-asian="標楷體" style:font-name-complex="Times New Roman"/>
    </style:style>
    <style:style style:name="T34" style:parent-style-name="預設段落字型" style:family="text">
      <style:text-properties style:font-name="Times New Roman" style:font-name-asian="標楷體" style:font-name-complex="Times New Roman"/>
    </style:style>
    <style:style style:name="T35" style:parent-style-name="預設段落字型" style:family="text">
      <style:text-properties style:font-name="Times New Roman" style:font-name-asian="標楷體" style:font-name-complex="Times New Roman"/>
    </style:style>
    <style:style style:name="T36" style:parent-style-name="預設段落字型" style:family="text">
      <style:text-properties style:font-name="Times New Roman" style:font-name-asian="標楷體" style:font-name-complex="Times New Roman"/>
    </style:style>
    <style:style style:name="T37" style:parent-style-name="預設段落字型" style:family="text">
      <style:text-properties style:font-name="Times New Roman" style:font-name-asian="標楷體" style:font-name-complex="Times New Roman"/>
    </style:style>
    <style:style style:name="T38" style:parent-style-name="預設段落字型" style:family="text">
      <style:text-properties style:font-name="Times New Roman" style:font-name-asian="標楷體" style:font-name-complex="Times New Roman"/>
    </style:style>
    <style:style style:name="T39" style:parent-style-name="預設段落字型" style:family="text">
      <style:text-properties style:font-name="Times New Roman" style:font-name-asian="標楷體" style:font-name-complex="Times New Roman"/>
    </style:style>
    <style:style style:name="T40" style:parent-style-name="預設段落字型" style:family="text">
      <style:text-properties style:font-name="Times New Roman" style:font-name-asian="標楷體" style:font-name-complex="Times New Roman"/>
    </style:style>
    <style:style style:name="T41" style:parent-style-name="預設段落字型" style:family="text">
      <style:text-properties style:font-name="Times New Roman" style:font-name-asian="標楷體" style:font-name-complex="Times New Roman"/>
    </style:style>
    <style:style style:name="T42" style:parent-style-name="預設段落字型" style:family="text">
      <style:text-properties style:font-name="Times New Roman" style:font-name-asian="標楷體" style:font-name-complex="Times New Roman"/>
    </style:style>
    <style:style style:name="P43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44" style:parent-style-name="預設段落字型" style:family="text">
      <style:text-properties style:font-name="Times New Roman" style:font-name-asian="標楷體" style:font-name-complex="Times New Roman"/>
    </style:style>
    <style:style style:name="T45" style:parent-style-name="預設段落字型" style:family="text">
      <style:text-properties style:font-name="Times New Roman" style:font-name-asian="標楷體" style:font-name-complex="Times New Roman"/>
    </style:style>
    <style:style style:name="T46" style:parent-style-name="預設段落字型" style:family="text">
      <style:text-properties style:font-name="Times New Roman" style:font-name-asian="標楷體" style:font-name-complex="Times New Roman"/>
    </style:style>
    <style:style style:name="T4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48" style:parent-style-name="預設段落字型" style:family="text">
      <style:text-properties style:font-name="Times New Roman" style:font-name-asian="標楷體" style:font-name-complex="Times New Roman"/>
    </style:style>
    <style:style style:name="T49" style:parent-style-name="預設段落字型" style:family="text">
      <style:text-properties style:font-name="Times New Roman" style:font-name-asian="標楷體" style:font-name-complex="Times New Roman"/>
    </style:style>
    <style:style style:name="T50" style:parent-style-name="預設段落字型" style:family="text">
      <style:text-properties style:font-name="Times New Roman" style:font-name-asian="標楷體" style:font-name-complex="Times New Roman"/>
    </style:style>
    <style:style style:name="T51" style:parent-style-name="預設段落字型" style:family="text">
      <style:text-properties style:font-name="Times New Roman" style:font-name-asian="標楷體" style:font-name-complex="Times New Roman"/>
    </style:style>
    <style:style style:name="T52" style:parent-style-name="預設段落字型" style:family="text">
      <style:text-properties style:font-name="Times New Roman" style:font-name-asian="標楷體" style:font-name-complex="Times New Roman"/>
    </style:style>
    <style:style style:name="T53" style:parent-style-name="預設段落字型" style:family="text">
      <style:text-properties style:font-name="Times New Roman" style:font-name-asian="標楷體" style:font-name-complex="Times New Roman"/>
    </style:style>
    <style:style style:name="T54" style:parent-style-name="預設段落字型" style:family="text">
      <style:text-properties style:font-name="Times New Roman" style:font-name-asian="標楷體" style:font-name-complex="Times New Roman"/>
    </style:style>
    <style:style style:name="T55" style:parent-style-name="預設段落字型" style:family="text">
      <style:text-properties style:font-name="Times New Roman" style:font-name-asian="標楷體" style:font-name-complex="Times New Roman"/>
    </style:style>
    <style:style style:name="T56" style:parent-style-name="預設段落字型" style:family="text">
      <style:text-properties style:font-name="Times New Roman" style:font-name-asian="標楷體" style:font-name-complex="Times New Roman"/>
    </style:style>
    <style:style style:name="T57" style:parent-style-name="預設段落字型" style:family="text">
      <style:text-properties style:font-name="Times New Roman" style:font-name-asian="標楷體" style:font-name-complex="Times New Roman"/>
    </style:style>
    <style:style style:name="T58" style:parent-style-name="預設段落字型" style:family="text">
      <style:text-properties style:font-name="Times New Roman" style:font-name-asian="標楷體" style:font-name-complex="Times New Roman"/>
    </style:style>
    <style:style style:name="T59" style:parent-style-name="預設段落字型" style:family="text">
      <style:text-properties style:font-name="Times New Roman" style:font-name-asian="標楷體" style:font-name-complex="Times New Roman"/>
    </style:style>
    <style:style style:name="T60" style:parent-style-name="預設段落字型" style:family="text">
      <style:text-properties style:font-name="Times New Roman" style:font-name-asian="標楷體" style:font-name-complex="Times New Roman"/>
    </style:style>
    <style:style style:name="T61" style:parent-style-name="預設段落字型" style:family="text">
      <style:text-properties style:font-name="Times New Roman" style:font-name-asian="標楷體" style:font-name-complex="Times New Roman"/>
    </style:style>
    <style:style style:name="T62" style:parent-style-name="預設段落字型" style:family="text">
      <style:text-properties style:font-name="Times New Roman" style:font-name-asian="標楷體" style:font-name-complex="Times New Roman"/>
    </style:style>
    <style:style style:name="T63" style:parent-style-name="預設段落字型" style:family="text">
      <style:text-properties style:font-name="Times New Roman" style:font-name-asian="標楷體" style:font-name-complex="Times New Roman"/>
    </style:style>
    <style:style style:name="T64" style:parent-style-name="預設段落字型" style:family="text">
      <style:text-properties style:font-name="Times New Roman" style:font-name-asian="標楷體" style:font-name-complex="Times New Roman"/>
    </style:style>
    <style:style style:name="T65" style:parent-style-name="預設段落字型" style:family="text">
      <style:text-properties style:font-name="Times New Roman" style:font-name-asian="標楷體" style:font-name-complex="Times New Roman"/>
    </style:style>
    <style:style style:name="P66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67" style:parent-style-name="預設段落字型" style:family="text">
      <style:text-properties style:font-name="Times New Roman" style:font-name-asian="標楷體" style:font-name-complex="Times New Roman"/>
    </style:style>
    <style:style style:name="T68" style:parent-style-name="預設段落字型" style:family="text">
      <style:text-properties style:font-name="Times New Roman" style:font-name-asian="標楷體" style:font-name-complex="Times New Roman"/>
    </style:style>
    <style:style style:name="T69" style:parent-style-name="預設段落字型" style:family="text">
      <style:text-properties style:font-name="Times New Roman" style:font-name-asian="標楷體" style:font-name-complex="Times New Roman"/>
    </style:style>
    <style:style style:name="T70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71" style:parent-style-name="預設段落字型" style:family="text">
      <style:text-properties style:font-name="Times New Roman" style:font-name-asian="標楷體" style:font-name-complex="Times New Roman"/>
    </style:style>
    <style:style style:name="T72" style:parent-style-name="預設段落字型" style:family="text">
      <style:text-properties style:font-name="Times New Roman" style:font-name-asian="標楷體" style:font-name-complex="Times New Roman"/>
    </style:style>
    <style:style style:name="T73" style:parent-style-name="預設段落字型" style:family="text">
      <style:text-properties style:font-name="Times New Roman" style:font-name-asian="標楷體" style:font-name-complex="Times New Roman"/>
    </style:style>
    <style:style style:name="T74" style:parent-style-name="預設段落字型" style:family="text">
      <style:text-properties style:font-name="Times New Roman" style:font-name-asian="標楷體" style:font-name-complex="Times New Roman"/>
    </style:style>
    <style:style style:name="T75" style:parent-style-name="預設段落字型" style:family="text">
      <style:text-properties style:font-name="Times New Roman" style:font-name-asian="標楷體" style:font-name-complex="Times New Roman"/>
    </style:style>
    <style:style style:name="T76" style:parent-style-name="預設段落字型" style:family="text">
      <style:text-properties style:font-name="Times New Roman" style:font-name-asian="標楷體" style:font-name-complex="Times New Roman"/>
    </style:style>
    <style:style style:name="T77" style:parent-style-name="預設段落字型" style:family="text">
      <style:text-properties style:font-name="Times New Roman" style:font-name-asian="標楷體" style:font-name-complex="Times New Roman"/>
    </style:style>
    <style:style style:name="T78" style:parent-style-name="預設段落字型" style:family="text">
      <style:text-properties style:font-name="Times New Roman" style:font-name-asian="標楷體" style:font-name-complex="Times New Roman"/>
    </style:style>
    <style:style style:name="T79" style:parent-style-name="預設段落字型" style:family="text">
      <style:text-properties style:font-name="Times New Roman" style:font-name-asian="標楷體" style:font-name-complex="Times New Roman"/>
    </style:style>
    <style:style style:name="T80" style:parent-style-name="預設段落字型" style:family="text">
      <style:text-properties style:font-name="Times New Roman" style:font-name-asian="標楷體" style:font-name-complex="Times New Roman"/>
    </style:style>
    <style:style style:name="T81" style:parent-style-name="預設段落字型" style:family="text">
      <style:text-properties style:font-name="Times New Roman" style:font-name-asian="標楷體" style:font-name-complex="Times New Roman"/>
    </style:style>
    <style:style style:name="T82" style:parent-style-name="預設段落字型" style:family="text">
      <style:text-properties style:font-name="Times New Roman" style:font-name-asian="標楷體" style:font-name-complex="Times New Roman"/>
    </style:style>
    <style:style style:name="T83" style:parent-style-name="預設段落字型" style:family="text">
      <style:text-properties style:font-name="Times New Roman" style:font-name-asian="標楷體" style:font-name-complex="Times New Roman"/>
    </style:style>
    <style:style style:name="T84" style:parent-style-name="預設段落字型" style:family="text">
      <style:text-properties style:font-name="Times New Roman" style:font-name-asian="標楷體" style:font-name-complex="Times New Roman"/>
    </style:style>
    <style:style style:name="T85" style:parent-style-name="預設段落字型" style:family="text">
      <style:text-properties style:font-name="Times New Roman" style:font-name-asian="標楷體" style:font-name-complex="Times New Roman"/>
    </style:style>
    <style:style style:name="T86" style:parent-style-name="預設段落字型" style:family="text">
      <style:text-properties style:font-name="Times New Roman" style:font-name-asian="標楷體" style:font-name-complex="Times New Roman"/>
    </style:style>
    <style:style style:name="T87" style:parent-style-name="預設段落字型" style:family="text">
      <style:text-properties style:font-name="Times New Roman" style:font-name-asian="標楷體" style:font-name-complex="Times New Roman"/>
    </style:style>
    <style:style style:name="T88" style:parent-style-name="預設段落字型" style:family="text">
      <style:text-properties style:font-name="Times New Roman" style:font-name-asian="標楷體" style:font-name-complex="Times New Roman"/>
    </style:style>
    <style:style style:name="T89" style:parent-style-name="預設段落字型" style:family="text">
      <style:text-properties style:font-name="Times New Roman" style:font-name-asian="標楷體" style:font-name-complex="Times New Roman"/>
    </style:style>
    <style:style style:name="T90" style:parent-style-name="預設段落字型" style:family="text">
      <style:text-properties style:font-name="Times New Roman" style:font-name-asian="標楷體" style:font-name-complex="Times New Roman"/>
    </style:style>
    <style:style style:name="T91" style:parent-style-name="預設段落字型" style:family="text">
      <style:text-properties style:font-name="Times New Roman" style:font-name-asian="標楷體" style:font-name-complex="Times New Roman"/>
    </style:style>
    <style:style style:name="T92" style:parent-style-name="預設段落字型" style:family="text">
      <style:text-properties style:font-name="Times New Roman" style:font-name-asian="標楷體" style:font-name-complex="Times New Roman"/>
    </style:style>
    <style:style style:name="P93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94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95" style:parent-style-name="預設段落字型" style:family="text">
      <style:text-properties style:font-name="Times New Roman" style:font-name-asian="標楷體" style:font-name-complex="Times New Roman"/>
    </style:style>
    <style:style style:name="T96" style:parent-style-name="預設段落字型" style:family="text">
      <style:text-properties style:font-name="Times New Roman" style:font-name-asian="標楷體" style:font-name-complex="Times New Roman"/>
    </style:style>
    <style:style style:name="T97" style:parent-style-name="預設段落字型" style:family="text">
      <style:text-properties style:font-name="Times New Roman" style:font-name-asian="標楷體" style:font-name-complex="Times New Roman"/>
    </style:style>
    <style:style style:name="T98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99" style:parent-style-name="預設段落字型" style:family="text">
      <style:text-properties style:font-name="Times New Roman" style:font-name-asian="標楷體" style:font-name-complex="Times New Roman"/>
    </style:style>
    <style:style style:name="T100" style:parent-style-name="預設段落字型" style:family="text">
      <style:text-properties style:font-name="Times New Roman" style:font-name-asian="標楷體" style:font-name-complex="Times New Roman"/>
    </style:style>
    <style:style style:name="T101" style:parent-style-name="預設段落字型" style:family="text">
      <style:text-properties style:font-name="Times New Roman" style:font-name-asian="標楷體" style:font-name-complex="Times New Roman"/>
    </style:style>
    <style:style style:name="T102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103" style:parent-style-name="預設段落字型" style:family="text">
      <style:text-properties style:font-name="Times New Roman" style:font-name-asian="標楷體" style:font-name-complex="Times New Roman"/>
    </style:style>
    <style:style style:name="T104" style:parent-style-name="預設段落字型" style:family="text">
      <style:text-properties style:font-name="Times New Roman" style:font-name-asian="標楷體" style:font-name-complex="Times New Roman"/>
    </style:style>
    <style:style style:name="T105" style:parent-style-name="預設段落字型" style:family="text">
      <style:text-properties style:font-name="Times New Roman" style:font-name-asian="標楷體" style:font-name-complex="Times New Roman"/>
    </style:style>
    <style:style style:name="T106" style:parent-style-name="預設段落字型" style:family="text">
      <style:text-properties style:font-name="Times New Roman" style:font-name-asian="標楷體" style:font-name-complex="Times New Roman"/>
    </style:style>
    <style:style style:name="T107" style:parent-style-name="預設段落字型" style:family="text">
      <style:text-properties style:font-name="Times New Roman" style:font-name-asian="標楷體" style:font-name-complex="Times New Roman"/>
    </style:style>
    <style:style style:name="T108" style:parent-style-name="預設段落字型" style:family="text">
      <style:text-properties style:font-name="Times New Roman" style:font-name-asian="標楷體" style:font-name-complex="Times New Roman"/>
    </style:style>
    <style:style style:name="T109" style:parent-style-name="預設段落字型" style:family="text">
      <style:text-properties style:font-name="Times New Roman" style:font-name-asian="標楷體" style:font-name-complex="Times New Roman"/>
    </style:style>
    <style:style style:name="T110" style:parent-style-name="預設段落字型" style:family="text">
      <style:text-properties style:font-name="Times New Roman" style:font-name-asian="標楷體" style:font-name-complex="Times New Roman"/>
    </style:style>
    <style:style style:name="T111" style:parent-style-name="預設段落字型" style:family="text">
      <style:text-properties style:font-name="Times New Roman" style:font-name-asian="標楷體" style:font-name-complex="Times New Roman"/>
    </style:style>
    <style:style style:name="T112" style:parent-style-name="預設段落字型" style:family="text">
      <style:text-properties style:font-name="Times New Roman" style:font-name-asian="標楷體" style:font-name-complex="Times New Roman"/>
    </style:style>
    <style:style style:name="T113" style:parent-style-name="預設段落字型" style:family="text">
      <style:text-properties style:font-name="Times New Roman" style:font-name-asian="標楷體" style:font-name-complex="Times New Roman"/>
    </style:style>
    <style:style style:name="T114" style:parent-style-name="預設段落字型" style:family="text">
      <style:text-properties style:font-name="Times New Roman" style:font-name-asian="標楷體" style:font-name-complex="Times New Roman"/>
    </style:style>
    <style:style style:name="T115" style:parent-style-name="預設段落字型" style:family="text">
      <style:text-properties style:font-name="Times New Roman" style:font-name-asian="標楷體" style:font-name-complex="Times New Roman"/>
    </style:style>
    <style:style style:name="T116" style:parent-style-name="預設段落字型" style:family="text">
      <style:text-properties style:font-name="Times New Roman" style:font-name-asian="標楷體" style:font-name-complex="Times New Roman"/>
    </style:style>
    <style:style style:name="T117" style:parent-style-name="預設段落字型" style:family="text">
      <style:text-properties style:font-name="Times New Roman" style:font-name-asian="標楷體" style:font-name-complex="Times New Roman"/>
    </style:style>
    <style:style style:name="T118" style:parent-style-name="預設段落字型" style:family="text">
      <style:text-properties style:font-name="Times New Roman" style:font-name-asian="標楷體" style:font-name-complex="Times New Roman"/>
    </style:style>
    <style:style style:name="T119" style:parent-style-name="預設段落字型" style:family="text">
      <style:text-properties style:font-name="Times New Roman" style:font-name-asian="標楷體" style:font-name-complex="Times New Roman"/>
    </style:style>
    <style:style style:name="T120" style:parent-style-name="預設段落字型" style:family="text">
      <style:text-properties style:font-name="Times New Roman" style:font-name-asian="標楷體" style:font-name-complex="Times New Roman"/>
    </style:style>
    <style:style style:name="P121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122" style:parent-style-name="預設段落字型" style:family="text">
      <style:text-properties style:font-name="Times New Roman" style:font-name-asian="標楷體" style:font-name-complex="Times New Roman"/>
    </style:style>
    <style:style style:name="T123" style:parent-style-name="預設段落字型" style:family="text">
      <style:text-properties style:font-name="Times New Roman" style:font-name-asian="標楷體" style:font-name-complex="Times New Roman"/>
    </style:style>
    <style:style style:name="T124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25" style:parent-style-name="預設段落字型" style:family="text">
      <style:text-properties style:font-name="Times New Roman" style:font-name-asian="標楷體" style:font-name-complex="Times New Roman"/>
    </style:style>
    <style:style style:name="T126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127" style:parent-style-name="預設段落字型" style:family="text">
      <style:text-properties style:font-name="Times New Roman" style:font-name-asian="標楷體" style:font-name-complex="Times New Roman"/>
    </style:style>
    <style:style style:name="T128" style:parent-style-name="預設段落字型" style:family="text">
      <style:text-properties style:font-name="Times New Roman" style:font-name-asian="標楷體" style:font-name-complex="Times New Roman"/>
    </style:style>
    <style:style style:name="T129" style:parent-style-name="預設段落字型" style:family="text">
      <style:text-properties style:font-name="Times New Roman" style:font-name-asian="標楷體" style:font-name-complex="Times New Roman"/>
    </style:style>
    <style:style style:name="T130" style:parent-style-name="預設段落字型" style:family="text">
      <style:text-properties style:font-name="Times New Roman" style:font-name-asian="標楷體" style:font-name-complex="Times New Roman"/>
    </style:style>
    <style:style style:name="T131" style:parent-style-name="預設段落字型" style:family="text">
      <style:text-properties style:font-name="Times New Roman" style:font-name-asian="標楷體" style:font-name-complex="Times New Roman"/>
    </style:style>
    <style:style style:name="T132" style:parent-style-name="預設段落字型" style:family="text">
      <style:text-properties style:font-name="Times New Roman" style:font-name-asian="標楷體" style:font-name-complex="Times New Roman"/>
    </style:style>
    <style:style style:name="T133" style:parent-style-name="預設段落字型" style:family="text">
      <style:text-properties style:font-name="Times New Roman" style:font-name-asian="標楷體" style:font-name-complex="Times New Roman"/>
    </style:style>
    <style:style style:name="T134" style:parent-style-name="預設段落字型" style:family="text">
      <style:text-properties style:font-name="Times New Roman" style:font-name-asian="標楷體" style:font-name-complex="Times New Roman"/>
    </style:style>
    <style:style style:name="T135" style:parent-style-name="預設段落字型" style:family="text">
      <style:text-properties style:font-name="Times New Roman" style:font-name-asian="標楷體" style:font-name-complex="Times New Roman"/>
    </style:style>
    <style:style style:name="T136" style:parent-style-name="預設段落字型" style:family="text">
      <style:text-properties style:font-name="Times New Roman" style:font-name-asian="標楷體" style:font-name-complex="Times New Roman"/>
    </style:style>
    <style:style style:name="T137" style:parent-style-name="預設段落字型" style:family="text">
      <style:text-properties style:font-name="Times New Roman" style:font-name-asian="標楷體" style:font-name-complex="Times New Roman"/>
    </style:style>
    <style:style style:name="T138" style:parent-style-name="預設段落字型" style:family="text">
      <style:text-properties style:font-name="Times New Roman" style:font-name-asian="標楷體" style:font-name-complex="Times New Roman"/>
    </style:style>
    <style:style style:name="T139" style:parent-style-name="預設段落字型" style:family="text">
      <style:text-properties style:font-name="Times New Roman" style:font-name-asian="標楷體" style:font-name-complex="Times New Roman"/>
    </style:style>
    <style:style style:name="T140" style:parent-style-name="預設段落字型" style:family="text">
      <style:text-properties style:font-name="Times New Roman" style:font-name-asian="標楷體" style:font-name-complex="Times New Roman"/>
    </style:style>
    <style:style style:name="T141" style:parent-style-name="預設段落字型" style:family="text">
      <style:text-properties style:font-name="Times New Roman" style:font-name-asian="標楷體" style:font-name-complex="Times New Roman"/>
    </style:style>
    <style:style style:name="T142" style:parent-style-name="預設段落字型" style:family="text">
      <style:text-properties style:font-name="Times New Roman" style:font-name-asian="標楷體" style:font-name-complex="Times New Roman"/>
    </style:style>
    <style:style style:name="T143" style:parent-style-name="預設段落字型" style:family="text">
      <style:text-properties style:font-name="Times New Roman" style:font-name-asian="標楷體" style:font-name-complex="Times New Roman"/>
    </style:style>
    <style:style style:name="P144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145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146" style:parent-style-name="預設段落字型" style:family="text">
      <style:text-properties style:font-name="Times New Roman" style:font-name-asian="標楷體" style:font-name-complex="Times New Roman"/>
    </style:style>
    <style:style style:name="T147" style:parent-style-name="預設段落字型" style:family="text">
      <style:text-properties style:font-name="Times New Roman" style:font-name-asian="標楷體" style:font-name-complex="Times New Roman"/>
    </style:style>
    <style:style style:name="T148" style:parent-style-name="預設段落字型" style:family="text">
      <style:text-properties style:font-name="Times New Roman" style:font-name-asian="標楷體" style:font-name-complex="Times New Roman"/>
    </style:style>
    <style:style style:name="T149" style:parent-style-name="預設段落字型" style:family="text">
      <style:text-properties style:font-name="Times New Roman" style:font-name-asian="標楷體" style:font-name-complex="Times New Roman"/>
    </style:style>
    <style:style style:name="T150" style:parent-style-name="預設段落字型" style:family="text">
      <style:text-properties style:font-name="Times New Roman" style:font-name-asian="標楷體" style:font-name-complex="Times New Roman"/>
    </style:style>
    <style:style style:name="T151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152" style:parent-style-name="預設段落字型" style:family="text">
      <style:text-properties style:font-name="Times New Roman" style:font-name-asian="標楷體" style:font-name-complex="Times New Roman"/>
    </style:style>
    <style:style style:name="T153" style:parent-style-name="預設段落字型" style:family="text">
      <style:text-properties style:font-name="Times New Roman" style:font-name-asian="標楷體" style:font-name-complex="Times New Roman"/>
    </style:style>
    <style:style style:name="T154" style:parent-style-name="預設段落字型" style:family="text">
      <style:text-properties style:font-name="Times New Roman" style:font-name-asian="標楷體" style:font-name-complex="Times New Roman"/>
    </style:style>
    <style:style style:name="T155" style:parent-style-name="預設段落字型" style:family="text">
      <style:text-properties style:font-name="Times New Roman" style:font-name-asian="標楷體" style:font-name-complex="Times New Roman"/>
    </style:style>
    <style:style style:name="T156" style:parent-style-name="預設段落字型" style:family="text">
      <style:text-properties style:font-name="Times New Roman" style:font-name-asian="標楷體" style:font-name-complex="Times New Roman"/>
    </style:style>
    <style:style style:name="T157" style:parent-style-name="預設段落字型" style:family="text">
      <style:text-properties style:font-name="Times New Roman" style:font-name-asian="標楷體" style:font-name-complex="Times New Roman"/>
    </style:style>
    <style:style style:name="T158" style:parent-style-name="預設段落字型" style:family="text">
      <style:text-properties style:font-name="Times New Roman" style:font-name-asian="標楷體" style:font-name-complex="Times New Roman"/>
    </style:style>
    <style:style style:name="T159" style:parent-style-name="預設段落字型" style:family="text">
      <style:text-properties style:font-name="Times New Roman" style:font-name-asian="標楷體" style:font-name-complex="Times New Roman"/>
    </style:style>
    <style:style style:name="T160" style:parent-style-name="預設段落字型" style:family="text">
      <style:text-properties style:font-name="Times New Roman" style:font-name-asian="標楷體" style:font-name-complex="Times New Roman"/>
    </style:style>
    <style:style style:name="T161" style:parent-style-name="預設段落字型" style:family="text">
      <style:text-properties style:font-name="Times New Roman" style:font-name-asian="標楷體" style:font-name-complex="Times New Roman"/>
    </style:style>
    <style:style style:name="T162" style:parent-style-name="預設段落字型" style:family="text">
      <style:text-properties style:font-name="Times New Roman" style:font-name-asian="標楷體" style:font-name-complex="Times New Roman"/>
    </style:style>
    <style:style style:name="T163" style:parent-style-name="預設段落字型" style:family="text">
      <style:text-properties style:font-name="Times New Roman" style:font-name-asian="標楷體" style:font-name-complex="Times New Roman"/>
    </style:style>
    <style:style style:name="T164" style:parent-style-name="預設段落字型" style:family="text">
      <style:text-properties style:font-name="Times New Roman" style:font-name-asian="標楷體" style:font-name-complex="Times New Roman"/>
    </style:style>
    <style:style style:name="T165" style:parent-style-name="預設段落字型" style:family="text">
      <style:text-properties style:font-name="Times New Roman" style:font-name-asian="標楷體" style:font-name-complex="Times New Roman"/>
    </style:style>
    <style:style style:name="T166" style:parent-style-name="預設段落字型" style:family="text">
      <style:text-properties style:font-name="Times New Roman" style:font-name-asian="標楷體" style:font-name-complex="Times New Roman"/>
    </style:style>
    <style:style style:name="T167" style:parent-style-name="預設段落字型" style:family="text">
      <style:text-properties style:font-name="Times New Roman" style:font-name-asian="標楷體" style:font-name-complex="Times New Roman"/>
    </style:style>
    <style:style style:name="T168" style:parent-style-name="預設段落字型" style:family="text">
      <style:text-properties style:font-name="Times New Roman" style:font-name-asian="標楷體" style:font-name-complex="Times New Roman"/>
    </style:style>
    <style:style style:name="P169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170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171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172" style:parent-style-name="內文" style:family="paragraph">
      <style:paragraph-properties style:snap-to-layout-grid="false" fo:text-align="justify" style:vertical-align="top" fo:margin-top="0.2in" style:line-height-at-least="0.25in" fo:margin-left="0.393in" fo:text-indent="-0.393in">
        <style:tab-stops/>
      </style:paragraph-properties>
    </style:style>
    <style:style style:name="T173" style:parent-style-name="預設段落字型" style:family="text">
      <style:text-properties style:font-name="Times New Roman" style:font-name-asian="標楷體" style:font-name-complex="Times New Roman"/>
    </style:style>
    <style:style style:name="T174" style:parent-style-name="預設段落字型" style:family="text">
      <style:text-properties style:font-name="Times New Roman" style:font-name-asian="標楷體" style:font-name-complex="Times New Roman"/>
    </style:style>
    <style:style style:name="T175" style:parent-style-name="預設段落字型" style:family="text">
      <style:text-properties style:font-name="Times New Roman" style:font-name-asian="標楷體" style:font-name-complex="Times New Roman"/>
    </style:style>
    <style:style style:name="T176" style:parent-style-name="預設段落字型" style:family="text">
      <style:text-properties style:font-name="Times New Roman" style:font-name-asian="標楷體" style:font-name-complex="Times New Roman"/>
    </style:style>
    <style:style style:name="T177" style:parent-style-name="預設段落字型" style:family="text">
      <style:text-properties style:font-name="Times New Roman" style:font-name-asian="標楷體" style:font-name-complex="Times New Roman"/>
    </style:style>
    <style:style style:name="T178" style:parent-style-name="預設段落字型" style:family="text">
      <style:text-properties style:font-name="Times New Roman" style:font-name-asian="標楷體" style:font-name-complex="Times New Roman"/>
    </style:style>
    <style:style style:name="T179" style:parent-style-name="預設段落字型" style:family="text">
      <style:text-properties style:font-name="Times New Roman" style:font-name-asian="標楷體" style:font-name-complex="Times New Roman"/>
    </style:style>
    <style:style style:name="T180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181" style:parent-style-name="預設段落字型" style:family="text">
      <style:text-properties style:font-name="Times New Roman" style:font-name-asian="標楷體" style:font-name-complex="Times New Roman"/>
    </style:style>
    <style:style style:name="T182" style:parent-style-name="預設段落字型" style:family="text">
      <style:text-properties style:font-name="Times New Roman" style:font-name-asian="標楷體" style:font-name-complex="Times New Roman"/>
    </style:style>
    <style:style style:name="T183" style:parent-style-name="預設段落字型" style:family="text">
      <style:text-properties style:font-name="Times New Roman" style:font-name-asian="標楷體" style:font-name-complex="Times New Roman"/>
    </style:style>
    <style:style style:name="T184" style:parent-style-name="預設段落字型" style:family="text">
      <style:text-properties style:font-name="Times New Roman" style:font-name-asian="標楷體" style:font-name-complex="Times New Roman"/>
    </style:style>
    <style:style style:name="T185" style:parent-style-name="預設段落字型" style:family="text">
      <style:text-properties style:font-name="Times New Roman" style:font-name-asian="標楷體" style:font-name-complex="Times New Roman"/>
    </style:style>
    <style:style style:name="T186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187" style:parent-style-name="預設段落字型" style:family="text">
      <style:text-properties style:font-name="Times New Roman" style:font-name-asian="標楷體" style:font-name-complex="Times New Roman"/>
    </style:style>
    <style:style style:name="T188" style:parent-style-name="預設段落字型" style:family="text">
      <style:text-properties style:font-name="Times New Roman" style:font-name-asian="標楷體" style:font-name-complex="Times New Roman"/>
    </style:style>
    <style:style style:name="T189" style:parent-style-name="預設段落字型" style:family="text">
      <style:text-properties style:font-name="Times New Roman" style:font-name-asian="標楷體" style:font-name-complex="Times New Roman"/>
    </style:style>
    <style:style style:name="T190" style:parent-style-name="預設段落字型" style:family="text">
      <style:text-properties style:font-name="Times New Roman" style:font-name-asian="標楷體" style:font-name-complex="Times New Roman"/>
    </style:style>
    <style:style style:name="T191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192" style:parent-style-name="預設段落字型" style:family="text">
      <style:text-properties style:font-name="Times New Roman" style:font-name-asian="標楷體" style:font-name-complex="Times New Roman"/>
    </style:style>
    <style:style style:name="T193" style:parent-style-name="預設段落字型" style:family="text">
      <style:text-properties style:font-name="Times New Roman" style:font-name-asian="標楷體" style:font-name-complex="Times New Roman"/>
    </style:style>
    <style:style style:name="T194" style:parent-style-name="預設段落字型" style:family="text">
      <style:text-properties style:font-name="Times New Roman" style:font-name-asian="標楷體" style:font-name-complex="Times New Roman"/>
    </style:style>
    <style:style style:name="T195" style:parent-style-name="預設段落字型" style:family="text">
      <style:text-properties style:font-name="Times New Roman" style:font-name-asian="標楷體" style:font-name-complex="Times New Roman"/>
    </style:style>
    <style:style style:name="T196" style:parent-style-name="預設段落字型" style:family="text">
      <style:text-properties style:font-name="Times New Roman" style:font-name-asian="標楷體" style:font-name-complex="Times New Roman"/>
    </style:style>
    <style:style style:name="T197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198" style:parent-style-name="預設段落字型" style:family="text">
      <style:text-properties style:font-name="Times New Roman" style:font-name-asian="標楷體" style:font-name-complex="Times New Roman"/>
    </style:style>
    <style:style style:name="TableColumn200" style:family="table-column">
      <style:table-column-properties style:column-width="0.7694in" style:use-optimal-column-width="false"/>
    </style:style>
    <style:style style:name="TableColumn201" style:family="table-column">
      <style:table-column-properties style:column-width="0.4312in" style:use-optimal-column-width="false"/>
    </style:style>
    <style:style style:name="TableColumn202" style:family="table-column">
      <style:table-column-properties style:column-width="0.3937in" style:use-optimal-column-width="false"/>
    </style:style>
    <style:style style:name="Table199" style:family="table">
      <style:table-properties style:width="1.5944in" fo:margin-left="0in" table:align="left"/>
    </style:style>
    <style:style style:name="TableRow203" style:family="table-row">
      <style:table-row-properties style:min-row-height="0.2937in" style:use-optimal-row-height="false"/>
    </style:style>
    <style:style style:name="TableCell204" style:family="table-cell">
      <style:table-cell-properties fo:border-top="0.0069in solid #000000" fo:border-left="0.0069in solid #000000" fo:border-bottom="0.0138in solid #000000" fo:border-right="0.0138in solid #000000" style:writing-mode="lr-tb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text-align="justify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Cell206" style:family="table-cell">
      <style:table-cell-properties fo:border-top="0.0069in solid #000000" fo:border-left="0.0138in solid #000000" fo:border-bottom="0.0138in solid #000000" fo:border-right="0.0069in solid #000000" style:writing-mode="lr-tb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Cell208" style:family="table-cell">
      <style:table-cell-properties fo:border-top="0.0069in solid #000000" fo:border-left="0.0069in solid #000000" fo:border-bottom="0.0138in solid #000000" fo:border-right="0.0069in solid #000000" style:writing-mode="lr-tb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Row210" style:family="table-row">
      <style:table-row-properties style:use-optimal-row-height="false"/>
    </style:style>
    <style:style style:name="TableCell211" style:family="table-cell">
      <style:table-cell-properties fo:border-top="0.0138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text-align="justify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Cell213" style:family="table-cell">
      <style:table-cell-properties fo:border-top="0.0138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14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Cell215" style:family="table-cell">
      <style:table-cell-properties fo:border-top="0.0138in solid #000000" fo:border-left="0.0069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16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19" style:parent-style-name="內文" style:family="paragraph">
      <style:paragraph-properties style:snap-to-layout-grid="false" fo:text-align="justify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Cell220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1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Cell222" style:family="table-cell">
      <style:table-cell-properties fo:border="0.0069in solid #000000" style:writing-mode="lr-tb" fo:padding-top="0in" fo:padding-left="0.0194in" fo:padding-bottom="0in" fo:padding-right="0.0194in"/>
    </style:style>
    <style:style style:name="P223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Row224" style:family="table-row">
      <style:table-row-properties style:use-optimal-row-height="false"/>
    </style:style>
    <style:style style:name="TableCell225" style:family="table-cell">
      <style:table-cell-properties fo:border-top="0.0069in solid #000000" fo:border-left="0.0069in solid #000000" fo:border-bottom="0.0069in solid #000000" fo:border-right="0.0138in solid #000000" style:writing-mode="lr-tb" fo:padding-top="0in" fo:padding-left="0.0194in" fo:padding-bottom="0in" fo:padding-right="0.0194in"/>
    </style:style>
    <style:style style:name="P226" style:parent-style-name="內文" style:family="paragraph">
      <style:paragraph-properties style:snap-to-layout-grid="false" fo:text-align="justify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Cell227" style:family="table-cell">
      <style:table-cell-properties fo:border-top="0.0069in solid #000000" fo:border-left="0.0138in solid #000000" fo:border-bottom="0.0069in solid #000000" fo:border-right="0.0069in solid #000000" style:writing-mode="lr-tb" fo:padding-top="0in" fo:padding-left="0.0194in" fo:padding-bottom="0in" fo:padding-right="0.0194in"/>
    </style:style>
    <style:style style:name="P228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Cell229" style:family="table-cell">
      <style:table-cell-properties fo:border="0.0069in solid #000000" style:writing-mode="lr-tb" fo:padding-top="0in" fo:padding-left="0.0194in" fo:padding-bottom="0in" fo:padding-right="0.0194in"/>
    </style:style>
    <style:style style:name="P230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231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232" style:parent-style-name="預設段落字型" style:family="text">
      <style:text-properties style:font-name="Times New Roman" style:font-name-asian="標楷體" style:font-name-complex="Times New Roman"/>
    </style:style>
    <style:style style:name="T233" style:parent-style-name="預設段落字型" style:family="text">
      <style:text-properties style:font-name="Times New Roman" style:font-name-asian="標楷體" style:font-name-complex="Times New Roman"/>
    </style:style>
    <style:style style:name="T234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35" style:parent-style-name="預設段落字型" style:family="text">
      <style:text-properties style:font-name="Times New Roman" style:font-name-asian="標楷體" style:font-name-complex="Times New Roman"/>
    </style:style>
    <style:style style:name="T236" style:parent-style-name="預設段落字型" style:family="text">
      <style:text-properties style:font-name="Times New Roman" style:font-name-asian="標楷體" style:font-name-complex="Times New Roman"/>
    </style:style>
    <style:style style:name="T237" style:parent-style-name="預設段落字型" style:family="text">
      <style:text-properties style:font-name="Times New Roman" style:font-name-asian="標楷體" style:font-name-complex="Times New Roman"/>
    </style:style>
    <style:style style:name="T238" style:parent-style-name="預設段落字型" style:family="text">
      <style:text-properties style:font-name="Times New Roman" style:font-name-asian="標楷體" style:font-name-complex="Times New Roman"/>
    </style:style>
    <style:style style:name="T239" style:parent-style-name="預設段落字型" style:family="text">
      <style:text-properties style:font-name="Times New Roman" style:font-name-asian="標楷體" style:font-name-complex="Times New Roman"/>
    </style:style>
    <style:style style:name="T240" style:parent-style-name="預設段落字型" style:family="text">
      <style:text-properties style:font-name="Times New Roman" style:font-name-asian="標楷體" style:font-name-complex="Times New Roman"/>
    </style:style>
    <style:style style:name="T241" style:parent-style-name="預設段落字型" style:family="text">
      <style:text-properties style:font-name="Times New Roman" style:font-name-asian="標楷體" style:font-name-complex="Times New Roman"/>
    </style:style>
    <style:style style:name="T242" style:parent-style-name="預設段落字型" style:family="text">
      <style:text-properties style:font-name="Times New Roman" style:font-name-asian="標楷體" style:font-name-complex="Times New Roman"/>
    </style:style>
    <style:style style:name="T243" style:parent-style-name="預設段落字型" style:family="text">
      <style:text-properties style:font-name="Times New Roman" style:font-name-asian="標楷體" style:font-name-complex="Times New Roman"/>
    </style:style>
    <style:style style:name="T244" style:parent-style-name="預設段落字型" style:family="text">
      <style:text-properties style:font-name="Times New Roman" style:font-name-asian="標楷體" style:font-name-complex="Times New Roman"/>
    </style:style>
    <style:style style:name="T245" style:parent-style-name="預設段落字型" style:family="text">
      <style:text-properties style:font-name="Times New Roman" style:font-name-asian="標楷體" style:font-name-complex="Times New Roman"/>
    </style:style>
    <style:style style:name="T246" style:parent-style-name="預設段落字型" style:family="text">
      <style:text-properties style:font-name="Times New Roman" style:font-name-asian="標楷體" style:font-name-complex="Times New Roman"/>
    </style:style>
    <style:style style:name="T247" style:parent-style-name="預設段落字型" style:family="text">
      <style:text-properties style:font-name="Times New Roman" style:font-name-asian="標楷體" style:font-name-complex="Times New Roman"/>
    </style:style>
    <style:style style:name="T248" style:parent-style-name="預設段落字型" style:family="text">
      <style:text-properties style:font-name="Times New Roman" style:font-name-asian="標楷體" style:font-name-complex="Times New Roman"/>
    </style:style>
    <style:style style:name="T249" style:parent-style-name="預設段落字型" style:family="text">
      <style:text-properties style:font-name="Times New Roman" style:font-name-asian="標楷體" style:font-name-complex="Times New Roman"/>
    </style:style>
    <style:style style:name="T250" style:parent-style-name="預設段落字型" style:family="text">
      <style:text-properties style:font-name="Times New Roman" style:font-name-asian="標楷體" style:font-name-complex="Times New Roman"/>
    </style:style>
    <style:style style:name="T251" style:parent-style-name="預設段落字型" style:family="text">
      <style:text-properties style:font-name="Times New Roman" style:font-name-asian="標楷體" style:font-name-complex="Times New Roman"/>
    </style:style>
    <style:style style:name="T252" style:parent-style-name="預設段落字型" style:family="text">
      <style:text-properties style:font-name="Times New Roman" style:font-name-asian="標楷體" style:font-name-complex="Times New Roman"/>
    </style:style>
    <style:style style:name="T253" style:parent-style-name="預設段落字型" style:family="text">
      <style:text-properties style:font-name="Times New Roman" style:font-name-asian="標楷體" style:font-name-complex="Times New Roman"/>
    </style:style>
    <style:style style:name="P254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255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256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257" style:parent-style-name="預設段落字型" style:family="text">
      <style:text-properties style:font-name="Times New Roman" style:font-name-asian="標楷體" style:font-name-complex="Times New Roman"/>
    </style:style>
    <style:style style:name="T258" style:parent-style-name="預設段落字型" style:family="text">
      <style:text-properties style:font-name="Times New Roman" style:font-name-asian="標楷體" style:font-name-complex="Times New Roman"/>
    </style:style>
    <style:style style:name="T259" style:parent-style-name="預設段落字型" style:family="text">
      <style:text-properties style:font-name="Times New Roman" style:font-name-asian="標楷體" style:font-name-complex="Times New Roman"/>
    </style:style>
    <style:style style:name="T260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Times New Roman" style:font-name-asian="標楷體" style:font-name-complex="Times New Roman"/>
    </style:style>
    <style:style style:name="T262" style:parent-style-name="預設段落字型" style:family="text">
      <style:text-properties style:font-name="Times New Roman" style:font-name-asian="標楷體" style:font-name-complex="Times New Roman"/>
    </style:style>
    <style:style style:name="T263" style:parent-style-name="預設段落字型" style:family="text">
      <style:text-properties style:font-name="Times New Roman" style:font-name-asian="標楷體" style:font-name-complex="Times New Roman"/>
    </style:style>
    <style:style style:name="T264" style:parent-style-name="預設段落字型" style:family="text">
      <style:text-properties style:font-name="Times New Roman" style:font-name-asian="標楷體" style:font-name-complex="Times New Roman"/>
    </style:style>
    <style:style style:name="T265" style:parent-style-name="預設段落字型" style:family="text">
      <style:text-properties style:font-name="Times New Roman" style:font-name-asian="標楷體" style:font-name-complex="Times New Roman"/>
    </style:style>
    <style:style style:name="T266" style:parent-style-name="預設段落字型" style:family="text">
      <style:text-properties style:font-name="Times New Roman" style:font-name-asian="標楷體" style:font-name-complex="Times New Roman"/>
    </style:style>
    <style:style style:name="T267" style:parent-style-name="預設段落字型" style:family="text">
      <style:text-properties style:font-name="Times New Roman" style:font-name-asian="標楷體" style:font-name-complex="Times New Roman"/>
    </style:style>
    <style:style style:name="T268" style:parent-style-name="預設段落字型" style:family="text">
      <style:text-properties style:font-name="Times New Roman" style:font-name-asian="標楷體" style:font-name-complex="Times New Roman"/>
    </style:style>
    <style:style style:name="T269" style:parent-style-name="預設段落字型" style:family="text">
      <style:text-properties style:font-name="Times New Roman" style:font-name-asian="標楷體" style:font-name-complex="Times New Roman"/>
    </style:style>
    <style:style style:name="T270" style:parent-style-name="預設段落字型" style:family="text">
      <style:text-properties style:font-name="Times New Roman" style:font-name-asian="標楷體" style:font-name-complex="Times New Roman"/>
    </style:style>
    <style:style style:name="T271" style:parent-style-name="預設段落字型" style:family="text">
      <style:text-properties style:font-name="Times New Roman" style:font-name-asian="標楷體" style:font-name-complex="Times New Roman"/>
    </style:style>
    <style:style style:name="T272" style:parent-style-name="預設段落字型" style:family="text">
      <style:text-properties style:font-name="Times New Roman" style:font-name-asian="標楷體" style:font-name-complex="Times New Roman"/>
    </style:style>
    <style:style style:name="T273" style:parent-style-name="預設段落字型" style:family="text">
      <style:text-properties style:font-name="Times New Roman" style:font-name-asian="標楷體" style:font-name-complex="Times New Roman"/>
    </style:style>
    <style:style style:name="T274" style:parent-style-name="預設段落字型" style:family="text">
      <style:text-properties style:font-name="Times New Roman" style:font-name-asian="標楷體" style:font-name-complex="Times New Roman"/>
    </style:style>
    <style:style style:name="T275" style:parent-style-name="預設段落字型" style:family="text">
      <style:text-properties style:font-name="Times New Roman" style:font-name-asian="標楷體" style:font-name-complex="Times New Roman"/>
    </style:style>
    <style:style style:name="T276" style:parent-style-name="預設段落字型" style:family="text">
      <style:text-properties style:font-name="Times New Roman" style:font-name-asian="標楷體" style:font-name-complex="Times New Roman"/>
    </style:style>
    <style:style style:name="T277" style:parent-style-name="預設段落字型" style:family="text">
      <style:text-properties style:font-name="Times New Roman" style:font-name-asian="標楷體" style:font-name-complex="Times New Roman"/>
    </style:style>
    <style:style style:name="T278" style:parent-style-name="預設段落字型" style:family="text">
      <style:text-properties style:font-name="Times New Roman" style:font-name-asian="標楷體" style:font-name-complex="Times New Roman"/>
    </style:style>
    <style:style style:name="P279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280" style:parent-style-name="預設段落字型" style:family="text">
      <style:text-properties style:font-name="Times New Roman" style:font-name-asian="標楷體" style:font-name-complex="Times New Roman"/>
    </style:style>
    <style:style style:name="T281" style:parent-style-name="預設段落字型" style:family="text">
      <style:text-properties style:font-name="Times New Roman" style:font-name-asian="標楷體" style:font-name-complex="Times New Roman"/>
    </style:style>
    <style:style style:name="T282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283" style:parent-style-name="預設段落字型" style:family="text">
      <style:text-properties style:font-name="Times New Roman" style:font-name-asian="標楷體" style:font-name-complex="Times New Roman"/>
    </style:style>
    <style:style style:name="T284" style:parent-style-name="預設段落字型" style:family="text">
      <style:text-properties style:font-name="Times New Roman" style:font-name-asian="標楷體" style:font-name-complex="Times New Roman"/>
    </style:style>
    <style:style style:name="T285" style:parent-style-name="預設段落字型" style:family="text">
      <style:text-properties style:font-name="Times New Roman" style:font-name-asian="標楷體" style:font-name-complex="Times New Roman"/>
    </style:style>
    <style:style style:name="T286" style:parent-style-name="預設段落字型" style:family="text">
      <style:text-properties style:font-name="Times New Roman" style:font-name-asian="標楷體" style:font-name-complex="Times New Roman"/>
    </style:style>
    <style:style style:name="T287" style:parent-style-name="預設段落字型" style:family="text">
      <style:text-properties style:font-name="Times New Roman" style:font-name-asian="標楷體" style:font-name-complex="Times New Roman"/>
    </style:style>
    <style:style style:name="T288" style:parent-style-name="預設段落字型" style:family="text">
      <style:text-properties style:font-name="Times New Roman" style:font-name-asian="標楷體" style:font-name-complex="Times New Roman"/>
    </style:style>
    <style:style style:name="T289" style:parent-style-name="預設段落字型" style:family="text">
      <style:text-properties style:font-name="Times New Roman" style:font-name-asian="標楷體" style:font-name-complex="Times New Roman"/>
    </style:style>
    <style:style style:name="T290" style:parent-style-name="預設段落字型" style:family="text">
      <style:text-properties style:font-name="Times New Roman" style:font-name-asian="標楷體" style:font-name-complex="Times New Roman"/>
    </style:style>
    <style:style style:name="T291" style:parent-style-name="預設段落字型" style:family="text">
      <style:text-properties style:font-name="Times New Roman" style:font-name-asian="標楷體" style:font-name-complex="Times New Roman"/>
    </style:style>
    <style:style style:name="T292" style:parent-style-name="預設段落字型" style:family="text">
      <style:text-properties style:font-name="Times New Roman" style:font-name-asian="標楷體" style:font-name-complex="Times New Roman"/>
    </style:style>
    <style:style style:name="T293" style:parent-style-name="預設段落字型" style:family="text">
      <style:text-properties style:font-name="Times New Roman" style:font-name-asian="標楷體" style:font-name-complex="Times New Roman"/>
    </style:style>
    <style:style style:name="T294" style:parent-style-name="預設段落字型" style:family="text">
      <style:text-properties style:font-name="Times New Roman" style:font-name-asian="標楷體" style:font-name-complex="Times New Roman"/>
    </style:style>
    <style:style style:name="T295" style:parent-style-name="預設段落字型" style:family="text">
      <style:text-properties style:font-name="Times New Roman" style:font-name-asian="標楷體" style:font-name-complex="Times New Roman"/>
    </style:style>
    <style:style style:name="T296" style:parent-style-name="預設段落字型" style:family="text">
      <style:text-properties style:font-name="Times New Roman" style:font-name-asian="標楷體" style:font-name-complex="Times New Roman"/>
    </style:style>
    <style:style style:name="T297" style:parent-style-name="預設段落字型" style:family="text">
      <style:text-properties style:font-name="Times New Roman" style:font-name-asian="標楷體" style:font-name-complex="Times New Roman"/>
    </style:style>
    <style:style style:name="T298" style:parent-style-name="預設段落字型" style:family="text">
      <style:text-properties style:font-name="Times New Roman" style:font-name-asian="標楷體" style:font-name-complex="Times New Roman"/>
    </style:style>
    <style:style style:name="T299" style:parent-style-name="預設段落字型" style:family="text">
      <style:text-properties style:font-name="Times New Roman" style:font-name-asian="標楷體" style:font-name-complex="Times New Roman"/>
    </style:style>
    <style:style style:name="T300" style:parent-style-name="預設段落字型" style:family="text">
      <style:text-properties style:font-name="Times New Roman" style:font-name-asian="標楷體" style:font-name-complex="Times New Roman"/>
    </style:style>
    <style:style style:name="T301" style:parent-style-name="預設段落字型" style:family="text">
      <style:text-properties style:font-name="Times New Roman" style:font-name-asian="標楷體" style:font-name-complex="Times New Roman"/>
    </style:style>
    <style:style style:name="T302" style:parent-style-name="預設段落字型" style:family="text">
      <style:text-properties style:font-name="Times New Roman" style:font-name-asian="標楷體" style:font-name-complex="Times New Roman"/>
    </style:style>
    <style:style style:name="T303" style:parent-style-name="預設段落字型" style:family="text">
      <style:text-properties style:font-name="Times New Roman" style:font-name-asian="標楷體" style:font-name-complex="Times New Roman"/>
    </style:style>
    <style:style style:name="P304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305" style:parent-style-name="預設段落字型" style:family="text">
      <style:text-properties style:font-name="Times New Roman" style:font-name-asian="標楷體" style:font-name-complex="Times New Roman"/>
    </style:style>
    <style:style style:name="T306" style:parent-style-name="預設段落字型" style:family="text">
      <style:text-properties style:font-name="Times New Roman" style:font-name-asian="標楷體" style:font-name-complex="Times New Roman"/>
    </style:style>
    <style:style style:name="T30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308" style:parent-style-name="預設段落字型" style:family="text">
      <style:text-properties style:font-name="Times New Roman" style:font-name-asian="標楷體" style:font-name-complex="Times New Roman"/>
    </style:style>
    <style:style style:name="T309" style:parent-style-name="預設段落字型" style:family="text">
      <style:text-properties style:font-name="Times New Roman" style:font-name-asian="標楷體" style:font-name-complex="Times New Roman"/>
    </style:style>
    <style:style style:name="T310" style:parent-style-name="預設段落字型" style:family="text">
      <style:text-properties style:font-name="Times New Roman" style:font-name-asian="標楷體" style:font-name-complex="Times New Roman"/>
    </style:style>
    <style:style style:name="T311" style:parent-style-name="預設段落字型" style:family="text">
      <style:text-properties style:font-name="Times New Roman" style:font-name-asian="標楷體" style:font-name-complex="Times New Roman"/>
    </style:style>
    <style:style style:name="T312" style:parent-style-name="預設段落字型" style:family="text">
      <style:text-properties style:font-name="Times New Roman" style:font-name-asian="標楷體" style:font-name-complex="Times New Roman"/>
    </style:style>
    <style:style style:name="T313" style:parent-style-name="預設段落字型" style:family="text">
      <style:text-properties style:font-name="Times New Roman" style:font-name-asian="標楷體" style:font-name-complex="Times New Roman"/>
    </style:style>
    <style:style style:name="T314" style:parent-style-name="預設段落字型" style:family="text">
      <style:text-properties style:font-name="Times New Roman" style:font-name-asian="標楷體" style:font-name-complex="Times New Roman"/>
    </style:style>
    <style:style style:name="T315" style:parent-style-name="預設段落字型" style:family="text">
      <style:text-properties style:font-name="Times New Roman" style:font-name-asian="標楷體" style:font-name-complex="Times New Roman"/>
    </style:style>
    <style:style style:name="T316" style:parent-style-name="預設段落字型" style:family="text">
      <style:text-properties style:font-name="Times New Roman" style:font-name-asian="標楷體" style:font-name-complex="Times New Roman"/>
    </style:style>
    <style:style style:name="T317" style:parent-style-name="預設段落字型" style:family="text">
      <style:text-properties style:font-name="Times New Roman" style:font-name-asian="標楷體" style:font-name-complex="Times New Roman"/>
    </style:style>
    <style:style style:name="T318" style:parent-style-name="預設段落字型" style:family="text">
      <style:text-properties style:font-name="Times New Roman" style:font-name-asian="標楷體" style:font-name-complex="Times New Roman"/>
    </style:style>
    <style:style style:name="T319" style:parent-style-name="預設段落字型" style:family="text">
      <style:text-properties style:font-name="Times New Roman" style:font-name-asian="標楷體" style:font-name-complex="Times New Roman"/>
    </style:style>
    <style:style style:name="T320" style:parent-style-name="預設段落字型" style:family="text">
      <style:text-properties style:font-name="Times New Roman" style:font-name-asian="標楷體" style:font-name-complex="Times New Roman"/>
    </style:style>
    <style:style style:name="T321" style:parent-style-name="預設段落字型" style:family="text">
      <style:text-properties style:font-name="Times New Roman" style:font-name-asian="標楷體" style:font-name-complex="Times New Roman"/>
    </style:style>
    <style:style style:name="T322" style:parent-style-name="預設段落字型" style:family="text">
      <style:text-properties style:font-name="Times New Roman" style:font-name-asian="標楷體" style:font-name-complex="Times New Roman"/>
    </style:style>
    <style:style style:name="T323" style:parent-style-name="預設段落字型" style:family="text">
      <style:text-properties style:font-name="Times New Roman" style:font-name-asian="標楷體" style:font-name-complex="Times New Roman"/>
    </style:style>
    <style:style style:name="T324" style:parent-style-name="預設段落字型" style:family="text">
      <style:text-properties style:font-name="Times New Roman" style:font-name-asian="標楷體" style:font-name-complex="Times New Roman"/>
    </style:style>
    <style:style style:name="T325" style:parent-style-name="預設段落字型" style:family="text">
      <style:text-properties style:font-name="Times New Roman" style:font-name-asian="標楷體" style:font-name-complex="Times New Roman"/>
    </style:style>
    <style:style style:name="T326" style:parent-style-name="預設段落字型" style:family="text">
      <style:text-properties style:font-name="Times New Roman" style:font-name-asian="標楷體" style:font-name-complex="Times New Roman"/>
    </style:style>
    <style:style style:name="T327" style:parent-style-name="預設段落字型" style:family="text">
      <style:text-properties style:font-name="Times New Roman" style:font-name-asian="標楷體" style:font-name-complex="Times New Roman"/>
    </style:style>
    <style:style style:name="T328" style:parent-style-name="預設段落字型" style:family="text">
      <style:text-properties style:font-name="Times New Roman" style:font-name-asian="標楷體" style:font-name-complex="Times New Roman"/>
    </style:style>
    <style:style style:name="T329" style:parent-style-name="預設段落字型" style:family="text">
      <style:text-properties style:font-name="Times New Roman" style:font-name-asian="標楷體" style:font-name-complex="Times New Roman"/>
    </style:style>
    <style:style style:name="T330" style:parent-style-name="預設段落字型" style:family="text">
      <style:text-properties style:font-name="Times New Roman" style:font-name-asian="標楷體" style:font-name-complex="Times New Roman"/>
    </style:style>
    <style:style style:name="T331" style:parent-style-name="預設段落字型" style:family="text">
      <style:text-properties style:font-name="Times New Roman" style:font-name-asian="標楷體" style:font-name-complex="Times New Roman"/>
    </style:style>
    <style:style style:name="T332" style:parent-style-name="預設段落字型" style:family="text">
      <style:text-properties style:font-name="Times New Roman" style:font-name-asian="標楷體" style:font-name-complex="Times New Roman"/>
    </style:style>
    <style:style style:name="T333" style:parent-style-name="預設段落字型" style:family="text">
      <style:text-properties style:font-name="Times New Roman" style:font-name-asian="標楷體" style:font-name-complex="Times New Roman"/>
    </style:style>
    <style:style style:name="T334" style:parent-style-name="預設段落字型" style:family="text">
      <style:text-properties style:font-name="Times New Roman" style:font-name-asian="標楷體" style:font-name-complex="Times New Roman"/>
    </style:style>
    <style:style style:name="T335" style:parent-style-name="預設段落字型" style:family="text">
      <style:text-properties style:font-name="Times New Roman" style:font-name-asian="標楷體" style:font-name-complex="Times New Roman"/>
    </style:style>
    <style:style style:name="T336" style:parent-style-name="預設段落字型" style:family="text">
      <style:text-properties style:font-name="Times New Roman" style:font-name-asian="標楷體" style:font-name-complex="Times New Roman"/>
    </style:style>
    <style:style style:name="T337" style:parent-style-name="預設段落字型" style:family="text">
      <style:text-properties style:font-name="Times New Roman" style:font-name-asian="標楷體" style:font-name-complex="Times New Roman"/>
    </style:style>
    <style:style style:name="P338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339" style:parent-style-name="預設段落字型" style:family="text">
      <style:text-properties style:font-name="Times New Roman" style:font-name-asian="標楷體" style:font-name-complex="Times New Roman"/>
    </style:style>
    <style:style style:name="T340" style:parent-style-name="預設段落字型" style:family="text">
      <style:text-properties style:font-name="Times New Roman" style:font-name-asian="標楷體" style:font-name-complex="Times New Roman"/>
    </style:style>
    <style:style style:name="T341" style:parent-style-name="預設段落字型" style:family="text">
      <style:text-properties style:font-name="Times New Roman" style:font-name-asian="標楷體" style:font-name-complex="Times New Roman"/>
    </style:style>
    <style:style style:name="T342" style:parent-style-name="預設段落字型" style:family="text">
      <style:text-properties style:font-name="Times New Roman" style:font-name-asian="標楷體" style:font-name-complex="Times New Roman"/>
    </style:style>
    <style:style style:name="T343" style:parent-style-name="預設段落字型" style:family="text">
      <style:text-properties style:font-name="Times New Roman" style:font-name-asian="標楷體" style:font-name-complex="Times New Roman"/>
    </style:style>
    <style:style style:name="T344" style:parent-style-name="預設段落字型" style:family="text">
      <style:text-properties style:font-name="Times New Roman" style:font-name-asian="標楷體" style:font-name-complex="Times New Roman"/>
    </style:style>
    <style:style style:name="T345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346" style:parent-style-name="預設段落字型" style:family="text">
      <style:text-properties style:font-name="Times New Roman" style:font-name-asian="標楷體" style:font-name-complex="Times New Roman"/>
    </style:style>
    <style:style style:name="T347" style:parent-style-name="預設段落字型" style:family="text">
      <style:text-properties style:font-name="Times New Roman" style:font-name-asian="標楷體" style:font-name-complex="Times New Roman"/>
    </style:style>
    <style:style style:name="T348" style:parent-style-name="預設段落字型" style:family="text">
      <style:text-properties style:font-name="Times New Roman" style:font-name-asian="標楷體" style:font-name-complex="Times New Roman"/>
    </style:style>
    <style:style style:name="T349" style:parent-style-name="預設段落字型" style:family="text">
      <style:text-properties style:font-name="Times New Roman" style:font-name-asian="標楷體" style:font-name-complex="Times New Roman"/>
    </style:style>
    <style:style style:name="T350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351" style:parent-style-name="預設段落字型" style:family="text">
      <style:text-properties style:font-name="Times New Roman" style:font-name-asian="標楷體" style:font-name-complex="Times New Roman"/>
    </style:style>
    <style:style style:name="T352" style:parent-style-name="預設段落字型" style:family="text">
      <style:text-properties style:font-name="Times New Roman" style:font-name-asian="標楷體" style:font-name-complex="Times New Roman"/>
    </style:style>
    <style:style style:name="T353" style:parent-style-name="預設段落字型" style:family="text">
      <style:text-properties style:font-name="Times New Roman" style:font-name-asian="標楷體" style:font-name-complex="Times New Roman"/>
    </style:style>
    <style:style style:name="T354" style:parent-style-name="預設段落字型" style:family="text">
      <style:text-properties style:font-name="Times New Roman" style:font-name-asian="標楷體" style:font-name-complex="Times New Roman"/>
    </style:style>
    <style:style style:name="T355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356" style:parent-style-name="預設段落字型" style:family="text">
      <style:text-properties style:font-name="Times New Roman" style:font-name-asian="標楷體" style:font-name-complex="Times New Roman"/>
    </style:style>
    <style:style style:name="T357" style:parent-style-name="預設段落字型" style:family="text">
      <style:text-properties style:font-name="Times New Roman" style:font-name-asian="標楷體" style:font-name-complex="Times New Roman"/>
    </style:style>
    <style:style style:name="T358" style:parent-style-name="預設段落字型" style:family="text">
      <style:text-properties style:font-name="Times New Roman" style:font-name-asian="標楷體" style:font-name-complex="Times New Roman"/>
    </style:style>
    <style:style style:name="T359" style:parent-style-name="預設段落字型" style:family="text">
      <style:text-properties style:font-name="Times New Roman" style:font-name-asian="標楷體" style:font-name-complex="Times New Roman"/>
    </style:style>
    <style:style style:name="T360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361" style:parent-style-name="預設段落字型" style:family="text">
      <style:text-properties style:font-name="Times New Roman" style:font-name-asian="標楷體" style:font-name-complex="Times New Roman"/>
    </style:style>
    <style:style style:name="P362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363" style:parent-style-name="預設段落字型" style:family="text">
      <style:text-properties style:font-name="Times New Roman" style:font-name-asian="標楷體" style:font-name-complex="Times New Roman"/>
    </style:style>
    <style:style style:name="T364" style:parent-style-name="預設段落字型" style:family="text">
      <style:text-properties style:font-name="Times New Roman" style:font-name-asian="標楷體" style:font-name-complex="Times New Roman"/>
    </style:style>
    <style:style style:name="T365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366" style:parent-style-name="預設段落字型" style:family="text">
      <style:text-properties style:font-name="Times New Roman" style:font-name-asian="標楷體" style:font-name-complex="Times New Roman"/>
    </style:style>
    <style:style style:name="T367" style:parent-style-name="預設段落字型" style:family="text">
      <style:text-properties style:font-name="Times New Roman" style:font-name-asian="標楷體" style:font-name-complex="Times New Roman"/>
    </style:style>
    <style:style style:name="T368" style:parent-style-name="預設段落字型" style:family="text">
      <style:text-properties style:font-name="Times New Roman" style:font-name-asian="標楷體" style:font-name-complex="Times New Roman"/>
    </style:style>
    <style:style style:name="T369" style:parent-style-name="預設段落字型" style:family="text">
      <style:text-properties style:font-name="Times New Roman" style:font-name-asian="標楷體" style:font-name-complex="Times New Roman"/>
    </style:style>
    <style:style style:name="T370" style:parent-style-name="預設段落字型" style:family="text">
      <style:text-properties style:font-name="Times New Roman" style:font-name-asian="標楷體" style:font-name-complex="Times New Roman"/>
    </style:style>
    <style:style style:name="T371" style:parent-style-name="預設段落字型" style:family="text">
      <style:text-properties style:font-name="Times New Roman" style:font-name-asian="標楷體" style:font-name-complex="Times New Roman"/>
    </style:style>
    <style:style style:name="T372" style:parent-style-name="預設段落字型" style:family="text">
      <style:text-properties style:font-name="Times New Roman" style:font-name-asian="標楷體" style:font-name-complex="Times New Roman"/>
    </style:style>
    <style:style style:name="T373" style:parent-style-name="預設段落字型" style:family="text">
      <style:text-properties style:font-name="Times New Roman" style:font-name-asian="標楷體" style:font-name-complex="Times New Roman"/>
    </style:style>
    <style:style style:name="T374" style:parent-style-name="預設段落字型" style:family="text">
      <style:text-properties style:font-name="Times New Roman" style:font-name-asian="標楷體" style:font-name-complex="Times New Roman"/>
    </style:style>
    <style:style style:name="T375" style:parent-style-name="預設段落字型" style:family="text">
      <style:text-properties style:font-name="Times New Roman" style:font-name-asian="標楷體" style:font-name-complex="Times New Roman"/>
    </style:style>
    <style:style style:name="T376" style:parent-style-name="預設段落字型" style:family="text">
      <style:text-properties style:font-name="Times New Roman" style:font-name-asian="標楷體" style:font-name-complex="Times New Roman"/>
    </style:style>
    <style:style style:name="T377" style:parent-style-name="預設段落字型" style:family="text">
      <style:text-properties style:font-name="Times New Roman" style:font-name-asian="標楷體" style:font-name-complex="Times New Roman"/>
    </style:style>
    <style:style style:name="T378" style:parent-style-name="預設段落字型" style:family="text">
      <style:text-properties style:font-name="Times New Roman" style:font-name-asian="標楷體" style:font-name-complex="Times New Roman"/>
    </style:style>
    <style:style style:name="T379" style:parent-style-name="預設段落字型" style:family="text">
      <style:text-properties style:font-name="Times New Roman" style:font-name-asian="標楷體" style:font-name-complex="Times New Roman"/>
    </style:style>
    <style:style style:name="T380" style:parent-style-name="預設段落字型" style:family="text">
      <style:text-properties style:font-name="Times New Roman" style:font-name-asian="標楷體" style:font-name-complex="Times New Roman"/>
    </style:style>
    <style:style style:name="T381" style:parent-style-name="預設段落字型" style:family="text">
      <style:text-properties style:font-name="Times New Roman" style:font-name-asian="標楷體" style:font-name-complex="Times New Roman"/>
    </style:style>
    <style:style style:name="T382" style:parent-style-name="預設段落字型" style:family="text">
      <style:text-properties style:font-name="Times New Roman" style:font-name-asian="標楷體" style:font-name-complex="Times New Roman"/>
    </style:style>
    <style:style style:name="T383" style:parent-style-name="預設段落字型" style:family="text">
      <style:text-properties style:font-name="Times New Roman" style:font-name-asian="標楷體" style:font-name-complex="Times New Roman"/>
    </style:style>
    <style:style style:name="T384" style:parent-style-name="預設段落字型" style:family="text">
      <style:text-properties style:font-name="Times New Roman" style:font-name-asian="標楷體" style:font-name-complex="Times New Roman"/>
    </style:style>
    <style:style style:name="T385" style:parent-style-name="預設段落字型" style:family="text">
      <style:text-properties style:font-name="Times New Roman" style:font-name-asian="標楷體" style:font-name-complex="Times New Roman"/>
    </style:style>
    <style:style style:name="T386" style:parent-style-name="預設段落字型" style:family="text">
      <style:text-properties style:font-name="Times New Roman" style:font-name-asian="標楷體" style:font-name-complex="Times New Roman"/>
    </style:style>
    <style:style style:name="T387" style:parent-style-name="預設段落字型" style:family="text">
      <style:text-properties style:font-name="Times New Roman" style:font-name-asian="標楷體" style:font-name-complex="Times New Roman"/>
    </style:style>
    <style:style style:name="T388" style:parent-style-name="預設段落字型" style:family="text">
      <style:text-properties style:font-name="Times New Roman" style:font-name-asian="標楷體" style:font-name-complex="Times New Roman"/>
    </style:style>
    <style:style style:name="T389" style:parent-style-name="預設段落字型" style:family="text">
      <style:text-properties style:font-name="Times New Roman" style:font-name-asian="標楷體" style:font-name-complex="Times New Roman"/>
    </style:style>
    <style:style style:name="T390" style:parent-style-name="預設段落字型" style:family="text">
      <style:text-properties style:font-name="Times New Roman" style:font-name-asian="標楷體" style:font-name-complex="Times New Roman"/>
    </style:style>
    <style:style style:name="T391" style:parent-style-name="預設段落字型" style:family="text">
      <style:text-properties style:font-name="Times New Roman" style:font-name-asian="標楷體" style:font-name-complex="Times New Roman"/>
    </style:style>
    <style:style style:name="T392" style:parent-style-name="預設段落字型" style:family="text">
      <style:text-properties style:font-name="Times New Roman" style:font-name-asian="標楷體" style:font-name-complex="Times New Roman"/>
    </style:style>
    <style:style style:name="T393" style:parent-style-name="預設段落字型" style:family="text">
      <style:text-properties style:font-name="Times New Roman" style:font-name-asian="標楷體" style:font-name-complex="Times New Roman"/>
    </style:style>
    <style:style style:name="T394" style:parent-style-name="預設段落字型" style:family="text">
      <style:text-properties style:font-name="Times New Roman" style:font-name-asian="標楷體" style:font-name-complex="Times New Roman"/>
    </style:style>
    <style:style style:name="T395" style:parent-style-name="預設段落字型" style:family="text">
      <style:text-properties style:font-name="Times New Roman" style:font-name-asian="標楷體" style:font-name-complex="Times New Roman"/>
    </style:style>
    <style:style style:name="T396" style:parent-style-name="預設段落字型" style:family="text">
      <style:text-properties style:font-name="Times New Roman" style:font-name-asian="標楷體" style:font-name-complex="Times New Roman"/>
    </style:style>
    <style:style style:name="T397" style:parent-style-name="預設段落字型" style:family="text">
      <style:text-properties style:font-name="Times New Roman" style:font-name-asian="標楷體" style:font-name-complex="Times New Roman"/>
    </style:style>
    <style:style style:name="T398" style:parent-style-name="預設段落字型" style:family="text">
      <style:text-properties style:font-name="Times New Roman" style:font-name-asian="標楷體" style:font-name-complex="Times New Roman"/>
    </style:style>
    <style:style style:name="T399" style:parent-style-name="預設段落字型" style:family="text">
      <style:text-properties style:font-name="Times New Roman" style:font-name-asian="標楷體" style:font-name-complex="Times New Roman"/>
    </style:style>
    <style:style style:name="T400" style:parent-style-name="預設段落字型" style:family="text">
      <style:text-properties style:font-name="Times New Roman" style:font-name-asian="標楷體" style:font-name-complex="Times New Roman"/>
    </style:style>
    <style:style style:name="P401" style:parent-style-name="內文" style:family="paragraph">
      <style:paragraph-properties style:snap-to-layout-grid="false" fo:text-align="justify" fo:margin-top="0.2in" fo:margin-bottom="0.125in" style:line-height-at-least="0.25in" fo:margin-left="0.393in" fo:text-indent="-0.393in">
        <style:tab-stops/>
      </style:paragraph-properties>
    </style:style>
    <style:style style:name="T402" style:parent-style-name="預設段落字型" style:family="text">
      <style:text-properties style:font-name="Times New Roman" style:font-name-asian="標楷體" style:font-name-complex="Times New Roman"/>
    </style:style>
    <style:style style:name="T403" style:parent-style-name="預設段落字型" style:family="text">
      <style:text-properties style:font-name="Times New Roman" style:font-name-asian="標楷體" style:font-name-complex="Times New Roman"/>
    </style:style>
    <style:style style:name="T404" style:parent-style-name="預設段落字型" style:family="text">
      <style:text-properties style:font-name="Times New Roman" style:font-name-asian="標楷體" style:font-name-complex="Times New Roman"/>
    </style:style>
    <style:style style:name="T405" style:parent-style-name="預設段落字型" style:family="text">
      <style:text-properties style:font-name="Times New Roman" style:font-name-asian="標楷體" style:font-name-complex="Times New Roman"/>
    </style:style>
    <style:style style:name="T406" style:parent-style-name="預設段落字型" style:family="text">
      <style:text-properties style:font-name="Times New Roman" style:font-name-asian="標楷體" style:font-name-complex="Times New Roman"/>
    </style:style>
    <style:style style:name="T407" style:parent-style-name="預設段落字型" style:family="text">
      <style:text-properties style:font-name="Times New Roman" style:font-name-asian="標楷體" style:font-name-complex="Times New Roman"/>
    </style:style>
    <style:style style:name="T408" style:parent-style-name="預設段落字型" style:family="text">
      <style:text-properties style:font-name="Times New Roman" style:font-name-asian="標楷體" style:font-name-complex="Times New Roman"/>
    </style:style>
    <style:style style:name="T409" style:parent-style-name="預設段落字型" style:family="text">
      <style:text-properties style:font-name="Times New Roman" style:font-name-asian="標楷體" style:font-name-complex="Times New Roman"/>
    </style:style>
    <style:style style:name="T410" style:parent-style-name="預設段落字型" style:family="text">
      <style:text-properties style:font-name="Times New Roman" style:font-name-asian="標楷體" style:font-name-complex="Times New Roman"/>
    </style:style>
    <style:style style:name="T411" style:parent-style-name="預設段落字型" style:family="text">
      <style:text-properties style:font-name="Times New Roman" style:font-name-asian="標楷體" style:font-name-complex="Times New Roman"/>
    </style:style>
    <style:style style:name="T412" style:parent-style-name="預設段落字型" style:family="text">
      <style:text-properties style:font-name="Times New Roman" style:font-name-asian="標楷體" style:font-name-complex="Times New Roman"/>
    </style:style>
    <style:style style:name="T413" style:parent-style-name="預設段落字型" style:family="text">
      <style:text-properties style:font-name="Times New Roman" style:font-name-asian="標楷體" style:font-name-complex="Times New Roman"/>
    </style:style>
    <style:style style:name="T414" style:parent-style-name="預設段落字型" style:family="text">
      <style:text-properties style:font-name="Times New Roman" style:font-name-asian="標楷體" style:font-name-complex="Times New Roman"/>
    </style:style>
    <style:style style:name="T415" style:parent-style-name="預設段落字型" style:family="text">
      <style:text-properties style:font-name="Times New Roman" style:font-name-asian="標楷體" style:font-name-complex="Times New Roman"/>
    </style:style>
    <style:style style:name="T416" style:parent-style-name="預設段落字型" style:family="text">
      <style:text-properties style:font-name="Times New Roman" style:font-name-asian="標楷體" style:font-name-complex="Times New Roman"/>
    </style:style>
    <style:style style:name="T417" style:parent-style-name="預設段落字型" style:family="text">
      <style:text-properties style:font-name="Times New Roman" style:font-name-asian="標楷體" style:font-name-complex="Times New Roman"/>
    </style:style>
    <style:style style:name="T418" style:parent-style-name="預設段落字型" style:family="text">
      <style:text-properties style:font-name="Times New Roman" style:font-name-asian="標楷體" style:font-name-complex="Times New Roman"/>
    </style:style>
    <style:style style:name="T419" style:parent-style-name="預設段落字型" style:family="text">
      <style:text-properties style:font-name="Times New Roman" style:font-name-asian="標楷體" style:font-name-complex="Times New Roman"/>
    </style:style>
    <style:style style:name="T420" style:parent-style-name="預設段落字型" style:family="text">
      <style:text-properties style:font-name="Times New Roman" style:font-name-asian="標楷體" style:font-name-complex="Times New Roman"/>
    </style:style>
    <style:style style:name="T421" style:parent-style-name="預設段落字型" style:family="text">
      <style:text-properties style:font-name="Times New Roman" style:font-name-asian="標楷體" style:font-name-complex="Times New Roman"/>
    </style:style>
    <style:style style:name="T422" style:parent-style-name="預設段落字型" style:family="text">
      <style:text-properties style:font-name="Times New Roman" style:font-name-asian="標楷體" style:font-name-complex="Times New Roman"/>
    </style:style>
    <style:style style:name="T423" style:parent-style-name="預設段落字型" style:family="text">
      <style:text-properties style:font-name="Times New Roman" style:font-name-asian="標楷體" style:font-name-complex="Times New Roman"/>
    </style:style>
    <style:style style:name="T424" style:parent-style-name="預設段落字型" style:family="text">
      <style:text-properties style:font-name="Times New Roman" style:font-name-asian="標楷體" style:font-name-complex="Times New Roman"/>
    </style:style>
    <style:style style:name="T425" style:parent-style-name="預設段落字型" style:family="text">
      <style:text-properties style:font-name="Times New Roman" style:font-name-asian="標楷體" style:font-name-complex="Times New Roman"/>
    </style:style>
    <style:style style:name="T426" style:parent-style-name="預設段落字型" style:family="text">
      <style:text-properties style:font-name="Times New Roman" style:font-name-asian="標楷體" style:font-name-complex="Times New Roman"/>
    </style:style>
    <style:style style:name="P427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428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429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430" style:parent-style-name="預設段落字型" style:family="text">
      <style:text-properties style:font-name="Times New Roman" style:font-name-asian="標楷體" style:font-name-complex="Times New Roman"/>
    </style:style>
    <style:style style:name="T431" style:parent-style-name="預設段落字型" style:family="text">
      <style:text-properties style:font-name="Times New Roman" style:font-name-asian="標楷體" style:font-name-complex="Times New Roman"/>
    </style:style>
    <style:style style:name="T432" style:parent-style-name="預設段落字型" style:family="text">
      <style:text-properties style:font-name="Times New Roman" style:font-name-asian="標楷體" style:font-name-complex="Times New Roman"/>
    </style:style>
    <style:style style:name="T433" style:parent-style-name="預設段落字型" style:family="text">
      <style:text-properties style:font-name="Times New Roman" style:font-name-asian="標楷體" style:font-name-complex="Times New Roman"/>
    </style:style>
    <style:style style:name="T434" style:parent-style-name="預設段落字型" style:family="text">
      <style:text-properties style:font-name="Times New Roman" style:font-name-asian="標楷體" style:font-name-complex="Times New Roman"/>
    </style:style>
    <style:style style:name="T435" style:parent-style-name="預設段落字型" style:family="text">
      <style:text-properties style:font-name="Times New Roman" style:font-name-asian="標楷體" style:font-name-complex="Times New Roman"/>
    </style:style>
    <style:style style:name="T436" style:parent-style-name="預設段落字型" style:family="text">
      <style:text-properties style:font-name="Times New Roman" style:font-name-asian="標楷體" style:font-name-complex="Times New Roman"/>
    </style:style>
    <style:style style:name="T437" style:parent-style-name="預設段落字型" style:family="text">
      <style:text-properties style:font-name="Times New Roman" style:font-name-asian="標楷體" style:font-name-complex="Times New Roman"/>
    </style:style>
    <style:style style:name="T438" style:parent-style-name="預設段落字型" style:family="text">
      <style:text-properties style:font-name="Times New Roman" style:font-name-asian="標楷體" style:font-name-complex="Times New Roman"/>
    </style:style>
    <style:style style:name="T439" style:parent-style-name="預設段落字型" style:family="text">
      <style:text-properties style:font-name="Times New Roman" style:font-name-asian="標楷體" style:font-name-complex="Times New Roman"/>
    </style:style>
    <style:style style:name="T440" style:parent-style-name="預設段落字型" style:family="text">
      <style:text-properties style:font-name="Times New Roman" style:font-name-asian="標楷體" style:font-name-complex="Times New Roman"/>
    </style:style>
    <style:style style:name="T441" style:parent-style-name="預設段落字型" style:family="text">
      <style:text-properties style:font-name="Times New Roman" style:font-name-asian="標楷體" style:font-name-complex="Times New Roman"/>
    </style:style>
    <style:style style:name="T442" style:parent-style-name="預設段落字型" style:family="text">
      <style:text-properties style:font-name="Times New Roman" style:font-name-asian="標楷體" style:font-name-complex="Times New Roman"/>
    </style:style>
    <style:style style:name="T443" style:parent-style-name="預設段落字型" style:family="text">
      <style:text-properties style:font-name="Times New Roman" style:font-name-asian="標楷體" style:font-name-complex="Times New Roman"/>
    </style:style>
    <style:style style:name="T444" style:parent-style-name="預設段落字型" style:family="text">
      <style:text-properties style:font-name="Times New Roman" style:font-name-asian="標楷體" style:font-name-complex="Times New Roman"/>
    </style:style>
    <style:style style:name="T445" style:parent-style-name="預設段落字型" style:family="text">
      <style:text-properties style:font-name="Times New Roman" style:font-name-asian="標楷體" style:font-name-complex="Times New Roman"/>
    </style:style>
    <style:style style:name="T446" style:parent-style-name="預設段落字型" style:family="text">
      <style:text-properties style:font-name="Times New Roman" style:font-name-asian="標楷體" style:font-name-complex="Times New Roman"/>
    </style:style>
    <style:style style:name="T447" style:parent-style-name="預設段落字型" style:family="text">
      <style:text-properties style:font-name="Times New Roman" style:font-name-asian="標楷體" style:font-name-complex="Times New Roman"/>
    </style:style>
    <style:style style:name="T448" style:parent-style-name="預設段落字型" style:family="text">
      <style:text-properties style:font-name="Times New Roman" style:font-name-asian="標楷體" style:font-name-complex="Times New Roman"/>
    </style:style>
    <style:style style:name="T449" style:parent-style-name="預設段落字型" style:family="text">
      <style:text-properties style:font-name="Times New Roman" style:font-name-asian="標楷體" style:font-name-complex="Times New Roman"/>
    </style:style>
    <style:style style:name="P450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451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452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453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454" style:parent-style-name="預設段落字型" style:family="text">
      <style:text-properties style:font-name="Times New Roman" style:font-name-asian="標楷體" style:font-name-complex="Times New Roman"/>
    </style:style>
    <style:style style:name="T455" style:parent-style-name="預設段落字型" style:family="text">
      <style:text-properties style:font-name="Times New Roman" style:font-name-asian="標楷體" style:font-name-complex="Times New Roman"/>
    </style:style>
    <style:style style:name="T456" style:parent-style-name="預設段落字型" style:family="text">
      <style:text-properties style:font-name="Times New Roman" style:font-name-asian="標楷體" style:font-name-complex="Times New Roman"/>
    </style:style>
    <style:style style:name="T457" style:parent-style-name="預設段落字型" style:family="text">
      <style:text-properties style:font-name="Times New Roman" style:font-name-asian="標楷體" style:font-name-complex="Times New Roman"/>
    </style:style>
    <style:style style:name="T458" style:parent-style-name="預設段落字型" style:family="text">
      <style:text-properties style:font-name="Times New Roman" style:font-name-asian="標楷體" style:font-name-complex="Times New Roman"/>
    </style:style>
    <style:style style:name="T459" style:parent-style-name="預設段落字型" style:family="text">
      <style:text-properties style:font-name="Times New Roman" style:font-name-asian="標楷體" style:font-name-complex="Times New Roman"/>
    </style:style>
    <style:style style:name="T460" style:parent-style-name="預設段落字型" style:family="text">
      <style:text-properties style:font-name="Times New Roman" style:font-name-asian="標楷體" style:font-name-complex="Times New Roman"/>
    </style:style>
    <style:style style:name="T461" style:parent-style-name="預設段落字型" style:family="text">
      <style:text-properties style:font-name="Times New Roman" style:font-name-asian="標楷體" style:font-name-complex="Times New Roman"/>
    </style:style>
    <style:style style:name="T462" style:parent-style-name="預設段落字型" style:family="text">
      <style:text-properties style:font-name="Times New Roman" style:font-name-asian="標楷體" style:font-name-complex="Times New Roman"/>
    </style:style>
    <style:style style:name="T463" style:parent-style-name="預設段落字型" style:family="text">
      <style:text-properties style:font-name="Times New Roman" style:font-name-asian="標楷體" style:font-name-complex="Times New Roman"/>
    </style:style>
    <style:style style:name="T464" style:parent-style-name="預設段落字型" style:family="text">
      <style:text-properties style:font-name="Times New Roman" style:font-name-asian="標楷體" style:font-name-complex="Times New Roman"/>
    </style:style>
    <style:style style:name="T465" style:parent-style-name="預設段落字型" style:family="text">
      <style:text-properties style:font-name="Times New Roman" style:font-name-asian="標楷體" style:font-name-complex="Times New Roman"/>
    </style:style>
    <style:style style:name="T466" style:parent-style-name="預設段落字型" style:family="text">
      <style:text-properties style:font-name="Times New Roman" style:font-name-asian="標楷體" style:font-name-complex="Times New Roman"/>
    </style:style>
    <style:style style:name="T467" style:parent-style-name="預設段落字型" style:family="text">
      <style:text-properties style:font-name="Times New Roman" style:font-name-asian="標楷體" style:font-name-complex="Times New Roman"/>
    </style:style>
    <style:style style:name="T468" style:parent-style-name="預設段落字型" style:family="text">
      <style:text-properties style:font-name="Times New Roman" style:font-name-asian="標楷體" style:font-name-complex="Times New Roman"/>
    </style:style>
    <style:style style:name="T469" style:parent-style-name="預設段落字型" style:family="text">
      <style:text-properties style:font-name="Times New Roman" style:font-name-asian="標楷體" style:font-name-complex="Times New Roman"/>
    </style:style>
    <style:style style:name="T470" style:parent-style-name="預設段落字型" style:family="text">
      <style:text-properties style:font-name="Times New Roman" style:font-name-asian="標楷體" style:font-name-complex="Times New Roman"/>
    </style:style>
    <style:style style:name="T471" style:parent-style-name="預設段落字型" style:family="text">
      <style:text-properties style:font-name="Times New Roman" style:font-name-asian="標楷體" style:font-name-complex="Times New Roman"/>
    </style:style>
    <style:style style:name="T472" style:parent-style-name="預設段落字型" style:family="text">
      <style:text-properties style:font-name="Times New Roman" style:font-name-asian="標楷體" style:font-name-complex="Times New Roman"/>
    </style:style>
    <style:style style:name="T473" style:parent-style-name="預設段落字型" style:family="text">
      <style:text-properties style:font-name="Times New Roman" style:font-name-asian="標楷體" style:font-name-complex="Times New Roman"/>
    </style:style>
    <style:style style:name="T474" style:parent-style-name="預設段落字型" style:family="text">
      <style:text-properties style:font-name="Times New Roman" style:font-name-asian="標楷體" style:font-name-complex="Times New Roman"/>
    </style:style>
    <style:style style:name="T475" style:parent-style-name="預設段落字型" style:family="text">
      <style:text-properties style:font-name="Times New Roman" style:font-name-asian="標楷體" style:font-name-complex="Times New Roman"/>
    </style:style>
    <style:style style:name="T476" style:parent-style-name="預設段落字型" style:family="text">
      <style:text-properties style:font-name="Times New Roman" style:font-name-asian="標楷體" style:font-name-complex="Times New Roman"/>
    </style:style>
    <style:style style:name="T477" style:parent-style-name="預設段落字型" style:family="text">
      <style:text-properties style:font-name="Times New Roman" style:font-name-asian="標楷體" style:font-name-complex="Times New Roman"/>
    </style:style>
    <style:style style:name="T478" style:parent-style-name="預設段落字型" style:family="text">
      <style:text-properties style:font-name="Times New Roman" style:font-name-asian="標楷體" style:font-name-complex="Times New Roman"/>
    </style:style>
    <style:style style:name="T479" style:parent-style-name="預設段落字型" style:family="text">
      <style:text-properties style:font-name="Times New Roman" style:font-name-asian="標楷體" style:font-name-complex="Times New Roman"/>
    </style:style>
    <style:style style:name="T480" style:parent-style-name="預設段落字型" style:family="text">
      <style:text-properties style:font-name="Times New Roman" style:font-name-asian="標楷體" style:font-name-complex="Times New Roman"/>
    </style:style>
    <style:style style:name="T481" style:parent-style-name="預設段落字型" style:family="text">
      <style:text-properties style:font-name="Times New Roman" style:font-name-asian="標楷體" style:font-name-complex="Times New Roman"/>
    </style:style>
    <style:style style:name="T482" style:parent-style-name="預設段落字型" style:family="text">
      <style:text-properties style:font-name="Times New Roman" style:font-name-asian="標楷體" style:font-name-complex="Times New Roman"/>
    </style:style>
    <style:style style:name="T483" style:parent-style-name="預設段落字型" style:family="text">
      <style:text-properties style:font-name="Times New Roman" style:font-name-asian="標楷體" style:font-name-complex="Times New Roman"/>
    </style:style>
    <style:style style:name="T484" style:parent-style-name="預設段落字型" style:family="text">
      <style:text-properties style:font-name="Times New Roman" style:font-name-asian="標楷體" style:font-name-complex="Times New Roman"/>
    </style:style>
    <style:style style:name="T485" style:parent-style-name="預設段落字型" style:family="text">
      <style:text-properties style:font-name="Times New Roman" style:font-name-asian="標楷體" style:font-name-complex="Times New Roman"/>
    </style:style>
    <style:style style:name="T486" style:parent-style-name="預設段落字型" style:family="text">
      <style:text-properties style:font-name="Times New Roman" style:font-name-asian="標楷體" style:font-name-complex="Times New Roman"/>
    </style:style>
    <style:style style:name="T487" style:parent-style-name="預設段落字型" style:family="text">
      <style:text-properties style:font-name="Times New Roman" style:font-name-asian="標楷體" style:font-name-complex="Times New Roman"/>
    </style:style>
    <style:style style:name="T488" style:parent-style-name="預設段落字型" style:family="text">
      <style:text-properties style:font-name="Times New Roman" style:font-name-asian="標楷體" style:font-name-complex="Times New Roman"/>
    </style:style>
    <style:style style:name="T489" style:parent-style-name="預設段落字型" style:family="text">
      <style:text-properties style:font-name="Times New Roman" style:font-name-asian="標楷體" style:font-name-complex="Times New Roman"/>
    </style:style>
    <style:style style:name="T490" style:parent-style-name="預設段落字型" style:family="text">
      <style:text-properties style:font-name="Times New Roman" style:font-name-asian="標楷體" style:font-name-complex="Times New Roman"/>
    </style:style>
    <style:style style:name="T491" style:parent-style-name="預設段落字型" style:family="text">
      <style:text-properties style:font-name="Times New Roman" style:font-name-asian="標楷體" style:font-name-complex="Times New Roman"/>
    </style:style>
    <style:style style:name="T492" style:parent-style-name="預設段落字型" style:family="text">
      <style:text-properties style:font-name="Times New Roman" style:font-name-asian="標楷體" style:font-name-complex="Times New Roman"/>
    </style:style>
    <style:style style:name="P493" style:parent-style-name="內文" style:family="paragraph">
      <style:paragraph-properties style:snap-to-layout-grid="false" fo:text-align="justify" fo:margin-top="0.2in" style:line-height-at-least="0.25in" fo:margin-left="0.3333in">
        <style:tab-stops/>
      </style:paragraph-properties>
    </style:style>
    <style:style style:name="T494" style:parent-style-name="預設段落字型" style:family="text">
      <style:text-properties style:font-name="Times New Roman" style:font-name-asian="標楷體" style:font-name-complex="Times New Roman"/>
    </style:style>
    <style:style style:name="T495" style:parent-style-name="預設段落字型" style:family="text">
      <style:text-properties style:font-name="Times New Roman" style:font-name-asian="標楷體" style:font-name-complex="Times New Roman"/>
    </style:style>
    <style:style style:name="T496" style:parent-style-name="預設段落字型" style:family="text">
      <style:text-properties style:font-name="Times New Roman" style:font-name-asian="標楷體" style:font-name-complex="Times New Roman"/>
    </style:style>
    <style:style style:name="T497" style:parent-style-name="預設段落字型" style:family="text">
      <style:text-properties style:font-name="Times New Roman" style:font-name-asian="標楷體" style:font-name-complex="Times New Roman"/>
    </style:style>
    <style:style style:name="T498" style:parent-style-name="預設段落字型" style:family="text">
      <style:text-properties style:font-name="Times New Roman" style:font-name-asian="標楷體" style:font-name-complex="Times New Roman"/>
    </style:style>
    <style:style style:name="T499" style:parent-style-name="預設段落字型" style:family="text">
      <style:text-properties style:font-name="Times New Roman" style:font-name-asian="標楷體" style:font-name-complex="Times New Roman"/>
    </style:style>
    <style:style style:name="T500" style:parent-style-name="預設段落字型" style:family="text">
      <style:text-properties style:font-name="Times New Roman" style:font-name-asian="標楷體" style:font-name-complex="Times New Roman"/>
    </style:style>
    <style:style style:name="T501" style:parent-style-name="預設段落字型" style:family="text">
      <style:text-properties style:font-name="Times New Roman" style:font-name-asian="標楷體" style:font-name-complex="Times New Roman"/>
    </style:style>
    <style:style style:name="T502" style:parent-style-name="預設段落字型" style:family="text">
      <style:text-properties style:font-name="Times New Roman" style:font-name-asian="標楷體" style:font-name-complex="Times New Roman"/>
    </style:style>
    <style:style style:name="T503" style:parent-style-name="預設段落字型" style:family="text">
      <style:text-properties style:font-name="Times New Roman" style:font-name-asian="標楷體" style:font-name-complex="Times New Roman"/>
    </style:style>
    <style:style style:name="T504" style:parent-style-name="預設段落字型" style:family="text">
      <style:text-properties style:font-name="Times New Roman" style:font-name-asian="標楷體" style:font-name-complex="Times New Roman"/>
    </style:style>
    <style:style style:name="T505" style:parent-style-name="預設段落字型" style:family="text">
      <style:text-properties style:font-name="Times New Roman" style:font-name-asian="標楷體" style:font-name-complex="Times New Roman"/>
    </style:style>
    <style:style style:name="T506" style:parent-style-name="預設段落字型" style:family="text">
      <style:text-properties style:font-name="Times New Roman" style:font-name-asian="標楷體" style:font-name-complex="Times New Roman"/>
    </style:style>
    <style:style style:name="T507" style:parent-style-name="預設段落字型" style:family="text">
      <style:text-properties style:font-name="Times New Roman" style:font-name-asian="標楷體" style:font-name-complex="Times New Roman"/>
    </style:style>
    <style:style style:name="T508" style:parent-style-name="預設段落字型" style:family="text">
      <style:text-properties style:font-name="Times New Roman" style:font-name-asian="標楷體" style:font-name-complex="Times New Roman"/>
    </style:style>
    <style:style style:name="T509" style:parent-style-name="預設段落字型" style:family="text">
      <style:text-properties style:font-name="Times New Roman" style:font-name-asian="標楷體" style:font-name-complex="Times New Roman"/>
    </style:style>
    <style:style style:name="T510" style:parent-style-name="預設段落字型" style:family="text">
      <style:text-properties style:font-name="Times New Roman" style:font-name-asian="標楷體" style:font-name-complex="Times New Roman"/>
    </style:style>
    <style:style style:name="T511" style:parent-style-name="預設段落字型" style:family="text">
      <style:text-properties style:font-name="Times New Roman" style:font-name-asian="標楷體" style:font-name-complex="Times New Roman"/>
    </style:style>
    <style:style style:name="T512" style:parent-style-name="預設段落字型" style:family="text">
      <style:text-properties style:font-name="Times New Roman" style:font-name-asian="標楷體" style:font-name-complex="Times New Roman"/>
    </style:style>
    <style:style style:name="T513" style:parent-style-name="預設段落字型" style:family="text">
      <style:text-properties style:font-name="Times New Roman" style:font-name-asian="標楷體" style:font-name-complex="Times New Roman"/>
    </style:style>
    <style:style style:name="T514" style:parent-style-name="預設段落字型" style:family="text">
      <style:text-properties style:font-name="Times New Roman" style:font-name-asian="標楷體" style:font-name-complex="Times New Roman"/>
    </style:style>
    <style:style style:name="T515" style:parent-style-name="預設段落字型" style:family="text">
      <style:text-properties style:font-name="Times New Roman" style:font-name-asian="標楷體" style:font-name-complex="Times New Roman"/>
    </style:style>
    <style:style style:name="T516" style:parent-style-name="預設段落字型" style:family="text">
      <style:text-properties style:font-name="Times New Roman" style:font-name-asian="標楷體" style:font-name-complex="Times New Roman"/>
    </style:style>
    <style:style style:name="T517" style:parent-style-name="預設段落字型" style:family="text">
      <style:text-properties style:font-name="Times New Roman" style:font-name-asian="標楷體" style:font-name-complex="Times New Roman"/>
    </style:style>
    <style:style style:name="P518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519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520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521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522" style:parent-style-name="預設段落字型" style:family="text">
      <style:text-properties style:font-name="Times New Roman" style:font-name-asian="標楷體" style:font-name-complex="Times New Roman"/>
    </style:style>
    <style:style style:name="T523" style:parent-style-name="預設段落字型" style:family="text">
      <style:text-properties style:font-name="Times New Roman" style:font-name-asian="標楷體" style:font-name-complex="Times New Roman"/>
    </style:style>
    <style:style style:name="T524" style:parent-style-name="預設段落字型" style:family="text">
      <style:text-properties style:font-name="Times New Roman" style:font-name-asian="標楷體" style:font-name-complex="Times New Roman"/>
    </style:style>
    <style:style style:name="T525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526" style:parent-style-name="預設段落字型" style:family="text">
      <style:text-properties style:font-name="Times New Roman" style:font-name-asian="標楷體" style:font-name-complex="Times New Roman"/>
    </style:style>
    <style:style style:name="T527" style:parent-style-name="預設段落字型" style:family="text">
      <style:text-properties style:font-name="Times New Roman" style:font-name-asian="標楷體" style:font-name-complex="Times New Roman"/>
    </style:style>
    <style:style style:name="T528" style:parent-style-name="預設段落字型" style:family="text">
      <style:text-properties style:font-name="Times New Roman" style:font-name-asian="標楷體" style:font-name-complex="Times New Roman"/>
    </style:style>
    <style:style style:name="T529" style:parent-style-name="預設段落字型" style:family="text">
      <style:text-properties style:font-name="Times New Roman" style:font-name-asian="標楷體" style:font-name-complex="Times New Roman"/>
    </style:style>
    <style:style style:name="T530" style:parent-style-name="預設段落字型" style:family="text">
      <style:text-properties style:font-name="Times New Roman" style:font-name-asian="標楷體" style:font-name-complex="Times New Roman"/>
    </style:style>
    <style:style style:name="T531" style:parent-style-name="預設段落字型" style:family="text">
      <style:text-properties style:font-name="Times New Roman" style:font-name-asian="標楷體" style:font-name-complex="Times New Roman"/>
    </style:style>
    <style:style style:name="T532" style:parent-style-name="預設段落字型" style:family="text">
      <style:text-properties style:font-name="Times New Roman" style:font-name-asian="標楷體" style:font-name-complex="Times New Roman"/>
    </style:style>
    <style:style style:name="T533" style:parent-style-name="預設段落字型" style:family="text">
      <style:text-properties style:font-name="Times New Roman" style:font-name-asian="標楷體" style:font-name-complex="Times New Roman"/>
    </style:style>
    <style:style style:name="T534" style:parent-style-name="預設段落字型" style:family="text">
      <style:text-properties style:font-name="Times New Roman" style:font-name-asian="標楷體" style:font-name-complex="Times New Roman"/>
    </style:style>
    <style:style style:name="T535" style:parent-style-name="預設段落字型" style:family="text">
      <style:text-properties style:font-name="Times New Roman" style:font-name-asian="標楷體" style:font-name-complex="Times New Roman"/>
    </style:style>
    <style:style style:name="T536" style:parent-style-name="預設段落字型" style:family="text">
      <style:text-properties style:font-name="Times New Roman" style:font-name-asian="標楷體" style:font-name-complex="Times New Roman"/>
    </style:style>
    <style:style style:name="T537" style:parent-style-name="預設段落字型" style:family="text">
      <style:text-properties style:font-name="Times New Roman" style:font-name-asian="標楷體" style:font-name-complex="Times New Roman"/>
    </style:style>
    <style:style style:name="T538" style:parent-style-name="預設段落字型" style:family="text">
      <style:text-properties style:font-name="Times New Roman" style:font-name-asian="標楷體" style:font-name-complex="Times New Roman"/>
    </style:style>
    <style:style style:name="T539" style:parent-style-name="預設段落字型" style:family="text">
      <style:text-properties style:font-name="Times New Roman" style:font-name-asian="標楷體" style:font-name-complex="Times New Roman"/>
    </style:style>
    <style:style style:name="T540" style:parent-style-name="預設段落字型" style:family="text">
      <style:text-properties style:font-name="Times New Roman" style:font-name-asian="標楷體" style:font-name-complex="Times New Roman"/>
    </style:style>
    <style:style style:name="T541" style:parent-style-name="預設段落字型" style:family="text">
      <style:text-properties style:font-name="Times New Roman" style:font-name-asian="標楷體" style:font-name-complex="Times New Roman"/>
    </style:style>
    <style:style style:name="T542" style:parent-style-name="預設段落字型" style:family="text">
      <style:text-properties style:font-name="Times New Roman" style:font-name-asian="標楷體" style:font-name-complex="Times New Roman"/>
    </style:style>
    <style:style style:name="T543" style:parent-style-name="預設段落字型" style:family="text">
      <style:text-properties style:font-name="Times New Roman" style:font-name-asian="標楷體" style:font-name-complex="Times New Roman"/>
    </style:style>
    <style:style style:name="T544" style:parent-style-name="預設段落字型" style:family="text">
      <style:text-properties style:font-name="Times New Roman" style:font-name-asian="標楷體" style:font-name-complex="Times New Roman"/>
    </style:style>
    <style:style style:name="T545" style:parent-style-name="預設段落字型" style:family="text">
      <style:text-properties style:font-name="Times New Roman" style:font-name-asian="標楷體" style:font-name-complex="Times New Roman"/>
    </style:style>
    <style:style style:name="P546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547" style:parent-style-name="預設段落字型" style:family="text">
      <style:text-properties style:font-name="Times New Roman" style:font-name-asian="標楷體" style:font-name-complex="Times New Roman"/>
    </style:style>
    <style:style style:name="T548" style:parent-style-name="預設段落字型" style:family="text">
      <style:text-properties style:font-name="Times New Roman" style:font-name-asian="標楷體" style:font-name-complex="Times New Roman"/>
    </style:style>
    <style:style style:name="T549" style:parent-style-name="預設段落字型" style:family="text">
      <style:text-properties style:font-name="Times New Roman" style:font-name-asian="標楷體" style:font-name-complex="Times New Roman"/>
    </style:style>
    <style:style style:name="T550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551" style:parent-style-name="預設段落字型" style:family="text">
      <style:text-properties style:font-name="Times New Roman" style:font-name-asian="標楷體" style:font-name-complex="Times New Roman"/>
    </style:style>
    <style:style style:name="T552" style:parent-style-name="預設段落字型" style:family="text">
      <style:text-properties style:font-name="Times New Roman" style:font-name-asian="標楷體" style:font-name-complex="Times New Roman"/>
    </style:style>
    <style:style style:name="T553" style:parent-style-name="預設段落字型" style:family="text">
      <style:text-properties style:font-name="Times New Roman" style:font-name-asian="標楷體" style:font-name-complex="Times New Roman"/>
    </style:style>
    <style:style style:name="T554" style:parent-style-name="預設段落字型" style:family="text">
      <style:text-properties style:font-name="Times New Roman" style:font-name-asian="標楷體" style:font-name-complex="Times New Roman"/>
    </style:style>
    <style:style style:name="T555" style:parent-style-name="預設段落字型" style:family="text">
      <style:text-properties style:font-name="Times New Roman" style:font-name-asian="標楷體" style:font-name-complex="Times New Roman"/>
    </style:style>
    <style:style style:name="T556" style:parent-style-name="預設段落字型" style:family="text">
      <style:text-properties style:font-name="Times New Roman" style:font-name-asian="標楷體" style:font-name-complex="Times New Roman"/>
    </style:style>
    <style:style style:name="T557" style:parent-style-name="預設段落字型" style:family="text">
      <style:text-properties style:font-name="Times New Roman" style:font-name-asian="標楷體" style:font-name-complex="Times New Roman"/>
    </style:style>
    <style:style style:name="T558" style:parent-style-name="預設段落字型" style:family="text">
      <style:text-properties style:font-name="Times New Roman" style:font-name-asian="標楷體" style:font-name-complex="Times New Roman"/>
    </style:style>
    <style:style style:name="T559" style:parent-style-name="預設段落字型" style:family="text">
      <style:text-properties style:font-name="Times New Roman" style:font-name-asian="標楷體" style:font-name-complex="Times New Roman"/>
    </style:style>
    <style:style style:name="T560" style:parent-style-name="預設段落字型" style:family="text">
      <style:text-properties style:font-name="Times New Roman" style:font-name-asian="標楷體" style:font-name-complex="Times New Roman"/>
    </style:style>
    <style:style style:name="T561" style:parent-style-name="預設段落字型" style:family="text">
      <style:text-properties style:font-name="Times New Roman" style:font-name-asian="標楷體" style:font-name-complex="Times New Roman"/>
    </style:style>
    <style:style style:name="T562" style:parent-style-name="預設段落字型" style:family="text">
      <style:text-properties style:font-name="Times New Roman" style:font-name-asian="標楷體" style:font-name-complex="Times New Roman"/>
    </style:style>
    <style:style style:name="T563" style:parent-style-name="預設段落字型" style:family="text">
      <style:text-properties style:font-name="Times New Roman" style:font-name-asian="標楷體" style:font-name-complex="Times New Roman"/>
    </style:style>
    <style:style style:name="T564" style:parent-style-name="預設段落字型" style:family="text">
      <style:text-properties style:font-name="Times New Roman" style:font-name-asian="標楷體" style:font-name-complex="Times New Roman"/>
    </style:style>
    <style:style style:name="T565" style:parent-style-name="預設段落字型" style:family="text">
      <style:text-properties style:font-name="Times New Roman" style:font-name-asian="標楷體" style:font-name-complex="Times New Roman"/>
    </style:style>
    <style:style style:name="T566" style:parent-style-name="預設段落字型" style:family="text">
      <style:text-properties style:font-name="Times New Roman" style:font-name-asian="標楷體" style:font-name-complex="Times New Roman"/>
    </style:style>
    <style:style style:name="T567" style:parent-style-name="預設段落字型" style:family="text">
      <style:text-properties style:font-name="Times New Roman" style:font-name-asian="標楷體" style:font-name-complex="Times New Roman"/>
    </style:style>
    <style:style style:name="P568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569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570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571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572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573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574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575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576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577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578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579" style:parent-style-name="預設段落字型" style:family="text">
      <style:text-properties style:font-name="Times New Roman" style:font-name-asian="標楷體" style:font-name-complex="Times New Roman"/>
    </style:style>
    <style:style style:name="T580" style:parent-style-name="預設段落字型" style:family="text">
      <style:text-properties style:font-name="Times New Roman" style:font-name-asian="標楷體" style:font-name-complex="Times New Roman"/>
    </style:style>
    <style:style style:name="T58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582" style:parent-style-name="預設段落字型" style:family="text">
      <style:text-properties style:font-name="Times New Roman" style:font-name-asian="標楷體" style:font-name-complex="Times New Roman"/>
    </style:style>
    <style:style style:name="T583" style:parent-style-name="預設段落字型" style:family="text">
      <style:text-properties style:font-name="Times New Roman" style:font-name-asian="標楷體" style:font-name-complex="Times New Roman"/>
    </style:style>
    <style:style style:name="T584" style:parent-style-name="預設段落字型" style:family="text">
      <style:text-properties style:font-name="Times New Roman" style:font-name-asian="標楷體" style:font-name-complex="Times New Roman"/>
    </style:style>
    <style:style style:name="T585" style:parent-style-name="預設段落字型" style:family="text">
      <style:text-properties style:font-name="Times New Roman" style:font-name-asian="標楷體" style:font-name-complex="Times New Roman"/>
    </style:style>
    <style:style style:name="T586" style:parent-style-name="預設段落字型" style:family="text">
      <style:text-properties style:font-name="Times New Roman" style:font-name-asian="標楷體" style:font-name-complex="Times New Roman"/>
    </style:style>
    <style:style style:name="T587" style:parent-style-name="預設段落字型" style:family="text">
      <style:text-properties style:font-name="Times New Roman" style:font-name-asian="標楷體" style:font-name-complex="Times New Roman"/>
    </style:style>
    <style:style style:name="T588" style:parent-style-name="預設段落字型" style:family="text">
      <style:text-properties style:font-name="Times New Roman" style:font-name-asian="標楷體" style:font-name-complex="Times New Roman"/>
    </style:style>
    <style:style style:name="T589" style:parent-style-name="預設段落字型" style:family="text">
      <style:text-properties style:font-name="Times New Roman" style:font-name-asian="標楷體" style:font-name-complex="Times New Roman"/>
    </style:style>
    <style:style style:name="T590" style:parent-style-name="預設段落字型" style:family="text">
      <style:text-properties style:font-name="Times New Roman" style:font-name-asian="標楷體" style:font-name-complex="Times New Roman"/>
    </style:style>
    <style:style style:name="T591" style:parent-style-name="預設段落字型" style:family="text">
      <style:text-properties style:font-name="Times New Roman" style:font-name-asian="標楷體" style:font-name-complex="Times New Roman"/>
    </style:style>
    <style:style style:name="T592" style:parent-style-name="預設段落字型" style:family="text">
      <style:text-properties style:font-name="Times New Roman" style:font-name-asian="標楷體" style:font-name-complex="Times New Roman"/>
    </style:style>
    <style:style style:name="T593" style:parent-style-name="預設段落字型" style:family="text">
      <style:text-properties style:font-name="Times New Roman" style:font-name-asian="標楷體" style:font-name-complex="Times New Roman"/>
    </style:style>
    <style:style style:name="T594" style:parent-style-name="預設段落字型" style:family="text">
      <style:text-properties style:font-name="Times New Roman" style:font-name-asian="標楷體" style:font-name-complex="Times New Roman"/>
    </style:style>
    <style:style style:name="T595" style:parent-style-name="預設段落字型" style:family="text">
      <style:text-properties style:font-name="Times New Roman" style:font-name-asian="標楷體" style:font-name-complex="Times New Roman"/>
    </style:style>
    <style:style style:name="T596" style:parent-style-name="預設段落字型" style:family="text">
      <style:text-properties style:font-name="Times New Roman" style:font-name-asian="標楷體" style:font-name-complex="Times New Roman"/>
    </style:style>
    <style:style style:name="T597" style:parent-style-name="預設段落字型" style:family="text">
      <style:text-properties style:font-name="Times New Roman" style:font-name-asian="標楷體" style:font-name-complex="Times New Roman"/>
    </style:style>
    <style:style style:name="T598" style:parent-style-name="預設段落字型" style:family="text">
      <style:text-properties style:font-name="Times New Roman" style:font-name-asian="標楷體" style:font-name-complex="Times New Roman"/>
    </style:style>
    <style:style style:name="T599" style:parent-style-name="預設段落字型" style:family="text">
      <style:text-properties style:font-name="Times New Roman" style:font-name-asian="標楷體" style:font-name-complex="Times New Roman"/>
    </style:style>
    <style:style style:name="T600" style:parent-style-name="預設段落字型" style:family="text">
      <style:text-properties style:font-name="Times New Roman" style:font-name-asian="標楷體" style:font-name-complex="Times New Roman"/>
    </style:style>
    <style:style style:name="T601" style:parent-style-name="預設段落字型" style:family="text">
      <style:text-properties style:font-name="Times New Roman" style:font-name-asian="標楷體" style:font-name-complex="Times New Roman"/>
    </style:style>
    <style:style style:name="T602" style:parent-style-name="預設段落字型" style:family="text">
      <style:text-properties style:font-name="Times New Roman" style:font-name-asian="標楷體" style:font-name-complex="Times New Roman"/>
    </style:style>
    <style:style style:name="T603" style:parent-style-name="預設段落字型" style:family="text">
      <style:text-properties style:font-name="Times New Roman" style:font-name-asian="標楷體" style:font-name-complex="Times New Roman"/>
    </style:style>
    <style:style style:name="T604" style:parent-style-name="預設段落字型" style:family="text">
      <style:text-properties style:font-name="Times New Roman" style:font-name-asian="標楷體" style:font-name-complex="Times New Roman"/>
    </style:style>
    <style:style style:name="P605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606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607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608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609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610" style:parent-style-name="預設段落字型" style:family="text">
      <style:text-properties style:font-name="Times New Roman" style:font-name-asian="標楷體" style:font-name-complex="Times New Roman"/>
    </style:style>
    <style:style style:name="T611" style:parent-style-name="預設段落字型" style:family="text">
      <style:text-properties style:font-name="Times New Roman" style:font-name-asian="標楷體" style:font-name-complex="Times New Roman"/>
    </style:style>
    <style:style style:name="T612" style:parent-style-name="預設段落字型" style:family="text">
      <style:text-properties style:font-name="Times New Roman" style:font-name-asian="標楷體" style:font-name-complex="Times New Roman"/>
    </style:style>
    <style:style style:name="T613" style:parent-style-name="預設段落字型" style:family="text">
      <style:text-properties style:font-name="Times New Roman" style:font-name-asian="標楷體" style:font-name-complex="Times New Roman"/>
    </style:style>
    <style:style style:name="T614" style:parent-style-name="預設段落字型" style:family="text">
      <style:text-properties style:font-name="Times New Roman" style:font-name-asian="標楷體" style:font-name-complex="Times New Roman"/>
    </style:style>
    <style:style style:name="T615" style:parent-style-name="預設段落字型" style:family="text">
      <style:text-properties style:font-name="Times New Roman" style:font-name-asian="標楷體" style:font-name-complex="Times New Roman"/>
    </style:style>
    <style:style style:name="T616" style:parent-style-name="預設段落字型" style:family="text">
      <style:text-properties style:font-name="Times New Roman" style:font-name-asian="標楷體" style:font-name-complex="Times New Roman"/>
    </style:style>
    <style:style style:name="T617" style:parent-style-name="預設段落字型" style:family="text">
      <style:text-properties style:font-name="Times New Roman" style:font-name-asian="標楷體" style:font-name-complex="Times New Roman"/>
    </style:style>
    <style:style style:name="T618" style:parent-style-name="預設段落字型" style:family="text">
      <style:text-properties style:font-name="Times New Roman" style:font-name-asian="標楷體" style:font-name-complex="Times New Roman"/>
    </style:style>
    <style:style style:name="T619" style:parent-style-name="預設段落字型" style:family="text">
      <style:text-properties style:font-name="Times New Roman" style:font-name-asian="標楷體" style:font-name-complex="Times New Roman"/>
    </style:style>
    <style:style style:name="T620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621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622" style:parent-style-name="預設段落字型" style:family="text">
      <style:text-properties style:font-name="Times New Roman" style:font-name-asian="標楷體" style:font-name-complex="Times New Roman"/>
    </style:style>
    <style:style style:name="T623" style:parent-style-name="預設段落字型" style:family="text">
      <style:text-properties style:font-name="Times New Roman" style:font-name-asian="標楷體" style:font-name-complex="Times New Roman"/>
    </style:style>
    <style:style style:name="T624" style:parent-style-name="預設段落字型" style:family="text">
      <style:text-properties style:font-name="Times New Roman" style:font-name-asian="標楷體" style:font-name-complex="Times New Roman"/>
    </style:style>
    <style:style style:name="T625" style:parent-style-name="預設段落字型" style:family="text">
      <style:text-properties style:font-name="Times New Roman" style:font-name-asian="標楷體" style:font-name-complex="Times New Roman"/>
    </style:style>
    <style:style style:name="T626" style:parent-style-name="預設段落字型" style:family="text">
      <style:text-properties style:font-name="Times New Roman" style:font-name-asian="標楷體" style:font-name-complex="Times New Roman"/>
    </style:style>
    <style:style style:name="T627" style:parent-style-name="預設段落字型" style:family="text">
      <style:text-properties style:font-name="Times New Roman" style:font-name-asian="標楷體" style:font-name-complex="Times New Roman"/>
    </style:style>
    <style:style style:name="T628" style:parent-style-name="預設段落字型" style:family="text">
      <style:text-properties style:font-name="Times New Roman" style:font-name-asian="標楷體" style:font-name-complex="Times New Roman"/>
    </style:style>
    <style:style style:name="T629" style:parent-style-name="預設段落字型" style:family="text">
      <style:text-properties style:font-name="Times New Roman" style:font-name-asian="標楷體" style:font-name-complex="Times New Roman"/>
    </style:style>
    <style:style style:name="T630" style:parent-style-name="預設段落字型" style:family="text">
      <style:text-properties style:font-name="Times New Roman" style:font-name-asian="標楷體" style:font-name-complex="Times New Roman"/>
    </style:style>
    <style:style style:name="T631" style:parent-style-name="預設段落字型" style:family="text">
      <style:text-properties style:font-name="Times New Roman" style:font-name-asian="標楷體" style:font-name-complex="Times New Roman"/>
    </style:style>
    <style:style style:name="T632" style:parent-style-name="預設段落字型" style:family="text">
      <style:text-properties style:font-name="Times New Roman" style:font-name-asian="標楷體" style:font-name-complex="Times New Roman"/>
    </style:style>
    <style:style style:name="T633" style:parent-style-name="預設段落字型" style:family="text">
      <style:text-properties style:font-name="Times New Roman" style:font-name-asian="標楷體" style:font-name-complex="Times New Roman"/>
    </style:style>
    <style:style style:name="T634" style:parent-style-name="預設段落字型" style:family="text">
      <style:text-properties style:font-name="Times New Roman" style:font-name-asian="標楷體" style:font-name-complex="Times New Roman"/>
    </style:style>
    <style:style style:name="T635" style:parent-style-name="預設段落字型" style:family="text">
      <style:text-properties style:font-name="Times New Roman" style:font-name-asian="標楷體" style:font-name-complex="Times New Roman"/>
    </style:style>
    <style:style style:name="T636" style:parent-style-name="預設段落字型" style:family="text">
      <style:text-properties style:font-name="Times New Roman" style:font-name-asian="標楷體" style:font-name-complex="Times New Roman"/>
    </style:style>
    <style:style style:name="T637" style:parent-style-name="預設段落字型" style:family="text">
      <style:text-properties style:font-name="Times New Roman" style:font-name-asian="標楷體" style:font-name-complex="Times New Roman"/>
    </style:style>
    <style:style style:name="T638" style:parent-style-name="預設段落字型" style:family="text">
      <style:text-properties style:font-name="Times New Roman" style:font-name-asian="標楷體" style:font-name-complex="Times New Roman"/>
    </style:style>
    <style:style style:name="T639" style:parent-style-name="預設段落字型" style:family="text">
      <style:text-properties style:font-name="Times New Roman" style:font-name-asian="標楷體" style:font-name-complex="Times New Roman"/>
    </style:style>
    <style:style style:name="T640" style:parent-style-name="預設段落字型" style:family="text">
      <style:text-properties style:font-name="Times New Roman" style:font-name-asian="標楷體" style:font-name-complex="Times New Roman"/>
    </style:style>
    <style:style style:name="P641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642" style:parent-style-name="預設段落字型" style:family="text">
      <style:text-properties style:font-name="Times New Roman" style:font-name-asian="標楷體" style:font-name-complex="Times New Roman"/>
    </style:style>
    <style:style style:name="T643" style:parent-style-name="預設段落字型" style:family="text">
      <style:text-properties style:font-name="Times New Roman" style:font-name-asian="標楷體" style:font-name-complex="Times New Roman"/>
    </style:style>
    <style:style style:name="T644" style:parent-style-name="預設段落字型" style:family="text">
      <style:text-properties style:font-name="Times New Roman" style:font-name-asian="標楷體" style:font-name-complex="Times New Roman"/>
    </style:style>
    <style:style style:name="T645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646" style:parent-style-name="預設段落字型" style:family="text">
      <style:text-properties style:font-name="Times New Roman" style:font-name-asian="標楷體" style:font-name-complex="Times New Roman"/>
    </style:style>
    <style:style style:name="T647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648" style:parent-style-name="預設段落字型" style:family="text">
      <style:text-properties style:font-name="Times New Roman" style:font-name-asian="標楷體" style:font-name-complex="Times New Roman"/>
    </style:style>
    <style:style style:name="T649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650" style:parent-style-name="預設段落字型" style:family="text">
      <style:text-properties style:font-name="Times New Roman" style:font-name-asian="標楷體" style:font-name-complex="Times New Roman"/>
    </style:style>
    <style:style style:name="T651" style:parent-style-name="預設段落字型" style:family="text">
      <style:text-properties style:font-name="Times New Roman" style:font-name-asian="標楷體" style:font-name-complex="Times New Roman"/>
    </style:style>
    <style:style style:name="T652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653" style:parent-style-name="預設段落字型" style:family="text">
      <style:text-properties style:font-name="Times New Roman" style:font-name-asian="標楷體" style:font-name-complex="Times New Roman"/>
    </style:style>
    <style:style style:name="T654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655" style:parent-style-name="預設段落字型" style:family="text">
      <style:text-properties style:font-name="Times New Roman" style:font-name-asian="標楷體" style:font-name-complex="Times New Roman"/>
    </style:style>
    <style:style style:name="TableColumn657" style:family="table-column">
      <style:table-column-properties style:column-width="0.9395in"/>
    </style:style>
    <style:style style:name="TableColumn658" style:family="table-column">
      <style:table-column-properties style:column-width="1.2215in"/>
    </style:style>
    <style:style style:name="Table656" style:family="table">
      <style:table-properties style:width="2.1611in" fo:margin-left="0in" table:align="center"/>
    </style:style>
    <style:style style:name="TableRow659" style:family="table-row">
      <style:table-row-properties/>
    </style:style>
    <style:style style:name="TableCell660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661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Cell662" style:family="table-cell">
      <style:table-cell-properties fo:border-top="0.0069in solid #000000" fo:border-left="0.0069in solid #000000" fo:border-bottom="0.0138in solid #000000" fo:border-right="0.0069in solid #000000" style:writing-mode="lr-tb" style:vertical-align="middle" fo:padding-top="0in" fo:padding-left="0in" fo:padding-bottom="0in" fo:padding-right="0in"/>
    </style:style>
    <style:style style:name="P663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Row664" style:family="table-row">
      <style:table-row-properties/>
    </style:style>
    <style:style style:name="TableCell665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66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Cell667" style:family="table-cell">
      <style:table-cell-properties fo:border-top="0.0138in solid #000000" fo:border-left="0.0069in solid #000000" fo:border-bottom="0.0069in solid #000000" fo:border-right="0.0069in solid #000000" style:writing-mode="lr-tb" style:vertical-align="middle" fo:padding-top="0in" fo:padding-left="0in" fo:padding-bottom="0in" fo:padding-right="0in"/>
    </style:style>
    <style:style style:name="P668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Row669" style:family="table-row">
      <style:table-row-properties/>
    </style:style>
    <style:style style:name="TableCell67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1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Cell67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3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Row674" style:family="table-row">
      <style:table-row-properties/>
    </style:style>
    <style:style style:name="TableCell67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6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Cell677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78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Row679" style:family="table-row">
      <style:table-row-properties/>
    </style:style>
    <style:style style:name="TableCell680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81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Cell682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83" style:parent-style-name="內文" style:family="paragraph">
      <style:paragraph-properties style:snap-to-layout-grid="false" fo:text-align="center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TableRow684" style:family="table-row">
      <style:table-row-properties/>
    </style:style>
    <style:style style:name="TableCell685" style:family="table-cell">
      <style:table-cell-properties fo:border="0.0069in solid #000000" style:writing-mode="lr-tb" style:vertical-align="middle" fo:padding-top="0in" fo:padding-left="0in" fo:padding-bottom="0in" fo:padding-right="0in"/>
    </style:style>
    <style:style style:name="P686" style:parent-style-name="內文" style:family="paragraph">
      <style:paragraph-properties style:snap-to-layout-grid="false" fo:text-align="justify" style:line-height-at-least="0.25in" fo:margin-left="0.393in" fo:text-indent="-0.393in">
        <style:tab-stops/>
      </style:paragraph-properties>
    </style:style>
    <style:style style:name="T687" style:parent-style-name="預設段落字型" style:family="text">
      <style:text-properties style:font-name="Times New Roman" style:font-name-asian="標楷體" style:font-name-complex="Times New Roman"/>
    </style:style>
    <style:style style:name="T688" style:parent-style-name="預設段落字型" style:family="text">
      <style:text-properties style:font-name="Times New Roman" style:font-name-asian="標楷體" style:font-name-complex="Times New Roman"/>
    </style:style>
    <style:style style:name="P689" style:parent-style-name="內文" style:family="paragraph">
      <style:paragraph-properties style:snap-to-layout-grid="false" fo:text-align="justify" style:line-height-at-least="0.25in" fo:margin-left="0.393in" fo:text-indent="-0.393in">
        <style:tab-stops/>
      </style:paragraph-properties>
    </style:style>
    <style:style style:name="T690" style:parent-style-name="預設段落字型" style:family="text">
      <style:text-properties style:font-name="Times New Roman" style:font-name-asian="標楷體" style:font-name-complex="Times New Roman"/>
    </style:style>
    <style:style style:name="T691" style:parent-style-name="預設段落字型" style:family="text">
      <style:text-properties style:font-name="Times New Roman" style:font-name-asian="標楷體" style:font-name-complex="Times New Roman"/>
    </style:style>
    <style:style style:name="T692" style:parent-style-name="預設段落字型" style:family="text">
      <style:text-properties style:font-name="Times New Roman" style:font-name-asian="標楷體" style:font-name-complex="Times New Roman"/>
    </style:style>
    <style:style style:name="T693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694" style:parent-style-name="預設段落字型" style:family="text">
      <style:text-properties style:font-name="Times New Roman" style:font-name-asian="標楷體" style:font-name-complex="Times New Roman"/>
    </style:style>
    <style:style style:name="P695" style:parent-style-name="內文" style:family="paragraph">
      <style:paragraph-properties style:snap-to-layout-grid="false" fo:text-align="justify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696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697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698" style:parent-style-name="預設段落字型" style:family="text">
      <style:text-properties style:font-name="Times New Roman" style:font-name-asian="標楷體" style:font-name-complex="Times New Roman"/>
    </style:style>
    <style:style style:name="T699" style:parent-style-name="預設段落字型" style:family="text">
      <style:text-properties style:font-name="Times New Roman" style:font-name-asian="標楷體" style:font-name-complex="Times New Roman"/>
    </style:style>
    <style:style style:name="T700" style:parent-style-name="預設段落字型" style:family="text">
      <style:text-properties style:font-name="Times New Roman" style:font-name-asian="標楷體" style:font-name-complex="Times New Roman"/>
    </style:style>
    <style:style style:name="T701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702" style:parent-style-name="預設段落字型" style:family="text">
      <style:text-properties style:font-name="Times New Roman" style:font-name-asian="標楷體" style:font-name-complex="Times New Roman"/>
    </style:style>
    <style:style style:name="T703" style:parent-style-name="預設段落字型" style:family="text">
      <style:text-properties style:font-name="Times New Roman" style:font-name-asian="標楷體" style:font-name-complex="Times New Roman"/>
    </style:style>
    <style:style style:name="T704" style:parent-style-name="預設段落字型" style:family="text">
      <style:text-properties style:font-name="Times New Roman" style:font-name-asian="標楷體" style:font-name-complex="Times New Roman"/>
    </style:style>
    <style:style style:name="T705" style:parent-style-name="預設段落字型" style:family="text">
      <style:text-properties style:font-name="Times New Roman" style:font-name-asian="標楷體" style:font-name-complex="Times New Roman"/>
    </style:style>
    <style:style style:name="T706" style:parent-style-name="預設段落字型" style:family="text">
      <style:text-properties style:font-name="Times New Roman" style:font-name-asian="標楷體" style:font-name-complex="Times New Roman"/>
    </style:style>
    <style:style style:name="T707" style:parent-style-name="預設段落字型" style:family="text">
      <style:text-properties style:font-name="Times New Roman" style:font-name-asian="標楷體" style:font-name-complex="Times New Roman"/>
    </style:style>
    <style:style style:name="T708" style:parent-style-name="預設段落字型" style:family="text">
      <style:text-properties style:font-name="Times New Roman" style:font-name-asian="標楷體" style:font-name-complex="Times New Roman"/>
    </style:style>
    <style:style style:name="T709" style:parent-style-name="預設段落字型" style:family="text">
      <style:text-properties style:font-name="Times New Roman" style:font-name-asian="標楷體" style:font-name-complex="Times New Roman"/>
    </style:style>
    <style:style style:name="T710" style:parent-style-name="預設段落字型" style:family="text">
      <style:text-properties style:font-name="Times New Roman" style:font-name-asian="標楷體" style:font-name-complex="Times New Roman"/>
    </style:style>
    <style:style style:name="T711" style:parent-style-name="預設段落字型" style:family="text">
      <style:text-properties style:font-name="Times New Roman" style:font-name-asian="標楷體" style:font-name-complex="Times New Roman"/>
    </style:style>
    <style:style style:name="T712" style:parent-style-name="預設段落字型" style:family="text">
      <style:text-properties style:font-name="Times New Roman" style:font-name-asian="標楷體" style:font-name-complex="Times New Roman"/>
    </style:style>
    <style:style style:name="T713" style:parent-style-name="預設段落字型" style:family="text">
      <style:text-properties style:font-name="Times New Roman" style:font-name-asian="標楷體" style:font-name-complex="Times New Roman"/>
    </style:style>
    <style:style style:name="T714" style:parent-style-name="預設段落字型" style:family="text">
      <style:text-properties style:font-name="Times New Roman" style:font-name-asian="標楷體" style:font-name-complex="Times New Roman"/>
    </style:style>
    <style:style style:name="T715" style:parent-style-name="預設段落字型" style:family="text">
      <style:text-properties style:font-name="Times New Roman" style:font-name-asian="標楷體" style:font-name-complex="Times New Roman"/>
    </style:style>
    <style:style style:name="T716" style:parent-style-name="預設段落字型" style:family="text">
      <style:text-properties style:font-name="Times New Roman" style:font-name-asian="標楷體" style:font-name-complex="Times New Roman"/>
    </style:style>
    <style:style style:name="T717" style:parent-style-name="預設段落字型" style:family="text">
      <style:text-properties style:font-name="Times New Roman" style:font-name-asian="標楷體" style:font-name-complex="Times New Roman"/>
    </style:style>
    <style:style style:name="T718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719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720" style:parent-style-name="預設段落字型" style:family="text">
      <style:text-properties style:font-name="Times New Roman" style:font-name-asian="標楷體" style:font-name-complex="Times New Roman"/>
    </style:style>
    <style:style style:name="T721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722" style:parent-style-name="預設段落字型" style:family="text">
      <style:text-properties style:font-name="Times New Roman" style:font-name-asian="標楷體" style:font-name-complex="Times New Roman"/>
    </style:style>
    <style:style style:name="P723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724" style:parent-style-name="預設段落字型" style:family="text">
      <style:text-properties style:font-name="Times New Roman" style:font-name-asian="標楷體" style:font-name-complex="Times New Roman"/>
    </style:style>
    <style:style style:name="T725" style:parent-style-name="預設段落字型" style:family="text">
      <style:text-properties style:font-name="Times New Roman" style:font-name-asian="標楷體" style:font-name-complex="Times New Roman"/>
    </style:style>
    <style:style style:name="T726" style:parent-style-name="預設段落字型" style:family="text">
      <style:text-properties style:font-name="Times New Roman" style:font-name-asian="標楷體" style:font-name-complex="Times New Roman"/>
    </style:style>
    <style:style style:name="T727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728" style:parent-style-name="預設段落字型" style:family="text">
      <style:text-properties style:font-name="Times New Roman" style:font-name-asian="標楷體" style:font-name-complex="Times New Roman"/>
    </style:style>
    <style:style style:name="T729" style:parent-style-name="預設段落字型" style:family="text">
      <style:text-properties style:font-name="Times New Roman" style:font-name-asian="標楷體" style:font-name-complex="Times New Roman" style:text-underline-type="double" style:text-underline-style="solid" style:text-underline-width="auto" style:text-underline-mode="continuous"/>
    </style:style>
    <style:style style:name="T730" style:parent-style-name="預設段落字型" style:family="text">
      <style:text-properties style:font-name="Times New Roman" style:font-name-asian="標楷體" style:font-name-complex="Times New Roman"/>
    </style:style>
    <style:style style:name="T731" style:parent-style-name="預設段落字型" style:family="text">
      <style:text-properties style:font-name="Times New Roman" style:font-name-asian="標楷體" style:font-name-complex="Times New Roman"/>
    </style:style>
    <style:style style:name="T732" style:parent-style-name="預設段落字型" style:family="text">
      <style:text-properties style:font-name="Times New Roman" style:font-name-asian="標楷體" style:font-name-complex="Times New Roman"/>
    </style:style>
    <style:style style:name="T733" style:parent-style-name="預設段落字型" style:family="text">
      <style:text-properties style:font-name="Times New Roman" style:font-name-asian="標楷體" style:font-name-complex="Times New Roman"/>
    </style:style>
    <style:style style:name="T734" style:parent-style-name="預設段落字型" style:family="text">
      <style:text-properties style:font-name="Times New Roman" style:font-name-asian="標楷體" style:font-name-complex="Times New Roman"/>
    </style:style>
    <style:style style:name="T735" style:parent-style-name="預設段落字型" style:family="text">
      <style:text-properties style:font-name="Times New Roman" style:font-name-asian="標楷體" style:font-name-complex="Times New Roman"/>
    </style:style>
    <style:style style:name="T736" style:parent-style-name="預設段落字型" style:family="text">
      <style:text-properties style:font-name="Times New Roman" style:font-name-asian="標楷體" style:font-name-complex="Times New Roman"/>
    </style:style>
    <style:style style:name="T737" style:parent-style-name="預設段落字型" style:family="text">
      <style:text-properties style:font-name="Times New Roman" style:font-name-asian="標楷體" style:font-name-complex="Times New Roman"/>
    </style:style>
    <style:style style:name="T738" style:parent-style-name="預設段落字型" style:family="text">
      <style:text-properties style:font-name="Times New Roman" style:font-name-asian="標楷體" style:font-name-complex="Times New Roman"/>
    </style:style>
    <style:style style:name="T739" style:parent-style-name="預設段落字型" style:family="text">
      <style:text-properties style:font-name="Times New Roman" style:font-name-asian="標楷體" style:font-name-complex="Times New Roman"/>
    </style:style>
    <style:style style:name="T740" style:parent-style-name="預設段落字型" style:family="text">
      <style:text-properties style:font-name="Times New Roman" style:font-name-asian="標楷體" style:font-name-complex="Times New Roman"/>
    </style:style>
    <style:style style:name="T741" style:parent-style-name="預設段落字型" style:family="text">
      <style:text-properties style:font-name="Times New Roman" style:font-name-asian="標楷體" style:font-name-complex="Times New Roman"/>
    </style:style>
    <style:style style:name="T742" style:parent-style-name="預設段落字型" style:family="text">
      <style:text-properties style:font-name="Times New Roman" style:font-name-asian="標楷體" style:font-name-complex="Times New Roman"/>
    </style:style>
    <style:style style:name="T743" style:parent-style-name="預設段落字型" style:family="text">
      <style:text-properties style:font-name="Times New Roman" style:font-name-asian="標楷體" style:font-name-complex="Times New Roman"/>
    </style:style>
    <style:style style:name="T744" style:parent-style-name="預設段落字型" style:family="text">
      <style:text-properties style:font-name="Times New Roman" style:font-name-asian="標楷體" style:font-name-complex="Times New Roman"/>
    </style:style>
    <style:style style:name="T745" style:parent-style-name="預設段落字型" style:family="text">
      <style:text-properties style:font-name="Times New Roman" style:font-name-asian="標楷體" style:font-name-complex="Times New Roman"/>
    </style:style>
    <style:style style:name="T746" style:parent-style-name="預設段落字型" style:family="text">
      <style:text-properties style:font-name="Times New Roman" style:font-name-asian="標楷體" style:font-name-complex="Times New Roman"/>
    </style:style>
    <style:style style:name="T747" style:parent-style-name="預設段落字型" style:family="text">
      <style:text-properties style:font-name="Times New Roman" style:font-name-asian="標楷體" style:font-name-complex="Times New Roman"/>
    </style:style>
    <style:style style:name="T748" style:parent-style-name="預設段落字型" style:family="text">
      <style:text-properties style:font-name="Times New Roman" style:font-name-asian="標楷體" style:font-name-complex="Times New Roman"/>
    </style:style>
    <style:style style:name="T749" style:parent-style-name="預設段落字型" style:family="text">
      <style:text-properties style:font-name="Times New Roman" style:font-name-asian="標楷體" style:font-name-complex="Times New Roman"/>
    </style:style>
    <style:style style:name="T750" style:parent-style-name="預設段落字型" style:family="text">
      <style:text-properties style:font-name="Times New Roman" style:font-name-asian="標楷體" style:font-name-complex="Times New Roman"/>
    </style:style>
    <style:style style:name="P751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752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753" style:parent-style-name="內文" style:family="paragraph">
      <style:paragraph-properties style:snap-to-layout-grid="false" fo:text-align="justify" fo:margin-top="0.2in" style:line-height-at-least="0.25in"/>
    </style:style>
    <style:style style:name="T754" style:parent-style-name="預設段落字型" style:family="text">
      <style:text-properties style:font-name="Times New Roman" style:font-name-asian="標楷體" style:font-name-complex="Times New Roman"/>
    </style:style>
    <style:style style:name="T755" style:parent-style-name="預設段落字型" style:family="text">
      <style:text-properties style:font-name="Times New Roman" style:font-name-asian="標楷體" style:font-name-complex="Times New Roman"/>
    </style:style>
    <style:style style:name="T756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757" style:parent-style-name="預設段落字型" style:family="text">
      <style:text-properties style:font-name="Times New Roman" style:font-name-asian="標楷體" style:font-name-complex="Times New Roman"/>
    </style:style>
    <style:style style:name="T758" style:parent-style-name="預設段落字型" style:family="text">
      <style:text-properties style:font-name="Times New Roman" style:font-name-asian="標楷體" style:font-name-complex="Times New Roman"/>
    </style:style>
    <style:style style:name="T759" style:parent-style-name="預設段落字型" style:family="text">
      <style:text-properties style:font-name="Times New Roman" style:font-name-asian="標楷體" style:font-name-complex="Times New Roman"/>
    </style:style>
    <style:style style:name="P760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761" style:parent-style-name="預設段落字型" style:family="text">
      <style:text-properties style:font-name="Times New Roman" style:font-name-asian="標楷體" style:font-name-complex="Times New Roman"/>
    </style:style>
    <style:style style:name="T762" style:parent-style-name="預設段落字型" style:family="text">
      <style:text-properties style:font-name="Times New Roman" style:font-name-asian="標楷體" style:font-name-complex="Times New Roman"/>
    </style:style>
    <style:style style:name="T763" style:parent-style-name="預設段落字型" style:family="text">
      <style:text-properties style:font-name="Times New Roman" style:font-name-asian="標楷體" style:font-name-complex="Times New Roman"/>
    </style:style>
    <style:style style:name="P764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765" style:parent-style-name="預設段落字型" style:family="text">
      <style:text-properties style:font-name="Times New Roman" style:font-name-asian="標楷體" style:font-name-complex="Times New Roman"/>
    </style:style>
    <style:style style:name="T766" style:parent-style-name="預設段落字型" style:family="text">
      <style:text-properties style:font-name="Times New Roman" style:font-name-asian="標楷體" style:font-name-complex="Times New Roman"/>
    </style:style>
    <style:style style:name="T767" style:parent-style-name="預設段落字型" style:family="text">
      <style:text-properties style:font-name="Times New Roman" style:font-name-asian="標楷體" style:font-name-complex="Times New Roman"/>
    </style:style>
    <style:style style:name="T768" style:parent-style-name="預設段落字型" style:family="text">
      <style:text-properties style:font-name="Times New Roman" style:font-name-asian="標楷體" style:font-name-complex="Times New Roman"/>
    </style:style>
    <style:style style:name="T769" style:parent-style-name="預設段落字型" style:family="text">
      <style:text-properties style:font-name="Times New Roman" style:font-name-asian="標楷體" style:font-name-complex="Times New Roman"/>
    </style:style>
    <style:style style:name="T770" style:parent-style-name="預設段落字型" style:family="text">
      <style:text-properties style:font-name="Times New Roman" style:font-name-asian="標楷體" style:font-name-complex="Times New Roman"/>
    </style:style>
    <style:style style:name="T771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772" style:parent-style-name="預設段落字型" style:family="text">
      <style:text-properties style:font-name="Times New Roman" style:font-name-asian="標楷體" style:font-name-complex="Times New Roman" style:text-position="-581.8% 100%"/>
    </style:style>
    <style:style style:name="T773" style:parent-style-name="預設段落字型" style:family="text">
      <style:text-properties style:font-name="Times New Roman" style:font-name-asian="標楷體" style:font-name-complex="Times New Roman"/>
    </style:style>
    <style:style style:name="T774" style:parent-style-name="預設段落字型" style:family="text">
      <style:text-properties style:font-name="Times New Roman" style:font-name-asian="標楷體" style:font-name-complex="Times New Roman"/>
    </style:style>
    <style:style style:name="T775" style:parent-style-name="預設段落字型" style:family="text">
      <style:text-properties style:font-name="Times New Roman" style:font-name-asian="標楷體" style:font-name-complex="Times New Roman"/>
    </style:style>
    <style:style style:name="T776" style:parent-style-name="預設段落字型" style:family="text">
      <style:text-properties style:font-name="Times New Roman" style:font-name-asian="標楷體" style:font-name-complex="Times New Roman"/>
    </style:style>
    <style:style style:name="T777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778" style:parent-style-name="預設段落字型" style:family="text">
      <style:text-properties style:font-name="Times New Roman" style:font-name-asian="標楷體" style:font-name-complex="Times New Roman" style:text-position="-581.8% 100%"/>
    </style:style>
    <style:style style:name="T779" style:parent-style-name="預設段落字型" style:family="text">
      <style:text-properties style:font-name="Times New Roman" style:font-name-asian="標楷體" style:font-name-complex="Times New Roman"/>
    </style:style>
    <style:style style:name="T780" style:parent-style-name="預設段落字型" style:family="text">
      <style:text-properties style:font-name="Times New Roman" style:font-name-asian="標楷體" style:font-name-complex="Times New Roman"/>
    </style:style>
    <style:style style:name="T781" style:parent-style-name="預設段落字型" style:family="text">
      <style:text-properties style:font-name="Times New Roman" style:font-name-asian="標楷體" style:font-name-complex="Times New Roman"/>
    </style:style>
    <style:style style:name="T782" style:parent-style-name="預設段落字型" style:family="text">
      <style:text-properties style:font-name="Times New Roman" style:font-name-asian="標楷體" style:font-name-complex="Times New Roman"/>
    </style:style>
    <style:style style:name="T783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784" style:parent-style-name="預設段落字型" style:family="text">
      <style:text-properties style:font-name="Times New Roman" style:font-name-asian="標楷體" style:font-name-complex="Times New Roman" style:text-position="-581.8% 100%"/>
    </style:style>
    <style:style style:name="T785" style:parent-style-name="預設段落字型" style:family="text">
      <style:text-properties style:font-name="Times New Roman" style:font-name-asian="標楷體" style:font-name-complex="Times New Roman"/>
    </style:style>
    <style:style style:name="T786" style:parent-style-name="預設段落字型" style:family="text">
      <style:text-properties style:font-name="Times New Roman" style:font-name-asian="標楷體" style:font-name-complex="Times New Roman"/>
    </style:style>
    <style:style style:name="T787" style:parent-style-name="預設段落字型" style:family="text">
      <style:text-properties style:font-name="Times New Roman" style:font-name-asian="標楷體" style:font-name-complex="Times New Roman"/>
    </style:style>
    <style:style style:name="T788" style:parent-style-name="預設段落字型" style:family="text">
      <style:text-properties style:font-name="Times New Roman" style:font-name-asian="標楷體" style:font-name-complex="Times New Roman"/>
    </style:style>
    <style:style style:name="T789" style:parent-style-name="預設段落字型" style:family="text">
      <style:text-properties style:font-name="Times New Roman" style:font-name-asian="標楷體" style:font-name-complex="Times New Roman" style:text-scale="25%"/>
    </style:style>
    <style:style style:name="T790" style:parent-style-name="預設段落字型" style:family="text">
      <style:text-properties style:font-name="Times New Roman" style:font-name-asian="標楷體" style:font-name-complex="Times New Roman" style:text-position="-581.8% 100%"/>
    </style:style>
    <style:style style:name="P791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792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793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794" style:parent-style-name="預設段落字型" style:family="text">
      <style:text-properties style:font-name="Times New Roman" style:font-name-asian="標楷體" style:font-name-complex="Times New Roman"/>
    </style:style>
    <style:style style:name="T795" style:parent-style-name="預設段落字型" style:family="text">
      <style:text-properties style:font-name="Times New Roman" style:font-name-asian="標楷體" style:font-name-complex="Times New Roman"/>
    </style:style>
    <style:style style:name="T796" style:parent-style-name="預設段落字型" style:family="text">
      <style:text-properties style:font-name="Times New Roman" style:font-name-asian="標楷體" style:font-name-complex="Times New Roman"/>
    </style:style>
    <style:style style:name="T797" style:parent-style-name="預設段落字型" style:family="text">
      <style:text-properties style:font-name="Times New Roman" style:font-name-asian="標楷體" style:font-name-complex="Times New Roman"/>
    </style:style>
    <style:style style:name="T798" style:parent-style-name="預設段落字型" style:family="text">
      <style:text-properties style:font-name="Times New Roman" style:font-name-asian="標楷體" style:font-name-complex="Times New Roman"/>
    </style:style>
    <style:style style:name="T799" style:parent-style-name="預設段落字型" style:family="text">
      <style:text-properties style:font-name="Times New Roman" style:font-name-asian="標楷體" style:font-name-complex="Times New Roman"/>
    </style:style>
    <style:style style:name="T800" style:parent-style-name="預設段落字型" style:family="text">
      <style:text-properties style:font-name="Times New Roman" style:font-name-asian="標楷體" style:font-name-complex="Times New Roman" style:text-underline-type="single" style:text-underline-style="wave" style:text-underline-width="auto" style:text-underline-mode="continuous"/>
    </style:style>
    <style:style style:name="T801" style:parent-style-name="預設段落字型" style:family="text">
      <style:text-properties style:font-name="Times New Roman" style:font-name-asian="標楷體" style:font-name-complex="Times New Roman"/>
    </style:style>
    <style:style style:name="T802" style:parent-style-name="預設段落字型" style:family="text">
      <style:text-properties style:font-name="Times New Roman" style:font-name-asian="標楷體" style:font-name-complex="Times New Roman"/>
    </style:style>
    <style:style style:name="T803" style:parent-style-name="預設段落字型" style:family="text">
      <style:text-properties style:font-name="Times New Roman" style:font-name-asian="標楷體" style:font-name-complex="Times New Roman"/>
    </style:style>
    <style:style style:name="T804" style:parent-style-name="預設段落字型" style:family="text">
      <style:text-properties style:font-name="Times New Roman" style:font-name-asian="標楷體" style:font-name-complex="Times New Roman"/>
    </style:style>
    <style:style style:name="T805" style:parent-style-name="預設段落字型" style:family="text">
      <style:text-properties style:font-name="Times New Roman" style:font-name-asian="標楷體" style:font-name-complex="Times New Roman" style:text-underline-type="single" style:text-underline-style="wave" style:text-underline-width="auto" style:text-underline-mode="continuous"/>
    </style:style>
    <style:style style:name="T806" style:parent-style-name="預設段落字型" style:family="text">
      <style:text-properties style:font-name="Times New Roman" style:font-name-asian="標楷體" style:font-name-complex="Times New Roman"/>
    </style:style>
    <style:style style:name="T807" style:parent-style-name="預設段落字型" style:family="text">
      <style:text-properties style:font-name="Times New Roman" style:font-name-asian="標楷體" style:font-name-complex="Times New Roman"/>
    </style:style>
    <style:style style:name="T808" style:parent-style-name="預設段落字型" style:family="text">
      <style:text-properties style:font-name="Times New Roman" style:font-name-asian="標楷體" style:font-name-complex="Times New Roman"/>
    </style:style>
    <style:style style:name="T809" style:parent-style-name="預設段落字型" style:family="text">
      <style:text-properties style:font-name="Times New Roman" style:font-name-asian="標楷體" style:font-name-complex="Times New Roman" style:text-underline-type="single" style:text-underline-style="wave" style:text-underline-width="auto" style:text-underline-mode="continuous"/>
    </style:style>
    <style:style style:name="T810" style:parent-style-name="預設段落字型" style:family="text">
      <style:text-properties style:font-name="Times New Roman" style:font-name-asian="標楷體" style:font-name-complex="Times New Roman"/>
    </style:style>
    <style:style style:name="T811" style:parent-style-name="預設段落字型" style:family="text">
      <style:text-properties style:font-name="Times New Roman" style:font-name-asian="標楷體" style:font-name-complex="Times New Roman"/>
    </style:style>
    <style:style style:name="T812" style:parent-style-name="預設段落字型" style:family="text">
      <style:text-properties style:font-name="Times New Roman" style:font-name-asian="標楷體" style:font-name-complex="Times New Roman"/>
    </style:style>
    <style:style style:name="T813" style:parent-style-name="預設段落字型" style:family="text">
      <style:text-properties style:font-name="Times New Roman" style:font-name-asian="標楷體" style:font-name-complex="Times New Roman"/>
    </style:style>
    <style:style style:name="T814" style:parent-style-name="預設段落字型" style:family="text">
      <style:text-properties style:font-name="Times New Roman" style:font-name-asian="標楷體" style:font-name-complex="Times New Roman" style:text-underline-type="single" style:text-underline-style="wave" style:text-underline-width="auto" style:text-underline-mode="continuous"/>
    </style:style>
    <style:style style:name="P815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816" style:parent-style-name="預設段落字型" style:family="text">
      <style:text-properties style:font-name="Times New Roman" style:font-name-asian="標楷體" style:font-name-complex="Times New Roman"/>
    </style:style>
    <style:style style:name="T817" style:parent-style-name="預設段落字型" style:family="text">
      <style:text-properties style:font-name="Times New Roman" style:font-name-asian="標楷體" style:font-name-complex="Times New Roman"/>
    </style:style>
    <style:style style:name="T818" style:parent-style-name="預設段落字型" style:family="text">
      <style:text-properties style:font-name="Times New Roman" style:font-name-asian="標楷體" style:font-name-complex="Times New Roman"/>
    </style:style>
    <style:style style:name="T819" style:parent-style-name="預設段落字型" style:family="text">
      <style:text-properties style:font-name="Times New Roman" style:font-name-asian="標楷體" style:font-name-complex="Times New Roman"/>
    </style:style>
    <style:style style:name="T820" style:parent-style-name="預設段落字型" style:family="text">
      <style:text-properties style:font-name="Times New Roman" style:font-name-asian="標楷體" style:font-name-complex="Times New Roman"/>
    </style:style>
    <style:style style:name="T821" style:parent-style-name="預設段落字型" style:family="text">
      <style:text-properties style:font-name="Times New Roman" style:font-name-asian="標楷體" style:font-name-complex="Times New Roman"/>
    </style:style>
    <style:style style:name="T822" style:parent-style-name="預設段落字型" style:family="text">
      <style:text-properties style:font-name="Times New Roman" style:font-name-asian="標楷體" style:font-name-complex="Times New Roman"/>
    </style:style>
    <style:style style:name="T82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824" style:parent-style-name="預設段落字型" style:family="text">
      <style:text-properties style:font-name="Times New Roman" style:font-name-asian="標楷體" style:font-name-complex="Times New Roman"/>
    </style:style>
    <style:style style:name="T825" style:parent-style-name="預設段落字型" style:family="text">
      <style:text-properties style:font-name="Times New Roman" style:font-name-asian="標楷體" style:font-name-complex="Times New Roman"/>
    </style:style>
    <style:style style:name="T826" style:parent-style-name="預設段落字型" style:family="text">
      <style:text-properties style:font-name="Times New Roman" style:font-name-asian="標楷體" style:font-name-complex="Times New Roman"/>
    </style:style>
    <style:style style:name="T827" style:parent-style-name="預設段落字型" style:family="text">
      <style:text-properties style:font-name="Times New Roman" style:font-name-asian="標楷體" style:font-name-complex="Times New Roman"/>
    </style:style>
    <style:style style:name="T828" style:parent-style-name="預設段落字型" style:family="text">
      <style:text-properties style:font-name="Times New Roman" style:font-name-asian="標楷體" style:font-name-complex="Times New Roman"/>
    </style:style>
    <style:style style:name="T829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830" style:parent-style-name="預設段落字型" style:family="text">
      <style:text-properties style:font-name="Times New Roman" style:font-name-asian="標楷體" style:font-name-complex="Times New Roman"/>
    </style:style>
    <style:style style:name="T831" style:parent-style-name="預設段落字型" style:family="text">
      <style:text-properties style:font-name="Times New Roman" style:font-name-asian="標楷體" style:font-name-complex="Times New Roman"/>
    </style:style>
    <style:style style:name="T832" style:parent-style-name="預設段落字型" style:family="text">
      <style:text-properties style:font-name="Times New Roman" style:font-name-asian="標楷體" style:font-name-complex="Times New Roman"/>
    </style:style>
    <style:style style:name="T833" style:parent-style-name="預設段落字型" style:family="text">
      <style:text-properties style:font-name="Times New Roman" style:font-name-asian="標楷體" style:font-name-complex="Times New Roman"/>
    </style:style>
    <style:style style:name="T834" style:parent-style-name="預設段落字型" style:family="text">
      <style:text-properties style:font-name="Times New Roman" style:font-name-asian="標楷體" style:font-name-complex="Times New Roman"/>
    </style:style>
    <style:style style:name="T835" style:parent-style-name="預設段落字型" style:family="text">
      <style:text-properties style:font-name="Times New Roman" style:font-name-asian="標楷體" style:font-name-complex="Times New Roman"/>
    </style:style>
    <style:style style:name="T836" style:parent-style-name="預設段落字型" style:family="text">
      <style:text-properties style:font-name="Times New Roman" style:font-name-asian="標楷體" style:font-name-complex="Times New Roman"/>
    </style:style>
    <style:style style:name="T837" style:parent-style-name="預設段落字型" style:family="text">
      <style:text-properties style:font-name="Times New Roman" style:font-name-asian="標楷體" style:font-name-complex="Times New Roman"/>
    </style:style>
    <style:style style:name="T838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839" style:parent-style-name="預設段落字型" style:family="text">
      <style:text-properties style:font-name="Times New Roman" style:font-name-asian="標楷體" style:font-name-complex="Times New Roman"/>
    </style:style>
    <style:style style:name="P840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841" style:parent-style-name="預設段落字型" style:family="text">
      <style:text-properties style:font-name="Times New Roman" style:font-name-asian="標楷體" style:font-name-complex="Times New Roman"/>
    </style:style>
    <style:style style:name="T842" style:parent-style-name="預設段落字型" style:family="text">
      <style:text-properties style:font-name="Times New Roman" style:font-name-asian="標楷體" style:font-name-complex="Times New Roman"/>
    </style:style>
    <style:style style:name="T843" style:parent-style-name="預設段落字型" style:family="text">
      <style:text-properties style:font-name="Times New Roman" style:font-name-asian="標楷體" style:font-name-complex="Times New Roman"/>
    </style:style>
    <style:style style:name="T844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845" style:parent-style-name="預設段落字型" style:family="text">
      <style:text-properties style:font-name="Times New Roman" style:font-name-asian="標楷體" style:font-name-complex="Times New Roman"/>
    </style:style>
    <style:style style:name="T846" style:parent-style-name="預設段落字型" style:family="text">
      <style:text-properties style:font-name="Times New Roman" style:font-name-asian="標楷體" style:font-name-complex="Times New Roman"/>
    </style:style>
    <style:style style:name="T847" style:parent-style-name="預設段落字型" style:family="text">
      <style:text-properties style:font-name="Times New Roman" style:font-name-asian="標楷體" style:font-name-complex="Times New Roman"/>
    </style:style>
    <style:style style:name="T848" style:parent-style-name="預設段落字型" style:family="text">
      <style:text-properties style:font-name="Times New Roman" style:font-name-asian="標楷體" style:font-name-complex="Times New Roman"/>
    </style:style>
    <style:style style:name="T849" style:parent-style-name="預設段落字型" style:family="text">
      <style:text-properties style:font-name="Times New Roman" style:font-name-asian="標楷體" style:font-name-complex="Times New Roman"/>
    </style:style>
    <style:style style:name="T850" style:parent-style-name="預設段落字型" style:family="text">
      <style:text-properties style:font-name="Times New Roman" style:font-name-asian="標楷體" style:font-name-complex="Times New Roman"/>
    </style:style>
    <style:style style:name="T851" style:parent-style-name="預設段落字型" style:family="text">
      <style:text-properties style:font-name="Times New Roman" style:font-name-asian="標楷體" style:font-name-complex="Times New Roman"/>
    </style:style>
    <style:style style:name="T852" style:parent-style-name="預設段落字型" style:family="text">
      <style:text-properties style:font-name="Times New Roman" style:font-name-asian="標楷體" style:font-name-complex="Times New Roman"/>
    </style:style>
    <style:style style:name="T853" style:parent-style-name="預設段落字型" style:family="text">
      <style:text-properties style:font-name="Times New Roman" style:font-name-asian="標楷體" style:font-name-complex="Times New Roman"/>
    </style:style>
    <style:style style:name="T854" style:parent-style-name="預設段落字型" style:family="text">
      <style:text-properties style:font-name="Times New Roman" style:font-name-asian="標楷體" style:font-name-complex="Times New Roman"/>
    </style:style>
    <style:style style:name="T855" style:parent-style-name="預設段落字型" style:family="text">
      <style:text-properties style:font-name="Times New Roman" style:font-name-asian="標楷體" style:font-name-complex="Times New Roman"/>
    </style:style>
    <style:style style:name="T856" style:parent-style-name="預設段落字型" style:family="text">
      <style:text-properties style:font-name="Times New Roman" style:font-name-asian="標楷體" style:font-name-complex="Times New Roman"/>
    </style:style>
    <style:style style:name="T857" style:parent-style-name="預設段落字型" style:family="text">
      <style:text-properties style:font-name="Times New Roman" style:font-name-asian="標楷體" style:font-name-complex="Times New Roman"/>
    </style:style>
    <style:style style:name="T858" style:parent-style-name="預設段落字型" style:family="text">
      <style:text-properties style:font-name="Times New Roman" style:font-name-asian="標楷體" style:font-name-complex="Times New Roman"/>
    </style:style>
    <style:style style:name="T859" style:parent-style-name="預設段落字型" style:family="text">
      <style:text-properties style:font-name="Times New Roman" style:font-name-asian="標楷體" style:font-name-complex="Times New Roman"/>
    </style:style>
    <style:style style:name="T860" style:parent-style-name="預設段落字型" style:family="text">
      <style:text-properties style:font-name="Times New Roman" style:font-name-asian="標楷體" style:font-name-complex="Times New Roman"/>
    </style:style>
    <style:style style:name="T861" style:parent-style-name="預設段落字型" style:family="text">
      <style:text-properties style:font-name="Times New Roman" style:font-name-asian="標楷體" style:font-name-complex="Times New Roman"/>
    </style:style>
    <style:style style:name="T862" style:parent-style-name="預設段落字型" style:family="text">
      <style:text-properties style:font-name="Times New Roman" style:font-name-asian="標楷體" style:font-name-complex="Times New Roman"/>
    </style:style>
    <style:style style:name="T863" style:parent-style-name="預設段落字型" style:family="text">
      <style:text-properties style:font-name="Times New Roman" style:font-name-asian="標楷體" style:font-name-complex="Times New Roman"/>
    </style:style>
    <style:style style:name="T864" style:parent-style-name="預設段落字型" style:family="text">
      <style:text-properties style:font-name="Times New Roman" style:font-name-asian="標楷體" style:font-name-complex="Times New Roman"/>
    </style:style>
    <style:style style:name="T865" style:parent-style-name="預設段落字型" style:family="text">
      <style:text-properties style:font-name="Times New Roman" style:font-name-asian="標楷體" style:font-name-complex="Times New Roman"/>
    </style:style>
    <style:style style:name="T866" style:parent-style-name="預設段落字型" style:family="text">
      <style:text-properties style:font-name="Times New Roman" style:font-name-asian="標楷體" style:font-name-complex="Times New Roman"/>
    </style:style>
    <style:style style:name="T867" style:parent-style-name="預設段落字型" style:family="text">
      <style:text-properties style:font-name="Times New Roman" style:font-name-asian="標楷體" style:font-name-complex="Times New Roman"/>
    </style:style>
    <style:style style:name="P868" style:parent-style-name="內文" style:family="paragraph">
      <style:paragraph-properties style:snap-to-layout-grid="false" fo:text-align="justify" fo:margin-top="0.2in" style:line-height-at-least="0.25in"/>
      <style:text-properties style:font-name="Times New Roman" style:font-name-asian="標楷體" style:font-name-complex="Times New Roman"/>
    </style:style>
    <style:style style:name="P869" style:parent-style-name="內文" style:family="paragraph">
      <style:paragraph-properties style:snap-to-layout-grid="false" fo:text-align="justify" fo:margin-top="0.2in" style:line-height-at-least="0.25in"/>
      <style:text-properties style:font-name="Times New Roman" style:font-name-asian="標楷體" style:font-name-complex="Times New Roman"/>
    </style:style>
    <style:style style:name="P870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</style:style>
    <style:style style:name="T871" style:parent-style-name="預設段落字型" style:family="text">
      <style:text-properties style:font-name="Times New Roman" style:font-name-asian="標楷體" style:font-name-complex="Times New Roman"/>
    </style:style>
    <style:style style:name="T872" style:parent-style-name="預設段落字型" style:family="text">
      <style:text-properties style:font-name="Times New Roman" style:font-name-asian="標楷體" style:font-name-complex="Times New Roman"/>
    </style:style>
    <style:style style:name="T873" style:parent-style-name="預設段落字型" style:family="text">
      <style:text-properties style:font-name="Times New Roman" style:font-name-asian="標楷體" style:font-name-complex="Times New Roman" style:text-underline-type="single" style:text-underline-style="solid" style:text-underline-width="auto" style:text-underline-mode="continuous"/>
    </style:style>
    <style:style style:name="T874" style:parent-style-name="預設段落字型" style:family="text">
      <style:text-properties style:font-name="Times New Roman" style:font-name-asian="標楷體" style:font-name-complex="Times New Roman"/>
    </style:style>
    <style:style style:name="T875" style:parent-style-name="預設段落字型" style:family="text">
      <style:text-properties style:font-name="Times New Roman" style:font-name-asian="標楷體" style:font-name-complex="Times New Roman"/>
    </style:style>
    <style:style style:name="T876" style:parent-style-name="預設段落字型" style:family="text">
      <style:text-properties style:font-name="Times New Roman" style:font-name-asian="標楷體" style:font-name-complex="Times New Roman"/>
    </style:style>
    <style:style style:name="T877" style:parent-style-name="預設段落字型" style:family="text">
      <style:text-properties style:font-name="Times New Roman" style:font-name-asian="標楷體" style:font-name-complex="Times New Roman"/>
    </style:style>
    <style:style style:name="T878" style:parent-style-name="預設段落字型" style:family="text">
      <style:text-properties style:font-name="Times New Roman" style:font-name-asian="標楷體" style:font-name-complex="Times New Roman"/>
    </style:style>
    <style:style style:name="T879" style:parent-style-name="預設段落字型" style:family="text">
      <style:text-properties style:font-name="Times New Roman" style:font-name-asian="標楷體" style:font-name-complex="Times New Roman"/>
    </style:style>
    <style:style style:name="T880" style:parent-style-name="預設段落字型" style:family="text">
      <style:text-properties style:font-name="Times New Roman" style:font-name-asian="標楷體" style:font-name-complex="Times New Roman"/>
    </style:style>
    <style:style style:name="T881" style:parent-style-name="預設段落字型" style:family="text">
      <style:text-properties style:font-name="Times New Roman" style:font-name-asian="標楷體" style:font-name-complex="Times New Roman"/>
    </style:style>
    <style:style style:name="T882" style:parent-style-name="預設段落字型" style:family="text">
      <style:text-properties style:font-name="Times New Roman" style:font-name-asian="標楷體" style:font-name-complex="Times New Roman"/>
    </style:style>
    <style:style style:name="T883" style:parent-style-name="預設段落字型" style:family="text">
      <style:text-properties style:font-name="Times New Roman" style:font-name-asian="標楷體" style:font-name-complex="Times New Roman"/>
    </style:style>
    <style:style style:name="T884" style:parent-style-name="預設段落字型" style:family="text">
      <style:text-properties style:font-name="Times New Roman" style:font-name-asian="標楷體" style:font-name-complex="Times New Roman"/>
    </style:style>
    <style:style style:name="T885" style:parent-style-name="預設段落字型" style:family="text">
      <style:text-properties style:font-name="Times New Roman" style:font-name-asian="標楷體" style:font-name-complex="Times New Roman"/>
    </style:style>
    <style:style style:name="T886" style:parent-style-name="預設段落字型" style:family="text">
      <style:text-properties style:font-name="Times New Roman" style:font-name-asian="標楷體" style:font-name-complex="Times New Roman"/>
    </style:style>
    <style:style style:name="T887" style:parent-style-name="預設段落字型" style:family="text">
      <style:text-properties style:font-name="Times New Roman" style:font-name-asian="標楷體" style:font-name-complex="Times New Roman"/>
    </style:style>
    <style:style style:name="T888" style:parent-style-name="預設段落字型" style:family="text">
      <style:text-properties style:font-name="Times New Roman" style:font-name-asian="標楷體" style:font-name-complex="Times New Roman"/>
    </style:style>
    <style:style style:name="T889" style:parent-style-name="預設段落字型" style:family="text">
      <style:text-properties style:font-name="Times New Roman" style:font-name-asian="標楷體" style:font-name-complex="Times New Roman"/>
    </style:style>
    <style:style style:name="T890" style:parent-style-name="預設段落字型" style:family="text">
      <style:text-properties style:font-name="Times New Roman" style:font-name-asian="標楷體" style:font-name-complex="Times New Roman"/>
    </style:style>
    <style:style style:name="T891" style:parent-style-name="預設段落字型" style:family="text">
      <style:text-properties style:font-name="Times New Roman" style:font-name-asian="標楷體" style:font-name-complex="Times New Roman"/>
    </style:style>
    <style:style style:name="P892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893" style:parent-style-name="內文" style:family="paragraph">
      <style:paragraph-properties style:snap-to-layout-grid="false" fo:text-align="center" fo:margin-top="0.2in" style:line-height-at-least="0.25in" fo:margin-left="0.6555in" fo:text-indent="-0.6555in">
        <style:tab-stops/>
      </style:paragraph-properties>
      <style:text-properties style:font-name="Times New Roman" style:font-name-asian="標楷體" style:font-name-complex="Times New Roman" fo:font-size="20pt" style:font-size-asian="20pt"/>
    </style:style>
    <style:style style:name="P894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895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896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897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898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899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900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901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902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903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904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905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906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907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908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909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910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911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912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913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P914" style:parent-style-name="內文" style:family="paragraph">
      <style:paragraph-properties style:snap-to-layout-grid="false" fo:text-align="justify" fo:margin-top="0.2in" style:line-height-at-least="0.25in" fo:margin-left="0.393in" fo:text-indent="-0.393in">
        <style:tab-stops/>
      </style:paragraph-properties>
      <style:text-properties style:font-name="Times New Roman" style:font-name-asian="標楷體" style:font-name-complex="Times New Roman"/>
    </style:style>
    <style:style style:name="S2" style:family="section">
      <style:section-properties fo:margin-left="0in" fo:margin-right="0in" style:writing-mode="lr-tb"/>
    </style:style>
    <style:style style:name="P915" style:parent-style-name="內文" style:family="paragraph">
      <style:text-properties style:font-name="標楷體" style:font-name-asian="標楷體"/>
    </style:style>
    <style:style style:name="P916" style:parent-style-name="內文" style:family="paragraph">
      <style:text-properties style:font-name="標楷體" style:font-name-asian="標楷體"/>
    </style:style>
    <style:style style:name="P917" style:parent-style-name="內文" style:family="paragraph">
      <style:text-properties style:font-name="標楷體" style:font-name-asian="標楷體"/>
    </style:style>
    <style:style style:name="P918" style:parent-style-name="內文" style:family="paragraph">
      <style:text-properties style:font-name="標楷體" style:font-name-asian="標楷體" fo:font-size="14pt" style:font-size-asian="14pt"/>
    </style:style>
    <style:style style:name="TableColumn920" style:family="table-column">
      <style:table-column-properties style:column-width="0.7562in"/>
    </style:style>
    <style:style style:name="TableColumn921" style:family="table-column">
      <style:table-column-properties style:column-width="0.7562in"/>
    </style:style>
    <style:style style:name="TableColumn922" style:family="table-column">
      <style:table-column-properties style:column-width="0.7569in"/>
    </style:style>
    <style:style style:name="TableColumn923" style:family="table-column">
      <style:table-column-properties style:column-width="0.7569in"/>
    </style:style>
    <style:style style:name="TableColumn924" style:family="table-column">
      <style:table-column-properties style:column-width="0.7576in"/>
    </style:style>
    <style:style style:name="TableColumn925" style:family="table-column">
      <style:table-column-properties style:column-width="0.7576in"/>
    </style:style>
    <style:style style:name="TableColumn926" style:family="table-column">
      <style:table-column-properties style:column-width="0.7576in"/>
    </style:style>
    <style:style style:name="TableColumn927" style:family="table-column">
      <style:table-column-properties style:column-width="0.7576in"/>
    </style:style>
    <style:style style:name="TableColumn928" style:family="table-column">
      <style:table-column-properties style:column-width="0.7576in"/>
    </style:style>
    <style:style style:name="TableColumn929" style:family="table-column">
      <style:table-column-properties style:column-width="0.7576in"/>
    </style:style>
    <style:style style:name="TableColumn930" style:family="table-column">
      <style:table-column-properties style:column-width="0.7576in"/>
    </style:style>
    <style:style style:name="Table919" style:family="table">
      <style:table-properties style:width="8.3298in" fo:margin-left="0in" table:align="left"/>
    </style:style>
    <style:style style:name="TableRow931" style:family="table-row">
      <style:table-row-properties/>
    </style:style>
    <style:style style:name="TableCell9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4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Row954" style:family="table-row">
      <style:table-row-properties style:min-row-height="0.4083in"/>
    </style:style>
    <style:style style:name="TableCell9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5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7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Row977" style:family="table-row">
      <style:table-row-properties/>
    </style:style>
    <style:style style:name="TableCell9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7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8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9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9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Row1000" style:family="table-row">
      <style:table-row-properties style:min-row-height="0.4381in"/>
    </style:style>
    <style:style style:name="TableCell10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0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1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Row1023" style:family="table-row">
      <style:table-row-properties/>
    </style:style>
    <style:style style:name="TableCell10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3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4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Row1046" style:family="table-row">
      <style:table-row-properties style:min-row-height="0.418in"/>
    </style:style>
    <style:style style:name="TableCell10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5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6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Row1069" style:family="table-row">
      <style:table-row-properties/>
    </style:style>
    <style:style style:name="TableCell10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8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Row1092" style:family="table-row">
      <style:table-row-properties style:min-row-height="0.4277in"/>
    </style:style>
    <style:style style:name="TableCell10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9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9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09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0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Row1115" style:family="table-row">
      <style:table-row-properties/>
    </style:style>
    <style:style style:name="TableCell1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9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1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3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5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37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Row1138" style:family="table-row">
      <style:table-row-properties style:min-row-height="0.4277in"/>
    </style:style>
    <style:style style:name="TableCell1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4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2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4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6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8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TableCell1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60" style:parent-style-name="內文" style:family="paragraph">
      <style:paragraph-properties fo:text-align="center"/>
      <style:text-properties style:font-name="Times New Roman" style:font-name-asian="標楷體" style:font-name-complex="Times New Roman" fo:letter-spacing="0.0416in" style:font-size-complex="12pt"/>
    </style:style>
    <style:style style:name="P1161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1162" style:parent-style-name="內文" style:family="paragraph">
      <style:text-properties style:font-name="Times New Roman" style:font-name-asian="標楷體" style:font-name-complex="Times New Roman" fo:letter-spacing="0.0416in" fo:font-size="14pt" style:font-size-asian="14pt"/>
    </style:style>
    <style:style style:name="P1163" style:parent-style-name="內文" style:family="paragraph">
      <style:text-properties style:font-name="標楷體" style:font-name-asian="標楷體"/>
    </style:style>
    <style:style style:name="P1164" style:parent-style-name="內文" style:family="paragraph">
      <style:text-properties style:font-name="標楷體" style:font-name-asian="標楷體"/>
    </style:style>
    <style:style style:name="P1165" style:parent-style-name="內文" style:family="paragraph">
      <style:paragraph-properties fo:widows="2" fo:orphans="2"/>
    </style:style>
    <style:style style:family="graphic" style:name="a20" style:parent-style-name="Graphics">
      <style:graphic-properties fo:border="0.01042in none" fo:background-color="transparent" fo:clip="rect(0in, 0in, 0in, 0in)"/>
    </style:style>
    <style:style style:family="graphic" style:name="a21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0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1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2" style:parent-style-name="Graphics">
      <style:graphic-properties style:wrap="parallel" style:wrap-contour="false" style:writing-mode="lr-tb" style:horizontal-rel="paragraph" style:vertical-rel="paragraph" style:horizontal-pos="from-left" style:vertical-pos="from-top"/>
    </style:style>
    <style:style style:family="graphic" style:name="a13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4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5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6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17" style:parent-style-name="Graphics">
      <style:graphic-properties fo:border="0.01042in none" fo:background-color="transparent" fo:clip="rect(0in, 0in, 0in, 0in)"/>
    </style:style>
    <style:style style:family="graphic" style:name="a18" style:parent-style-name="Graphics">
      <style:graphic-properties fo:border="0.01042in none" fo:background-color="transparent" fo:clip="rect(0in, 0in, 0in, 0in)"/>
    </style:style>
    <style:style style:family="graphic" style:name="a19" style:parent-style-name="Graphics">
      <style:graphic-properties fo:border="0.01042in none" fo:background-color="transparent" fo:clip="rect(0in, 0in, 0in, 0in)"/>
    </style:style>
    <style:style style:family="graphic" style:name="a0">
      <style:graphic-properties style:wrap="run-through" style:run-through="foreground" draw:fill="none" draw:stroke="solid" svg:stroke-width="0.01389in" svg:stroke-color="#000000" svg:stroke-opacity="100%" svg:stroke-linecap="butt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parallel" style:wrap-contour="false" fo:clip="rect(0in, 1.96417in, 1.22662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parallel" style:wrap-contour="false" fo:clip="rect(0in, 0in, 0in, 0in)" style:horizontal-rel="paragraph" style:vertical-rel="paragraph" style:horizontal-pos="from-left" style:vertical-pos="from-top" draw:luminance="0%" draw:contrast="4%"/>
    </style:style>
    <style:style style:family="graphic" style:name="a3" style:parent-style-name="Graphics">
      <style:graphic-properties fo:border="0.01042in none" fo:background-color="transparent" style:wrap="parallel" style:wrap-contour="false" fo:clip="rect(0in, 4.57934in, 0.26773in, 0.77171in)" style:horizontal-rel="paragraph" style:vertical-rel="paragraph" style:horizontal-pos="from-left" style:vertical-pos="from-top"/>
    </style:style>
    <style:style style:family="graphic" style:name="a4" style:parent-style-name="Graphics">
      <style:graphic-properties fo:border="0.01042in none" fo:background-color="transparent" fo:clip="rect(0in, 0in, 0in, 0in)"/>
    </style:style>
    <style:style style:family="graphic" style:name="a5" style:parent-style-name="Graphics">
      <style:graphic-properties fo:border="0.01042in none" fo:background-color="transparent" fo:clip="rect(0in, 0in, 0in, 0in)"/>
    </style:style>
    <style:style style:family="graphic" style:name="a6" style:parent-style-name="Graphics">
      <style:graphic-properties fo:border="0.01042in none" fo:background-color="transparent" fo:clip="rect(0in, 0in, 0in, 0in)"/>
    </style:style>
    <style:style style:family="graphic" style:name="a7" style:parent-style-name="Graphics">
      <style:graphic-properties fo:border="0.01042in none" fo:background-color="transparent" fo:clip="rect(0in, 0in, 0in, 0in)"/>
    </style:style>
    <style:style style:family="graphic" style:name="a8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  <style:style style:family="graphic" style:name="a9" style:parent-style-name="Graphics">
      <style:graphic-properties fo:border="0.01042in none" fo:background-color="transparent" style:wrap="parallel" style:wrap-contour="true" style:wrap-contour-mode="outside" fo:clip="rect(0in, 0in, 0in, 0in)" style:horizontal-rel="paragraph" style:vertical-rel="paragraph" style:horizontal-pos="from-left" style:vertical-pos="from-top"/>
    </style:style>
  </office:automatic-styles>
  <office:body>
    <office:text text:use-soft-page-breaks="true">
      <text:p text:style-name="P1"><text:span text:style-name="T10">新北市立溪崑國民中學106學年度第</text:span><text:span text:style-name="T11">二</text:span><text:span text:style-name="T12">學期第</text:span><text:span text:style-name="T13">三</text:span><text:span text:style-name="T14">次定期評量</text:span><text:span text:style-name="T15">自然</text:span><text:span text:style-name="T16">科</text:span><text:span text:style-name="T17"><text:s/></text:span><text:span text:style-name="T18">試</text:span><text:span text:style-name="T19">題卷</text:span></text:p>
      <text:p text:style-name="P20"><text:span text:style-name="T21">七</text:span><text:span text:style-name="T22"><draw:connector draw:type="line" svg:x1="0.05486in" svg:y1="0.41944in" svg:x2="8.92986in" svg:y2="0.41944in" draw:z-index="251657728" draw:id="id0" draw:style-name="a0" draw:name="直線接點 1" text:anchor-type="paragraph"><svg:title/><svg:desc/></draw:connector></text:span><text:span text:style-name="T23">年級</text:span><text:span text:style-name="T24">　　　</text:span><text:span text:style-name="T25">班 座號</text:span><text:span text:style-name="T26">　　　</text:span><text:span text:style-name="T27"><text:s/>姓名</text:span><text:span text:style-name="T28">　　　　　　　　</text:span><text:span text:style-name="T29"><text:s/></text:span></text:p>
      <text:p text:style-name="P30"><text:bookmark-start text:name="Z_1FFCDF4D30D5439BBB522E18B330B79B"/></text:p>
      <text:section text:name="Sect1" text:style-name="S1">
        <text:p text:style-name="P31"><text:span text:style-name="T32">●</text:span><text:span text:style-name="T33">選擇題，共</text:span><text:span text:style-name="T34">50</text:span><text:span text:style-name="T35">題</text:span><text:span text:style-name="T36">(</text:span><text:span text:style-name="T37">每題</text:span><text:span text:style-name="T38">2</text:span><text:span text:style-name="T39">分，共</text:span><text:span text:style-name="T40">100</text:span><text:span text:style-name="T41">分</text:span><text:span text:style-name="T42">)</text:span></text:p>
        <text:p text:style-name="P43"><text:span text:style-name="T44"><draw:frame draw:z-index="251662848" draw:style-name="a1" draw:name="圖片 19" text:anchor-type="paragraph" svg:x="2.99167in" svg:y="0.69583in" svg:width="1.37014in" svg:height="1.35417in" style:rel-width="scale" style:rel-height="scale"><draw:image xlink:href="media/image1.jpeg" xlink:type="simple" xlink:show="embed" xlink:actuate="onLoad"/><svg:title/><svg:desc>C:\Users\Teacher\Desktop\未命名.jpg</svg:desc></draw:frame></text:span><text:span text:style-name="T45">( <text:s text:c="2"/>)</text:span><text:bookmark-start text:name="Q_1FFCDF4D30D5439BBB522E18B330B79B"/><text:span text:style-name="T46">1.</text:span><text:span text:style-name="T47">小民</text:span><text:span text:style-name="T48">用鑷子夾取蕨類植物的葉的背面之黃褐色構造，置於複式顯微鏡下觀察，可看到許多如右圖的構造，請問圖中甲、乙的構造各為何？</text:span><text:span text:style-name="T49"><text:line-break/></text:span><text:bookmark-start text:name="OP1_1FFCDF4D30D5439BBB522E18B330B79B"/><text:span text:style-name="T50">(</text:span><text:span text:style-name="T51">Ａ</text:span><text:span text:style-name="T52">)</text:span><text:bookmark-start text:name="OPTG1_1FFCDF4D30D5439BBB522E18B330B79B"/><text:span text:style-name="T53">甲為孢子囊、乙為孢子</text:span><text:bookmark-start text:name="OP2_1FFCDF4D30D5439BBB522E18B330B79B"/><text:bookmark-end text:name="OP1_1FFCDF4D30D5439BBB522E18B330B79B"/><text:bookmark-end text:name="OPTG1_1FFCDF4D30D5439BBB522E18B330B79B"/><text:span text:style-name="T54"><text:line-break/>(</text:span><text:span text:style-name="T55">Ｂ</text:span><text:span text:style-name="T56">)</text:span><text:bookmark-start text:name="OPTG2_1FFCDF4D30D5439BBB522E18B330B79B"/><text:span text:style-name="T57">甲為孢子囊堆、乙為孢子</text:span><text:bookmark-start text:name="OP3_1FFCDF4D30D5439BBB522E18B330B79B"/><text:bookmark-end text:name="OP2_1FFCDF4D30D5439BBB522E18B330B79B"/><text:bookmark-end text:name="OPTG2_1FFCDF4D30D5439BBB522E18B330B79B"/><text:span text:style-name="T58"><text:line-break/>(</text:span><text:span text:style-name="T59">Ｃ</text:span><text:span text:style-name="T60">)</text:span><text:bookmark-start text:name="OPTG3_1FFCDF4D30D5439BBB522E18B330B79B"/><text:span text:style-name="T61">甲為果實、乙為種子</text:span><text:bookmark-start text:name="OP4_1FFCDF4D30D5439BBB522E18B330B79B"/><text:bookmark-end text:name="OP3_1FFCDF4D30D5439BBB522E18B330B79B"/><text:bookmark-end text:name="OPTG3_1FFCDF4D30D5439BBB522E18B330B79B"/><text:span text:style-name="T62"><text:line-break/>(</text:span><text:span text:style-name="T63">Ｄ</text:span><text:span text:style-name="T64">)</text:span><text:bookmark-start text:name="OPTG4_1FFCDF4D30D5439BBB522E18B330B79B"/><text:span text:style-name="T65">甲為雄毬果、乙為花粉</text:span><text:bookmark-end text:name="OP4_1FFCDF4D30D5439BBB522E18B330B79B"/><text:bookmark-end text:name="OPTG4_1FFCDF4D30D5439BBB522E18B330B79B"/></text:p>
        <text:p text:style-name="P66"><text:bookmark-start text:name="Z_C25F7CFB55374BDEB77393C08560D34C"/><text:bookmark-end text:name="Z_1FFCDF4D30D5439BBB522E18B330B79B"/><text:bookmark-end text:name="Q_1FFCDF4D30D5439BBB522E18B330B79B"/><text:span text:style-name="T67"><draw:frame draw:z-index="251652608" draw:style-name="a2" draw:name="圖片 18" text:anchor-type="paragraph" svg:x="2.57778in" svg:y="0.57847in" svg:width="1.80556in" svg:height="0.77639in" style:rel-width="scale" style:rel-height="scale"><draw:image xlink:href="media/image2.png" xlink:type="simple" xlink:show="embed" xlink:actuate="onLoad"/><svg:title/><svg:desc>11-08</svg:desc></draw:frame></text:span><text:span text:style-name="T68">( <text:s text:c="2"/>)</text:span><text:bookmark-start text:name="Q_C25F7CFB55374BDEB77393C08560D34C"/><text:span text:style-name="T69">2.</text:span><text:span text:style-name="T70">小祐</text:span><text:span text:style-name="T71">依生物的特徵將水稻、地錢、蕨類、松和杜鵑五種植物分類如表。請問屬於</text:span><text:span text:style-name="T72">丙</text:span><text:span text:style-name="T73">類的生物有哪些？</text:span><text:span text:style-name="T74"><text:line-break/></text:span><text:bookmark-start text:name="OP1_C25F7CFB55374BDEB77393C08560D34C"/><text:span text:style-name="T75">(</text:span><text:span text:style-name="T76">Ａ</text:span><text:span text:style-name="T77">)</text:span><text:bookmark-start text:name="OPTG1_C25F7CFB55374BDEB77393C08560D34C"/><text:span text:style-name="T78">地錢、蕨類</text:span><text:bookmark-start text:name="OP2_C25F7CFB55374BDEB77393C08560D34C"/><text:bookmark-end text:name="OP1_C25F7CFB55374BDEB77393C08560D34C"/><text:bookmark-end text:name="OPTG1_C25F7CFB55374BDEB77393C08560D34C"/><text:span text:style-name="T79"><text:s text:c="2"/>(</text:span><text:span text:style-name="T80">Ｂ</text:span><text:span text:style-name="T81">)</text:span><text:bookmark-start text:name="OPTG2_C25F7CFB55374BDEB77393C08560D34C"/><text:span text:style-name="T82">水稻</text:span><text:bookmark-start text:name="OP3_C25F7CFB55374BDEB77393C08560D34C"/><text:bookmark-end text:name="OP2_C25F7CFB55374BDEB77393C08560D34C"/><text:bookmark-end text:name="OPTG2_C25F7CFB55374BDEB77393C08560D34C"/><text:span text:style-name="T83"><text:line-break/>(</text:span><text:span text:style-name="T84">Ｃ</text:span><text:span text:style-name="T85">)</text:span><text:bookmark-start text:name="OPTG4_C25F7CFB55374BDEB77393C08560D34C"/><text:bookmark-start text:name="OPTG3_C25F7CFB55374BDEB77393C08560D34C"/><text:span text:style-name="T86">水稻、杜鵑</text:span><text:bookmark-end text:name="OPTG4_C25F7CFB55374BDEB77393C08560D34C"/><text:span text:style-name="T87"><text:s/></text:span><text:bookmark-start text:name="OP4_C25F7CFB55374BDEB77393C08560D34C"/><text:bookmark-end text:name="OP3_C25F7CFB55374BDEB77393C08560D34C"/><text:bookmark-end text:name="OPTG3_C25F7CFB55374BDEB77393C08560D34C"/><text:span text:style-name="T88"><text:s/>(</text:span><text:span text:style-name="T89">Ｄ</text:span><text:span text:style-name="T90">)</text:span><text:bookmark-start text:name="Z_5C04776A83594E79B6BF0D4AEEF64B27"/><text:bookmark-end text:name="OP4_C25F7CFB55374BDEB77393C08560D34C"/><text:span text:style-name="T91">松</text:span><text:span text:style-name="T92"><text:s/></text:span></text:p>
        <text:p text:style-name="P93">( <text:s text:c="2"/>)<text:bookmark-start text:name="Q_5C04776A83594E79B6BF0D4AEEF64B27"/>3.「水蘊草生活在水中，具有根、莖、葉等構造，葉呈深綠色，偶爾可見開白色小花，花瓣三片。」根據以上敘述，試問水蘊草屬於哪一類植物？<text:line-break/>(Ａ)藻類<text:s text:c="2"/>　(Ｂ)維管束植物<text:line-break/>(Ｃ)蘚苔類　(Ｄ)蕨類</text:p>
        <text:p text:style-name="P94"><text:bookmark-start text:name="Z_FA3ABEF804F44E55977CC5F0A8F7CCD1"/><text:bookmark-end text:name="Z_5C04776A83594E79B6BF0D4AEEF64B27"/><text:bookmark-end text:name="Q_5C04776A83594E79B6BF0D4AEEF64B27"/><text:span text:style-name="T95"><draw:frame draw:z-index="251656704" draw:style-name="a3" draw:name="圖片 17" text:anchor-type="paragraph" svg:x="2.94444in" svg:y="0.18611in" svg:width="1.49167in" svg:height="1.71528in" style:rel-width="scale" style:rel-height="scale"><draw:image xlink:href="media/image3.png" xlink:type="simple" xlink:show="embed" xlink:actuate="onLoad"/><svg:title/><svg:desc>未命名</svg:desc></draw:frame></text:span><text:span text:style-name="T96">( <text:s text:c="2"/>)</text:span><text:bookmark-start text:name="Q_FA3ABEF804F44E55977CC5F0A8F7CCD1"/><text:span text:style-name="T97">4.</text:span><text:span text:style-name="T98">小舜</text:span><text:span text:style-name="T99">發現學校的水溝旁邊有一種如右圖的植物</text:span><text:span text:style-name="T100">。</text:span><text:span text:style-name="T101">請問關於這種植物的敘述，何者</text:span><text:span text:style-name="T102">錯誤</text:span><text:span text:style-name="T103">？</text:span><text:span text:style-name="T104"><text:line-break/></text:span><text:bookmark-start text:name="OP1_FA3ABEF804F44E55977CC5F0A8F7CCD1"/><text:span text:style-name="T105">(</text:span><text:span text:style-name="T106">Ａ</text:span><text:span text:style-name="T107">)</text:span><text:bookmark-start text:name="OPTG1_FA3ABEF804F44E55977CC5F0A8F7CCD1"/><text:span text:style-name="T108">屬於維管束植物</text:span><text:bookmark-start text:name="OP2_FA3ABEF804F44E55977CC5F0A8F7CCD1"/><text:bookmark-end text:name="OP1_FA3ABEF804F44E55977CC5F0A8F7CCD1"/><text:bookmark-end text:name="OPTG1_FA3ABEF804F44E55977CC5F0A8F7CCD1"/><text:span text:style-name="T109"><text:line-break/>(</text:span><text:span text:style-name="T110">Ｂ</text:span><text:span text:style-name="T111">)</text:span><text:bookmark-start text:name="OP3_FA3ABEF804F44E55977CC5F0A8F7CCD1"/><text:bookmark-end text:name="OP2_FA3ABEF804F44E55977CC5F0A8F7CCD1"/><text:span text:style-name="T112">甲是成熟的葉子</text:span><text:span text:style-name="T113"><text:line-break/>(</text:span><text:span text:style-name="T114">Ｃ</text:span><text:span text:style-name="T115">)</text:span><text:bookmark-start text:name="OPTG3_FA3ABEF804F44E55977CC5F0A8F7CCD1"/><text:span text:style-name="T116">乙為幼葉</text:span><text:bookmark-start text:name="OP4_FA3ABEF804F44E55977CC5F0A8F7CCD1"/><text:bookmark-end text:name="OP3_FA3ABEF804F44E55977CC5F0A8F7CCD1"/><text:bookmark-end text:name="OPTG3_FA3ABEF804F44E55977CC5F0A8F7CCD1"/><text:span text:style-name="T117"><text:line-break/>(</text:span><text:span text:style-name="T118">Ｄ</text:span><text:span text:style-name="T119">)</text:span><text:bookmark-end text:name="OP4_FA3ABEF804F44E55977CC5F0A8F7CCD1"/><text:span text:style-name="T120">丙、丁為根</text:span><text:bookmark-start text:name="Z_84266F0AC76C4C46A07DF40F26A5F6B9"/><text:bookmark-start text:name="Q_84266F0AC76C4C46A07DF40F26A5F6B9"/><text:bookmark-end text:name="Z_FA3ABEF804F44E55977CC5F0A8F7CCD1"/><text:bookmark-end text:name="Q_FA3ABEF804F44E55977CC5F0A8F7CCD1"/></text:p>
        <text:p text:style-name="P121"><text:bookmark-start text:name="Z_7F6708A8C59B4E4CA5CE78303BCEBDB2"/><text:bookmark-end text:name="Z_84266F0AC76C4C46A07DF40F26A5F6B9"/><text:bookmark-end text:name="Q_84266F0AC76C4C46A07DF40F26A5F6B9"/><text:span text:style-name="T122">( <text:s text:c="2"/>)</text:span><text:bookmark-start text:name="Q_7F6708A8C59B4E4CA5CE78303BCEBDB2"/><text:span text:style-name="T123">5.</text:span><text:span text:style-name="T124">野柳</text:span><text:span text:style-name="T125">、</text:span><text:span text:style-name="T126">頭城</text:span><text:bookmark-start text:name="OP1_7F6708A8C59B4E4CA5CE78303BCEBDB2"/><text:span text:style-name="T127">等岩石海岸有一些海星、海膽等動物，牠們屬於哪一類動物？</text:span><text:span text:style-name="T128"><text:line-break/>(</text:span><text:span text:style-name="T129">Ａ</text:span><text:span text:style-name="T130">)</text:span><text:bookmark-start text:name="OPTG1_7F6708A8C59B4E4CA5CE78303BCEBDB2"/><text:span text:style-name="T131">軟體動物　</text:span><text:bookmark-start text:name="OP2_7F6708A8C59B4E4CA5CE78303BCEBDB2"/><text:bookmark-end text:name="OP1_7F6708A8C59B4E4CA5CE78303BCEBDB2"/><text:bookmark-end text:name="OPTG1_7F6708A8C59B4E4CA5CE78303BCEBDB2"/><text:span text:style-name="T132"><text:s text:c="2"/>(</text:span><text:span text:style-name="T133">Ｂ</text:span><text:span text:style-name="T134">)</text:span><text:bookmark-start text:name="OPTG2_7F6708A8C59B4E4CA5CE78303BCEBDB2"/><text:span text:style-name="T135">棘皮動物</text:span><text:bookmark-start text:name="OP3_7F6708A8C59B4E4CA5CE78303BCEBDB2"/><text:bookmark-end text:name="OP2_7F6708A8C59B4E4CA5CE78303BCEBDB2"/><text:bookmark-end text:name="OPTG2_7F6708A8C59B4E4CA5CE78303BCEBDB2"/><text:span text:style-name="T136"><text:line-break/>(</text:span><text:span text:style-name="T137">Ｃ</text:span><text:span text:style-name="T138">)</text:span><text:bookmark-start text:name="OPTG3_7F6708A8C59B4E4CA5CE78303BCEBDB2"/><text:span text:style-name="T139">刺絲胞動物　</text:span><text:bookmark-start text:name="OP4_7F6708A8C59B4E4CA5CE78303BCEBDB2"/><text:bookmark-end text:name="OP3_7F6708A8C59B4E4CA5CE78303BCEBDB2"/><text:bookmark-end text:name="OPTG3_7F6708A8C59B4E4CA5CE78303BCEBDB2"/><text:span text:style-name="T140">(</text:span><text:span text:style-name="T141">Ｄ</text:span><text:span text:style-name="T142">)</text:span><text:bookmark-start text:name="OPTG4_7F6708A8C59B4E4CA5CE78303BCEBDB2"/><text:span text:style-name="T143">環節動物</text:span><text:bookmark-end text:name="OP4_7F6708A8C59B4E4CA5CE78303BCEBDB2"/><text:bookmark-end text:name="OPTG4_7F6708A8C59B4E4CA5CE78303BCEBDB2"/></text:p>
        <text:p text:style-name="P144"><text:bookmark-start text:name="Z_49B71D4613964342AB38782F59E07531"/><text:bookmark-end text:name="Z_7F6708A8C59B4E4CA5CE78303BCEBDB2"/><text:bookmark-end text:name="Q_7F6708A8C59B4E4CA5CE78303BCEBDB2"/>( <text:s text:c="2"/>)<text:bookmark-start text:name="Q_49B71D4613964342AB38782F59E07531"/>6.近年在東部沿海盛行觀賞鯨豚。下列關於海豚的敘述<text:bookmark-start text:name="OP1_49B71D4613964342AB38782F59E07531"/>，何者正確？<text:line-break/>(Ａ)<text:bookmark-start text:name="OPTG1_49B71D4613964342AB38782F59E07531"/>屬於軟骨魚類，和鯊魚是近親<text:bookmark-start text:name="OP2_49B71D4613964342AB38782F59E07531"/><text:bookmark-end text:name="OP1_49B71D4613964342AB38782F59E07531"/><text:bookmark-end text:name="OPTG1_49B71D4613964342AB38782F59E07531"/><text:line-break/>(Ｂ)<text:bookmark-start text:name="OPTG2_49B71D4613964342AB38782F59E07531"/>用肺呼吸，為內溫動物<text:bookmark-start text:name="OP3_49B71D4613964342AB38782F59E07531"/><text:bookmark-end text:name="OP2_49B71D4613964342AB38782F59E07531"/><text:bookmark-end text:name="OPTG2_49B71D4613964342AB38782F59E07531"/><text:line-break/>(Ｃ)<text:bookmark-start text:name="OPTG3_49B71D4613964342AB38782F59E07531"/>體表有鱗片以防止水分散失<text:bookmark-start text:name="OP4_49B71D4613964342AB38782F59E07531"/><text:bookmark-end text:name="OP3_49B71D4613964342AB38782F59E07531"/><text:bookmark-end text:name="OPTG3_49B71D4613964342AB38782F59E07531"/><text:line-break/>(Ｄ)<text:bookmark-start text:name="OPTG4_49B71D4613964342AB38782F59E07531"/>屬於卵生哺乳類<text:bookmark-end text:name="OP4_49B71D4613964342AB38782F59E07531"/><text:bookmark-end text:name="OPTG4_49B71D4613964342AB38782F59E07531"/></text:p>
        <text:p text:style-name="P145"><text:bookmark-start text:name="Z_95CD2A43132D40388FA61B4F9CBE3B50"/><text:bookmark-end text:name="Z_C25F7CFB55374BDEB77393C08560D34C"/><text:bookmark-end text:name="Q_C25F7CFB55374BDEB77393C08560D34C"/><text:bookmark-end text:name="Z_49B71D4613964342AB38782F59E07531"/><text:bookmark-end text:name="Q_49B71D4613964342AB38782F59E07531"/><text:span text:style-name="T146">( <text:s text:c="2"/>)</text:span><text:bookmark-start text:name="Q_95CD2A43132D40388FA61B4F9CBE3B50"/><text:span text:style-name="T147">7.</text:span><text:span text:style-name="T148">哺乳類動物的共同特徵</text:span><text:span text:style-name="T149">中</text:span><text:span text:style-name="T150">，</text:span><text:span text:style-name="T151">不包括</text:span><text:span text:style-name="T152">下列何者？</text:span><text:span text:style-name="T153"><text:line-break/>(</text:span><text:span text:style-name="T154">Ａ</text:span><text:span text:style-name="T155">)</text:span><text:span text:style-name="T156">有毛髮　</text:span><text:span text:style-name="T157">(</text:span><text:span text:style-name="T158">Ｂ</text:span><text:span text:style-name="T159">)</text:span><text:span text:style-name="T160">母體能分泌乳汁哺育幼體</text:span><text:span text:style-name="T161"><text:line-break/>(</text:span><text:span text:style-name="T162">Ｃ</text:span><text:span text:style-name="T163">)</text:span><text:span text:style-name="T164">有胎盤　</text:span><text:span text:style-name="T165">(</text:span><text:span text:style-name="T166">Ｄ</text:span><text:span text:style-name="T167">)</text:span><text:span text:style-name="T168">是內溫動物</text:span></text:p>
        <text:p text:style-name="P169"/>
        <text:p text:style-name="P170"><text:bookmark-start text:name="Z_9A3E14A779974818BBD93971FA6CCDE0"/><text:bookmark-start text:name="Z_14185F931499447B98FE7CDF50C62AA1"/><text:bookmark-end text:name="Z_95CD2A43132D40388FA61B4F9CBE3B50"/><text:bookmark-end text:name="Q_95CD2A43132D40388FA61B4F9CBE3B50"/>( <text:s text:c="2"/>)<text:bookmark-start text:name="Q_9A3E14A779974818BBD93971FA6CCDE0"/>8.下列何種生物的成長過程與「蜻蜓<text:bookmark-start text:name="OP1_9A3E14A779974818BBD93971FA6CCDE0"/>」最為相近？<text:line-break/>(Ａ)<text:bookmark-start text:name="OPTG1_9A3E14A779974818BBD93971FA6CCDE0"/>瓢蟲　<text:bookmark-start text:name="OP2_9A3E14A779974818BBD93971FA6CCDE0"/><text:bookmark-end text:name="OP1_9A3E14A779974818BBD93971FA6CCDE0"/><text:bookmark-end text:name="OPTG1_9A3E14A779974818BBD93971FA6CCDE0"/>(Ｂ)<text:bookmark-start text:name="OPTG2_9A3E14A779974818BBD93971FA6CCDE0"/>蜜蜂　<text:bookmark-start text:name="OP3_9A3E14A779974818BBD93971FA6CCDE0"/><text:bookmark-end text:name="OP2_9A3E14A779974818BBD93971FA6CCDE0"/><text:bookmark-end text:name="OPTG2_9A3E14A779974818BBD93971FA6CCDE0"/>(Ｃ)<text:bookmark-start text:name="OPTG3_9A3E14A779974818BBD93971FA6CCDE0"/>螳螂　<text:bookmark-start text:name="OP4_9A3E14A779974818BBD93971FA6CCDE0"/><text:bookmark-end text:name="OP3_9A3E14A779974818BBD93971FA6CCDE0"/><text:bookmark-end text:name="OPTG3_9A3E14A779974818BBD93971FA6CCDE0"/>(Ｄ)<text:bookmark-start text:name="OPTG4_9A3E14A779974818BBD93971FA6CCDE0"/>蝴蝶<text:bookmark-end text:name="Z_9A3E14A779974818BBD93971FA6CCDE0"/><text:bookmark-end text:name="Q_9A3E14A779974818BBD93971FA6CCDE0"/><text:bookmark-end text:name="OP4_9A3E14A779974818BBD93971FA6CCDE0"/><text:bookmark-end text:name="OPTG4_9A3E14A779974818BBD93971FA6CCDE0"/></text:p>
        <text:p text:style-name="P171">( <text:s text:c="2"/>)<text:bookmark-start text:name="OP1_14185F931499447B98FE7CDF50C62AA1"/><text:bookmark-start text:name="Q_14185F931499447B98FE7CDF50C62AA1"/>9.在幼體時用鰓呼吸，長大用肺呼吸的動物是屬於下列何者？<text:line-break/>(Ａ)<text:bookmark-start text:name="OPTG1_14185F931499447B98FE7CDF50C62AA1"/>吳郭魚　<text:bookmark-start text:name="OP2_14185F931499447B98FE7CDF50C62AA1"/><text:bookmark-end text:name="OP1_14185F931499447B98FE7CDF50C62AA1"/><text:bookmark-end text:name="OPTG1_14185F931499447B98FE7CDF50C62AA1"/>(Ｂ)<text:bookmark-start text:name="OPTG2_14185F931499447B98FE7CDF50C62AA1"/>蟾蜍<text:bookmark-start text:name="OP3_14185F931499447B98FE7CDF50C62AA1"/><text:bookmark-end text:name="OP2_14185F931499447B98FE7CDF50C62AA1"/><text:bookmark-end text:name="OPTG2_14185F931499447B98FE7CDF50C62AA1"/><text:line-break/>(Ｃ)<text:bookmark-start text:name="OPTG3_14185F931499447B98FE7CDF50C62AA1"/>烏龜　<text:bookmark-start text:name="OP4_14185F931499447B98FE7CDF50C62AA1"/><text:bookmark-end text:name="OP3_14185F931499447B98FE7CDF50C62AA1"/><text:bookmark-end text:name="OPTG3_14185F931499447B98FE7CDF50C62AA1"/><text:s text:c="2"/>(Ｄ)<text:bookmark-start text:name="OPTG4_14185F931499447B98FE7CDF50C62AA1"/>臺灣獼猴<text:bookmark-end text:name="OP4_14185F931499447B98FE7CDF50C62AA1"/><text:bookmark-end text:name="OPTG4_14185F931499447B98FE7CDF50C62AA1"/></text:p>
        <text:p text:style-name="P172"><text:bookmark-start text:name="Z_005DACD36F254DE89E6F02EC890B7EBC"/><text:bookmark-end text:name="Z_14185F931499447B98FE7CDF50C62AA1"/><text:bookmark-end text:name="Q_14185F931499447B98FE7CDF50C62AA1"/><text:span text:style-name="T173">( <text:s text:c="2"/>)</text:span><text:bookmark-start text:name="Q_005DACD36F254DE89E6F02EC890B7EBC"/><text:span text:style-name="T174">10.</text:span><text:span text:style-name="T175">下列哪一種生物攝</text:span><text:bookmark-start text:name="OP1_005DACD36F254DE89E6F02EC890B7EBC"/><text:span text:style-name="T176">食時可將貝類的外殼拉開，從口中翻出胃，而後直接將獵物消化分解？</text:span><text:span text:style-name="T177"><text:line-break/>(</text:span><text:span text:style-name="T178">Ａ</text:span><text:span text:style-name="T179">)</text:span><text:bookmark-start text:name="OPTG1_005DACD36F254DE89E6F02EC890B7EBC"/><text:span text:style-name="T180">　</text:span><text:span text:style-name="T181"><draw:frame draw:style-name="a4" draw:name="圖片 9" text:anchor-type="as-char" svg:x="0in" svg:y="0in" svg:width="0.43472in" svg:height="0.75625in" style:rel-width="scale" style:rel-height="scale"><draw:image xlink:href="media/image4.png" xlink:type="simple" xlink:show="embed" xlink:actuate="onLoad"/><svg:title/><svg:desc>11-02</svg:desc></draw:frame></text:span><text:span text:style-name="T182">　</text:span><text:bookmark-start text:name="OP2_005DACD36F254DE89E6F02EC890B7EBC"/><text:bookmark-end text:name="OP1_005DACD36F254DE89E6F02EC890B7EBC"/><text:bookmark-end text:name="OPTG1_005DACD36F254DE89E6F02EC890B7EBC"/><text:span text:style-name="T183"><text:s text:c="4"/>(</text:span><text:span text:style-name="T184">Ｂ</text:span><text:span text:style-name="T185">)</text:span><text:bookmark-start text:name="OPTG2_005DACD36F254DE89E6F02EC890B7EBC"/><text:span text:style-name="T186">　</text:span><text:span text:style-name="T187"><draw:frame draw:style-name="a5" draw:name="圖片 8" text:anchor-type="as-char" svg:x="0in" svg:y="0in" svg:width="0.66944in" svg:height="0.67847in" style:rel-width="scale" style:rel-height="scale"><draw:image xlink:href="media/image5.png" xlink:type="simple" xlink:show="embed" xlink:actuate="onLoad"/><svg:title/><svg:desc>11-03</svg:desc></draw:frame></text:span><text:bookmark-start text:name="OP3_005DACD36F254DE89E6F02EC890B7EBC"/><text:bookmark-end text:name="OP2_005DACD36F254DE89E6F02EC890B7EBC"/><text:bookmark-end text:name="OPTG2_005DACD36F254DE89E6F02EC890B7EBC"/><text:span text:style-name="T188"><text:line-break/>(</text:span><text:span text:style-name="T189">Ｃ</text:span><text:span text:style-name="T190">)</text:span><text:bookmark-start text:name="OPTG3_005DACD36F254DE89E6F02EC890B7EBC"/><text:span text:style-name="T191">　</text:span><text:span text:style-name="T192"><draw:frame draw:style-name="a6" draw:name="圖片 7" text:anchor-type="as-char" svg:x="0in" svg:y="0in" svg:width="0.73889in" svg:height="0.70417in" style:rel-width="scale" style:rel-height="scale"><draw:image xlink:href="media/image6.png" xlink:type="simple" xlink:show="embed" xlink:actuate="onLoad"/><svg:title/><svg:desc>11-04</svg:desc></draw:frame></text:span><text:span text:style-name="T193">　</text:span><text:bookmark-start text:name="OP4_005DACD36F254DE89E6F02EC890B7EBC"/><text:bookmark-end text:name="OP3_005DACD36F254DE89E6F02EC890B7EBC"/><text:bookmark-end text:name="OPTG3_005DACD36F254DE89E6F02EC890B7EBC"/><text:span text:style-name="T194">(</text:span><text:span text:style-name="T195">Ｄ</text:span><text:span text:style-name="T196">)</text:span><text:bookmark-start text:name="OPTG4_005DACD36F254DE89E6F02EC890B7EBC"/><text:span text:style-name="T197">　</text:span><text:span text:style-name="T198"><draw:frame draw:style-name="a7" draw:name="圖片 6" text:anchor-type="as-char" svg:x="0in" svg:y="0in" svg:width="0.66944in" svg:height="0.82639in" style:rel-width="scale" style:rel-height="scale"><draw:image xlink:href="media/image7.png" xlink:type="simple" xlink:show="embed" xlink:actuate="onLoad"/><svg:title/><svg:desc>11-05</svg:desc></draw:frame></text:span><text:bookmark-end text:name="OP4_005DACD36F254DE89E6F02EC890B7EBC"/><text:bookmark-end text:name="OPTG4_005DACD36F254DE89E6F02EC890B7EBC"/></text:p>
        <table:table table:style-name="Table199">
          <table:table-columns>
            <table:table-column table:style-name="TableColumn200"/>
            <table:table-column table:style-name="TableColumn201"/>
            <table:table-column table:style-name="TableColumn202"/>
          </table:table-columns>
          <table:table-row table:style-name="TableRow203">
            <table:table-cell table:style-name="TableCell204">
              <text:p text:style-name="P205"><text:bookmark-start text:name="Z_3F5CD4EBC1434393A24410CD1FA252BB"/><text:bookmark-start text:name="Z_3B1AF8B7FAE14978BBE0E7D642289C18"/><text:bookmark-end text:name="Z_005DACD36F254DE89E6F02EC890B7EBC"/><text:bookmark-end text:name="Q_005DACD36F254DE89E6F02EC890B7EBC"/></text:p>
            </table:table-cell>
            <table:table-cell table:style-name="TableCell206">
              <text:p text:style-name="P207">甲</text:p>
            </table:table-cell>
            <table:table-cell table:style-name="TableCell208">
              <text:p text:style-name="P209">乙</text:p>
            </table:table-cell>
          </table:table-row>
          <table:table-row table:style-name="TableRow210">
            <table:table-cell table:style-name="TableCell211">
              <text:p text:style-name="P212">呼吸器官</text:p>
            </table:table-cell>
            <table:table-cell table:style-name="TableCell213">
              <text:p text:style-name="P214">肺</text:p>
            </table:table-cell>
            <table:table-cell table:style-name="TableCell215">
              <text:p text:style-name="P216">肺</text:p>
            </table:table-cell>
          </table:table-row>
          <table:table-row table:style-name="TableRow217">
            <table:table-cell table:style-name="TableCell218">
              <text:p text:style-name="P219">體溫恆定</text:p>
            </table:table-cell>
            <table:table-cell table:style-name="TableCell220">
              <text:p text:style-name="P221">內溫</text:p>
            </table:table-cell>
            <table:table-cell table:style-name="TableCell222">
              <text:p text:style-name="P223">外溫</text:p>
            </table:table-cell>
          </table:table-row>
          <table:table-row table:style-name="TableRow224">
            <table:table-cell table:style-name="TableCell225">
              <text:p text:style-name="P226">生殖方式</text:p>
            </table:table-cell>
            <table:table-cell table:style-name="TableCell227">
              <text:p text:style-name="P228">卵生</text:p>
            </table:table-cell>
            <table:table-cell table:style-name="TableCell229">
              <text:p text:style-name="P230">卵生</text:p>
            </table:table-cell>
          </table:table-row>
        </table:table>
        <text:p text:style-name="P231"><text:bookmark-end text:name="Z_3F5CD4EBC1434393A24410CD1FA252BB"/><text:span text:style-name="T232">( <text:s text:c="2"/>)</text:span><text:bookmark-start text:name="Q_3B1AF8B7FAE14978BBE0E7D642289C18"/><text:span text:style-name="T233">11.</text:span><text:span text:style-name="T234">小律</text:span><text:span text:style-name="T235">在動物百科全書中看見兩種生物，並將他們的特徵記錄如表。試問表中甲、乙分別最有可能是下列哪種生物？</text:span><text:bookmark-start text:name="OP1_3B1AF8B7FAE14978BBE0E7D642289C18"/><text:span text:style-name="T236"><text:line-break/></text:span><text:span text:style-name="T237"><text:line-break/>(</text:span><text:span text:style-name="T238">Ａ</text:span><text:span text:style-name="T239">)</text:span><text:bookmark-start text:name="OPTG1_3B1AF8B7FAE14978BBE0E7D642289C18"/><text:span text:style-name="T240">鱷魚與青蛙　</text:span><text:bookmark-start text:name="OP2_3B1AF8B7FAE14978BBE0E7D642289C18"/><text:bookmark-end text:name="OP1_3B1AF8B7FAE14978BBE0E7D642289C18"/><text:bookmark-end text:name="OPTG1_3B1AF8B7FAE14978BBE0E7D642289C18"/><text:span text:style-name="T241">(</text:span><text:span text:style-name="T242">Ｂ</text:span><text:span text:style-name="T243">)</text:span><text:bookmark-start text:name="OPTG2_3B1AF8B7FAE14978BBE0E7D642289C18"/><text:span text:style-name="T244">麻雀與鯉魚</text:span><text:bookmark-start text:name="OP3_3B1AF8B7FAE14978BBE0E7D642289C18"/><text:bookmark-end text:name="OP2_3B1AF8B7FAE14978BBE0E7D642289C18"/><text:bookmark-end text:name="OPTG2_3B1AF8B7FAE14978BBE0E7D642289C18"/><text:span text:style-name="T245"><text:line-break/>(</text:span><text:span text:style-name="T246">Ｃ</text:span><text:span text:style-name="T247">)</text:span><text:bookmark-start text:name="OPTG3_3B1AF8B7FAE14978BBE0E7D642289C18"/><text:span text:style-name="T248">蝙蝠與蜥蜴　</text:span><text:bookmark-start text:name="OP4_3B1AF8B7FAE14978BBE0E7D642289C18"/><text:bookmark-end text:name="OP3_3B1AF8B7FAE14978BBE0E7D642289C18"/><text:bookmark-end text:name="OPTG3_3B1AF8B7FAE14978BBE0E7D642289C18"/><text:span text:style-name="T249">(</text:span><text:span text:style-name="T250">Ｄ</text:span><text:span text:style-name="T251">)</text:span><text:bookmark-start text:name="OPTG4_3B1AF8B7FAE14978BBE0E7D642289C18"/><text:span text:style-name="T252">企鵝與</text:span><text:bookmark-end text:name="OP4_3B1AF8B7FAE14978BBE0E7D642289C18"/><text:bookmark-end text:name="OPTG4_3B1AF8B7FAE14978BBE0E7D642289C18"/><text:span text:style-name="T253">鱷魚</text:span></text:p>
        <text:p text:style-name="P254"><text:bookmark-start text:name="Z_3A8A91DAD3EA440FAD7E5248D563E340"/><text:bookmark-end text:name="Z_3B1AF8B7FAE14978BBE0E7D642289C18"/><text:bookmark-end text:name="Q_3B1AF8B7FAE14978BBE0E7D642289C18"/>( <text:s text:c="2"/>)<text:bookmark-start text:name="OP1_3A8A91DAD3EA440FAD7E5248D563E340"/><text:bookmark-start text:name="Q_3A8A91DAD3EA440FAD7E5248D563E340"/>12.關於刺絲胞動物之敘述，下列何者正確？<text:line-break/>(Ａ)<text:bookmark-start text:name="OPTG1_3A8A91DAD3EA440FAD7E5248D563E340"/>常見的有海葵、水螅、水母和海參等<text:bookmark-start text:name="OP2_3A8A91DAD3EA440FAD7E5248D563E340"/><text:bookmark-end text:name="OP1_3A8A91DAD3EA440FAD7E5248D563E340"/><text:bookmark-end text:name="OPTG1_3A8A91DAD3EA440FAD7E5248D563E340"/><text:line-break/>(Ｂ)<text:bookmark-start text:name="OP3_3A8A91DAD3EA440FAD7E5248D563E340"/><text:bookmark-end text:name="OP2_3A8A91DAD3EA440FAD7E5248D563E340"/>消化構造只有單一開口<text:line-break/>(Ｃ)<text:bookmark-start text:name="OPTG3_3A8A91DAD3EA440FAD7E5248D563E340"/>身體柔軟，具有堅硬外殼<text:bookmark-start text:name="OP4_3A8A91DAD3EA440FAD7E5248D563E340"/><text:bookmark-end text:name="OP3_3A8A91DAD3EA440FAD7E5248D563E340"/><text:bookmark-end text:name="OPTG3_3A8A91DAD3EA440FAD7E5248D563E340"/><text:line-break/>(Ｄ)<text:bookmark-start text:name="OPTG4_3A8A91DAD3EA440FAD7E5248D563E340"/>是動物界種類最多的一類<text:bookmark-end text:name="OP4_3A8A91DAD3EA440FAD7E5248D563E340"/><text:bookmark-end text:name="OPTG4_3A8A91DAD3EA440FAD7E5248D563E340"/></text:p>
        <text:p text:style-name="P255"><text:bookmark-start text:name="Z_CFF10509E9D4435287F28ECFBF2DEB94"/><text:bookmark-end text:name="Z_3A8A91DAD3EA440FAD7E5248D563E340"/><text:bookmark-end text:name="Q_3A8A91DAD3EA440FAD7E5248D563E340"/>( <text:s text:c="2"/>)<text:bookmark-start text:name="Q_CFF10509E9D4435287F28ECFBF2DEB94"/>13.具有鰭、鰾、鰓蓋、生活在海中，用鰓呼吸的生物中，可能是下列何種？　<text:bookmark-start text:name="OP1_CFF10509E9D4435287F28ECFBF2DEB94"/><text:line-break/>(Ａ)<text:bookmark-start text:name="OPTG1_CFF10509E9D4435287F28ECFBF2DEB94"/>章魚　<text:bookmark-start text:name="OP2_CFF10509E9D4435287F28ECFBF2DEB94"/><text:bookmark-end text:name="OP1_CFF10509E9D4435287F28ECFBF2DEB94"/><text:bookmark-end text:name="OPTG1_CFF10509E9D4435287F28ECFBF2DEB94"/><text:s/>(Ｂ)<text:bookmark-start text:name="OPTG2_CFF10509E9D4435287F28ECFBF2DEB94"/>魟魚　<text:bookmark-start text:name="OP3_CFF10509E9D4435287F28ECFBF2DEB94"/><text:bookmark-end text:name="OP2_CFF10509E9D4435287F28ECFBF2DEB94"/><text:bookmark-end text:name="OPTG2_CFF10509E9D4435287F28ECFBF2DEB94"/><text:s/>(Ｃ)<text:bookmark-start text:name="OPTG3_CFF10509E9D4435287F28ECFBF2DEB94"/>海馬　<text:bookmark-start text:name="OP4_CFF10509E9D4435287F28ECFBF2DEB94"/><text:bookmark-end text:name="OP3_CFF10509E9D4435287F28ECFBF2DEB94"/><text:bookmark-end text:name="OPTG3_CFF10509E9D4435287F28ECFBF2DEB94"/><text:s/>(Ｄ)<text:bookmark-end text:name="OP4_CFF10509E9D4435287F28ECFBF2DEB94"/>烏龜</text:p>
        <text:p text:style-name="P256"><text:bookmark-start text:name="Z_8351EDDAB5F44E99AEADD57D2B60C856"/><text:bookmark-end text:name="Z_CFF10509E9D4435287F28ECFBF2DEB94"/><text:bookmark-end text:name="Q_CFF10509E9D4435287F28ECFBF2DEB94"/><text:span text:style-name="T257">( <text:s text:c="2"/>)</text:span><text:bookmark-start text:name="Q_8351EDDAB5F44E99AEADD57D2B60C856"/><text:span text:style-name="T258">14.</text:span><text:span text:style-name="T259">關於山椒魚與壁虎的敘述，下列何者</text:span><text:span text:style-name="T260">錯誤</text:span><text:bookmark-start text:name="OP1_8351EDDAB5F44E99AEADD57D2B60C856"/><text:span text:style-name="T261">？</text:span><text:span text:style-name="T262"><text:line-break/>(</text:span><text:span text:style-name="T263">Ａ</text:span><text:span text:style-name="T264">)</text:span><text:bookmark-start text:name="OPTG1_8351EDDAB5F44E99AEADD57D2B60C856"/><text:span text:style-name="T265">均有尾巴　</text:span><text:bookmark-start text:name="OP2_8351EDDAB5F44E99AEADD57D2B60C856"/><text:bookmark-end text:name="OP1_8351EDDAB5F44E99AEADD57D2B60C856"/><text:bookmark-end text:name="OPTG1_8351EDDAB5F44E99AEADD57D2B60C856"/><text:span text:style-name="T266"><text:s text:c="4"/>(</text:span><text:span text:style-name="T267">Ｂ</text:span><text:span text:style-name="T268">)</text:span><text:bookmark-start text:name="OPTG2_8351EDDAB5F44E99AEADD57D2B60C856"/><text:span text:style-name="T269">均可利用肺呼吸</text:span><text:span text:style-name="T270"><text:line-break/></text:span><text:bookmark-start text:name="OP3_8351EDDAB5F44E99AEADD57D2B60C856"/><text:bookmark-end text:name="OP2_8351EDDAB5F44E99AEADD57D2B60C856"/><text:bookmark-end text:name="OPTG2_8351EDDAB5F44E99AEADD57D2B60C856"/><text:span text:style-name="T271">(</text:span><text:span text:style-name="T272">Ｃ</text:span><text:span text:style-name="T273">)</text:span><text:bookmark-start text:name="OPTG3_8351EDDAB5F44E99AEADD57D2B60C856"/><text:span text:style-name="T274">均為外溫動物　</text:span><text:bookmark-start text:name="OP4_8351EDDAB5F44E99AEADD57D2B60C856"/><text:bookmark-end text:name="OP3_8351EDDAB5F44E99AEADD57D2B60C856"/><text:bookmark-end text:name="OPTG3_8351EDDAB5F44E99AEADD57D2B60C856"/><text:span text:style-name="T275">(</text:span><text:span text:style-name="T276">Ｄ</text:span><text:span text:style-name="T277">)</text:span><text:bookmark-end text:name="OP4_8351EDDAB5F44E99AEADD57D2B60C856"/><text:span text:style-name="T278">均為體外受精</text:span></text:p>
        <text:p text:style-name="P279"><text:bookmark-start text:name="Z_3BE1027102234D8BB0775F9F414FF99A"/><text:bookmark-end text:name="Z_8351EDDAB5F44E99AEADD57D2B60C856"/><text:bookmark-end text:name="Q_8351EDDAB5F44E99AEADD57D2B60C856"/><text:span text:style-name="T280">( <text:s text:c="2"/>)</text:span><text:bookmark-start text:name="Q_3BE1027102234D8BB0775F9F414FF99A"/><text:span text:style-name="T281">15.</text:span><text:span text:style-name="T282">小揚</text:span><text:span text:style-name="T283">家中</text:span><text:bookmark-start text:name="OP1_3BE1027102234D8BB0775F9F414FF99A"/><text:span text:style-name="T284">的池塘內有水蘊草、浮萍、水黽、錦鯉，試問池中這些生物</text:span><text:span text:style-name="T285">可</text:span><text:span text:style-name="T286">組成何者？</text:span><text:span text:style-name="T287"><text:line-break/>(</text:span><text:span text:style-name="T288">Ａ</text:span><text:span text:style-name="T289">)</text:span><text:bookmark-start text:name="OPTG1_3BE1027102234D8BB0775F9F414FF99A"/><text:span text:style-name="T290">群集　</text:span><text:bookmark-start text:name="OP2_3BE1027102234D8BB0775F9F414FF99A"/><text:bookmark-end text:name="OP1_3BE1027102234D8BB0775F9F414FF99A"/><text:bookmark-end text:name="OPTG1_3BE1027102234D8BB0775F9F414FF99A"/><text:span text:style-name="T291">(</text:span><text:span text:style-name="T292">Ｂ</text:span><text:span text:style-name="T293">)</text:span><text:bookmark-start text:name="OPTG2_3BE1027102234D8BB0775F9F414FF99A"/><text:span text:style-name="T294">族群　</text:span><text:bookmark-start text:name="OP3_3BE1027102234D8BB0775F9F414FF99A"/><text:bookmark-end text:name="OP2_3BE1027102234D8BB0775F9F414FF99A"/><text:bookmark-end text:name="OPTG2_3BE1027102234D8BB0775F9F414FF99A"/><text:span text:style-name="T295">(</text:span><text:span text:style-name="T296">Ｃ</text:span><text:span text:style-name="T297">)</text:span><text:bookmark-start text:name="OPTG3_3BE1027102234D8BB0775F9F414FF99A"/><text:span text:style-name="T298">生物圈</text:span><text:span text:style-name="T299">　</text:span><text:bookmark-start text:name="OP4_3BE1027102234D8BB0775F9F414FF99A"/><text:bookmark-end text:name="OP3_3BE1027102234D8BB0775F9F414FF99A"/><text:bookmark-end text:name="OPTG3_3BE1027102234D8BB0775F9F414FF99A"/><text:span text:style-name="T300">(</text:span><text:span text:style-name="T301">Ｄ</text:span><text:span text:style-name="T302">)</text:span><text:bookmark-start text:name="OPTG4_3BE1027102234D8BB0775F9F414FF99A"/><text:span text:style-name="T303">生態系</text:span><text:bookmark-end text:name="OP4_3BE1027102234D8BB0775F9F414FF99A"/><text:bookmark-end text:name="OPTG4_3BE1027102234D8BB0775F9F414FF99A"/></text:p>
        <text:p text:style-name="P304"><text:bookmark-start text:name="Z_193C12FF715041CD8C4020D09D801352"/><text:bookmark-end text:name="Z_3BE1027102234D8BB0775F9F414FF99A"/><text:bookmark-end text:name="Q_3BE1027102234D8BB0775F9F414FF99A"/><text:span text:style-name="T305">( <text:s text:c="2"/>)</text:span><text:span text:style-name="T306">16.</text:span><text:span text:style-name="T307">小菡</text:span><text:span text:style-name="T308">想計算空地上雜草的數量。他把空地平分為</text:span><text:span text:style-name="T309">12</text:span><text:span text:style-name="T310">小區，並隨機調查其中</text:span><text:span text:style-name="T311">2</text:span><text:span text:style-name="T312">區分別有</text:span><text:span text:style-name="T313">38</text:span><text:span text:style-name="T314">與</text:span><text:span text:style-name="T315">42</text:span><text:span text:style-name="T316">棵小草；請問這空地大約有多少棵小草？</text:span><text:span text:style-name="T317"><text:line-break/></text:span><text:bookmark-start text:name="OP1_A9BEFB00E1E649EE85E465CF6FAB4875"/><text:span text:style-name="T318">(</text:span><text:span text:style-name="T319">Ａ</text:span><text:span text:style-name="T320">)</text:span><text:bookmark-start text:name="OPTG1_A9BEFB00E1E649EE85E465CF6FAB4875"/><text:span text:style-name="T321">24</text:span><text:span text:style-name="T322">棵　</text:span><text:bookmark-start text:name="OP2_A9BEFB00E1E649EE85E465CF6FAB4875"/><text:bookmark-end text:name="OP1_A9BEFB00E1E649EE85E465CF6FAB4875"/><text:bookmark-end text:name="OPTG1_A9BEFB00E1E649EE85E465CF6FAB4875"/><text:span text:style-name="T323">(</text:span><text:span text:style-name="T324">Ｂ</text:span><text:span text:style-name="T325">)</text:span><text:bookmark-start text:name="OPTG2_A9BEFB00E1E649EE85E465CF6FAB4875"/><text:span text:style-name="T326">120</text:span><text:span text:style-name="T327">棵　</text:span><text:bookmark-start text:name="OP3_A9BEFB00E1E649EE85E465CF6FAB4875"/><text:bookmark-end text:name="OP2_A9BEFB00E1E649EE85E465CF6FAB4875"/><text:bookmark-end text:name="OPTG2_A9BEFB00E1E649EE85E465CF6FAB4875"/><text:span text:style-name="T328">(</text:span><text:span text:style-name="T329">Ｃ</text:span><text:span text:style-name="T330">)</text:span><text:bookmark-start text:name="OPTG3_A9BEFB00E1E649EE85E465CF6FAB4875"/><text:span text:style-name="T331">240</text:span><text:span text:style-name="T332">棵　</text:span><text:bookmark-start text:name="OP4_A9BEFB00E1E649EE85E465CF6FAB4875"/><text:bookmark-end text:name="OP3_A9BEFB00E1E649EE85E465CF6FAB4875"/><text:bookmark-end text:name="OPTG3_A9BEFB00E1E649EE85E465CF6FAB4875"/><text:span text:style-name="T333">(</text:span><text:span text:style-name="T334">Ｄ</text:span><text:span text:style-name="T335">)</text:span><text:bookmark-start text:name="OPTG4_A9BEFB00E1E649EE85E465CF6FAB4875"/><text:span text:style-name="T336">480</text:span><text:span text:style-name="T337">棵</text:span><text:bookmark-end text:name="OP4_A9BEFB00E1E649EE85E465CF6FAB4875"/><text:bookmark-end text:name="OPTG4_A9BEFB00E1E649EE85E465CF6FAB4875"/></text:p>
        <text:soft-page-break/>
        <text:p text:style-name="P338"><text:span text:style-name="T339">( <text:s text:c="2"/>)</text:span><text:bookmark-start text:name="OP1_193C12FF715041CD8C4020D09D801352"/><text:bookmark-start text:name="Q_193C12FF715041CD8C4020D09D801352"/><text:span text:style-name="T340">17.</text:span><text:span text:style-name="T341">下列何者可視為一個「族群」？</text:span><text:span text:style-name="T342"><text:line-break/>(</text:span><text:span text:style-name="T343">Ａ</text:span><text:span text:style-name="T344">)</text:span><text:bookmark-start text:name="OPTG1_193C12FF715041CD8C4020D09D801352"/><text:span text:style-name="T345">關渡</text:span><text:span text:style-name="T346">紅樹林的水鳥</text:span><text:bookmark-start text:name="OP2_193C12FF715041CD8C4020D09D801352"/><text:bookmark-end text:name="OP1_193C12FF715041CD8C4020D09D801352"/><text:bookmark-end text:name="OPTG1_193C12FF715041CD8C4020D09D801352"/><text:span text:style-name="T347"><text:line-break/>(</text:span><text:span text:style-name="T348">Ｂ</text:span><text:span text:style-name="T349">)</text:span><text:bookmark-start text:name="OPTG2_193C12FF715041CD8C4020D09D801352"/><text:span text:style-name="T350">七家灣溪</text:span><text:span text:style-name="T351">的櫻花鉤吻鮭</text:span><text:bookmark-start text:name="OP3_193C12FF715041CD8C4020D09D801352"/><text:bookmark-end text:name="OP2_193C12FF715041CD8C4020D09D801352"/><text:bookmark-end text:name="OPTG2_193C12FF715041CD8C4020D09D801352"/><text:span text:style-name="T352"><text:line-break/>(</text:span><text:span text:style-name="T353">Ｃ</text:span><text:span text:style-name="T354">)</text:span><text:bookmark-start text:name="OPTG3_193C12FF715041CD8C4020D09D801352"/><text:span text:style-name="T355">大漢溪</text:span><text:span text:style-name="T356">的魚</text:span><text:bookmark-start text:name="OP4_193C12FF715041CD8C4020D09D801352"/><text:bookmark-end text:name="OP3_193C12FF715041CD8C4020D09D801352"/><text:bookmark-end text:name="OPTG3_193C12FF715041CD8C4020D09D801352"/><text:span text:style-name="T357"><text:line-break/>(</text:span><text:span text:style-name="T358">Ｄ</text:span><text:span text:style-name="T359">)</text:span><text:bookmark-start text:name="OPTG4_193C12FF715041CD8C4020D09D801352"/><text:span text:style-name="T360">溪崑</text:span><text:span text:style-name="T361">校園中的植物</text:span><text:bookmark-end text:name="OP4_193C12FF715041CD8C4020D09D801352"/><text:bookmark-end text:name="OPTG4_193C12FF715041CD8C4020D09D801352"/></text:p>
        <text:p text:style-name="P362"><text:bookmark-start text:name="Z_A9BEFB00E1E649EE85E465CF6FAB4875"/><text:bookmark-start text:name="Q_A9BEFB00E1E649EE85E465CF6FAB4875"/><text:bookmark-end text:name="Z_193C12FF715041CD8C4020D09D801352"/><text:bookmark-end text:name="Q_193C12FF715041CD8C4020D09D801352"/><text:span text:style-name="T363">( <text:s text:c="2"/>)</text:span><text:span text:style-name="T364">18.</text:span><text:span text:style-name="T365">小靈</text:span><text:span text:style-name="T366">想知道某魚塭中有多少虱目魚，於是使用捉放法研究</text:span><text:span text:style-name="T367">。</text:span><text:span text:style-name="T368">他捉了</text:span><text:span text:style-name="T369">300</text:span><text:span text:style-name="T370">隻虱目魚做記號後野放，十天後再捉了</text:span><text:span text:style-name="T371">500</text:span><text:span text:style-name="T372">隻虱目魚，結果</text:span><text:span text:style-name="T373">3</text:span><text:bookmark-start text:name="OP1_F7FBCE6A53CA48CEBDF18DC26A361C38"/><text:span text:style-name="T374">隻有記號，由此可知</text:span><text:span text:style-name="T375">此魚塭中</text:span><text:span text:style-name="T376">虱目魚的總數大約為多少隻？</text:span><text:span text:style-name="T377"><text:line-break/>(</text:span><text:span text:style-name="T378">Ａ</text:span><text:span text:style-name="T379">)</text:span><text:bookmark-start text:name="OPTG1_F7FBCE6A53CA48CEBDF18DC26A361C38"/><text:span text:style-name="T380">10000</text:span><text:span text:style-name="T381">隻</text:span><text:span text:style-name="T382"><text:s/></text:span><text:span text:style-name="T383">　</text:span><text:bookmark-start text:name="OP2_F7FBCE6A53CA48CEBDF18DC26A361C38"/><text:bookmark-end text:name="OP1_F7FBCE6A53CA48CEBDF18DC26A361C38"/><text:bookmark-end text:name="OPTG1_F7FBCE6A53CA48CEBDF18DC26A361C38"/><text:span text:style-name="T384">(</text:span><text:span text:style-name="T385">Ｂ</text:span><text:span text:style-name="T386">)</text:span><text:bookmark-start text:name="OPTG2_F7FBCE6A53CA48CEBDF18DC26A361C38"/><text:span text:style-name="T387">15000</text:span><text:span text:style-name="T388">隻</text:span><text:bookmark-start text:name="OP3_F7FBCE6A53CA48CEBDF18DC26A361C38"/><text:bookmark-end text:name="OP2_F7FBCE6A53CA48CEBDF18DC26A361C38"/><text:bookmark-end text:name="OPTG2_F7FBCE6A53CA48CEBDF18DC26A361C38"/><text:span text:style-name="T389"><text:line-break/>(</text:span><text:span text:style-name="T390">Ｃ</text:span><text:span text:style-name="T391">)</text:span><text:bookmark-start text:name="OPTG3_F7FBCE6A53CA48CEBDF18DC26A361C38"/><text:span text:style-name="T392">20000</text:span><text:span text:style-name="T393">隻</text:span><text:span text:style-name="T394"><text:s/></text:span><text:span text:style-name="T395">　</text:span><text:bookmark-start text:name="OP4_F7FBCE6A53CA48CEBDF18DC26A361C38"/><text:bookmark-end text:name="OP3_F7FBCE6A53CA48CEBDF18DC26A361C38"/><text:bookmark-end text:name="OPTG3_F7FBCE6A53CA48CEBDF18DC26A361C38"/><text:span text:style-name="T396">(</text:span><text:span text:style-name="T397">Ｄ</text:span><text:span text:style-name="T398">)</text:span><text:bookmark-start text:name="OPTG4_F7FBCE6A53CA48CEBDF18DC26A361C38"/><text:span text:style-name="T399">50000</text:span><text:span text:style-name="T400">隻</text:span><text:bookmark-end text:name="OP4_F7FBCE6A53CA48CEBDF18DC26A361C38"/><text:bookmark-end text:name="OPTG4_F7FBCE6A53CA48CEBDF18DC26A361C38"/></text:p>
        <text:p text:style-name="P401"><text:bookmark-start text:name="Z_F5DC63D494E84C15A499AEB4F4475EFF"/><text:span text:style-name="T402"><draw:frame draw:z-index="251655680" draw:style-name="a8" draw:name="圖片 16" text:anchor-type="paragraph" svg:x="2.13889in" svg:y="0.16944in" svg:width="2.175in" svg:height="1.67778in" style:rel-width="scale" style:rel-height="scale"><draw:image xlink:href="media/image8.png" xlink:type="simple" xlink:show="embed" xlink:actuate="onLoad"/><svg:title/><svg:desc>A-69</svg:desc></draw:frame></text:span><text:span text:style-name="T403">( <text:s text:c="2"/>)</text:span><text:bookmark-start text:name="Q_F5DC63D494E84C15A499AEB4F4475EFF"/><text:span text:style-name="T404">19.</text:span><text:span text:style-name="T405">生活於森林東區的鹿群因火災遷移至西區。若西區鹿的數目變化如圖，關於西區敘述何者正確？</text:span><text:span text:style-name="T406"><text:line-break/></text:span><text:span text:style-name="T407"><text:line-break/></text:span><text:span text:style-name="T408"><text:line-break/></text:span><text:bookmark-start text:name="OP1_F5DC63D494E84C15A499AEB4F4475EFF"/><text:span text:style-name="T409">(</text:span><text:span text:style-name="T410">Ａ</text:span><text:span text:style-name="T411">)</text:span><text:bookmark-start text:name="OPTG1_F5DC63D494E84C15A499AEB4F4475EFF"/><text:span text:style-name="T412">甲時期因鹿的數目增大，所以負荷量增加</text:span><text:span text:style-name="T413"><text:line-break/></text:span><text:bookmark-start text:name="OP2_F5DC63D494E84C15A499AEB4F4475EFF"/><text:bookmark-end text:name="OP1_F5DC63D494E84C15A499AEB4F4475EFF"/><text:bookmark-end text:name="OPTG1_F5DC63D494E84C15A499AEB4F4475EFF"/><text:span text:style-name="T414">(</text:span><text:span text:style-name="T415">Ｂ</text:span><text:span text:style-name="T416">)</text:span><text:bookmark-start text:name="OPTG2_F5DC63D494E84C15A499AEB4F4475EFF"/><text:span text:style-name="T417">乙時期鹿的死亡率必大於出生率</text:span><text:bookmark-start text:name="OP3_F5DC63D494E84C15A499AEB4F4475EFF"/><text:bookmark-end text:name="OP2_F5DC63D494E84C15A499AEB4F4475EFF"/><text:bookmark-end text:name="OPTG2_F5DC63D494E84C15A499AEB4F4475EFF"/><text:span text:style-name="T418"><text:line-break/>(</text:span><text:span text:style-name="T419">Ｃ</text:span><text:span text:style-name="T420">)</text:span><text:bookmark-start text:name="OPTG3_F5DC63D494E84C15A499AEB4F4475EFF"/><text:span text:style-name="T421">丙時期環境不利於鹿群的因素最大</text:span><text:span text:style-name="T422"><text:line-break/></text:span><text:bookmark-start text:name="OP4_F5DC63D494E84C15A499AEB4F4475EFF"/><text:bookmark-end text:name="OP3_F5DC63D494E84C15A499AEB4F4475EFF"/><text:bookmark-end text:name="OPTG3_F5DC63D494E84C15A499AEB4F4475EFF"/><text:span text:style-name="T423">(</text:span><text:span text:style-name="T424">Ｄ</text:span><text:span text:style-name="T425">)</text:span><text:bookmark-start text:name="OPTG4_F5DC63D494E84C15A499AEB4F4475EFF"/><text:span text:style-name="T426">丁時期的生物出生數加上遷入數，與死亡數加上遷出數大約相同</text:span><text:bookmark-end text:name="Z_F5DC63D494E84C15A499AEB4F4475EFF"/><text:bookmark-end text:name="Q_F5DC63D494E84C15A499AEB4F4475EFF"/><text:bookmark-end text:name="OP4_F5DC63D494E84C15A499AEB4F4475EFF"/><text:bookmark-end text:name="OPTG4_F5DC63D494E84C15A499AEB4F4475EFF"/></text:p>
        <text:p text:style-name="P427"><text:bookmark-start text:name="Z_F123A687510644629FB78E74FA5E1674"/><text:bookmark-end text:name="Z_A9BEFB00E1E649EE85E465CF6FAB4875"/><text:bookmark-end text:name="Q_A9BEFB00E1E649EE85E465CF6FAB4875"/>( <text:s text:c="2"/>)<text:bookmark-start text:name="Q_F123A687510644629FB78E74FA5E1674"/>20.早期台灣農村常可見水牛與牛背鷺一起活動的景象。水牛吃草時受驚擾而飛出的昆蟲，成了牛背鷺的食物；牛背鷺也會啄食水牛身上的寄生蟲。請問水牛與牛背鷺的關係為何？<text:line-break/>(Ａ)互利共生　(Ｂ)競爭關係<text:line-break/>(Ｃ)掠食關係　(Ｄ)寄生關係</text:p>
        <text:p text:style-name="P428"><text:bookmark-start text:name="Z_5C9D0AC0A2C54A639691E00A7169BC31"/><text:bookmark-end text:name="Z_F123A687510644629FB78E74FA5E1674"/><text:bookmark-end text:name="Q_F123A687510644629FB78E74FA5E1674"/>( <text:s text:c="2"/>)<text:bookmark-start text:name="Q_5C9D0AC0A2C54A639691E00A7169BC31"/>21.麻雀<text:bookmark-start text:name="OP1_5C9D0AC0A2C54A639691E00A7169BC31"/>會啄食稻米，使收成減少。由此可知，麻雀和人的關係，與下列何者相似？<text:line-break/>(Ａ)<text:bookmark-start text:name="OPTG1_5C9D0AC0A2C54A639691E00A7169BC31"/>共棲於同一草地的牛與羊　<text:bookmark-start text:name="OP2_5C9D0AC0A2C54A639691E00A7169BC31"/><text:bookmark-end text:name="OP1_5C9D0AC0A2C54A639691E00A7169BC31"/><text:bookmark-end text:name="OPTG1_5C9D0AC0A2C54A639691E00A7169BC31"/>(Ｂ)<text:bookmark-start text:name="OPTG2_5C9D0AC0A2C54A639691E00A7169BC31"/>海葵和小丑魚<text:bookmark-start text:name="OP3_5C9D0AC0A2C54A639691E00A7169BC31"/><text:bookmark-end text:name="OP2_5C9D0AC0A2C54A639691E00A7169BC31"/><text:bookmark-end text:name="OPTG2_5C9D0AC0A2C54A639691E00A7169BC31"/><text:line-break/>(Ｃ)<text:bookmark-start text:name="OPTG3_5C9D0AC0A2C54A639691E00A7169BC31"/>蛇與青蛙<text:s/><text:s text:c="4"/><text:s text:c="8"/><text:bookmark-start text:name="OP4_5C9D0AC0A2C54A639691E00A7169BC31"/><text:bookmark-end text:name="OP3_5C9D0AC0A2C54A639691E00A7169BC31"/><text:bookmark-end text:name="OPTG3_5C9D0AC0A2C54A639691E00A7169BC31"/><text:s/><text:s text:c="2"/>(Ｄ)<text:bookmark-end text:name="OP4_5C9D0AC0A2C54A639691E00A7169BC31"/>鮣魚與鯊魚</text:p>
        <text:p text:style-name="P429"><text:bookmark-start text:name="Z_723CA6EE0D5A4ECD8F55FDFEBC8C0741"/><text:bookmark-end text:name="Z_5C9D0AC0A2C54A639691E00A7169BC31"/><text:bookmark-end text:name="Q_5C9D0AC0A2C54A639691E00A7169BC31"/><text:span text:style-name="T430"><draw:frame draw:z-index="251658240" draw:style-name="a9" draw:name="圖片 15" text:anchor-type="paragraph" svg:x="2.46597in" svg:y="0.31389in" svg:width="1.93542in" svg:height="1.38333in" style:rel-width="scale" style:rel-height="scale"><draw:image xlink:href="media/image9.png" xlink:type="simple" xlink:show="embed" xlink:actuate="onLoad"/><svg:title/><svg:desc>13-06(族群量變化)</svg:desc></draw:frame></text:span><text:span text:style-name="T431">( <text:s text:c="2"/>)</text:span><text:bookmark-start text:name="Q_28E5CAAD7C1A4B1C85BEBDCFB388A6AF"/><text:span text:style-name="T432">22.</text:span><text:span text:style-name="T433">若甲、乙兩種生物同時生活在同一棲地，其族群量變化如圖所示，則此兩種生物可能為下列哪一組？</text:span><text:bookmark-start text:name="OP1_28E5CAAD7C1A4B1C85BEBDCFB388A6AF"/><text:span text:style-name="T434"><text:line-break/>(</text:span><text:span text:style-name="T435">Ａ</text:span><text:span text:style-name="T436">)</text:span><text:bookmark-start text:name="OPTG1_28E5CAAD7C1A4B1C85BEBDCFB388A6AF"/><text:span text:style-name="T437">珊瑚與共生藻</text:span><text:bookmark-start text:name="OP2_28E5CAAD7C1A4B1C85BEBDCFB388A6AF"/><text:bookmark-end text:name="OP1_28E5CAAD7C1A4B1C85BEBDCFB388A6AF"/><text:bookmark-end text:name="OPTG1_28E5CAAD7C1A4B1C85BEBDCFB388A6AF"/><text:span text:style-name="T438"><text:line-break/>(</text:span><text:span text:style-name="T439">Ｂ</text:span><text:span text:style-name="T440">)</text:span><text:bookmark-start text:name="OPTG2_28E5CAAD7C1A4B1C85BEBDCFB388A6AF"/><text:span text:style-name="T441">寄生蜂與毛毛蟲</text:span><text:bookmark-start text:name="OP3_28E5CAAD7C1A4B1C85BEBDCFB388A6AF"/><text:bookmark-end text:name="OP2_28E5CAAD7C1A4B1C85BEBDCFB388A6AF"/><text:bookmark-end text:name="OPTG2_28E5CAAD7C1A4B1C85BEBDCFB388A6AF"/><text:span text:style-name="T442"><text:line-break/>(</text:span><text:span text:style-name="T443">Ｃ</text:span><text:span text:style-name="T444">)</text:span><text:bookmark-start text:name="OPTG3_28E5CAAD7C1A4B1C85BEBDCFB388A6AF"/><text:span text:style-name="T445">菟絲子與附著的植物</text:span><text:bookmark-start text:name="OP4_28E5CAAD7C1A4B1C85BEBDCFB388A6AF"/><text:bookmark-end text:name="OP3_28E5CAAD7C1A4B1C85BEBDCFB388A6AF"/><text:bookmark-end text:name="OPTG3_28E5CAAD7C1A4B1C85BEBDCFB388A6AF"/><text:span text:style-name="T446"><text:line-break/>(</text:span><text:span text:style-name="T447">Ｄ</text:span><text:span text:style-name="T448">)</text:span><text:bookmark-end text:name="OP4_28E5CAAD7C1A4B1C85BEBDCFB388A6AF"/><text:span text:style-name="T449">鳥巢蕨與附著的植物</text:span><text:bookmark-end text:name="Q_28E5CAAD7C1A4B1C85BEBDCFB388A6AF"/></text:p>
        <text:p text:style-name="P450"/>
        <text:p text:style-name="P451"/>
        <text:p text:style-name="P452"/>
        <text:p text:style-name="P453"><text:span text:style-name="T454"><draw:frame draw:z-index="251680768" draw:id="id1" draw:style-name="a10" draw:name="Object 6" text:anchor-type="paragraph" svg:x="0.52292in" svg:y="1.16944in" svg:width="1.40625in" svg:height="1.30208in" style:rel-width="scale" style:rel-height="scale"><draw:object-ole draw:class-id="00020907-0000-0000-C000-000000000046" xlink:href="Object 1" xlink:type="simple" xlink:show="embed" xlink:actuate="onLoad"/><draw:image xlink:href="ObjectReplacements/Object 1" xlink:type="simple" xlink:show="embed" xlink:actuate="onLoad"/><svg:title/><svg:desc/></draw:frame></text:span><text:span text:style-name="T455"><draw:frame draw:z-index="251678720" draw:id="id2" draw:style-name="a11" draw:name="Object 5" text:anchor-type="paragraph" svg:x="2.37639in" svg:y="1.14861in" svg:width="1.44792in" svg:height="1.32292in" style:rel-width="scale" style:rel-height="scale"><draw:object-ole draw:class-id="00020907-0000-0000-C000-000000000046" xlink:href="Object 2" xlink:type="simple" xlink:show="embed" xlink:actuate="onLoad"/><draw:image xlink:href="ObjectReplacements/Object 2" xlink:type="simple" xlink:show="embed" xlink:actuate="onLoad"/><svg:title/><svg:desc/></draw:frame></text:span><text:span text:style-name="T456"><text:s/>( <text:s text:c="2"/>)</text:span><text:bookmark-start text:name="Q_723CA6EE0D5A4ECD8F55FDFEBC8C0741"/><text:span text:style-name="T457">23.</text:span><text:span text:style-name="T458">圖</text:span><text:span text:style-name="T459">(</text:span><text:span text:style-name="T460">一</text:span><text:span text:style-name="T461">)</text:span><text:span text:style-name="T462">和圖</text:span><text:span text:style-name="T463">(</text:span><text:span text:style-name="T464">二</text:span><text:span text:style-name="T465">)</text:span><text:span text:style-name="T466">為甲、乙兩種生物分別在不同燒杯中培養的生長曲線；圖</text:span><text:span text:style-name="T467">(</text:span><text:span text:style-name="T468">三</text:span><text:span text:style-name="T469">)</text:span><text:span text:style-name="T470">為兩種生物混合在同一燒杯培養的生長曲線，依照此圖，此兩種生物間的交互作用為何？</text:span><text:span text:style-name="T471"><text:line-break/></text:span><text:span text:style-name="T472"><text:line-break/></text:span><text:span text:style-name="T473"><text:line-break/></text:span><text:span text:style-name="T474"><text:line-break/></text:span><text:span text:style-name="T475"><text:line-break/></text:span><text:span text:style-name="T476"><text:line-break/></text:span><text:span text:style-name="T477"><text:line-break/></text:span><text:span text:style-name="T478"><text:line-break/></text:span><text:span text:style-name="T479"><text:line-break/></text:span><text:span text:style-name="T480"><text:line-break/></text:span><text:span text:style-name="T481"><text:line-break/></text:span><text:span text:style-name="T482"><text:line-break/></text:span><text:span text:style-name="T483"><text:line-break/></text:span><text:span text:style-name="T484"><text:s text:c="7"/></text:span><text:span text:style-name="T485"><text:s text:c="2"/></text:span><text:span text:style-name="T486">(<text:s/></text:span><text:span text:style-name="T487">圖一</text:span><text:span text:style-name="T488"><text:s/>) <text:s text:c="6"/></text:span><text:span text:style-name="T489"><text:s text:c="4"/></text:span><text:span text:style-name="T490"><text:s text:c="3"/>(<text:s/></text:span><text:span text:style-name="T491">圖二</text:span><text:span text:style-name="T492"><text:s/>)</text:span></text:p>
        <text:p text:style-name="P493"><text:bookmark-start text:name="_MON_1538460484"/><text:bookmark-start text:name="_MON_1538460841"/><text:bookmark-start text:name="OP1_723CA6EE0D5A4ECD8F55FDFEBC8C0741"/><text:bookmark-end text:name="_MON_1538460484"/><text:bookmark-end text:name="_MON_1538460841"/><text:span text:style-name="T494"><draw:frame draw:z-index="0" draw:id="id3" draw:style-name="a12" draw:name="Picture 3" text:anchor-type="as-char" svg:x="0in" svg:y="0in" svg:width="2.15in" svg:height="1.51667in" style:rel-width="scale" style:rel-height="scale"><draw:object-ole draw:class-id="0003000A-0000-0000-C000-000000000046" xlink:href="Object 3" xlink:type="simple" xlink:show="embed" xlink:actuate="onLoad"/><draw:image xlink:href="ObjectReplacements/Object 3" xlink:type="simple" xlink:show="embed" xlink:actuate="onLoad"/><svg:title/><svg:desc/></draw:frame></text:span><text:span text:style-name="T495"><text:s/></text:span><text:span text:style-name="T496"><text:line-break/></text:span><text:span text:style-name="T497"><text:s text:c="8"/>(<text:s/></text:span><text:span text:style-name="T498">圖三</text:span><text:span text:style-name="T499"><text:s/>)</text:span><text:span text:style-name="T500"><text:line-break/></text:span><text:span text:style-name="T501">(</text:span><text:span text:style-name="T502">Ａ</text:span><text:span text:style-name="T503">)</text:span><text:bookmark-start text:name="OPTG1_723CA6EE0D5A4ECD8F55FDFEBC8C0741"/><text:span text:style-name="T504">競爭</text:span><text:span text:style-name="T505"><text:s text:c="3"/></text:span><text:bookmark-start text:name="OP2_723CA6EE0D5A4ECD8F55FDFEBC8C0741"/><text:bookmark-end text:name="OP1_723CA6EE0D5A4ECD8F55FDFEBC8C0741"/><text:bookmark-end text:name="OPTG1_723CA6EE0D5A4ECD8F55FDFEBC8C0741"/><text:span text:style-name="T506">(</text:span><text:span text:style-name="T507">Ｂ</text:span><text:span text:style-name="T508">)</text:span><text:bookmark-start text:name="OPTG2_723CA6EE0D5A4ECD8F55FDFEBC8C0741"/><text:span text:style-name="T509">寄生</text:span><text:bookmark-start text:name="OP3_723CA6EE0D5A4ECD8F55FDFEBC8C0741"/><text:bookmark-end text:name="OP2_723CA6EE0D5A4ECD8F55FDFEBC8C0741"/><text:bookmark-end text:name="OPTG2_723CA6EE0D5A4ECD8F55FDFEBC8C0741"/><text:span text:style-name="T510"><text:s text:c="2"/>(</text:span><text:span text:style-name="T511">Ｃ</text:span><text:span text:style-name="T512">)</text:span><text:bookmark-start text:name="OPTG3_723CA6EE0D5A4ECD8F55FDFEBC8C0741"/><text:span text:style-name="T513">片利共生　</text:span><text:bookmark-start text:name="OP4_723CA6EE0D5A4ECD8F55FDFEBC8C0741"/><text:bookmark-end text:name="OP3_723CA6EE0D5A4ECD8F55FDFEBC8C0741"/><text:bookmark-end text:name="OPTG3_723CA6EE0D5A4ECD8F55FDFEBC8C0741"/><text:span text:style-name="T514">(</text:span><text:span text:style-name="T515">Ｄ</text:span><text:span text:style-name="T516">)</text:span><text:bookmark-start text:name="OPTG4_723CA6EE0D5A4ECD8F55FDFEBC8C0741"/><text:span text:style-name="T517">互利共生</text:span><text:bookmark-end text:name="OP4_723CA6EE0D5A4ECD8F55FDFEBC8C0741"/><text:bookmark-end text:name="OPTG4_723CA6EE0D5A4ECD8F55FDFEBC8C0741"/></text:p>
        <text:p text:style-name="P518"><text:bookmark-start text:name="Z_28E5CAAD7C1A4B1C85BEBDCFB388A6AF"/><text:bookmark-start text:name="Z_3F880B996C444D158AB2782E241C1CF7"/></text:p>
        <text:p text:style-name="P519"><text:bookmark-start text:name="Z_DA099D600CE7428A823838D19F14C073"/><text:bookmark-end text:name="Z_28E5CAAD7C1A4B1C85BEBDCFB388A6AF"/>( <text:s text:c="2"/>)<text:bookmark-start text:name="Q_DA099D600CE7428A823838D19F14C073"/>24.有關生態系中「掠食關係」(例如獅子獵捕非洲水牛)的<text:bookmark-start text:name="OP1_DA099D600CE7428A823838D19F14C073"/>敘述，下列何者正確？<text:line-break/>(Ａ)<text:bookmark-start text:name="OPTG1_DA099D600CE7428A823838D19F14C073"/>會造成非洲水牛滅絕<text:bookmark-start text:name="OP2_DA099D600CE7428A823838D19F14C073"/><text:bookmark-end text:name="OP1_DA099D600CE7428A823838D19F14C073"/><text:bookmark-end text:name="OPTG1_DA099D600CE7428A823838D19F14C073"/><text:line-break/>(Ｂ)<text:bookmark-start text:name="OPTG2_DA099D600CE7428A823838D19F14C073"/>對維持生態平衡很重要<text:bookmark-start text:name="OP3_DA099D600CE7428A823838D19F14C073"/><text:bookmark-end text:name="OP2_DA099D600CE7428A823838D19F14C073"/><text:bookmark-end text:name="OPTG2_DA099D600CE7428A823838D19F14C073"/><text:line-break/>(Ｃ)<text:bookmark-start text:name="OPTG3_DA099D600CE7428A823838D19F14C073"/>應把掠食者都消除<text:bookmark-start text:name="OP4_DA099D600CE7428A823838D19F14C073"/><text:bookmark-end text:name="OP3_DA099D600CE7428A823838D19F14C073"/><text:bookmark-end text:name="OPTG3_DA099D600CE7428A823838D19F14C073"/><text:line-break/>(Ｄ)<text:bookmark-start text:name="OPTG4_DA099D600CE7428A823838D19F14C073"/>應該<text:bookmark-end text:name="OP4_DA099D600CE7428A823838D19F14C073"/><text:bookmark-end text:name="OPTG4_DA099D600CE7428A823838D19F14C073"/>保育水牛不受獅子攻擊<text:bookmark-start text:name="Z_3B141A3E25B242F7956FB0C59C11E93A"/><text:bookmark-start text:name="Q_3B141A3E25B242F7956FB0C59C11E93A"/><text:bookmark-end text:name="Z_DA099D600CE7428A823838D19F14C073"/><text:bookmark-end text:name="Q_DA099D600CE7428A823838D19F14C073"/></text:p>
        <text:p text:style-name="P520"><text:bookmark-end text:name="Z_3B141A3E25B242F7956FB0C59C11E93A"/><text:bookmark-end text:name="Q_3B141A3E25B242F7956FB0C59C11E93A"/>( <text:s text:c="2"/>)<text:bookmark-start text:name="Q_3F880B996C444D158AB2782E241C1CF7"/>25.自然環境中的(甲)生物圈；(乙)生物個體；(丙)生態系；(丁)群集；(戊)族群。依其範圍，由小至大順序為何？<text:line-break/>(Ａ)甲乙丙丁戊　<text:s/>(Ｂ)乙戊丁丙甲<text:line-break/>(Ｃ)乙丁丙甲戊<text:s/>　(Ｄ)乙丁戊甲丙</text:p>
        <text:p text:style-name="P521"><text:bookmark-start text:name="Z_B3DB7955174345388E9BA6F533B071E0"/><text:bookmark-end text:name="Z_3F880B996C444D158AB2782E241C1CF7"/><text:bookmark-end text:name="Q_3F880B996C444D158AB2782E241C1CF7"/><text:span text:style-name="T522">( <text:s text:c="2"/>)</text:span><text:bookmark-start text:name="Q_B3DB7955174345388E9BA6F533B071E0"/><text:span text:style-name="T523">26.</text:span><text:span text:style-name="T524">關於「氮」元素的敘述，下列何者</text:span><text:span text:style-name="T525">錯誤</text:span><text:span text:style-name="T526">？</text:span><text:span text:style-name="T527"><text:line-break/>(</text:span><text:span text:style-name="T528">Ａ</text:span><text:span text:style-name="T529">)</text:span><text:span text:style-name="T530">氮氣約占</text:span><text:span text:style-name="T531">大氣</text:span><text:span text:style-name="T532">的</text:span><text:span text:style-name="T533">五分之四</text:span><text:span text:style-name="T534"><text:line-break/>(</text:span><text:span text:style-name="T535">Ｂ</text:span><text:span text:style-name="T536">)</text:span><text:span text:style-name="T537">氮元素可組成蛋白質和遺傳物質</text:span><text:span text:style-name="T538"><text:line-break/>(</text:span><text:span text:style-name="T539">Ｃ</text:span><text:span text:style-name="T540">)</text:span><text:span text:style-name="T541">植物可經由氣孔吸收氮氣並利用</text:span><text:span text:style-name="T542"><text:line-break/>(</text:span><text:span text:style-name="T543">Ｄ</text:span><text:span text:style-name="T544">)</text:span><text:span text:style-name="T545">動物經由攝食獲得含氮養分</text:span></text:p>
        <text:p text:style-name="P546"><text:bookmark-start text:name="Z_1987FD73398349A98E3532A58C53276B"/><text:bookmark-end text:name="Z_B3DB7955174345388E9BA6F533B071E0"/><text:bookmark-end text:name="Q_B3DB7955174345388E9BA6F533B071E0"/><text:span text:style-name="T547">( <text:s text:c="2"/>)</text:span><text:bookmark-start text:name="Q_1987FD73398349A98E3532A58C53276B"/><text:span text:style-name="T548">27.</text:span><text:span text:style-name="T549">關於能量傳遞的敘述，下列何者</text:span><text:span text:style-name="T550">錯誤</text:span><text:span text:style-name="T551">？</text:span><text:span text:style-name="T552"><text:line-break/>(</text:span><text:span text:style-name="T553">Ａ</text:span><text:span text:style-name="T554">)</text:span><text:span text:style-name="T555">生產者吸收太陽能</text:span><text:span text:style-name="T556"><text:line-break/>(</text:span><text:span text:style-name="T557">Ｂ</text:span><text:span text:style-name="T558">)</text:span><text:span text:style-name="T559">食物鏈可傳遞能量</text:span><text:span text:style-name="T560"><text:line-break/>(</text:span><text:span text:style-name="T561">Ｃ</text:span><text:span text:style-name="T562">)</text:span><text:span text:style-name="T563">能量在生物與環境間循環利用</text:span><text:span text:style-name="T564"><text:line-break/>(</text:span><text:span text:style-name="T565">Ｄ</text:span><text:span text:style-name="T566">)</text:span><text:span text:style-name="T567">能量在傳遞過程中可能以熱能形式散失</text:span></text:p>
        <text:p text:style-name="P568"><text:bookmark-start text:name="Z_A67F4C917292453BAD271443ADD11BFE"/><text:bookmark-start text:name="Z_9E6BC1A8E5804AF2AE708194153A0928"/><text:bookmark-end text:name="Z_1987FD73398349A98E3532A58C53276B"/><text:bookmark-end text:name="Q_1987FD73398349A98E3532A58C53276B"/>( <text:s text:c="2"/>)<text:bookmark-start text:name="OP1_A67F4C917292453BAD271443ADD11BFE"/><text:bookmark-start text:name="Q_A67F4C917292453BAD271443ADD11BFE"/>28.下列何種化學反應可消耗大氣中的二氧化碳？<text:line-break/>(Ａ)<text:bookmark-start text:name="OPTG1_A67F4C917292453BAD271443ADD11BFE"/>燃燒化石燃料<text:s text:c="2"/>　<text:bookmark-start text:name="OP2_A67F4C917292453BAD271443ADD11BFE"/><text:bookmark-end text:name="OP1_A67F4C917292453BAD271443ADD11BFE"/><text:bookmark-end text:name="OPTG1_A67F4C917292453BAD271443ADD11BFE"/>(Ｂ)<text:bookmark-start text:name="OPTG2_A67F4C917292453BAD271443ADD11BFE"/>藻類行光合作用<text:bookmark-start text:name="OP3_A67F4C917292453BAD271443ADD11BFE"/><text:bookmark-end text:name="OP2_A67F4C917292453BAD271443ADD11BFE"/><text:bookmark-end text:name="OPTG2_A67F4C917292453BAD271443ADD11BFE"/><text:line-break/>(Ｃ)<text:bookmark-start text:name="OPTG3_A67F4C917292453BAD271443ADD11BFE"/>植物行呼吸作用　<text:bookmark-start text:name="OP4_A67F4C917292453BAD271443ADD11BFE"/><text:bookmark-end text:name="OP3_A67F4C917292453BAD271443ADD11BFE"/><text:bookmark-end text:name="OPTG3_A67F4C917292453BAD271443ADD11BFE"/>(Ｄ)<text:bookmark-start text:name="OPTG4_A67F4C917292453BAD271443ADD11BFE"/>微生物分解動物屍體<text:bookmark-end text:name="OP4_A67F4C917292453BAD271443ADD11BFE"/><text:bookmark-end text:name="OPTG4_A67F4C917292453BAD271443ADD11BFE"/></text:p>
        <text:p text:style-name="P569"/>
        <text:p text:style-name="P570"><text:bookmark-end text:name="Z_A67F4C917292453BAD271443ADD11BFE"/><text:bookmark-end text:name="Q_A67F4C917292453BAD271443ADD11BFE"/><text:soft-page-break/>( <text:s text:c="2"/>)<text:bookmark-start text:name="Q_9E6BC1A8E5804AF2AE708194153A0928"/>29.在「浮游藻類→磷蝦→烏賊→鰹魚」的食物鏈中，哪一種生物全體所蘊藏的能量總和最多？<text:line-break/>(Ａ)浮游藻類　(Ｂ)磷蝦　(Ｃ)烏賊　(Ｄ)鰹魚</text:p>
        <text:p text:style-name="P571"><text:bookmark-start text:name="Z_E12560D238F44675889468E48E9B40F6"/><text:bookmark-end text:name="Z_9E6BC1A8E5804AF2AE708194153A0928"/><text:bookmark-end text:name="Q_9E6BC1A8E5804AF2AE708194153A0928"/>( <text:s text:c="2"/>)<text:bookmark-start text:name="Q_E12560D238F44675889468E48E9B40F6"/>30.潮濕的腐木上常可見到木耳，請問木耳在生態系中扮演的角色為何？<text:line-break/>(Ａ)生產者　(Ｂ)消費者<text:line-break/>(Ｃ)清除者　(Ｄ)分解者</text:p>
        <text:p text:style-name="P572"><text:bookmark-start text:name="Z_57CEA718D81F451CB2DFBE36F9D3E296"/><text:bookmark-end text:name="Z_E12560D238F44675889468E48E9B40F6"/><text:bookmark-end text:name="Q_E12560D238F44675889468E48E9B40F6"/>( <text:s text:c="2"/>)<text:bookmark-start text:name="OP1_57CEA718D81F451CB2DFBE36F9D3E296"/><text:bookmark-start text:name="Q_57CEA718D81F451CB2DFBE36F9D3E296"/>31.下列何者為自營生物？<text:line-break/>(Ａ)<text:bookmark-start text:name="OPTG1_57CEA718D81F451CB2DFBE36F9D3E296"/>藍菌　<text:bookmark-start text:name="OP2_57CEA718D81F451CB2DFBE36F9D3E296"/><text:bookmark-end text:name="OP1_57CEA718D81F451CB2DFBE36F9D3E296"/><text:bookmark-end text:name="OPTG1_57CEA718D81F451CB2DFBE36F9D3E296"/><text:s text:c="2"/>(Ｂ)<text:bookmark-start text:name="OPTG2_57CEA718D81F451CB2DFBE36F9D3E296"/>細菌<text:bookmark-start text:name="OP3_57CEA718D81F451CB2DFBE36F9D3E296"/><text:bookmark-end text:name="OP2_57CEA718D81F451CB2DFBE36F9D3E296"/><text:bookmark-end text:name="OPTG2_57CEA718D81F451CB2DFBE36F9D3E296"/><text:line-break/>(Ｃ)<text:bookmark-start text:name="OPTG3_57CEA718D81F451CB2DFBE36F9D3E296"/>酵母菌　<text:bookmark-start text:name="OP4_57CEA718D81F451CB2DFBE36F9D3E296"/><text:bookmark-end text:name="OP3_57CEA718D81F451CB2DFBE36F9D3E296"/><text:bookmark-end text:name="OPTG3_57CEA718D81F451CB2DFBE36F9D3E296"/>(Ｄ)<text:bookmark-end text:name="OP4_57CEA718D81F451CB2DFBE36F9D3E296"/>青黴菌</text:p>
        <text:p text:style-name="P573"><text:bookmark-start text:name="Z_CC86BC4BC20540AFADA77620ED4AF5F7"/><text:bookmark-end text:name="Z_57CEA718D81F451CB2DFBE36F9D3E296"/><text:bookmark-end text:name="Q_57CEA718D81F451CB2DFBE36F9D3E296"/>( <text:s text:c="2"/>)<text:bookmark-start text:name="OP1_CC86BC4BC20540AFADA77620ED4AF5F7"/><text:bookmark-start text:name="Q_CC86BC4BC20540AFADA77620ED4AF5F7"/>32.在食物鏈「草→甲蟲→鼬鼠→老鷹」中，次級消費者為何？<text:line-break/>(Ａ)<text:bookmark-start text:name="OPTG1_CC86BC4BC20540AFADA77620ED4AF5F7"/>草　<text:bookmark-start text:name="OP2_CC86BC4BC20540AFADA77620ED4AF5F7"/><text:bookmark-end text:name="OP1_CC86BC4BC20540AFADA77620ED4AF5F7"/><text:bookmark-end text:name="OPTG1_CC86BC4BC20540AFADA77620ED4AF5F7"/>(Ｂ)<text:bookmark-start text:name="OPTG2_CC86BC4BC20540AFADA77620ED4AF5F7"/>甲蟲　<text:bookmark-start text:name="OP3_CC86BC4BC20540AFADA77620ED4AF5F7"/><text:bookmark-end text:name="OP2_CC86BC4BC20540AFADA77620ED4AF5F7"/><text:bookmark-end text:name="OPTG2_CC86BC4BC20540AFADA77620ED4AF5F7"/>(Ｃ)<text:bookmark-start text:name="OPTG3_CC86BC4BC20540AFADA77620ED4AF5F7"/>鼬鼠　<text:bookmark-start text:name="OP4_CC86BC4BC20540AFADA77620ED4AF5F7"/><text:bookmark-end text:name="OP3_CC86BC4BC20540AFADA77620ED4AF5F7"/><text:bookmark-end text:name="OPTG3_CC86BC4BC20540AFADA77620ED4AF5F7"/>(Ｄ)<text:bookmark-start text:name="OPTG4_CC86BC4BC20540AFADA77620ED4AF5F7"/>老鷹<text:bookmark-end text:name="Z_CC86BC4BC20540AFADA77620ED4AF5F7"/><text:bookmark-end text:name="Q_CC86BC4BC20540AFADA77620ED4AF5F7"/><text:bookmark-end text:name="OP4_CC86BC4BC20540AFADA77620ED4AF5F7"/><text:bookmark-end text:name="OPTG4_CC86BC4BC20540AFADA77620ED4AF5F7"/></text:p>
        <text:p text:style-name="P574"><text:bookmark-start text:name="Z_02C00AA6388A4B629B27606126FD5762"/><text:bookmark-start text:name="Q_02C00AA6388A4B629B27606126FD5762"/>( <text:s text:c="2"/>)33.在陸域環境中，雨量最多的生態系為何？<text:line-break/>(Ａ)森林生態系　(Ｂ)草原生態系<text:line-break/>(Ｃ)沙漠生態系　(Ｄ)河口生態系</text:p>
        <text:p text:style-name="P575">( <text:s text:c="2"/>)34.森林生態系、草原生態系及沙漠生態系的主要生產者分別為下列哪一種？<text:line-break/>(Ａ)草、樹木、仙人掌<text:line-break/>(Ｂ)樹木、草、仙人掌<text:line-break/>(Ｃ)仙人掌、樹木、草<text:line-break/>(Ｄ)樹木、樹木、仙人掌</text:p>
        <text:p text:style-name="P576">( <text:s text:c="2"/>)35.水域環境中，何處最不可能有光合作用的生產者？<text:line-break/>(Ａ)池塘<text:s text:c="2"/>　<text:s text:c="2"/><text:s text:c="6"/>(Ｂ)潮間帶<text:line-break/>(Ｃ)<text:s/>2000公尺的海底<text:s/>(Ｄ)大陸棚</text:p>
        <text:p text:style-name="P577">( <text:s text:c="2"/>)36.水域生態系中，何處的生物多樣性最豐富？<text:line-break/>(Ａ)溪流環境<text:s text:c="2"/><text:s text:c="4"/>　(Ｂ)海洋遠洋區的黑暗區<text:line-break/>(Ｃ)海洋的近海區<text:s text:c="4"/>(Ｄ)海洋遠洋區的透光區</text:p>
        <text:p text:style-name="P578"><text:span text:style-name="T579">( <text:s text:c="2"/>)</text:span><text:span text:style-name="T580">37.</text:span><text:span text:style-name="T581">小萱</text:span><text:span text:style-name="T582">若從</text:span><text:span text:style-name="T583">台灣</text:span><text:span text:style-name="T584">「西部海岸」開車往台灣公路最高點「武嶺」</text:span><text:span text:style-name="T585">(</text:span><text:span text:style-name="T586">海拔</text:span><text:span text:style-name="T587">3275m)</text:span><text:span text:style-name="T588">，沿途可見的陸域環境依序為何？</text:span><text:span text:style-name="T589"><text:line-break/>(</text:span><text:span text:style-name="T590">Ａ</text:span><text:span text:style-name="T591">)</text:span><text:span text:style-name="T592">沙丘、闊葉林、針葉林、高山草原</text:span><text:span text:style-name="T593"><text:line-break/>(</text:span><text:span text:style-name="T594">Ｂ</text:span><text:span text:style-name="T595">)</text:span><text:span text:style-name="T596">闊葉林、針葉林、高山草原、沙丘</text:span><text:span text:style-name="T597"><text:line-break/>(</text:span><text:span text:style-name="T598">Ｃ</text:span><text:span text:style-name="T599">)</text:span><text:span text:style-name="T600">闊葉林、針葉林、沙丘、高山草原</text:span><text:span text:style-name="T601"><text:line-break/>(</text:span><text:span text:style-name="T602">Ｄ</text:span><text:span text:style-name="T603">)</text:span><text:span text:style-name="T604">高山草原、針葉林、闊葉林、沙丘</text:span></text:p>
        <text:p text:style-name="P605"><text:bookmark-start text:name="Z_75B83C6C8CAC4E528171EFAE7ED6DF15"/><text:bookmark-end text:name="Z_723CA6EE0D5A4ECD8F55FDFEBC8C0741"/><text:bookmark-end text:name="Q_723CA6EE0D5A4ECD8F55FDFEBC8C0741"/><text:bookmark-end text:name="Z_02C00AA6388A4B629B27606126FD5762"/><text:bookmark-end text:name="Q_02C00AA6388A4B629B27606126FD5762"/>( <text:s text:c="2"/>)<text:bookmark-start text:name="Q_75B83C6C8CAC4E528171EFAE7ED6DF15"/>38.下列哪一種生物較適合生活在沙漠生態系？<text:line-break/><text:bookmark-start text:name="OP1_75B83C6C8CAC4E528171EFAE7ED6DF15"/>(Ａ)<text:bookmark-start text:name="OPTG1_75B83C6C8CAC4E528171EFAE7ED6DF15"/>綠色蘚苔類植物<text:bookmark-start text:name="OP2_75B83C6C8CAC4E528171EFAE7ED6DF15"/><text:bookmark-end text:name="OP1_75B83C6C8CAC4E528171EFAE7ED6DF15"/><text:bookmark-end text:name="OPTG1_75B83C6C8CAC4E528171EFAE7ED6DF15"/><text:line-break/>(Ｂ)<text:bookmark-start text:name="OPTG2_75B83C6C8CAC4E528171EFAE7ED6DF15"/>跑得快的草食性動物<text:line-break/><text:bookmark-start text:name="OP3_75B83C6C8CAC4E528171EFAE7ED6DF15"/><text:bookmark-end text:name="OP2_75B83C6C8CAC4E528171EFAE7ED6DF15"/><text:bookmark-end text:name="OPTG2_75B83C6C8CAC4E528171EFAE7ED6DF15"/>(Ｃ)<text:bookmark-start text:name="OPTG3_75B83C6C8CAC4E528171EFAE7ED6DF15"/>生活在樹蔭下，只需少量日光的矮小植物<text:bookmark-start text:name="OP4_75B83C6C8CAC4E528171EFAE7ED6DF15"/><text:bookmark-end text:name="OP3_75B83C6C8CAC4E528171EFAE7ED6DF15"/><text:bookmark-end text:name="OPTG3_75B83C6C8CAC4E528171EFAE7ED6DF15"/><text:line-break/>(Ｄ)<text:bookmark-end text:name="OP4_75B83C6C8CAC4E528171EFAE7ED6DF15"/>體表有外骨骼，體內受精的生物</text:p>
        <text:p text:style-name="P606"><text:bookmark-start text:name="Z_F9AB0C2313784109831E8B80A76DD6C8"/><text:bookmark-end text:name="Z_75B83C6C8CAC4E528171EFAE7ED6DF15"/><text:bookmark-end text:name="Q_75B83C6C8CAC4E528171EFAE7ED6DF15"/></text:p>
        <text:p text:style-name="P607"/>
        <text:p text:style-name="P608">( <text:s text:c="2"/>)<text:bookmark-start text:name="Q_F9AB0C2313784109831E8B80A76DD6C8"/>39.海洋依何項因素分為遠洋區和近海區？<text:line-break/><text:bookmark-start text:name="OP1_F9AB0C2313784109831E8B80A76DD6C8"/>(Ａ)<text:bookmark-start text:name="OPTG1_F9AB0C2313784109831E8B80A76DD6C8"/>水的溫度　<text:bookmark-start text:name="OP2_F9AB0C2313784109831E8B80A76DD6C8"/><text:bookmark-end text:name="OP1_F9AB0C2313784109831E8B80A76DD6C8"/><text:bookmark-end text:name="OPTG1_F9AB0C2313784109831E8B80A76DD6C8"/>(Ｂ)<text:bookmark-start text:name="OPTG2_F9AB0C2313784109831E8B80A76DD6C8"/>距岸遠近<text:bookmark-start text:name="OP3_F9AB0C2313784109831E8B80A76DD6C8"/><text:bookmark-end text:name="OP2_F9AB0C2313784109831E8B80A76DD6C8"/><text:bookmark-end text:name="OPTG2_F9AB0C2313784109831E8B80A76DD6C8"/><text:line-break/>(Ｃ)<text:bookmark-start text:name="OPTG3_F9AB0C2313784109831E8B80A76DD6C8"/>水的深度　<text:bookmark-start text:name="OP4_F9AB0C2313784109831E8B80A76DD6C8"/><text:bookmark-end text:name="OP3_F9AB0C2313784109831E8B80A76DD6C8"/><text:bookmark-end text:name="OPTG3_F9AB0C2313784109831E8B80A76DD6C8"/>(Ｄ)<text:bookmark-start text:name="OPTG4_F9AB0C2313784109831E8B80A76DD6C8"/>鹽度<text:bookmark-end text:name="OP4_F9AB0C2313784109831E8B80A76DD6C8"/><text:bookmark-end text:name="OPTG4_F9AB0C2313784109831E8B80A76DD6C8"/>高低<text:bookmark-start text:name="Z_FCD095B94DD64A6C9412D7264F5DBA47"/><text:bookmark-start text:name="Q_FCD095B94DD64A6C9412D7264F5DBA47"/><text:bookmark-end text:name="Z_F9AB0C2313784109831E8B80A76DD6C8"/><text:bookmark-end text:name="Q_F9AB0C2313784109831E8B80A76DD6C8"/></text:p>
        <text:p text:style-name="P609"><text:bookmark-start text:name="Z_0DC2F535EE334686A2C93BB0DEDAC916"/><text:bookmark-end text:name="Z_FCD095B94DD64A6C9412D7264F5DBA47"/><text:bookmark-end text:name="Q_FCD095B94DD64A6C9412D7264F5DBA47"/><text:span text:style-name="T610"><draw:frame draw:z-index="251650048" draw:style-name="a13" draw:name="圖片 14" text:anchor-type="paragraph" svg:x="1.63403in" svg:y="0.31944in" svg:width="2.80347in" svg:height="1.40139in" style:rel-width="scale" style:rel-height="scale"><draw:image xlink:href="media/image10.png" xlink:type="simple" xlink:show="embed" xlink:actuate="onLoad"/><svg:title/><svg:desc>甲-55</svg:desc></draw:frame></text:span><text:span text:style-name="T611">( <text:s text:c="2"/>)</text:span><text:bookmark-start text:name="Q_0DC2F535EE334686A2C93BB0DEDAC916"/><text:span text:style-name="T612">40.</text:span><text:span text:style-name="T613">右圖黑色柱狀圖為全球人口變化</text:span><text:span text:style-name="T614">示意圖</text:span><text:span text:style-name="T615">。</text:span><text:span text:style-name="T616">請問</text:span><text:span text:style-name="T617">白色柱狀圖</text:span><text:span text:style-name="T618">X</text:span><text:span text:style-name="T619">的變化</text:span><text:span text:style-name="T620">　</text:span><text:span text:style-name="T621">不應該</text:span><text:span text:style-name="T622">是下列哪一項？</text:span><text:span text:style-name="T623"><text:line-break/></text:span><text:bookmark-start text:name="OP1_0DC2F535EE334686A2C93BB0DEDAC916"/><text:span text:style-name="T624">(</text:span><text:span text:style-name="T625">Ａ</text:span><text:span text:style-name="T626">)</text:span><text:bookmark-start text:name="OPTG1_0DC2F535EE334686A2C93BB0DEDAC916"/><text:span text:style-name="T627">垃圾</text:span><text:bookmark-start text:name="OP2_0DC2F535EE334686A2C93BB0DEDAC916"/><text:bookmark-end text:name="OP1_0DC2F535EE334686A2C93BB0DEDAC916"/><text:bookmark-end text:name="OPTG1_0DC2F535EE334686A2C93BB0DEDAC916"/><text:span text:style-name="T628"><text:s text:c="12"/>(</text:span><text:span text:style-name="T629">Ｂ</text:span><text:span text:style-name="T630">)</text:span><text:bookmark-start text:name="OPTG2_0DC2F535EE334686A2C93BB0DEDAC916"/><text:span text:style-name="T631">生態環境的破壞程度</text:span><text:bookmark-start text:name="OP3_0DC2F535EE334686A2C93BB0DEDAC916"/><text:bookmark-end text:name="OP2_0DC2F535EE334686A2C93BB0DEDAC916"/><text:bookmark-end text:name="OPTG2_0DC2F535EE334686A2C93BB0DEDAC916"/><text:span text:style-name="T632"><text:line-break/></text:span><text:bookmark-start text:name="OP4_0DC2F535EE334686A2C93BB0DEDAC916"/><text:span text:style-name="T633">(</text:span><text:span text:style-name="T634">Ｃ</text:span><text:span text:style-name="T635">)</text:span><text:bookmark-end text:name="OP4_0DC2F535EE334686A2C93BB0DEDAC916"/><text:span text:style-name="T636">食物的需求量</text:span><text:span text:style-name="T637"><text:s text:c="4"/>(</text:span><text:span text:style-name="T638">Ｄ</text:span><text:span text:style-name="T639">)</text:span><text:bookmark-start text:name="OPTG3_0DC2F535EE334686A2C93BB0DEDAC916"/><text:span text:style-name="T640">可利用的天然資源</text:span><text:bookmark-end text:name="OP3_0DC2F535EE334686A2C93BB0DEDAC916"/><text:bookmark-end text:name="OPTG3_0DC2F535EE334686A2C93BB0DEDAC916"/></text:p>
        <text:p text:style-name="P641"><text:bookmark-start text:name="Z_36770A1F3A514C4EAA26E22C5005950F"/><text:bookmark-end text:name="Z_0DC2F535EE334686A2C93BB0DEDAC916"/><text:bookmark-end text:name="Q_0DC2F535EE334686A2C93BB0DEDAC916"/><text:span text:style-name="T642">( <text:s text:c="2"/>)</text:span><text:bookmark-start text:name="Q_36770A1F3A514C4EAA26E22C5005950F"/><text:span text:style-name="T643">41.</text:span><text:span text:style-name="T644">某沼澤區水域中</text:span><text:span text:style-name="T645">　</text:span><text:span text:style-name="T646">DDT</text:span><text:span text:style-name="T647">　</text:span><text:span text:style-name="T648">的殘餘量為</text:span><text:span text:style-name="T649">　</text:span><text:span text:style-name="T650">0.0007ppm</text:span><text:span text:style-name="T651">，而那裡的四種族群中，各族群生物體內所含</text:span><text:span text:style-name="T652">　</text:span><text:span text:style-name="T653">DDT</text:span><text:span text:style-name="T654">　</text:span><text:span text:style-name="T655">的濃度如表，則其食物鏈為下列何者？</text:span></text:p>
        <table:table table:style-name="Table656">
          <table:table-columns>
            <table:table-column table:style-name="TableColumn657"/>
            <table:table-column table:style-name="TableColumn658"/>
          </table:table-columns>
          <table:table-row table:style-name="TableRow659">
            <table:table-cell table:style-name="TableCell660">
              <text:p text:style-name="P661">生物種類</text:p>
            </table:table-cell>
            <table:table-cell table:style-name="TableCell662">
              <text:p text:style-name="P663">濃度（ppm）</text:p>
            </table:table-cell>
          </table:table-row>
          <table:table-row table:style-name="TableRow664">
            <table:table-cell table:style-name="TableCell665">
              <text:p text:style-name="P666">甲</text:p>
            </table:table-cell>
            <table:table-cell table:style-name="TableCell667">
              <text:p text:style-name="P668">0.750～0.900</text:p>
            </table:table-cell>
          </table:table-row>
          <table:table-row table:style-name="TableRow669">
            <table:table-cell table:style-name="TableCell670">
              <text:p text:style-name="P671">乙</text:p>
            </table:table-cell>
            <table:table-cell table:style-name="TableCell672">
              <text:p text:style-name="P673">5.540～7.760</text:p>
            </table:table-cell>
          </table:table-row>
          <table:table-row table:style-name="TableRow674">
            <table:table-cell table:style-name="TableCell675">
              <text:p text:style-name="P676">丙</text:p>
            </table:table-cell>
            <table:table-cell table:style-name="TableCell677">
              <text:p text:style-name="P678">0.005～0.030</text:p>
            </table:table-cell>
          </table:table-row>
          <table:table-row table:style-name="TableRow679">
            <table:table-cell table:style-name="TableCell680">
              <text:p text:style-name="P681">丁</text:p>
            </table:table-cell>
            <table:table-cell table:style-name="TableCell682">
              <text:p text:style-name="P683">1.200～2.600</text:p>
            </table:table-cell>
          </table:table-row>
          <table:table-row table:style-name="TableRow684">
            <table:table-cell table:style-name="TableCell685" table:number-columns-spanned="2">
              <text:p text:style-name="P686"><text:span text:style-name="T687">註</text:span><text:span text:style-name="T688">：甲乙丙丁皆非分解者</text:span></text:p>
              <text:p text:style-name="P689"><text:span text:style-name="T690">註</text:span><text:span text:style-name="T691">：</text:span><text:span text:style-name="T692">DDT</text:span><text:span text:style-name="T693">　</text:span><text:span text:style-name="T694">是一種無法被生物分解的合成殺蟲劑</text:span></text:p>
            </table:table-cell>
            <table:covered-table-cell/>
          </table:table-row>
        </table:table>
        <text:p text:style-name="P695"><text:bookmark-start text:name="OP1_36770A1F3A514C4EAA26E22C5005950F"/><text:line-break/>(Ａ)<text:bookmark-start text:name="OPTG1_36770A1F3A514C4EAA26E22C5005950F"/>丙→甲→丁→乙　<text:bookmark-start text:name="OP2_36770A1F3A514C4EAA26E22C5005950F"/><text:bookmark-end text:name="OP1_36770A1F3A514C4EAA26E22C5005950F"/><text:bookmark-end text:name="OPTG1_36770A1F3A514C4EAA26E22C5005950F"/>(Ｂ)<text:bookmark-start text:name="OPTG2_36770A1F3A514C4EAA26E22C5005950F"/>甲→丙→丁<text:bookmark-start text:name="OP3_36770A1F3A514C4EAA26E22C5005950F"/><text:bookmark-end text:name="OP2_36770A1F3A514C4EAA26E22C5005950F"/><text:bookmark-end text:name="OPTG2_36770A1F3A514C4EAA26E22C5005950F"/>→乙<text:line-break/>(Ｃ)<text:bookmark-start text:name="OPTG3_36770A1F3A514C4EAA26E22C5005950F"/>乙→丙→甲→丁　<text:bookmark-start text:name="OP4_36770A1F3A514C4EAA26E22C5005950F"/><text:bookmark-end text:name="OP3_36770A1F3A514C4EAA26E22C5005950F"/><text:bookmark-end text:name="OPTG3_36770A1F3A514C4EAA26E22C5005950F"/>(Ｄ)<text:bookmark-start text:name="OPTG4_36770A1F3A514C4EAA26E22C5005950F"/>乙→丁→甲→丙<text:bookmark-start text:name="Z_E55057B101A4405AAFB2D0D048A55EB0"/><text:bookmark-start text:name="Q_E55057B101A4405AAFB2D0D048A55EB0"/><text:bookmark-end text:name="Z_36770A1F3A514C4EAA26E22C5005950F"/><text:bookmark-end text:name="Q_36770A1F3A514C4EAA26E22C5005950F"/><text:bookmark-end text:name="OP4_36770A1F3A514C4EAA26E22C5005950F"/><text:bookmark-end text:name="OPTG4_36770A1F3A514C4EAA26E22C5005950F"/></text:p>
        <text:p text:style-name="P696"><text:bookmark-start text:name="Z_2DFEF7802C8C478E97878F8A918732ED"/><text:bookmark-start text:name="Z_2E9BC426F15D401D8505878A29DE4F4F"/><text:bookmark-start text:name="Q_2E9BC426F15D401D8505878A29DE4F4F"/><text:bookmark-end text:name="Z_E55057B101A4405AAFB2D0D048A55EB0"/><text:bookmark-end text:name="Q_E55057B101A4405AAFB2D0D048A55EB0"/>( <text:s text:c="2"/>)<text:bookmark-start text:name="Q_2DFEF7802C8C478E97878F8A918732ED"/>42.過去臺灣有許多原生的動植物，例如：櫻花鉤吻鮭，但目前已逐漸消失。請問下列何者是臺灣本土之特有動植物瀕臨絕種的主要原因？<text:bookmark-start text:name="OP1_2DFEF7802C8C478E97878F8A918732ED"/><text:line-break/>(Ａ)<text:bookmark-start text:name="OPTG1_2DFEF7802C8C478E97878F8A918732ED"/>天敵的掠食<text:s text:c="3"/>　<text:bookmark-start text:name="OP2_2DFEF7802C8C478E97878F8A918732ED"/><text:bookmark-end text:name="OP1_2DFEF7802C8C478E97878F8A918732ED"/><text:bookmark-end text:name="OPTG1_2DFEF7802C8C478E97878F8A918732ED"/>(Ｂ)<text:bookmark-start text:name="OPTG2_2DFEF7802C8C478E97878F8A918732ED"/>空氣中二氣化碳的增加<text:bookmark-start text:name="OP3_2DFEF7802C8C478E97878F8A918732ED"/><text:bookmark-end text:name="OP2_2DFEF7802C8C478E97878F8A918732ED"/><text:bookmark-end text:name="OPTG2_2DFEF7802C8C478E97878F8A918732ED"/><text:line-break/>(Ｃ)<text:bookmark-start text:name="OPTG3_2DFEF7802C8C478E97878F8A918732ED"/>水資源分配不均<text:bookmark-start text:name="OP4_2DFEF7802C8C478E97878F8A918732ED"/><text:bookmark-end text:name="OP3_2DFEF7802C8C478E97878F8A918732ED"/><text:bookmark-end text:name="OPTG3_2DFEF7802C8C478E97878F8A918732ED"/><text:s/>(Ｄ)<text:bookmark-start text:name="OPTG4_2DFEF7802C8C478E97878F8A918732ED"/>人為的開發破壞環境<text:bookmark-end text:name="Z_2DFEF7802C8C478E97878F8A918732ED"/><text:bookmark-end text:name="Q_2DFEF7802C8C478E97878F8A918732ED"/><text:bookmark-end text:name="OP4_2DFEF7802C8C478E97878F8A918732ED"/><text:bookmark-end text:name="OPTG4_2DFEF7802C8C478E97878F8A918732ED"/></text:p>
        <text:p text:style-name="P697"><text:bookmark-start text:name="Z_0CEA94745FEE4084864E2D7FFF67126C"/><text:bookmark-end text:name="Z_2E9BC426F15D401D8505878A29DE4F4F"/><text:bookmark-end text:name="Q_2E9BC426F15D401D8505878A29DE4F4F"/><text:span text:style-name="T698">( <text:s text:c="2"/>)</text:span><text:bookmark-start text:name="Q_0CEA94745FEE4084864E2D7FFF67126C"/><text:span text:style-name="T699">43.</text:span><text:span text:style-name="T700">下列生物多樣性的例子，何者</text:span><text:bookmark-start text:name="OP1_0CEA94745FEE4084864E2D7FFF67126C"/><text:span text:style-name="T701">不恰當</text:span><text:span text:style-name="T702">？</text:span><text:span text:style-name="T703"><text:line-break/>(</text:span><text:span text:style-name="T704">Ａ</text:span><text:span text:style-name="T705">)</text:span><text:bookmark-start text:name="OPTG1_0CEA94745FEE4084864E2D7FFF67126C"/><text:span text:style-name="T706">蝴蝶幼蟲和成蟲形態不一樣：遺傳多樣性</text:span><text:bookmark-start text:name="OP2_0CEA94745FEE4084864E2D7FFF67126C"/><text:bookmark-end text:name="OP1_0CEA94745FEE4084864E2D7FFF67126C"/><text:bookmark-end text:name="OPTG1_0CEA94745FEE4084864E2D7FFF67126C"/><text:span text:style-name="T707"><text:line-break/>(</text:span><text:span text:style-name="T708">Ｂ</text:span><text:span text:style-name="T709">)</text:span><text:bookmark-start text:name="OPTG2_0CEA94745FEE4084864E2D7FFF67126C"/><text:span text:style-name="T710">同種的蝴蝶體型大小有差異：遺傳多樣性</text:span><text:bookmark-start text:name="OP3_0CEA94745FEE4084864E2D7FFF67126C"/><text:bookmark-end text:name="OP2_0CEA94745FEE4084864E2D7FFF67126C"/><text:bookmark-end text:name="OPTG2_0CEA94745FEE4084864E2D7FFF67126C"/><text:span text:style-name="T711"><text:line-break/>(</text:span><text:span text:style-name="T712">Ｃ</text:span><text:span text:style-name="T713">)</text:span><text:bookmark-start text:name="OPTG3_0CEA94745FEE4084864E2D7FFF67126C"/><text:span text:style-name="T714">公園中有許多種類蝴蝶：物種多樣性</text:span><text:bookmark-start text:name="OP4_0CEA94745FEE4084864E2D7FFF67126C"/><text:bookmark-end text:name="OP3_0CEA94745FEE4084864E2D7FFF67126C"/><text:bookmark-end text:name="OPTG3_0CEA94745FEE4084864E2D7FFF67126C"/><text:span text:style-name="T715"><text:line-break/>(</text:span><text:span text:style-name="T716">Ｄ</text:span><text:span text:style-name="T717">)</text:span><text:bookmark-start text:name="OPTG4_0CEA94745FEE4084864E2D7FFF67126C"/><text:span text:style-name="T718">雪霸國家</text:span><text:span text:style-name="T719">公園</text:span><text:span text:style-name="T720">和</text:span><text:span text:style-name="T721">墾丁國家公園</text:span><text:span text:style-name="T722">環境的差異：生態系多樣性</text:span><text:bookmark-end text:name="OP4_0CEA94745FEE4084864E2D7FFF67126C"/><text:bookmark-end text:name="OPTG4_0CEA94745FEE4084864E2D7FFF67126C"/></text:p>
        <text:p text:style-name="P723"><text:bookmark-start text:name="Z_2521E68D6610419FA0CBFE85D24878C8"/><text:bookmark-end text:name="Z_0CEA94745FEE4084864E2D7FFF67126C"/><text:bookmark-end text:name="Q_0CEA94745FEE4084864E2D7FFF67126C"/><text:span text:style-name="T724">( <text:s text:c="2"/>)</text:span><text:bookmark-start text:name="Q_2521E68D6610419FA0CBFE85D24878C8"/><text:span text:style-name="T725">44.</text:span><text:span text:style-name="T726">有關</text:span><text:span text:style-name="T727">臺灣</text:span><text:span text:style-name="T728">生態保育現況的敘述，下列何者</text:span><text:span text:style-name="T729">錯誤</text:span><text:bookmark-start text:name="OP1_2521E68D6610419FA0CBFE85D24878C8"/><text:span text:style-name="T730">？</text:span><text:span text:style-name="T731"><text:line-break/>(</text:span><text:span text:style-name="T732">Ａ</text:span><text:span text:style-name="T733">)</text:span><text:bookmark-start text:name="OPTG1_2521E68D6610419FA0CBFE85D24878C8"/><text:span text:style-name="T734">只針對單一物種</text:span><text:span text:style-name="T735">(</text:span><text:span text:style-name="T736">例如梅花鹿</text:span><text:span text:style-name="T737">)</text:span><text:span text:style-name="T738">進行保育工作　</text:span><text:bookmark-start text:name="OP2_2521E68D6610419FA0CBFE85D24878C8"/><text:bookmark-end text:name="OP1_2521E68D6610419FA0CBFE85D24878C8"/><text:bookmark-end text:name="OPTG1_2521E68D6610419FA0CBFE85D24878C8"/><text:span text:style-name="T739"><text:line-break/>(</text:span><text:span text:style-name="T740">Ｂ</text:span><text:span text:style-name="T741">)</text:span><text:bookmark-start text:name="OPTG2_2521E68D6610419FA0CBFE85D24878C8"/><text:span text:style-name="T742">依法公告保育類動物與珍貴稀有植物</text:span><text:bookmark-start text:name="OP3_2521E68D6610419FA0CBFE85D24878C8"/><text:bookmark-end text:name="OP2_2521E68D6610419FA0CBFE85D24878C8"/><text:bookmark-end text:name="OPTG2_2521E68D6610419FA0CBFE85D24878C8"/><text:span text:style-name="T743"><text:line-break/>(</text:span><text:span text:style-name="T744">Ｃ</text:span><text:span text:style-name="T745">)</text:span><text:bookmark-start text:name="OPTG3_2521E68D6610419FA0CBFE85D24878C8"/><text:span text:style-name="T746">設立國家公園</text:span><text:bookmark-start text:name="OP4_2521E68D6610419FA0CBFE85D24878C8"/><text:bookmark-end text:name="OP3_2521E68D6610419FA0CBFE85D24878C8"/><text:bookmark-end text:name="OPTG3_2521E68D6610419FA0CBFE85D24878C8"/><text:span text:style-name="T747"><text:line-break/>(</text:span><text:span text:style-name="T748">Ｄ</text:span><text:span text:style-name="T749">)</text:span><text:bookmark-start text:name="OPTG4_2521E68D6610419FA0CBFE85D24878C8"/><text:span text:style-name="T750">設立自然保留區</text:span><text:bookmark-end text:name="OP4_2521E68D6610419FA0CBFE85D24878C8"/><text:bookmark-end text:name="OPTG4_2521E68D6610419FA0CBFE85D24878C8"/></text:p>
        <text:p text:style-name="P751"/>
        <text:p text:style-name="P752"/>
        <text:p text:style-name="P753"><text:bookmark-start text:name="Z_4EE155D707354AC48627EB580B7B3D4E"/><text:bookmark-start text:name="Q_4EE155D707354AC48627EB580B7B3D4E"/><text:bookmark-start text:name="Z_0B209D28318743E0BBDA5FC95C9BF727"/><text:bookmark-end text:name="Z_2521E68D6610419FA0CBFE85D24878C8"/><text:bookmark-end text:name="Q_2521E68D6610419FA0CBFE85D24878C8"/><text:soft-page-break/><text:span text:style-name="T754"><draw:frame draw:z-index="251656192" draw:style-name="a14" draw:name="圖片 11" text:anchor-type="paragraph" svg:x="3.00486in" svg:y="0.62014in" svg:width="1.30347in" svg:height="1.03264in" style:rel-width="scale" style:rel-height="scale"><draw:image xlink:href="media/image11.png" xlink:type="simple" xlink:show="embed" xlink:actuate="onLoad"/><svg:title/><svg:desc>15-08(族群量變化) </svg:desc></draw:frame></text:span><text:span text:style-name="T755">※</text:span><text:span text:style-name="T756">小容</text:span><text:span text:style-name="T757">對學校後面的一個小水塘進行調查，調查結果如圖所示。試回答</text:span><text:span text:style-name="T758">45~46</text:span><text:span text:style-name="T759">題：</text:span></text:p>
        <text:p text:style-name="P760"><text:span text:style-name="T761"><draw:frame draw:z-index="251653120" draw:style-name="a15" draw:name="圖片 13" text:anchor-type="paragraph" svg:x="1.50278in" svg:y="0.10625in" svg:width="1.34444in" svg:height="1.01667in" style:rel-width="scale" style:rel-height="scale"><draw:image xlink:href="media/image12.png" xlink:type="simple" xlink:show="embed" xlink:actuate="onLoad"/><svg:title/><svg:desc>15-07(族群量變化)</svg:desc></draw:frame></text:span><text:span text:style-name="T762"><draw:frame draw:z-index="251661312" draw:style-name="a16" draw:name="圖片 12" text:anchor-type="paragraph" svg:x="0.19097in" svg:y="0.08403in" svg:width="1.28681in" svg:height="1.01667in" style:rel-width="scale" style:rel-height="scale"><draw:image xlink:href="media/image13.png" xlink:type="simple" xlink:show="embed" xlink:actuate="onLoad"/><svg:title/><svg:desc>15-06(族群量變化)</svg:desc></draw:frame></text:span><text:span text:style-name="T763">　</text:span></text:p>
        <text:p text:style-name="P764"><text:span text:style-name="T765">( <text:s text:c="2"/>)</text:span><text:span text:style-name="T766">45.</text:span><text:span text:style-name="T767">請推測含氧量的圖形應為下列何者？　</text:span><text:span text:style-name="T768"><text:line-break/>(</text:span><text:span text:style-name="T769">Ａ</text:span><text:span text:style-name="T770">)</text:span><text:span text:style-name="T771">　</text:span><text:span text:style-name="T772"><draw:frame draw:style-name="a17" draw:name="圖片 5" text:anchor-type="as-char" svg:x="0in" svg:y="0in" svg:width="1.30417in" svg:height="1.02639in" style:rel-width="scale" style:rel-height="scale"><draw:image xlink:href="media/image14.png" xlink:type="simple" xlink:show="embed" xlink:actuate="onLoad"/><svg:title/><svg:desc>15-20(含氧量變化)</svg:desc></draw:frame></text:span><text:span text:style-name="T773">　</text:span><text:span text:style-name="T774">(</text:span><text:span text:style-name="T775">Ｂ</text:span><text:span text:style-name="T776">)</text:span><text:span text:style-name="T777">　</text:span><text:span text:style-name="T778"><draw:frame draw:style-name="a18" draw:name="圖片 4" text:anchor-type="as-char" svg:x="0in" svg:y="0in" svg:width="1.30417in" svg:height="1.02639in" style:rel-width="scale" style:rel-height="scale"><draw:image xlink:href="media/image15.png" xlink:type="simple" xlink:show="embed" xlink:actuate="onLoad"/><svg:title/><svg:desc>15-21(含氧量變化)</svg:desc></draw:frame></text:span><text:span text:style-name="T779">　</text:span><text:span text:style-name="T780"><text:line-break/>(</text:span><text:span text:style-name="T781">Ｃ</text:span><text:span text:style-name="T782">)</text:span><text:span text:style-name="T783">　</text:span><text:span text:style-name="T784"><draw:frame draw:style-name="a19" draw:name="圖片 3" text:anchor-type="as-char" svg:x="0in" svg:y="0in" svg:width="1.30417in" svg:height="1.02639in" style:rel-width="scale" style:rel-height="scale"><draw:image xlink:href="media/image16.png" xlink:type="simple" xlink:show="embed" xlink:actuate="onLoad"/><svg:title/><svg:desc>15-22(含氧量變化)</svg:desc></draw:frame></text:span><text:span text:style-name="T785">　</text:span><text:span text:style-name="T786">(</text:span><text:span text:style-name="T787">Ｄ</text:span><text:span text:style-name="T788">)</text:span><text:span text:style-name="T789">　</text:span><text:span text:style-name="T790"><draw:frame draw:style-name="a20" draw:name="圖片 2" text:anchor-type="as-char" svg:x="0in" svg:y="0in" svg:width="1.46111in" svg:height="1.02639in" style:rel-width="scale" style:rel-height="scale"><draw:image xlink:href="media/image17.png" xlink:type="simple" xlink:show="embed" xlink:actuate="onLoad"/><svg:title/><svg:desc>15-23(含氧量變化)</svg:desc></draw:frame></text:span></text:p>
        <text:p text:style-name="P791">( <text:s text:c="2"/>)46.根據上述結果，你認為此水塘發生什麼問題？<text:line-break/>(Ａ)水塘出現優養化　(Ｂ)池水即將乾涸<text:line-break/>(Ｃ)魚有遷出的現象<text:s text:c="2"/>(Ｄ)藻類因魚的攝食而減少</text:p>
        <text:p text:style-name="P792"/>
        <text:p text:style-name="P793"><text:span text:style-name="T794">( <text:s text:c="2"/>)</text:span><text:bookmark-start text:name="Q_0B209D28318743E0BBDA5FC95C9BF727"/><text:span text:style-name="T795">47.</text:span><text:span text:style-name="T796">對於限制國際間野生動、植物的不當交易，以避免野生動、植物因人類的濫捕及販賣而瀕臨絕種的是哪一條公約？　</text:span><text:bookmark-start text:name="OP1_0B209D28318743E0BBDA5FC95C9BF727"/><text:span text:style-name="T797"><text:line-break/>(</text:span><text:span text:style-name="T798">Ａ</text:span><text:span text:style-name="T799">)</text:span><text:bookmark-start text:name="OPTG1_0B209D28318743E0BBDA5FC95C9BF727"/><text:span text:style-name="T800">生物多樣性公約</text:span><text:span text:style-name="T801">　</text:span><text:bookmark-start text:name="OP2_0B209D28318743E0BBDA5FC95C9BF727"/><text:bookmark-end text:name="OP1_0B209D28318743E0BBDA5FC95C9BF727"/><text:bookmark-end text:name="OPTG1_0B209D28318743E0BBDA5FC95C9BF727"/><text:span text:style-name="T802">(</text:span><text:span text:style-name="T803">Ｂ</text:span><text:span text:style-name="T804">)</text:span><text:bookmark-start text:name="OPTG2_0B209D28318743E0BBDA5FC95C9BF727"/><text:span text:style-name="T805">華盛頓公約</text:span><text:bookmark-start text:name="OP3_0B209D28318743E0BBDA5FC95C9BF727"/><text:bookmark-end text:name="OP2_0B209D28318743E0BBDA5FC95C9BF727"/><text:bookmark-end text:name="OPTG2_0B209D28318743E0BBDA5FC95C9BF727"/><text:span text:style-name="T806"><text:line-break/>(</text:span><text:span text:style-name="T807">Ｃ</text:span><text:span text:style-name="T808">)</text:span><text:bookmark-start text:name="OPTG3_0B209D28318743E0BBDA5FC95C9BF727"/><text:span text:style-name="T809">京都議定書</text:span><text:span text:style-name="T810">　</text:span><text:bookmark-start text:name="OP4_0B209D28318743E0BBDA5FC95C9BF727"/><text:bookmark-end text:name="OP3_0B209D28318743E0BBDA5FC95C9BF727"/><text:bookmark-end text:name="OPTG3_0B209D28318743E0BBDA5FC95C9BF727"/><text:span text:style-name="T811"><text:s text:c="4"/>(</text:span><text:span text:style-name="T812">Ｄ</text:span><text:span text:style-name="T813">)</text:span><text:bookmark-start text:name="OPTG4_0B209D28318743E0BBDA5FC95C9BF727"/><text:span text:style-name="T814">拉姆薩公約</text:span><text:bookmark-end text:name="OP4_0B209D28318743E0BBDA5FC95C9BF727"/><text:bookmark-end text:name="OPTG4_0B209D28318743E0BBDA5FC95C9BF727"/></text:p>
        <text:p text:style-name="P815"><text:bookmark-end text:name="Q_0B209D28318743E0BBDA5FC95C9BF727"/><text:span text:style-name="T816">( <text:s text:c="2"/>)</text:span><text:span text:style-name="T817">48.</text:span><text:span text:style-name="T818">下列哪一種行為較合乎生態保育</text:span><text:bookmark-start text:name="OP1_808DF2CE6E2B42D5A79B6A3604966CF1"/><text:span text:style-name="T819">的原則？</text:span><text:span text:style-name="T820"><text:line-break/>(</text:span><text:span text:style-name="T821">Ａ</text:span><text:span text:style-name="T822">)</text:span><text:bookmark-start text:name="OPTG1_808DF2CE6E2B42D5A79B6A3604966CF1"/><text:span text:style-name="T823">臺南</text:span><text:span text:style-name="T824">菱角池是水雉的棲地，但若交通建設會行經此處，可將棲地遷移他處</text:span><text:bookmark-start text:name="OP2_808DF2CE6E2B42D5A79B6A3604966CF1"/><text:bookmark-end text:name="OP1_808DF2CE6E2B42D5A79B6A3604966CF1"/><text:bookmark-end text:name="OPTG1_808DF2CE6E2B42D5A79B6A3604966CF1"/><text:span text:style-name="T825"><text:line-break/>(</text:span><text:span text:style-name="T826">Ｂ</text:span><text:span text:style-name="T827">)</text:span><text:bookmark-start text:name="OPTG2_808DF2CE6E2B42D5A79B6A3604966CF1"/><text:span text:style-name="T828">可由國外引進各種生物，增加</text:span><text:span text:style-name="T829">臺灣</text:span><text:span text:style-name="T830">的物種多樣性</text:span><text:bookmark-start text:name="OP3_808DF2CE6E2B42D5A79B6A3604966CF1"/><text:bookmark-end text:name="OP2_808DF2CE6E2B42D5A79B6A3604966CF1"/><text:bookmark-end text:name="OPTG2_808DF2CE6E2B42D5A79B6A3604966CF1"/><text:span text:style-name="T831"><text:line-break/>(</text:span><text:span text:style-name="T832">Ｃ</text:span><text:span text:style-name="T833">)</text:span><text:bookmark-start text:name="OPTG3_808DF2CE6E2B42D5A79B6A3604966CF1"/><text:span text:style-name="T834">在水源保護區開發果園，以充分利用土地</text:span><text:bookmark-start text:name="OP4_808DF2CE6E2B42D5A79B6A3604966CF1"/><text:bookmark-end text:name="OP3_808DF2CE6E2B42D5A79B6A3604966CF1"/><text:bookmark-end text:name="OPTG3_808DF2CE6E2B42D5A79B6A3604966CF1"/><text:span text:style-name="T835"><text:line-break/>(</text:span><text:span text:style-name="T836">Ｄ</text:span><text:span text:style-name="T837">)</text:span><text:bookmark-start text:name="OPTG4_808DF2CE6E2B42D5A79B6A3604966CF1"/><text:span text:style-name="T838">臺灣</text:span><text:span text:style-name="T839">山區常有毒蛇出沒，但不可濫殺</text:span><text:bookmark-end text:name="OP4_808DF2CE6E2B42D5A79B6A3604966CF1"/><text:bookmark-end text:name="OPTG4_808DF2CE6E2B42D5A79B6A3604966CF1"/></text:p>
        <text:p text:style-name="P840"><text:span text:style-name="T841"><draw:frame draw:z-index="251664384" draw:style-name="a21" draw:name="圖片 10" text:anchor-type="paragraph" svg:x="3.27639in" svg:y="0.21042in" svg:width="0.93472in" svg:height="1.20486in" style:rel-width="scale" style:rel-height="scale"><draw:image xlink:href="media/image18.png" xlink:type="simple" xlink:show="embed" xlink:actuate="onLoad"/><svg:title/><svg:desc>5-23</svg:desc></draw:frame></text:span><text:span text:style-name="T842">( <text:s text:c="2"/>)</text:span><text:span text:style-name="T843">49.</text:span><text:span text:style-name="T844">小琦</text:span><text:span text:style-name="T845">於某地觀察記錄到下列五種生物，並依食性關係繪製如附圖</text:span><text:span text:style-name="T846">。</text:span><text:span text:style-name="T847">則下列敘述何者正確？</text:span><text:span text:style-name="T848">(</text:span><text:span text:style-name="T849">甲：水筆仔，乙：彈塗魚，丙：文蛤，丁：招潮蟹，戊：白鷺</text:span><text:span text:style-name="T850">)</text:span><text:span text:style-name="T851"><text:line-break/></text:span><text:bookmark-start text:name="OP1_C37C645E125C455689D246F0C4C9D3AF"/><text:span text:style-name="T852">(</text:span><text:span text:style-name="T853">Ａ</text:span><text:span text:style-name="T854">)</text:span><text:bookmark-start text:name="OPTG1_C37C645E125C455689D246F0C4C9D3AF"/><text:span text:style-name="T855">如圖可視為一個生態系　</text:span><text:bookmark-start text:name="OP2_C37C645E125C455689D246F0C4C9D3AF"/><text:bookmark-end text:name="OP1_C37C645E125C455689D246F0C4C9D3AF"/><text:bookmark-end text:name="OPTG1_C37C645E125C455689D246F0C4C9D3AF"/><text:span text:style-name="T856"><text:line-break/>(</text:span><text:span text:style-name="T857">Ｂ</text:span><text:span text:style-name="T858">)</text:span><text:bookmark-start text:name="OPTG2_C37C645E125C455689D246F0C4C9D3AF"/><text:span text:style-name="T859">乙、丙、丁皆為軟體動物　</text:span><text:bookmark-start text:name="OP3_C37C645E125C455689D246F0C4C9D3AF"/><text:bookmark-end text:name="OP2_C37C645E125C455689D246F0C4C9D3AF"/><text:bookmark-end text:name="OPTG2_C37C645E125C455689D246F0C4C9D3AF"/><text:span text:style-name="T860"><text:line-break/>(</text:span><text:span text:style-name="T861">Ｃ</text:span><text:span text:style-name="T862">)</text:span><text:bookmark-start text:name="OPTG3_C37C645E125C455689D246F0C4C9D3AF"/><text:span text:style-name="T863">此地最可能在淡鹹水交界區　</text:span><text:bookmark-start text:name="OP4_C37C645E125C455689D246F0C4C9D3AF"/><text:bookmark-end text:name="OP3_C37C645E125C455689D246F0C4C9D3AF"/><text:bookmark-end text:name="OPTG3_C37C645E125C455689D246F0C4C9D3AF"/><text:span text:style-name="T864"><text:line-break/>(</text:span><text:span text:style-name="T865">Ｄ</text:span><text:span text:style-name="T866">)</text:span><text:bookmark-start text:name="OPTG4_C37C645E125C455689D246F0C4C9D3AF"/><text:span text:style-name="T867">戊擔任分解者的角色</text:span><text:bookmark-end text:name="OP4_C37C645E125C455689D246F0C4C9D3AF"/><text:bookmark-end text:name="OPTG4_C37C645E125C455689D246F0C4C9D3AF"/></text:p>
        <text:p text:style-name="P868"/>
        <text:p text:style-name="P869"/>
        <text:p text:style-name="P870"><text:span text:style-name="T871">( <text:s text:c="2"/>)</text:span><text:span text:style-name="T872">50.</text:span><text:span text:style-name="T873">臺灣</text:span><text:span text:style-name="T874">沿海發生的「綠牡蠣」事件及農地汙染所造成的「鎘米」事件，均因水質受到重金屬汙染所造成，推測水中重金屬汙染源應為何？　</text:span><text:bookmark-start text:name="OP1_A331CF9E5F744ADDA1EB0EFA355FAF84"/><text:span text:style-name="T875"><text:line-break/>(</text:span><text:span text:style-name="T876">Ａ</text:span><text:span text:style-name="T877">)</text:span><text:bookmark-start text:name="OPTG1_A331CF9E5F744ADDA1EB0EFA355FAF84"/><text:span text:style-name="T878">家庭廢水</text:span><text:span text:style-name="T879"><text:s text:c="5"/></text:span><text:bookmark-start text:name="OP2_A331CF9E5F744ADDA1EB0EFA355FAF84"/><text:bookmark-end text:name="OP1_A331CF9E5F744ADDA1EB0EFA355FAF84"/><text:bookmark-end text:name="OPTG1_A331CF9E5F744ADDA1EB0EFA355FAF84"/><text:span text:style-name="T880">(</text:span><text:span text:style-name="T881">Ｂ</text:span><text:span text:style-name="T882">)</text:span><text:bookmark-start text:name="OPTG2_A331CF9E5F744ADDA1EB0EFA355FAF84"/><text:span text:style-name="T883">農地所使用的農藥及肥料</text:span><text:bookmark-start text:name="OP3_A331CF9E5F744ADDA1EB0EFA355FAF84"/><text:bookmark-end text:name="OP2_A331CF9E5F744ADDA1EB0EFA355FAF84"/><text:bookmark-end text:name="OPTG2_A331CF9E5F744ADDA1EB0EFA355FAF84"/><text:span text:style-name="T884"><text:line-break/>(</text:span><text:span text:style-name="T885">Ｃ</text:span><text:span text:style-name="T886">)</text:span><text:bookmark-start text:name="OPTG3_A331CF9E5F744ADDA1EB0EFA355FAF84"/><text:span text:style-name="T887">畜牧養殖廢水</text:span><text:bookmark-start text:name="OP4_A331CF9E5F744ADDA1EB0EFA355FAF84"/><text:bookmark-end text:name="OP3_A331CF9E5F744ADDA1EB0EFA355FAF84"/><text:bookmark-end text:name="OPTG3_A331CF9E5F744ADDA1EB0EFA355FAF84"/><text:span text:style-name="T888"><text:s/>(</text:span><text:span text:style-name="T889">Ｄ</text:span><text:span text:style-name="T890">)</text:span><text:bookmark-start text:name="OPTG4_A331CF9E5F744ADDA1EB0EFA355FAF84"/><text:span text:style-name="T891">工業廢水</text:span><text:bookmark-end text:name="OP4_A331CF9E5F744ADDA1EB0EFA355FAF84"/><text:bookmark-end text:name="OPTG4_A331CF9E5F744ADDA1EB0EFA355FAF84"/></text:p>
        <text:p text:style-name="P892"/>
        <text:p text:style-name="P893">《試題結束，請仔細檢查》</text:p>
        <text:p text:style-name="P894"/>
        <text:p text:style-name="P895"/>
        <text:p text:style-name="P896"><text:bookmark-end text:name="Z_4EE155D707354AC48627EB580B7B3D4E"/><text:bookmark-end text:name="Q_4EE155D707354AC48627EB580B7B3D4E"/><text:s/><text:bookmark-start text:name="Z_A331CF9E5F744ADDA1EB0EFA355FAF84"/><text:bookmark-start text:name="Q_A331CF9E5F744ADDA1EB0EFA355FAF84"/><text:bookmark-start text:name="Z_808DF2CE6E2B42D5A79B6A3604966CF1"/><text:bookmark-start text:name="Q_808DF2CE6E2B42D5A79B6A3604966CF1"/><text:bookmark-end text:name="Z_0B209D28318743E0BBDA5FC95C9BF727"/></text:p>
        <text:p text:style-name="P897"><text:bookmark-end text:name="Z_A331CF9E5F744ADDA1EB0EFA355FAF84"/><text:bookmark-end text:name="Q_A331CF9E5F744ADDA1EB0EFA355FAF84"/><text:bookmark-end text:name="Z_808DF2CE6E2B42D5A79B6A3604966CF1"/><text:bookmark-end text:name="Q_808DF2CE6E2B42D5A79B6A3604966CF1"/></text:p>
        <text:p text:style-name="P898"/>
        <text:p text:style-name="P899"/>
        <text:p text:style-name="P900"/>
        <text:p text:style-name="P901"/>
        <text:p text:style-name="P902"/>
        <text:p text:style-name="P903"/>
        <text:p text:style-name="P904"/>
        <text:p text:style-name="P905"/>
        <text:p text:style-name="P906"/>
        <text:p text:style-name="P907"/>
        <text:p text:style-name="P908"/>
        <text:p text:style-name="P909"/>
        <text:p text:style-name="P910"/>
        <text:p text:style-name="P911"/>
        <text:p text:style-name="P912"/>
        <text:p text:style-name="P913"/>
        <text:p text:style-name="P914"/>
      </text:section>
      <text:section text:name="Sect2" text:style-name="S2">
        <text:p text:style-name="P915"/>
        <text:p text:style-name="P916"/>
        <text:p text:style-name="P917"/>
        <text:p text:style-name="P918">106-2-3<text:s/><text:s/>七年級<text:s/><text:s/>自然科－解答</text:p>
        <table:table table:style-name="Table919">
          <table:table-columns>
            <table:table-column table:style-name="TableColumn920"/>
            <table:table-column table:style-name="TableColumn921"/>
            <table:table-column table:style-name="TableColumn922"/>
            <table:table-column table:style-name="TableColumn923"/>
            <table:table-column table:style-name="TableColumn924"/>
            <table:table-column table:style-name="TableColumn925"/>
            <table:table-column table:style-name="TableColumn926"/>
            <table:table-column table:style-name="TableColumn927"/>
            <table:table-column table:style-name="TableColumn928"/>
            <table:table-column table:style-name="TableColumn929"/>
            <table:table-column table:style-name="TableColumn930"/>
          </table:table-columns>
          <table:table-row table:style-name="TableRow931">
            <table:table-cell table:style-name="TableCell932">
              <text:p text:style-name="P933">題號</text:p>
            </table:table-cell>
            <table:table-cell table:style-name="TableCell934">
              <text:p text:style-name="P935">1</text:p>
            </table:table-cell>
            <table:table-cell table:style-name="TableCell936">
              <text:p text:style-name="P937">2</text:p>
            </table:table-cell>
            <table:table-cell table:style-name="TableCell938">
              <text:p text:style-name="P939">3</text:p>
            </table:table-cell>
            <table:table-cell table:style-name="TableCell940">
              <text:p text:style-name="P941">4</text:p>
            </table:table-cell>
            <table:table-cell table:style-name="TableCell942">
              <text:p text:style-name="P943">5</text:p>
            </table:table-cell>
            <table:table-cell table:style-name="TableCell944">
              <text:p text:style-name="P945">6</text:p>
            </table:table-cell>
            <table:table-cell table:style-name="TableCell946">
              <text:p text:style-name="P947">7</text:p>
            </table:table-cell>
            <table:table-cell table:style-name="TableCell948">
              <text:p text:style-name="P949">8</text:p>
            </table:table-cell>
            <table:table-cell table:style-name="TableCell950">
              <text:p text:style-name="P951">9</text:p>
            </table:table-cell>
            <table:table-cell table:style-name="TableCell952">
              <text:p text:style-name="P953">10</text:p>
            </table:table-cell>
          </table:table-row>
          <table:table-row table:style-name="TableRow954">
            <table:table-cell table:style-name="TableCell955">
              <text:p text:style-name="P956">答案</text:p>
            </table:table-cell>
            <table:table-cell table:style-name="TableCell957">
              <text:p text:style-name="P958">A</text:p>
            </table:table-cell>
            <table:table-cell table:style-name="TableCell959">
              <text:p text:style-name="P960">D</text:p>
            </table:table-cell>
            <table:table-cell table:style-name="TableCell961">
              <text:p text:style-name="P962">B</text:p>
            </table:table-cell>
            <table:table-cell table:style-name="TableCell963">
              <text:p text:style-name="P964">D</text:p>
            </table:table-cell>
            <table:table-cell table:style-name="TableCell965">
              <text:p text:style-name="P966">B</text:p>
            </table:table-cell>
            <table:table-cell table:style-name="TableCell967">
              <text:p text:style-name="P968">B</text:p>
            </table:table-cell>
            <table:table-cell table:style-name="TableCell969">
              <text:p text:style-name="P970">C</text:p>
            </table:table-cell>
            <table:table-cell table:style-name="TableCell971">
              <text:p text:style-name="P972">C</text:p>
            </table:table-cell>
            <table:table-cell table:style-name="TableCell973">
              <text:p text:style-name="P974">B</text:p>
            </table:table-cell>
            <table:table-cell table:style-name="TableCell975">
              <text:p text:style-name="P976">D</text:p>
            </table:table-cell>
          </table:table-row>
          <table:table-row table:style-name="TableRow977">
            <table:table-cell table:style-name="TableCell978">
              <text:p text:style-name="P979">題號</text:p>
            </table:table-cell>
            <table:table-cell table:style-name="TableCell980">
              <text:p text:style-name="P981">11</text:p>
            </table:table-cell>
            <table:table-cell table:style-name="TableCell982">
              <text:p text:style-name="P983">12</text:p>
            </table:table-cell>
            <table:table-cell table:style-name="TableCell984">
              <text:p text:style-name="P985">13</text:p>
            </table:table-cell>
            <table:table-cell table:style-name="TableCell986">
              <text:p text:style-name="P987">14</text:p>
            </table:table-cell>
            <table:table-cell table:style-name="TableCell988">
              <text:p text:style-name="P989">15</text:p>
            </table:table-cell>
            <table:table-cell table:style-name="TableCell990">
              <text:p text:style-name="P991">16</text:p>
            </table:table-cell>
            <table:table-cell table:style-name="TableCell992">
              <text:p text:style-name="P993">17</text:p>
            </table:table-cell>
            <table:table-cell table:style-name="TableCell994">
              <text:p text:style-name="P995">18</text:p>
            </table:table-cell>
            <table:table-cell table:style-name="TableCell996">
              <text:p text:style-name="P997">19</text:p>
            </table:table-cell>
            <table:table-cell table:style-name="TableCell998">
              <text:p text:style-name="P999">20</text:p>
            </table:table-cell>
          </table:table-row>
          <table:table-row table:style-name="TableRow1000">
            <table:table-cell table:style-name="TableCell1001">
              <text:p text:style-name="P1002">答案</text:p>
            </table:table-cell>
            <table:table-cell table:style-name="TableCell1003">
              <text:p text:style-name="P1004">D</text:p>
            </table:table-cell>
            <table:table-cell table:style-name="TableCell1005">
              <text:p text:style-name="P1006">B</text:p>
            </table:table-cell>
            <table:table-cell table:style-name="TableCell1007">
              <text:p text:style-name="P1008">C</text:p>
            </table:table-cell>
            <table:table-cell table:style-name="TableCell1009">
              <text:p text:style-name="P1010">D</text:p>
            </table:table-cell>
            <table:table-cell table:style-name="TableCell1011">
              <text:p text:style-name="P1012">A</text:p>
            </table:table-cell>
            <table:table-cell table:style-name="TableCell1013">
              <text:p text:style-name="P1014">D</text:p>
            </table:table-cell>
            <table:table-cell table:style-name="TableCell1015">
              <text:p text:style-name="P1016">B</text:p>
            </table:table-cell>
            <table:table-cell table:style-name="TableCell1017">
              <text:p text:style-name="P1018">D</text:p>
            </table:table-cell>
            <table:table-cell table:style-name="TableCell1019">
              <text:p text:style-name="P1020">D</text:p>
            </table:table-cell>
            <table:table-cell table:style-name="TableCell1021">
              <text:p text:style-name="P1022">A</text:p>
            </table:table-cell>
          </table:table-row>
          <table:table-row table:style-name="TableRow1023">
            <table:table-cell table:style-name="TableCell1024">
              <text:p text:style-name="P1025">題號</text:p>
            </table:table-cell>
            <table:table-cell table:style-name="TableCell1026">
              <text:p text:style-name="P1027">21</text:p>
            </table:table-cell>
            <table:table-cell table:style-name="TableCell1028">
              <text:p text:style-name="P1029">22</text:p>
            </table:table-cell>
            <table:table-cell table:style-name="TableCell1030">
              <text:p text:style-name="P1031">23</text:p>
            </table:table-cell>
            <table:table-cell table:style-name="TableCell1032">
              <text:p text:style-name="P1033">24</text:p>
            </table:table-cell>
            <table:table-cell table:style-name="TableCell1034">
              <text:p text:style-name="P1035">25</text:p>
            </table:table-cell>
            <table:table-cell table:style-name="TableCell1036">
              <text:p text:style-name="P1037">26</text:p>
            </table:table-cell>
            <table:table-cell table:style-name="TableCell1038">
              <text:p text:style-name="P1039">27</text:p>
            </table:table-cell>
            <table:table-cell table:style-name="TableCell1040">
              <text:p text:style-name="P1041">28</text:p>
            </table:table-cell>
            <table:table-cell table:style-name="TableCell1042">
              <text:p text:style-name="P1043">29</text:p>
            </table:table-cell>
            <table:table-cell table:style-name="TableCell1044">
              <text:p text:style-name="P1045">30</text:p>
            </table:table-cell>
          </table:table-row>
          <table:table-row table:style-name="TableRow1046">
            <table:table-cell table:style-name="TableCell1047">
              <text:p text:style-name="P1048">答案</text:p>
            </table:table-cell>
            <table:table-cell table:style-name="TableCell1049">
              <text:p text:style-name="P1050">A</text:p>
            </table:table-cell>
            <table:table-cell table:style-name="TableCell1051">
              <text:p text:style-name="P1052">A</text:p>
            </table:table-cell>
            <table:table-cell table:style-name="TableCell1053">
              <text:p text:style-name="P1054">A</text:p>
            </table:table-cell>
            <table:table-cell table:style-name="TableCell1055">
              <text:p text:style-name="P1056">B</text:p>
            </table:table-cell>
            <table:table-cell table:style-name="TableCell1057">
              <text:p text:style-name="P1058">B</text:p>
            </table:table-cell>
            <table:table-cell table:style-name="TableCell1059">
              <text:p text:style-name="P1060">C</text:p>
            </table:table-cell>
            <table:table-cell table:style-name="TableCell1061">
              <text:p text:style-name="P1062">C</text:p>
            </table:table-cell>
            <table:table-cell table:style-name="TableCell1063">
              <text:p text:style-name="P1064">B</text:p>
            </table:table-cell>
            <table:table-cell table:style-name="TableCell1065">
              <text:p text:style-name="P1066">A</text:p>
            </table:table-cell>
            <table:table-cell table:style-name="TableCell1067">
              <text:p text:style-name="P1068">D</text:p>
            </table:table-cell>
          </table:table-row>
          <table:table-row table:style-name="TableRow1069">
            <table:table-cell table:style-name="TableCell1070">
              <text:p text:style-name="P1071">題號</text:p>
            </table:table-cell>
            <table:table-cell table:style-name="TableCell1072">
              <text:p text:style-name="P1073">31</text:p>
            </table:table-cell>
            <table:table-cell table:style-name="TableCell1074">
              <text:p text:style-name="P1075">32</text:p>
            </table:table-cell>
            <table:table-cell table:style-name="TableCell1076">
              <text:p text:style-name="P1077">33</text:p>
            </table:table-cell>
            <table:table-cell table:style-name="TableCell1078">
              <text:p text:style-name="P1079">34</text:p>
            </table:table-cell>
            <table:table-cell table:style-name="TableCell1080">
              <text:p text:style-name="P1081">35</text:p>
            </table:table-cell>
            <table:table-cell table:style-name="TableCell1082">
              <text:p text:style-name="P1083">36</text:p>
            </table:table-cell>
            <table:table-cell table:style-name="TableCell1084">
              <text:p text:style-name="P1085">37</text:p>
            </table:table-cell>
            <table:table-cell table:style-name="TableCell1086">
              <text:p text:style-name="P1087">38</text:p>
            </table:table-cell>
            <table:table-cell table:style-name="TableCell1088">
              <text:p text:style-name="P1089">39</text:p>
            </table:table-cell>
            <table:table-cell table:style-name="TableCell1090">
              <text:p text:style-name="P1091">40</text:p>
            </table:table-cell>
          </table:table-row>
          <table:table-row table:style-name="TableRow1092">
            <table:table-cell table:style-name="TableCell1093">
              <text:p text:style-name="P1094">答案</text:p>
            </table:table-cell>
            <table:table-cell table:style-name="TableCell1095">
              <text:p text:style-name="P1096">A</text:p>
            </table:table-cell>
            <table:table-cell table:style-name="TableCell1097">
              <text:p text:style-name="P1098">C</text:p>
            </table:table-cell>
            <table:table-cell table:style-name="TableCell1099">
              <text:p text:style-name="P1100">A</text:p>
            </table:table-cell>
            <table:table-cell table:style-name="TableCell1101">
              <text:p text:style-name="P1102">B</text:p>
            </table:table-cell>
            <table:table-cell table:style-name="TableCell1103">
              <text:p text:style-name="P1104">C</text:p>
            </table:table-cell>
            <table:table-cell table:style-name="TableCell1105">
              <text:p text:style-name="P1106">C</text:p>
            </table:table-cell>
            <table:table-cell table:style-name="TableCell1107">
              <text:p text:style-name="P1108">A</text:p>
            </table:table-cell>
            <table:table-cell table:style-name="TableCell1109">
              <text:p text:style-name="P1110">D</text:p>
            </table:table-cell>
            <table:table-cell table:style-name="TableCell1111">
              <text:p text:style-name="P1112">C</text:p>
            </table:table-cell>
            <table:table-cell table:style-name="TableCell1113">
              <text:p text:style-name="P1114">D</text:p>
            </table:table-cell>
          </table:table-row>
          <table:table-row table:style-name="TableRow1115">
            <table:table-cell table:style-name="TableCell1116">
              <text:p text:style-name="P1117">題號</text:p>
            </table:table-cell>
            <table:table-cell table:style-name="TableCell1118">
              <text:p text:style-name="P1119">41</text:p>
            </table:table-cell>
            <table:table-cell table:style-name="TableCell1120">
              <text:p text:style-name="P1121">42</text:p>
            </table:table-cell>
            <table:table-cell table:style-name="TableCell1122">
              <text:p text:style-name="P1123">43</text:p>
            </table:table-cell>
            <table:table-cell table:style-name="TableCell1124">
              <text:p text:style-name="P1125">44</text:p>
            </table:table-cell>
            <table:table-cell table:style-name="TableCell1126">
              <text:p text:style-name="P1127">45</text:p>
            </table:table-cell>
            <table:table-cell table:style-name="TableCell1128">
              <text:p text:style-name="P1129">46</text:p>
            </table:table-cell>
            <table:table-cell table:style-name="TableCell1130">
              <text:p text:style-name="P1131">47</text:p>
            </table:table-cell>
            <table:table-cell table:style-name="TableCell1132">
              <text:p text:style-name="P1133">48</text:p>
            </table:table-cell>
            <table:table-cell table:style-name="TableCell1134">
              <text:p text:style-name="P1135">49</text:p>
            </table:table-cell>
            <table:table-cell table:style-name="TableCell1136">
              <text:p text:style-name="P1137">50</text:p>
            </table:table-cell>
          </table:table-row>
          <table:table-row table:style-name="TableRow1138">
            <table:table-cell table:style-name="TableCell1139">
              <text:p text:style-name="P1140">答案</text:p>
            </table:table-cell>
            <table:table-cell table:style-name="TableCell1141">
              <text:p text:style-name="P1142">A</text:p>
            </table:table-cell>
            <table:table-cell table:style-name="TableCell1143">
              <text:p text:style-name="P1144">D</text:p>
            </table:table-cell>
            <table:table-cell table:style-name="TableCell1145">
              <text:p text:style-name="P1146">A</text:p>
            </table:table-cell>
            <table:table-cell table:style-name="TableCell1147">
              <text:p text:style-name="P1148">A</text:p>
            </table:table-cell>
            <table:table-cell table:style-name="TableCell1149">
              <text:p text:style-name="P1150">B</text:p>
            </table:table-cell>
            <table:table-cell table:style-name="TableCell1151">
              <text:p text:style-name="P1152">A</text:p>
            </table:table-cell>
            <table:table-cell table:style-name="TableCell1153">
              <text:p text:style-name="P1154">B</text:p>
            </table:table-cell>
            <table:table-cell table:style-name="TableCell1155">
              <text:p text:style-name="P1156">D</text:p>
            </table:table-cell>
            <table:table-cell table:style-name="TableCell1157">
              <text:p text:style-name="P1158">C</text:p>
            </table:table-cell>
            <table:table-cell table:style-name="TableCell1159">
              <text:p text:style-name="P1160">D</text:p>
            </table:table-cell>
          </table:table-row>
        </table:table>
        <text:p text:style-name="P1161"/>
        <text:p text:style-name="P1162"/>
        <text:p text:style-name="P1163"/>
        <text:p text:style-name="P1164"/>
        <text:p text:style-name="內文"/>
        <text:p text:style-name="P1165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" svg:font-family="標楷體" style:font-family-generic="script" style:font-pitch="fixed" svg:panose-1="3 0 5 9 0 0 0 0 0 0"/>
    <style:font-face style:name="Segoe UI Emoji" svg:font-family="Segoe UI Emoji" style:font-family-generic="swiss" style:font-pitch="variable" svg:panose-1="2 11 5 2 4 2 4 2 2 3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1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註解方塊文字" style:display-name="註解方塊文字" style:family="paragraph" style:parent-style-name="內文">
      <style:text-properties style:font-name="Cambria" style:font-name-asian="新細明體" style:font-name-complex="Times New Roman" fo:font-size="9pt" style:font-size-asian="9pt" style:font-size-complex="9pt" fo:hyphenate="false"/>
    </style:style>
    <style:style style:name="註解方塊文字字元" style:display-name="註解方塊文字 字元" style:family="text" style:parent-style-name="預設段落字型">
      <style:text-properties style:font-name="Cambria" style:font-name-asian="新細明體" style:font-name-complex="Times New Roman" fo:font-size="9pt" style:font-size-asian="9pt" style:font-size-complex="9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385d8a" svg:stroke-opacity="100%" svg:stroke-linecap="butt"/>
    </style:default-style>
  </office:styles>
  <office:automatic-styles>
    <style:page-layout style:name="PL0">
      <style:page-layout-properties fo:page-width="10.1194in" fo:page-height="14.3326in" style:print-orientation="portrait" fo:margin-top="0.5909in" fo:margin-left="0.5909in" fo:margin-bottom="0.6888in" fo:margin-right="0.5909in" style:num-format="1" style:writing-mode="lr-tb" style:layout-grid-mode="both" style:layout-grid-lines="5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in"/>
      </style:header-style>
      <style:footer-style>
        <style:header-footer-properties style:dynamic-spacing="true" fo:min-height="-0.0979in"/>
      </style:footer-style>
    </style:page-layout>
    <style:style style:name="P2" style:parent-style-name="頁尾" style:family="paragraph">
      <style:paragraph-properties fo:text-align="center"/>
    </style:style>
    <style:style style:name="T3" style:parent-style-name="預設段落字型" style:family="text">
      <style:text-properties style:font-name="標楷體" style:font-name-asian="標楷體"/>
    </style:style>
    <style:style style:name="T4" style:parent-style-name="預設段落字型" style:family="text">
      <style:text-properties style:font-name="標楷體" style:font-name-asian="標楷體"/>
    </style:style>
    <style:style style:name="T5" style:parent-style-name="預設段落字型" style:family="text">
      <style:text-properties style:font-name="標楷體" style:font-name-asian="標楷體" fo:language="zh" fo:country="TW"/>
    </style:style>
    <style:style style:name="T6" style:parent-style-name="預設段落字型" style:family="text">
      <style:text-properties style:font-name="標楷體" style:font-name-asian="標楷體"/>
    </style:style>
    <style:style style:name="T7" style:parent-style-name="預設段落字型" style:family="text">
      <style:text-properties style:font-name="標楷體" style:font-name-asian="標楷體"/>
    </style:style>
    <style:style style:name="T8" style:parent-style-name="預設段落字型" style:family="text">
      <style:text-properties style:font-name="標楷體" style:font-name-asian="標楷體"/>
    </style:style>
    <style:style style:name="T9" style:parent-style-name="預設段落字型" style:family="text">
      <style:text-properties style:font-name="標楷體" style:font-name-asian="標楷體"/>
    </style:style>
  </office:automatic-styles>
  <office:master-styles>
    <style:master-page style:name="MP0" style:page-layout-name="PL0">
      <style:footer>
        <text:p text:style-name="P2"><text:span text:style-name="T3">【</text:span><text:span text:style-name="T4">第</text:span><text:span text:style-name="T5"><text:page-number text:fixed="false">2</text:page-number></text:span><text:span text:style-name="T6">頁，共</text:span><text:span text:style-name="T7">4</text:span><text:span text:style-name="T8">頁</text:span><text:span text:style-name="T9">】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ckjhs213</meta:initial-creator>
    <dc:creator>sweettung</dc:creator>
    <meta:creation-date>2026-02-04T13:02:00Z</meta:creation-date>
    <dc:date>2026-02-04T13:02:00Z</dc:date>
    <meta:print-date>2018-06-12T08:01:00Z</meta:print-date>
    <meta:template xlink:href="Normal" xlink:type="simple"/>
    <meta:editing-cycles>2</meta:editing-cycles>
    <meta:editing-duration>PT60S</meta:editing-duration>
    <meta:document-statistic meta:page-count="5" meta:paragraph-count="10" meta:word-count="796" meta:character-count="5324" meta:row-count="37" meta:non-whitespace-character-count="4538"/>
  </office:meta>
</office:document-meta>
</file>