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hdphoto1.wdp" manifest:media-type=""/>
  <manifest:file-entry manifest:full-path="media/image4.jpeg" manifest:media-type="image/jpeg"/>
  <manifest:file-entry manifest:full-path="media/hdphoto2.wdp" manifest:media-type=""/>
  <manifest:file-entry manifest:full-path="media/image5.jpeg" manifest:media-type="image/jpeg"/>
  <manifest:file-entry manifest:full-path="media/hdphoto3.wdp" manifest:media-type=""/>
  <manifest:file-entry manifest:full-path="media/image6.jpeg" manifest:media-type="image/jpeg"/>
  <manifest:file-entry manifest:full-path="media/hdphoto4.wdp" manifest:media-type=""/>
  <manifest:file-entry manifest:full-path="media/image7.png" manifest:media-type="image/png"/>
  <manifest:file-entry manifest:full-path="media/image8.png" manifest:media-type="image/png"/>
  <manifest:file-entry manifest:full-path="media/hdphoto5.wdp" manifest:media-type=""/>
  <manifest:file-entry manifest:full-path="media/image9.png" manifest:media-type="image/png"/>
  <manifest:file-entry manifest:full-path="media/hdphoto6.wdp" manifest:media-type=""/>
  <manifest:file-entry manifest:full-path="media/image10.png" manifest:media-type="image/png"/>
  <manifest:file-entry manifest:full-path="media/image11.png" manifest:media-type="image/png"/>
  <manifest:file-entry manifest:full-path="media/hdphoto7.wdp" manifest:media-type="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png" manifest:media-type="image/png"/>
  <manifest:file-entry manifest:full-path="media/image17.png" manifest:media-type="image/png"/>
  <manifest:file-entry manifest:full-path="media/hdphoto8.wdp" manifest:media-type=""/>
  <manifest:file-entry manifest:full-path="media/image18.png" manifest:media-type="image/png"/>
  <manifest:file-entry manifest:full-path="media/image19.jpeg" manifest:media-type="image/jpeg"/>
  <manifest:file-entry manifest:full-path="media/hdphoto9.wdp" manifest:media-type=""/>
  <manifest:file-entry manifest:full-path="media/image20.jpeg" manifest:media-type="image/jpeg"/>
  <manifest:file-entry manifest:full-path="media/hdphoto10.wdp" manifest:media-type=""/>
  <manifest:file-entry manifest:full-path="media/image21.jpeg" manifest:media-type="image/jpeg"/>
  <manifest:file-entry manifest:full-path="media/hdphoto11.wdp" manifest:media-type=""/>
  <manifest:file-entry manifest:full-path="media/image22.jpeg" manifest:media-type="image/jpeg"/>
  <manifest:file-entry manifest:full-path="media/hdphoto12.wdp" manifest:media-type=""/>
  <manifest:file-entry manifest:full-path="media/image23.jpeg" manifest:media-type="image/jpeg"/>
  <manifest:file-entry manifest:full-path="media/hdphoto13.wdp" manifest:media-type=""/>
  <manifest:file-entry manifest:full-path="media/image1.png" manifest:media-type="image/png"/>
  <manifest:file-entry manifest:full-path="media/image25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media/image24.png" manifest:media-type="image/png"/>
  <manifest:file-entry manifest:full-path="media/image27.jpeg" manifest:media-type="image/jpeg"/>
  <manifest:file-entry manifest:full-path="media/hdphoto14.wdp" manifest:media-type=""/>
  <manifest:file-entry manifest:full-path="media/image28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2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" style:parent-style-name="內文" style:family="paragraph">
      <style:paragraph-properties fo:margin-bottom="0.125in" fo:line-height="0.4166in" fo:margin-left="4.3298in">
        <style:tab-stops>
          <style:tab-stop style:type="left" style:position="-4.1937in"/>
          <style:tab-stop style:type="left" style:position="-2.1638in"/>
          <style:tab-stop style:type="left" style:position="0.1in"/>
          <style:tab-stop style:type="left" style:position="2.0687in"/>
        </style:tab-stops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9" style:parent-style-name="例題" style:family="paragraph">
      <style:paragraph-properties style:text-autospace="ideograph-alpha" style:snap-to-layout-grid="false" fo:text-align="justify" fo:margin-bottom="0in" fo:line-height="100%" fo:margin-left="0in" fo:margin-right="0in" fo:text-indent="0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-asian="標楷體" fo:font-size="12pt" style:font-size-asian="12pt" style:font-size-complex="12pt"/>
    </style:style>
    <style:style style:name="P30" style:parent-style-name="基本段落" style:family="paragraph">
      <style:paragraph-properties style:snap-to-layout-grid="false" fo:margin-left="0.9715in" fo:text-indent="-0.9715in">
        <style:tab-stops>
          <style:tab-stop style:type="left" style:position="-0.8354in"/>
          <style:tab-stop style:type="left" style:position="1.1944in"/>
          <style:tab-stop style:type="left" style:position="3.4583in"/>
          <style:tab-stop style:type="left" style:position="5.427in"/>
        </style:tab-stops>
      </style:paragraph-properties>
    </style:style>
    <style:style style:name="T31" style:parent-style-name="圖說" style:family="text">
      <style:text-properties style:font-name-asian="標楷體" fo:font-size="12pt" style:font-size-asian="12pt" style:font-size-complex="12pt"/>
    </style:style>
    <style:style style:name="T32" style:parent-style-name="預設段落字型" style:family="text">
      <style:text-properties style:font-name-asian="標楷體" style:font-size-complex="12pt" fo:language="en" fo:country="US"/>
    </style:style>
    <style:style style:name="T33" style:parent-style-name="圖說" style:family="text">
      <style:text-properties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-asian="標楷體" style:font-size-complex="12pt" fo:language="en" fo:country="US"/>
    </style:style>
    <style:style style:name="P35" style:parent-style-name="基本段落" style:family="paragraph">
      <style:paragraph-properties style:snap-to-layout-grid="false" fo:margin-left="0.9715in" fo:text-indent="-0.9715in">
        <style:tab-stops>
          <style:tab-stop style:type="left" style:position="-0.8354in"/>
          <style:tab-stop style:type="left" style:position="1.1944in"/>
          <style:tab-stop style:type="left" style:position="3.4583in"/>
          <style:tab-stop style:type="left" style:position="5.427in"/>
        </style:tab-stops>
      </style:paragraph-properties>
    </style:style>
    <style:style style:name="T36" style:parent-style-name="圖說" style:family="text">
      <style:text-properties style:font-name-asian="標楷體" fo:font-size="12pt" style:font-size-asian="12pt" style:font-size-complex="12pt"/>
    </style:style>
    <style:style style:name="T37" style:parent-style-name="圖說" style:family="text">
      <style:text-properties style:font-name-asian="標楷體" fo:font-size="12pt" style:font-size-asian="12pt" style:font-size-complex="12pt"/>
    </style:style>
    <style:style style:name="T38" style:parent-style-name="圖說" style:family="text">
      <style:text-properties style:font-name-asian="標楷體" fo:font-size="12pt" style:font-size-asian="12pt" style:font-size-complex="12pt"/>
    </style:style>
    <style:style style:name="P39" style:parent-style-name="基本段落" style:family="paragraph">
      <style:paragraph-properties style:snap-to-layout-grid="false" fo:margin-left="0.0013in">
        <style:tab-stops>
          <style:tab-stop style:type="left" style:position="0.1347in"/>
          <style:tab-stop style:type="left" style:position="2.1645in"/>
          <style:tab-stop style:type="left" style:position="4.4284in"/>
          <style:tab-stop style:type="left" style:position="6.3972in"/>
        </style:tab-stops>
      </style:paragraph-properties>
    </style:style>
    <style:style style:name="T40" style:parent-style-name="圖說" style:family="text">
      <style:text-properties style:font-name-asian="標楷體" fo:font-size="12pt" style:font-size-asian="12pt" style:font-size-complex="12pt"/>
    </style:style>
    <style:style style:name="T41" style:parent-style-name="圖說" style:family="text">
      <style:text-properties style:font-name-asian="標楷體" fo:font-size="12pt" style:font-size-asian="12pt" style:font-size-complex="12pt"/>
    </style:style>
    <style:style style:name="T42" style:parent-style-name="圖說" style:family="text">
      <style:text-properties style:font-name-asian="標楷體" fo:font-size="12pt" style:font-size-asian="12pt" style:font-size-complex="12pt"/>
    </style:style>
    <style:style style:name="T43" style:parent-style-name="圖說" style:family="text">
      <style:text-properties style:font-name-asian="標楷體" fo:font-size="12pt" style:font-size-asian="12pt" style:font-size-complex="12pt"/>
    </style:style>
    <style:style style:name="T44" style:parent-style-name="圖說" style:family="text">
      <style:text-properties style:font-name-asian="標楷體" fo:font-size="12pt" style:font-size-asian="12pt" style:font-size-complex="12pt"/>
    </style:style>
    <style:style style:name="T45" style:parent-style-name="圖說" style:family="text">
      <style:text-properties style:font-name-asian="標楷體" fo:font-size="12pt" style:font-size-asian="12pt" style:font-size-complex="12pt"/>
    </style:style>
    <style:style style:name="T46" style:parent-style-name="圖說" style:family="text">
      <style:text-properties style:font-name-asian="標楷體" fo:font-size="12pt" style:font-size-asian="12pt" style:font-size-complex="12pt"/>
    </style:style>
    <style:style style:name="P47" style:parent-style-name="基本段落" style:family="paragraph">
      <style:paragraph-properties style:snap-to-layout-grid="false" fo:margin-left="0.0013in">
        <style:tab-stops>
          <style:tab-stop style:type="left" style:position="0.1347in"/>
          <style:tab-stop style:type="left" style:position="2.1645in"/>
          <style:tab-stop style:type="left" style:position="4.4284in"/>
          <style:tab-stop style:type="left" style:position="6.3972in"/>
        </style:tab-stops>
      </style:paragraph-properties>
    </style:style>
    <style:style style:name="T48" style:parent-style-name="圖說" style:family="text">
      <style:text-properties style:font-name-asian="標楷體" fo:font-size="12pt" style:font-size-asian="12pt" style:font-size-complex="12pt"/>
    </style:style>
    <style:style style:name="T49" style:parent-style-name="圖說" style:family="text">
      <style:text-properties style:font-name-asian="標楷體" fo:font-size="12pt" style:font-size-asian="12pt" style:font-size-complex="12pt"/>
    </style:style>
    <style:style style:name="T50" style:parent-style-name="圖說" style:family="text">
      <style:text-properties style:font-name-asian="標楷體" fo:font-size="12pt" style:font-size-asian="12pt" style:font-size-complex="12pt"/>
    </style:style>
    <style:style style:name="T51" style:parent-style-name="圖說" style:family="text">
      <style:text-properties style:font-name-asian="標楷體" fo:font-size="12pt" style:font-size-asian="12pt" style:font-size-complex="12pt"/>
    </style:style>
    <style:style style:name="T52" style:parent-style-name="圖說" style:family="text">
      <style:text-properties style:font-name-asian="標楷體" fo:font-size="12pt" style:font-size-asian="12pt" style:font-size-complex="12pt"/>
    </style:style>
    <style:style style:name="T53" style:parent-style-name="圖說" style:family="text">
      <style:text-properties style:font-name-asian="標楷體" fo:font-size="12pt" style:font-size-asian="12pt" style:font-size-complex="12pt"/>
    </style:style>
    <style:style style:name="P54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2333in"/>
          <style:tab-stop style:type="left" style:position="6.3986in"/>
        </style:tab-stops>
      </style:paragraph-properties>
    </style:style>
    <style:style style:name="T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4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7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7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7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double" style:text-underline-style="solid" style:text-underline-width="auto" style:text-underline-mode="continuous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79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0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1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" style:parent-style-name="預設段落字型" style:family="text">
      <style:text-properties style:font-name="標楷體" style:font-name-asian="標楷體" fo:letter-spacing="-0.0034in" style:letter-kerning="false" style:font-size-complex="12pt" fo:language="zh" fo:country="TW"/>
    </style:style>
    <style:style style:name="P8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6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8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8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94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95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9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doub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104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10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140" style:parent-style-name="基本段落" style:family="paragraph">
      <style:paragraph-properties style:snap-to-layout-grid="false" fo:margin-left="0.9715in" fo:text-indent="-0.9715in">
        <style:tab-stops>
          <style:tab-stop style:type="left" style:position="-0.8354in"/>
          <style:tab-stop style:type="left" style:position="1.1944in"/>
          <style:tab-stop style:type="left" style:position="3.4583in"/>
          <style:tab-stop style:type="left" style:position="5.427in"/>
        </style:tab-stops>
      </style:paragraph-properties>
    </style:style>
    <style:style style:name="T141" style:parent-style-name="預設段落字型" style:family="text">
      <style:text-properties style:font-name-asian="標楷體" style:font-size-complex="12pt"/>
    </style:style>
    <style:style style:name="T142" style:parent-style-name="預設段落字型" style:family="text">
      <style:text-properties style:font-name-asian="標楷體" style:font-size-complex="12pt"/>
    </style:style>
    <style:style style:name="T143" style:parent-style-name="預設段落字型" style:family="text">
      <style:text-properties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-asian="標楷體" style:font-size-complex="12pt"/>
    </style:style>
    <style:style style:name="T148" style:parent-style-name="預設段落字型" style:family="text">
      <style:text-properties style:font-name-asian="標楷體" style:text-position="sub 66.6%" style:font-size-complex="12pt"/>
    </style:style>
    <style:style style:name="T149" style:parent-style-name="預設段落字型" style:family="text">
      <style:text-properties style:font-name-asian="標楷體" style:font-size-complex="12pt"/>
    </style:style>
    <style:style style:name="T150" style:parent-style-name="預設段落字型" style:family="text">
      <style:text-properties style:font-name-asian="標楷體" style:font-size-complex="12pt"/>
    </style:style>
    <style:style style:name="T151" style:parent-style-name="預設段落字型" style:family="text">
      <style:text-properties style:font-name-asian="標楷體" style:text-position="sub 66.6%" style:font-size-complex="12pt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name-asian="標楷體" style:text-position="sub 66.6%"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style:text-position="sub 66.6%" style:font-size-complex="12pt"/>
    </style:style>
    <style:style style:name="T158" style:parent-style-name="預設段落字型" style:family="text">
      <style:text-properties style:font-name-asian="標楷體" style:font-size-complex="12pt"/>
    </style:style>
    <style:style style:name="P159" style:parent-style-name="基本段落" style:family="paragraph">
      <style:paragraph-properties style:snap-to-layout-grid="false" fo:margin-left="0.9715in" fo:text-indent="-0.9715in">
        <style:tab-stops>
          <style:tab-stop style:type="left" style:position="-0.8354in"/>
          <style:tab-stop style:type="left" style:position="1.1944in"/>
          <style:tab-stop style:type="left" style:position="3.4583in"/>
          <style:tab-stop style:type="left" style:position="5.427in"/>
        </style:tab-stops>
      </style:paragraph-properties>
    </style:style>
    <style:style style:name="T160" style:parent-style-name="預設段落字型" style:family="text">
      <style:text-properties style:font-name-asian="標楷體" style:font-size-complex="12pt" fo:language="en" fo:country="US"/>
    </style:style>
    <style:style style:name="T161" style:parent-style-name="預設段落字型" style:family="text">
      <style:text-properties style:font-name-asian="標楷體" style:font-size-complex="12pt" fo:language="en" fo:country="US"/>
    </style:style>
    <style:style style:name="T162" style:parent-style-name="預設段落字型" style:family="text">
      <style:text-properties style:font-name-asian="標楷體" style:text-position="sub 66.6%" style:font-size-complex="12pt" fo:language="en" fo:country="US"/>
    </style:style>
    <style:style style:name="T163" style:parent-style-name="預設段落字型" style:family="text">
      <style:text-properties style:font-name-asian="標楷體" style:font-size-complex="12pt" fo:language="en" fo:country="US"/>
    </style:style>
    <style:style style:name="T164" style:parent-style-name="預設段落字型" style:family="text">
      <style:text-properties style:font-name-asian="標楷體" style:font-size-complex="12pt" fo:language="en" fo:country="US"/>
    </style:style>
    <style:style style:name="T165" style:parent-style-name="預設段落字型" style:family="text">
      <style:text-properties style:font-name-asian="標楷體" style:text-position="sub 66.6%" style:font-size-complex="12pt" fo:language="en" fo:country="US"/>
    </style:style>
    <style:style style:name="T166" style:parent-style-name="預設段落字型" style:family="text">
      <style:text-properties style:font-name-asian="標楷體" style:font-size-complex="12pt"/>
    </style:style>
    <style:style style:name="T167" style:parent-style-name="預設段落字型" style:family="text">
      <style:text-properties style:font-name-asian="標楷體" style:font-size-complex="12pt" fo:language="en" fo:country="US"/>
    </style:style>
    <style:style style:name="T168" style:parent-style-name="預設段落字型" style:family="text">
      <style:text-properties style:font-name-asian="標楷體" style:font-size-complex="12pt" fo:language="en" fo:country="US"/>
    </style:style>
    <style:style style:name="T169" style:parent-style-name="預設段落字型" style:family="text">
      <style:text-properties style:font-name-asian="標楷體" style:font-size-complex="12pt" fo:language="en" fo:country="US"/>
    </style:style>
    <style:style style:name="T170" style:parent-style-name="預設段落字型" style:family="text">
      <style:text-properties style:font-name-asian="標楷體" style:text-position="sub 66.6%" style:font-size-complex="12pt" fo:language="en" fo:country="US"/>
    </style:style>
    <style:style style:name="T171" style:parent-style-name="預設段落字型" style:family="text">
      <style:text-properties style:font-name-asian="標楷體" style:font-size-complex="12pt" fo:language="en" fo:country="US"/>
    </style:style>
    <style:style style:name="T172" style:parent-style-name="預設段落字型" style:family="text">
      <style:text-properties style:font-name-asian="標楷體" style:font-size-complex="12pt" fo:language="en" fo:country="US"/>
    </style:style>
    <style:style style:name="T173" style:parent-style-name="預設段落字型" style:family="text">
      <style:text-properties style:font-name-asian="標楷體" style:text-position="sub 66.6%" style:font-size-complex="12pt" fo:language="en" fo:country="US"/>
    </style:style>
    <style:style style:name="T174" style:parent-style-name="預設段落字型" style:family="text">
      <style:text-properties style:font-name-asian="標楷體" style:font-size-complex="12pt" fo:language="en" fo:country="US"/>
    </style:style>
    <style:style style:name="T175" style:parent-style-name="預設段落字型" style:family="text">
      <style:text-properties style:font-name-asian="標楷體" style:font-size-complex="12pt" fo:language="en" fo:country="US"/>
    </style:style>
    <style:style style:name="T176" style:parent-style-name="預設段落字型" style:family="text">
      <style:text-properties style:font-name-asian="標楷體" style:text-position="sub 66.6%" style:font-size-complex="12pt" fo:language="en" fo:country="US"/>
    </style:style>
    <style:style style:name="T177" style:parent-style-name="預設段落字型" style:family="text">
      <style:text-properties style:font-name-asian="標楷體" style:font-size-complex="12pt" fo:language="en" fo:country="US"/>
    </style:style>
    <style:style style:name="T178" style:parent-style-name="預設段落字型" style:family="text">
      <style:text-properties style:font-name-asian="標楷體" style:font-size-complex="12pt" fo:language="en" fo:country="US"/>
    </style:style>
    <style:style style:name="T179" style:parent-style-name="預設段落字型" style:family="text">
      <style:text-properties style:font-name-asian="標楷體" style:text-position="sub 66.6%" style:font-size-complex="12pt" fo:language="en" fo:country="US"/>
    </style:style>
    <style:style style:name="T180" style:parent-style-name="預設段落字型" style:family="text">
      <style:text-properties style:font-name-asian="標楷體" style:font-size-complex="12pt"/>
    </style:style>
    <style:style style:name="T181" style:parent-style-name="預設段落字型" style:family="text">
      <style:text-properties style:font-name-asian="標楷體" style:font-size-complex="12pt" fo:language="en" fo:country="US"/>
    </style:style>
    <style:style style:name="T182" style:parent-style-name="預設段落字型" style:family="text">
      <style:text-properties style:font-name-asian="標楷體" style:font-size-complex="12pt" fo:language="en" fo:country="US"/>
    </style:style>
    <style:style style:name="T183" style:parent-style-name="預設段落字型" style:family="text">
      <style:text-properties style:font-name-asian="標楷體" style:text-position="sub 66.6%" style:font-size-complex="12pt" fo:language="en" fo:country="US"/>
    </style:style>
    <style:style style:name="T184" style:parent-style-name="預設段落字型" style:family="text">
      <style:text-properties style:font-name-asian="標楷體" style:font-size-complex="12pt" fo:language="en" fo:country="US"/>
    </style:style>
    <style:style style:name="T185" style:parent-style-name="預設段落字型" style:family="text">
      <style:text-properties style:font-name-asian="標楷體" style:font-size-complex="12pt" fo:language="en" fo:country="US"/>
    </style:style>
    <style:style style:name="T186" style:parent-style-name="預設段落字型" style:family="text">
      <style:text-properties style:font-name-asian="標楷體" style:text-position="sub 66.6%" style:font-size-complex="12pt" fo:language="en" fo:country="US"/>
    </style:style>
    <style:style style:name="T187" style:parent-style-name="預設段落字型" style:family="text">
      <style:text-properties style:font-name-asian="標楷體" style:font-size-complex="12pt"/>
    </style:style>
    <style:style style:name="T188" style:parent-style-name="預設段落字型" style:family="text">
      <style:text-properties style:font-name-asian="標楷體" style:font-size-complex="12pt" fo:language="en" fo:country="US"/>
    </style:style>
    <style:style style:name="T189" style:parent-style-name="預設段落字型" style:family="text">
      <style:text-properties style:font-name-asian="標楷體" style:font-size-complex="12pt" fo:language="en" fo:country="US"/>
    </style:style>
    <style:style style:name="T190" style:parent-style-name="預設段落字型" style:family="text">
      <style:text-properties style:font-name-asian="標楷體" style:text-position="sub 66.6%" style:font-size-complex="12pt" fo:language="en" fo:country="US"/>
    </style:style>
    <style:style style:name="T191" style:parent-style-name="預設段落字型" style:family="text">
      <style:text-properties style:font-name-asian="標楷體" style:font-size-complex="12pt" fo:language="en" fo:country="US"/>
    </style:style>
    <style:style style:name="T192" style:parent-style-name="預設段落字型" style:family="text">
      <style:text-properties style:font-name-asian="標楷體" style:font-size-complex="12pt" fo:language="en" fo:country="US"/>
    </style:style>
    <style:style style:name="T193" style:parent-style-name="預設段落字型" style:family="text">
      <style:text-properties style:font-name-asian="標楷體" style:text-position="sub 66.6%" style:font-size-complex="12pt" fo:language="en" fo:country="US"/>
    </style:style>
    <style:style style:name="T194" style:parent-style-name="預設段落字型" style:family="text">
      <style:text-properties style:font-name-asian="標楷體" style:font-size-complex="12pt" fo:language="en" fo:country="US"/>
    </style:style>
    <style:style style:name="T195" style:parent-style-name="預設段落字型" style:family="text">
      <style:text-properties style:font-name-asian="標楷體" style:font-size-complex="12pt" fo:language="en" fo:country="US"/>
    </style:style>
    <style:style style:name="T196" style:parent-style-name="預設段落字型" style:family="text">
      <style:text-properties style:font-name-asian="標楷體" style:text-position="sub 66.6%" style:font-size-complex="12pt" fo:language="en" fo:country="US"/>
    </style:style>
    <style:style style:name="T197" style:parent-style-name="預設段落字型" style:family="text">
      <style:text-properties style:font-name-asian="標楷體" style:font-size-complex="12pt"/>
    </style:style>
    <style:style style:name="P198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1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02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03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0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06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07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08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09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2291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10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1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1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doub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21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9" style:parent-style-name="內文重點字" style:family="text">
      <style:text-properties style:font-name-asian="標楷體" style:font-name-complex="Times New Roman" style:use-window-font-color="true" fo:font-size="12pt" style:font-size-asian="12pt" style:font-size-complex="12pt"/>
    </style:style>
    <style:style style:name="T2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1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22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頭腦體操" style:family="text">
      <style:text-properties style:font-name-asian="標楷體" style:font-name-complex="Times New Roman" fo:font-size="12pt" style:font-size-asian="12pt" style:font-size-complex="12pt"/>
    </style:style>
    <style:style style:name="T226" style:parent-style-name="頭腦體操" style:family="text">
      <style:text-properties style:font-name-asian="標楷體" style:font-name-complex="Times New Roman" fo:font-size="12pt" style:font-size-asian="12pt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8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頭腦體操" style:family="text">
      <style:text-properties style:font-name-asian="標楷體" style:font-name-complex="Times New Roman" fo:font-size="12pt" style:font-size-asian="12pt" style:font-size-complex="12pt"/>
    </style:style>
    <style:style style:name="P232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3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doub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237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47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內文重點字" style:family="text">
      <style:text-properties style:font-name-asian="標楷體" style:font-name-complex="Times New Roman" style:use-window-font-color="true" fo:font-size="12pt" style:font-size-asian="12pt" style:font-size-complex="12pt"/>
    </style:style>
    <style:style style:name="P256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1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62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63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6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fo:color="#000000" style:letter-kerning="false" fo:font-size="12pt" style:font-size-asian="12pt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text-scale="93%" fo:font-size="12pt" style:font-size-asian="12pt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text-scale="93%" fo:font-size="12pt" style:font-size-asian="12pt" style:font-size-complex="12pt" style:text-underline-type="doub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Times New Roman" style:font-name-asian="標楷體" style:font-name-complex="Times New Roman" style:text-scale="93%" fo:font-size="12pt" style:font-size-asian="12pt" style:font-size-complex="12pt"/>
    </style:style>
    <style:style style:name="P26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1347in"/>
          <style:tab-stop style:type="left" style:position="6.3986in"/>
        </style:tab-stops>
      </style:paragraph-properties>
    </style:style>
    <style:style style:name="T2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7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1347in"/>
          <style:tab-stop style:type="left" style:position="6.3986in"/>
        </style:tab-stops>
      </style:paragraph-properties>
    </style:style>
    <style:style style:name="T2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2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1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29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298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299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style:letter-kerning="false" fo:font-size="12pt" style:font-size-asian="12pt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fo:color="#000000" style:letter-kerning="false" fo:font-size="12pt" style:font-size-asian="12pt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fo:color="#000000" style:letter-kerning="false" fo:font-size="12pt" style:font-size-asian="12pt" style:font-size-complex="12pt"/>
    </style:style>
    <style:style style:name="P30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305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0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style:text-position="sub 66.6%" fo:font-size="12pt" style:font-size-asian="12pt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319" style:parent-style-name="頁首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32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3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2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32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329" style:parent-style-name="內文" style:family="paragraph">
      <style:paragraph-properties style:snap-to-layout-grid="false"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65" style:parent-style-name="內文" style:family="paragraph">
      <style:paragraph-properties style:snap-to-layout-grid="false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0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8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style:text-position="sub 66.6%" fo:font-size="12pt" style:font-size-asian="12pt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9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9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39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0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0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0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0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0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1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11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412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1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426" style:parent-style-name="基本段落" style:family="paragraph">
      <style:paragraph-properties style:snap-to-layout-grid="false"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-asian="標楷體" style:font-size-complex="12pt"/>
    </style:style>
    <style:style style:name="P427" style:parent-style-name="基本段落" style:family="paragraph">
      <style:paragraph-properties style:snap-to-layout-grid="false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-asian="標楷體" style:font-size-complex="12pt"/>
    </style:style>
    <style:style style:name="P428" style:parent-style-name="基本段落" style:family="paragraph">
      <style:paragraph-properties style:snap-to-layout-grid="false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-asian="標楷體" style:font-size-complex="12pt"/>
    </style:style>
    <style:style style:name="P42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4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4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4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50" style:parent-style-name="頁首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45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5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6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6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6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6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6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7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7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8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48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4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4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1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1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2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5.4145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2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5.4145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2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2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3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53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53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53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53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3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54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3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4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4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4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5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5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5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5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6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fo:letter-spacing="-0.0027in" style:font-size-complex="12pt" style:text-underline-type="double" style:text-underline-style="solid" style:text-underline-width="auto" style:text-underline-mode="continuous"/>
    </style:style>
    <style:style style:name="T571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P572" style:parent-style-name="內文" style:family="paragraph">
      <style:paragraph-properties fo:margin-left="-0.0034in" fo:text-indent="-0.0951in">
        <style:tab-stops>
          <style:tab-stop style:type="left" style:position="0.1395in"/>
          <style:tab-stop style:type="left" style:position="2.1694in"/>
          <style:tab-stop style:type="left" style:position="4.4333in"/>
          <style:tab-stop style:type="left" style:position="6.402in"/>
        </style:tab-stops>
      </style:paragraph-properties>
    </style:style>
    <style:style style:name="T573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fo:letter-spacing="-0.0027in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7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58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8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5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0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4" style:parent-style-name="預設段落字型" style:family="text">
      <style:text-properties style:font-name="Times New Roman" style:font-name-asian="標楷體" style:font-name-complex="Times New Roman" fo:letter-spacing="-0.002in" style:font-size-complex="12pt"/>
    </style:style>
    <style:style style:name="T605" style:parent-style-name="預設段落字型" style:family="text">
      <style:text-properties style:font-name="Times New Roman" style:font-name-asian="標楷體" style:font-name-complex="Times New Roman" fo:letter-spacing="-0.002in" style:font-size-complex="12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Times New Roman" style:font-name-asian="標楷體" style:font-name-complex="Times New Roman" fo:letter-spacing="-0.002in" style:font-size-complex="12pt"/>
    </style:style>
    <style:style style:name="T60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Times New Roman" style:font-name-asian="標楷體" style:font-name-complex="Times New Roman" fo:letter-spacing="-0.002in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1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7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1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2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2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2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29" style:parent-style-name="例題" style:family="paragraph">
      <style:paragraph-properties style:text-autospace="ideograph-alpha" style:snap-to-layout-grid="false" fo:margin-bottom="0in" fo:line-height="100%" fo:margin-left="-0.0013in" fo:margin-right="0in" fo:text-indent="-0.0972in">
        <style:tab-stops>
          <style:tab-stop style:type="left" style:position="0.1375in"/>
          <style:tab-stop style:type="left" style:position="2.1673in"/>
          <style:tab-stop style:type="left" style:position="4.4312in"/>
          <style:tab-stop style:type="left" style:position="6.4in"/>
        </style:tab-stops>
      </style:paragraph-properties>
    </style:style>
    <style:style style:name="T630" style:parent-style-name="預設段落字型" style:family="text">
      <style:text-properties style:font-name-asian="標楷體" style:font-size-complex="12pt"/>
    </style:style>
    <style:style style:name="T631" style:parent-style-name="預設段落字型" style:family="text">
      <style:text-properties style:font-name-asian="標楷體" fo:font-size="12pt" style:font-size-asian="12pt" style:font-size-complex="12pt"/>
    </style:style>
    <style:style style:name="T632" style:parent-style-name="預設段落字型" style:family="text">
      <style:text-properties style:font-name-asian="標楷體" fo:font-size="12pt" style:font-size-asian="12pt" style:font-size-complex="12pt"/>
    </style:style>
    <style:style style:name="T633" style:parent-style-name="預設段落字型" style:family="text">
      <style:text-properties style:font-name-asian="標楷體" fo:font-size="12pt" style:font-size-asian="12pt" style:font-size-complex="12pt"/>
    </style:style>
    <style:style style:name="P634" style:parent-style-name="例題" style:family="paragraph">
      <style:paragraph-properties style:text-autospace="ideograph-alpha" style:snap-to-layout-grid="false" fo:margin-bottom="0in" fo:line-height="100%" fo:margin-left="0in" fo:margin-right="0in" fo:text-indent="0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35" style:parent-style-name="預設段落字型" style:family="text">
      <style:text-properties style:font-name-asian="標楷體" fo:font-size="12pt" style:font-size-asian="12pt" style:font-size-complex="12pt"/>
    </style:style>
    <style:style style:name="T636" style:parent-style-name="預設段落字型" style:family="text">
      <style:text-properties style:font-name-asian="標楷體" fo:font-size="12pt" style:font-size-asian="12pt" style:font-size-complex="12pt"/>
    </style:style>
    <style:style style:name="T637" style:parent-style-name="預設段落字型" style:family="text">
      <style:text-properties style:font-name-asian="標楷體" fo:font-size="12pt" style:font-size-asian="12pt" style:font-size-complex="12pt"/>
    </style:style>
    <style:style style:name="T638" style:parent-style-name="預設段落字型" style:family="text">
      <style:text-properties style:font-name-asian="標楷體" fo:font-size="12pt" style:font-size-asian="12pt" style:font-size-complex="12pt"/>
    </style:style>
    <style:style style:name="T639" style:parent-style-name="預設段落字型" style:family="text">
      <style:text-properties style:font-name-asian="標楷體" fo:font-size="12pt" style:font-size-asian="12pt" style:font-size-complex="12pt"/>
    </style:style>
    <style:style style:name="T640" style:parent-style-name="預設段落字型" style:family="text">
      <style:text-properties style:font-name-asian="標楷體" fo:font-size="12pt" style:font-size-asian="12pt" style:font-size-complex="12pt"/>
    </style:style>
    <style:style style:name="T641" style:parent-style-name="預設段落字型" style:family="text">
      <style:text-properties style:font-name-asian="標楷體" fo:font-size="12pt" style:font-size-asian="12pt" style:font-size-complex="12pt"/>
    </style:style>
    <style:style style:name="T642" style:parent-style-name="預設段落字型" style:family="text">
      <style:text-properties style:font-name-asian="標楷體" fo:font-size="12pt" style:font-size-asian="12pt" style:font-size-complex="12pt"/>
    </style:style>
    <style:style style:name="P64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9" style:parent-style-name="預設段落字型" style:family="text">
      <style:text-properties style:font-name="Times New Roman" style:font-name-complex="Times New Roman" style:font-size-complex="12pt"/>
    </style:style>
    <style:style style:name="P65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51" style:parent-style-name="內文" style:family="paragraph">
      <style:paragraph-properties style:snap-to-layout-grid="false"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52" style:parent-style-name="內文" style:family="paragraph">
      <style:paragraph-properties style:snap-to-layout-grid="false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5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58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5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6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6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6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6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6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72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7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7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7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7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77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79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8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83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8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8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686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694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6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8" style:parent-style-name="預設段落字型" style:family="text">
      <style:text-properties style:font-name="Times New Roman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6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00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701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7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09" style:parent-style-name="頁首" style:family="paragraph">
      <style:paragraph-properties fo:margin-left="0.0979in" fo:text-indent="-0.1965in">
        <style:tab-stops>
          <style:tab-stop style:type="center" style:position="-1.2229in"/>
          <style:tab-stop style:type="left" style:position="0.0284in"/>
          <style:tab-stop style:type="left" style:position="2.068in"/>
          <style:tab-stop style:type="left" style:position="4.3319in"/>
          <style:tab-stop style:type="left" style:position="6.3006in"/>
        </style:tab-stops>
      </style:paragraph-properties>
    </style:style>
    <style:style style:name="T71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2pt" style:font-size-asian="12pt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style:letter-kerning="false" fo:font-size="12pt" style:font-size-asian="12pt" style:font-size-complex="12pt"/>
    </style:style>
    <style:style style:name="T713" style:parent-style-name="預設段落字型" style:family="text">
      <style:text-properties style:font-name="Times New Roman" style:font-name-asian="標楷體" style:font-name-complex="Times New Roman" style:letter-kerning="false" fo:font-size="12pt" style:font-size-asian="12pt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fo:font-size="12pt" style:font-size-asian="12pt" style:font-size-complex="12pt"/>
    </style:style>
    <style:style style:name="P715" style:parent-style-name="內文" style:family="paragraph">
      <style:paragraph-properties fo:margin-left="0in" fo:text-indent="-0.0986in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71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2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726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727" style:parent-style-name="內文" style:family="paragraph">
      <style:paragraph-properties fo:text-align="center"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標楷體" style:font-name-asian="標楷體" style:font-name-complex="Times New Roman" fo:letter-spacing="0.0694in" fo:font-size="16pt" style:font-size-asian="16pt" style:font-size-complex="12pt"/>
    </style:style>
    <style:style style:name="P728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letter-spacing="0.0694in" fo:font-size="16pt" style:font-size-asian="16pt" style:font-size-complex="12pt"/>
    </style:style>
    <style:style style:name="P729" style:parent-style-name="內文" style:family="paragraph">
      <style:text-properties style:font-name="標楷體" style:font-name-asian="標楷體" fo:font-size="14pt" style:font-size-asian="14pt"/>
    </style:style>
    <style:style style:name="TableColumn731" style:family="table-column">
      <style:table-column-properties style:column-width="0.6861in"/>
    </style:style>
    <style:style style:name="TableColumn732" style:family="table-column">
      <style:table-column-properties style:column-width="0.6868in"/>
    </style:style>
    <style:style style:name="TableColumn733" style:family="table-column">
      <style:table-column-properties style:column-width="0.6868in"/>
    </style:style>
    <style:style style:name="TableColumn734" style:family="table-column">
      <style:table-column-properties style:column-width="0.6868in"/>
    </style:style>
    <style:style style:name="TableColumn735" style:family="table-column">
      <style:table-column-properties style:column-width="0.6868in"/>
    </style:style>
    <style:style style:name="TableColumn736" style:family="table-column">
      <style:table-column-properties style:column-width="0.6868in"/>
    </style:style>
    <style:style style:name="TableColumn737" style:family="table-column">
      <style:table-column-properties style:column-width="0.6868in"/>
    </style:style>
    <style:style style:name="TableColumn738" style:family="table-column">
      <style:table-column-properties style:column-width="0.6868in"/>
    </style:style>
    <style:style style:name="TableColumn739" style:family="table-column">
      <style:table-column-properties style:column-width="0.6868in"/>
    </style:style>
    <style:style style:name="TableColumn740" style:family="table-column">
      <style:table-column-properties style:column-width="0.6868in"/>
    </style:style>
    <style:style style:name="Table730" style:family="table">
      <style:table-properties style:width="6.8673in" fo:margin-left="0in" table:align="left"/>
    </style:style>
    <style:style style:name="TableRow741" style:family="table-row">
      <style:table-row-properties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762" style:family="table-row">
      <style:table-row-properties style:min-row-height="0.3937in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783" style:family="table-row">
      <style:table-row-properties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04" style:family="table-row">
      <style:table-row-properties style:min-row-height="0.3937in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25" style:family="table-row">
      <style:table-row-properties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46" style:family="table-row">
      <style:table-row-properties style:min-row-height="0.3937in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67" style:family="table-row">
      <style:table-row-properties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888" style:family="table-row">
      <style:table-row-properties style:min-row-height="0.3937in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909" style:parent-style-name="內文" style:family="paragraph">
      <style:paragraph-properties fo:widows="2" fo:orphans="2" fo:line-height="0.25in"/>
      <style:text-properties style:font-name="Times New Roman" style:font-name-asian="新細明體" style:font-name-complex="Times New Roman"/>
    </style:style>
    <style:style style:name="P910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letter-spacing="0.0694in" fo:font-size="16pt" style:font-size-asian="16pt" style:font-size-complex="12pt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2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三次定期評量<text:s/>自然科<text:s/>試題卷</text:p>
      <text:p text:style-name="P8"><text:span text:style-name="T9">九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<text:s/></text:span><text:span text:style-name="T18">姓名</text:span><text:span text:style-name="T19">　　　　　　　　</text:span><text:span text:style-name="T20"><text:s/></text:span></text:p>
      <text:p text:style-name="P21"><text:span text:style-name="T22">單選題</text:span><text:span text:style-name="T23"><text:s/></text:span><text:span text:style-name="T24">請選出最適合的答案</text:span><text:span text:style-name="T25"><text:s/></text:span><text:span text:style-name="T26">每題</text:span><text:span text:style-name="T27">2.5</text:span><text:span text:style-name="T28">分</text:span></text:p>
      <text:p text:style-name="P29">1.( <text:s/>)已知毛皮和塑膠棒摩擦時，毛皮上的電子會移轉到塑膠棒上，若以塑膠棒及毛皮分別由左、右兩側靠近懸吊於支架上的甲、乙、丙三個保麗龍小球，結果如附圖一，請問三個小球的電性分別為何？（摩擦產生的電荷遠大於保麗龍球上的電荷）</text:p>
      <text:p text:style-name="P30"><text:span text:style-name="T31">　　</text:span><text:span text:style-name="T32"><draw:frame draw:style-name="a1" draw:name="圖片 302" text:anchor-type="as-char" svg:x="0in" svg:y="0in" svg:width="2.53472in" svg:height="0.625in" style:rel-width="scale" style:rel-height="scale"><draw:image xlink:href="media/image1.png" xlink:type="simple" xlink:show="embed" xlink:actuate="onLoad"/><svg:title/><svg:desc/></draw:frame></text:span><text:span text:style-name="T33"><text:s text:c="3"/></text:span><text:span text:style-name="T34"><draw:frame draw:style-name="a2" draw:name="圖片 10" text:anchor-type="as-char" svg:x="0in" svg:y="0in" svg:width="2.02222in" svg:height="0.70903in" style:rel-width="scale" style:rel-height="scale"><draw:image xlink:href="media/image2.png" xlink:type="simple" xlink:show="embed" xlink:actuate="onLoad"/><svg:title/><svg:desc/></draw:frame></text:span></text:p>
      <text:p text:style-name="P35"><text:span text:style-name="T36"><text:tab/></text:span><text:span text:style-name="T37"><text:tab/><text:s text:c="10"/></text:span><text:span text:style-name="T38">附圖一</text:span></text:p>
      <text:p text:style-name="P39"><text:span text:style-name="T40"><text:tab/></text:span><text:span text:style-name="T41">(A)</text:span><text:span text:style-name="T42">甲：帶負電、乙：帶正電、丙：不帶電</text:span><text:span text:style-name="T43"><text:s/></text:span><text:span text:style-name="T44"><text:tab/></text:span><text:span text:style-name="T45">(B)</text:span><text:span text:style-name="T46">甲：帶正電、乙：帶負電、丙：不帶電</text:span></text:p>
      <text:p text:style-name="P47"><text:span text:style-name="T48"><text:tab/></text:span><text:span text:style-name="T49">(C)</text:span><text:span text:style-name="T50">甲：不帶電、乙：帶正電、丙：帶負電</text:span><text:span text:style-name="T51"><text:tab/></text:span><text:span text:style-name="T52">(D)</text:span><text:span text:style-name="T53">甲：不帶電、乙：帶負電、丙：帶正電</text:span></text:p>
      <text:p text:style-name="P54">2.( <text:s/>)下列各圖，伏特計的使用法何者正確？</text:p>
      <text:p text:style-name="P55"><text:span text:style-name="T56"><text:tab/></text:span><text:span text:style-name="T57">(A)<text:s/></text:span><text:span text:style-name="T58"><draw:frame draw:style-name="a3" draw:name="圖片 13" text:anchor-type="as-char" svg:x="0in" svg:y="0in" svg:width="1.125in" svg:height="1.24306in" style:rel-width="scale" style:rel-height="scale"><draw:image xlink:href="media/image3.jpeg" xlink:type="simple" xlink:show="embed" xlink:actuate="onLoad"/><svg:title/><svg:desc>Y8A023U-4-25B</svg:desc></draw:frame></text:span><text:span text:style-name="T59">　　</text:span><text:span text:style-name="T60"><text:tab/></text:span><text:span text:style-name="T61">(B)<text:s/></text:span><text:span text:style-name="T62"><draw:frame draw:style-name="a4" draw:name="圖片 15" text:anchor-type="as-char" svg:x="0in" svg:y="0in" svg:width="1.125in" svg:height="1.24306in" style:rel-width="scale" style:rel-height="scale"><draw:image xlink:href="media/image4.jpeg" xlink:type="simple" xlink:show="embed" xlink:actuate="onLoad"/><svg:title/><svg:desc>Y8A023U-4-25D</svg:desc></draw:frame></text:span><text:span text:style-name="T63"><text:s/></text:span><text:span text:style-name="T64"><text:tab/></text:span><text:span text:style-name="T65">(C)</text:span><text:span text:style-name="T66"><text:s/></text:span><text:span text:style-name="T67"><draw:frame draw:style-name="a5" draw:name="圖片 16" text:anchor-type="as-char" svg:x="0in" svg:y="0in" svg:width="1.375in" svg:height="0.95139in" style:rel-width="scale" style:rel-height="scale"><draw:image xlink:href="media/image5.jpeg" xlink:type="simple" xlink:show="embed" xlink:actuate="onLoad"/><svg:title/><svg:desc>Y8A023U-4-25A</svg:desc></draw:frame></text:span><text:span text:style-name="T68">　</text:span><text:span text:style-name="T69"><text:s/></text:span><text:span text:style-name="T70"><text:tab/></text:span><text:span text:style-name="T71">(D)</text:span><text:span text:style-name="T72"><text:s/></text:span><text:span text:style-name="T73"><draw:frame draw:style-name="a6" draw:name="圖片 17" text:anchor-type="as-char" svg:x="0in" svg:y="0in" svg:width="1.375in" svg:height="0.95139in" style:rel-width="scale" style:rel-height="scale"><draw:image xlink:href="media/image6.jpeg" xlink:type="simple" xlink:show="embed" xlink:actuate="onLoad"/><svg:title/><svg:desc>Y8A023U-4-25C</svg:desc></draw:frame></text:span></text:p>
      <text:p text:style-name="P74"><text:span text:style-name="T75">3.( <text:s/>)</text:span><text:span text:style-name="T76">下列有關電流的敘述，何者</text:span><text:span text:style-name="T77">錯誤</text:span><text:span text:style-name="T78">？</text:span></text:p>
      <text:p text:style-name="P79"><text:s/><text:tab/>(A) 1安培的電流表示電路上某一截面，每秒有1庫侖的電量通過　</text:p>
      <text:p text:style-name="P80"><text:tab/>(B)電流在導線上流動有如水流，無論如何連接，各分支電流皆等於總電流<text:s/></text:p>
      <text:p text:style-name="P81"><text:span text:style-name="T82"><text:tab/></text:span><text:span text:style-name="T83">(C)</text:span><text:span text:style-name="T84">測量電流的儀器稱為電流計</text:span></text:p>
      <text:p text:style-name="P85"><text:tab/>(D)串聯電器上所流過的電流大小均相同</text:p>
      <text:p text:style-name="P86"><text:span text:style-name="T87">4.( <text:s/>)</text:span><text:span text:style-name="T88">大大</text:span><text:span text:style-name="T89">測量電阻器兩端的電壓與通過電流的關係，結果如</text:span><text:span text:style-name="T90">附</text:span><text:span text:style-name="T91">圖</text:span><text:span text:style-name="T92">二</text:span><text:span text:style-name="T93">，則電阻器的電阻大小為多少歐姆？　</text:span></text:p>
      <text:p text:style-name="P94"><text:tab/>(A)<text:s/>200　<text:tab/>(B) 100　<text:tab/>(C)<text:s/>10　<text:tab/>(D)<text:s/>0.1</text:p>
      <text:p text:style-name="P95"><text:span text:style-name="T96">5.( <text:s/>)</text:span><text:span text:style-name="T97">如</text:span><text:span text:style-name="T98">附</text:span><text:span text:style-name="T99">圖</text:span><text:span text:style-name="T100">三</text:span><text:span text:style-name="T101">所示電路元件，下列哪一種連接方法</text:span><text:span text:style-name="T102">無法</text:span><text:span text:style-name="T103">使燈泡發亮？　</text:span></text:p>
      <text:p text:style-name="P104"><text:span text:style-name="T105"><text:tab/></text:span><text:span text:style-name="T106">(A) a</text:span><text:span text:style-name="T107">接</text:span><text:span text:style-name="T108">d</text:span><text:span text:style-name="T109">、</text:span><text:span text:style-name="T110">c</text:span><text:span text:style-name="T111">接</text:span><text:span text:style-name="T112">e</text:span><text:span text:style-name="T113">　</text:span><text:span text:style-name="T114"><text:tab/></text:span><text:span text:style-name="T115">(B) b</text:span><text:span text:style-name="T116">接</text:span><text:span text:style-name="T117">d</text:span><text:span text:style-name="T118">、</text:span><text:span text:style-name="T119">c</text:span><text:span text:style-name="T120">接</text:span><text:span text:style-name="T121">e</text:span><text:span text:style-name="T122">　</text:span><text:span text:style-name="T123"><text:tab/></text:span><text:span text:style-name="T124">(C) b</text:span><text:span text:style-name="T125">接</text:span><text:span text:style-name="T126">e</text:span><text:span text:style-name="T127">、</text:span><text:span text:style-name="T128">a</text:span><text:span text:style-name="T129">接</text:span><text:span text:style-name="T130">c</text:span><text:span text:style-name="T131">　</text:span><text:span text:style-name="T132"><text:tab/></text:span><text:span text:style-name="T133">(D) a</text:span><text:span text:style-name="T134">接</text:span><text:span text:style-name="T135">e</text:span><text:span text:style-name="T136">、</text:span><text:span text:style-name="T137">c</text:span><text:span text:style-name="T138">接</text:span><text:span text:style-name="T139">d</text:span></text:p>
      <text:p text:style-name="P140"><text:span text:style-name="T141">6.( <text:s/>)</text:span><text:span text:style-name="T142">如</text:span><text:span text:style-name="T143">附</text:span><text:span text:style-name="T144">圖</text:span><text:span text:style-name="T145">四</text:span><text:span text:style-name="T146">所示，各燈泡規格均相同，若通過各燈泡的電流分別為</text:span><text:span text:style-name="T147">I</text:span><text:span text:style-name="T148">1</text:span><text:span text:style-name="T149">、</text:span><text:span text:style-name="T150">I</text:span><text:span text:style-name="T151">2</text:span><text:span text:style-name="T152">、</text:span><text:span text:style-name="T153">I</text:span><text:span text:style-name="T154">3</text:span><text:span text:style-name="T155">、</text:span><text:span text:style-name="T156">I</text:span><text:span text:style-name="T157">4</text:span><text:span text:style-name="T158">，則以下電流關係，何者正確？</text:span></text:p>
      <text:p text:style-name="P159"><text:span text:style-name="T160"><text:tab/></text:span><text:span text:style-name="T161">(A) I</text:span><text:span text:style-name="T162">2</text:span><text:span text:style-name="T163">＝</text:span><text:span text:style-name="T164">I</text:span><text:span text:style-name="T165">3</text:span><text:span text:style-name="T166">　</text:span><text:span text:style-name="T167"><text:s/></text:span><text:span text:style-name="T168"><text:tab/></text:span><text:span text:style-name="T169">(B) I</text:span><text:span text:style-name="T170">1</text:span><text:span text:style-name="T171">＝</text:span><text:span text:style-name="T172">I</text:span><text:span text:style-name="T173">2</text:span><text:span text:style-name="T174">＋</text:span><text:span text:style-name="T175">I</text:span><text:span text:style-name="T176">3</text:span><text:span text:style-name="T177">＋</text:span><text:span text:style-name="T178">I</text:span><text:span text:style-name="T179">4</text:span><text:span text:style-name="T180">　</text:span><text:span text:style-name="T181"><text:tab/></text:span><text:span text:style-name="T182">(C) I</text:span><text:span text:style-name="T183">1</text:span><text:span text:style-name="T184">＝</text:span><text:span text:style-name="T185">I</text:span><text:span text:style-name="T186">3</text:span><text:span text:style-name="T187">　</text:span><text:span text:style-name="T188"><text:tab/></text:span><text:span text:style-name="T189">(D) I</text:span><text:span text:style-name="T190">1</text:span><text:span text:style-name="T191">＋</text:span><text:span text:style-name="T192">I</text:span><text:span text:style-name="T193">3</text:span><text:span text:style-name="T194">＝</text:span><text:span text:style-name="T195">I</text:span><text:span text:style-name="T196">4</text:span><text:span text:style-name="T197">。</text:span></text:p>
      <text:p text:style-name="P198"><text:span text:style-name="T199">　　　　　</text:span><text:span text:style-name="T200"><draw:frame draw:z-index="251664384" draw:style-name="a7" draw:name="圖片 4" text:anchor-type="paragraph" svg:x="5.26042in" svg:y="0.03889in" svg:width="2.32222in" svg:height="1.57361in" style:rel-width="scale" style:rel-height="scale"><draw:image xlink:href="media/image7.png" xlink:type="simple" xlink:show="embed" xlink:actuate="onLoad"/><svg:title/><svg:desc/></draw:frame></text:span><text:span text:style-name="T201"><draw:frame draw:z-index="251662336" draw:style-name="a8" draw:name="圖片 6" text:anchor-type="paragraph" svg:x="0.79722in" svg:y="0.04306in" svg:width="1.68056in" svg:height="1.58333in" style:rel-width="scale" style:rel-height="scale"><draw:image xlink:href="media/image8.png" xlink:type="simple" xlink:show="embed" xlink:actuate="onLoad"/><svg:title/><svg:desc/></draw:frame></text:span></text:p>
      <text:p text:style-name="P202"/>
      <text:p text:style-name="P203"><text:span text:style-name="T204"><draw:frame draw:z-index="251663360" draw:style-name="a9" draw:name="圖片 309" text:anchor-type="paragraph" svg:x="2.90972in" svg:y="0.01667in" svg:width="1.79167in" svg:height="1.11806in" style:rel-width="scale" style:rel-height="scale"><draw:image xlink:href="media/image9.png" xlink:type="simple" xlink:show="embed" xlink:actuate="onLoad"/><svg:title/><svg:desc/></draw:frame></text:span></text:p>
      <text:p text:style-name="P205"/>
      <text:p text:style-name="P206"/>
      <text:p text:style-name="P207"/>
      <text:p text:style-name="P208"/>
      <text:p text:style-name="P209"><text:tab/><text:s text:c="16"/>附圖二<text:s text:c="17"/>附圖三<text:tab/><text:tab/>附圖四</text:p>
      <text:p text:style-name="P210"><text:span text:style-name="T211">7.( <text:s/>)</text:span><text:span text:style-name="T212">下列有關燈泡串聯與並聯的敘述，何者</text:span><text:span text:style-name="T213">錯誤</text:span><text:span text:style-name="T214">？</text:span></text:p>
      <text:p text:style-name="P215"><text:span text:style-name="T216"><text:tab/></text:span><text:span text:style-name="T217">(A)</text:span><text:span text:style-name="T218">兩個燈泡分別與電池連接成不同的迴路，這種連接燈泡的方式稱為</text:span><text:span text:style-name="T219">並聯</text:span><text:span text:style-name="T220"><text:s text:c="2"/></text:span></text:p>
      <text:p text:style-name="P221"><text:tab/>(B)燈泡串聯時，若將其中一個燈泡取下，會導致另一個燈泡不亮<text:s text:c="2"/></text:p>
      <text:p text:style-name="P222"><text:span text:style-name="T223"><text:tab/></text:span><text:span text:style-name="T224">(C)</text:span><text:span text:style-name="T225">在家中赤腳打開或關閉電器用品，有時會因電器漏電而產生觸電的感覺，是因為身體</text:span><text:span text:style-name="T226">有電流通過</text:span><text:span text:style-name="T227"><text:s text:c="2"/></text:span></text:p>
      <text:p text:style-name="P228"><text:span text:style-name="T229"><text:tab/></text:span><text:span text:style-name="T230">(D)</text:span><text:span text:style-name="T231">家中電器及學校電燈是以串聯的方式連接</text:span></text:p>
      <text:p text:style-name="P232"><text:span text:style-name="T233">8.( <text:s/>)</text:span><text:span text:style-name="T234">下列有關電流與電子流的敘述，何者</text:span><text:span text:style-name="T235">正確</text:span><text:span text:style-name="T236">？</text:span></text:p>
      <text:p text:style-name="P237"><text:span text:style-name="T238"><text:tab/></text:span><text:span text:style-name="T239">(A)</text:span><text:span text:style-name="T240">電子流是正電荷的流動</text:span><text:span text:style-name="T241"><text:tab/></text:span><text:span text:style-name="T242"><text:tab/></text:span><text:span text:style-name="T243">(B)</text:span><text:span text:style-name="T244">電流</text:span><text:span text:style-name="T245">方向是從電池負極經導線再回到電池正極</text:span><text:span text:style-name="T246"><text:s text:c="2"/></text:span></text:p>
      <text:p text:style-name="P247"><text:span text:style-name="T248"><text:tab/></text:span><text:span text:style-name="T249">(C)</text:span><text:span text:style-name="T250">電流方向與電子流方向相反</text:span><text:span text:style-name="T251"><text:s/></text:span><text:span text:style-name="T252"><text:tab/></text:span><text:span text:style-name="T253">(D)</text:span><text:span text:style-name="T254">導線中的正電荷會流動，所以我們稱正電荷的移動為</text:span><text:span text:style-name="T255">電流</text:span></text:p>
      <text:p text:style-name="P256"><text:span text:style-name="T257">9.( <text:s/>)</text:span><text:span text:style-name="T258">下列敘述，何者與靜電現象</text:span><text:span text:style-name="T259">無關</text:span><text:span text:style-name="T260">？　</text:span></text:p>
      <text:p text:style-name="P261"><text:tab/>(A)摩擦過的琥珀能吸引灰塵　<text:tab/>(B)將電池、燈泡、電線連接成的簡單迴路，使燈泡發光　</text:p>
      <text:p text:style-name="P262"><text:tab/>(C)上下車開車門時，發生觸電的感覺　<text:tab/>(D)手機面板的保護貼吸附在螢幕上</text:p>
      <text:p text:style-name="P263"><text:span text:style-name="T264">10.( <text:s/>)</text:span><text:span text:style-name="T265">關於</text:span><text:span text:style-name="T266">安培計的使用注意事項下列何者</text:span><text:span text:style-name="T267">錯誤</text:span><text:span text:style-name="T268">？</text:span></text:p>
      <text:p text:style-name="P269"><text:span text:style-name="T270"><text:tab/></text:span><text:span text:style-name="T271"><text:tab/></text:span><text:span text:style-name="T272">(A)</text:span><text:span text:style-name="T273">使用前先調整歸零鈕，使指針歸零</text:span><text:span text:style-name="T274"><text:s/></text:span><text:span text:style-name="T275"><text:tab/></text:span><text:span text:style-name="T276">(B)</text:span><text:span text:style-name="T277">以串聯的方式連接待測電器</text:span><text:span text:style-name="T278"><text:s/></text:span></text:p>
      <text:p text:style-name="P279"><text:span text:style-name="T280"><text:tab/></text:span><text:span text:style-name="T281"><text:tab/></text:span><text:span text:style-name="T282">(C)</text:span><text:span text:style-name="T283">測量範圍由大而小</text:span><text:span text:style-name="T284"><text:s/></text:span><text:span text:style-name="T285"><text:tab/></text:span><text:span text:style-name="T286"><text:tab/></text:span><text:span text:style-name="T287">(D)</text:span><text:span text:style-name="T288">必要時可以將</text:span><text:span text:style-name="T289">安培</text:span><text:span text:style-name="T290">計直接與電池的兩端相接，安培計不會損壞</text:span></text:p>
      <text:soft-page-break/>
      <text:p text:style-name="P291"><text:span text:style-name="T292">11.( <text:s/>)</text:span><text:span text:style-name="T293">若以相同的鎳鉻合金製成長度、形狀不同的電阻甲、乙、丙（如</text:span><text:span text:style-name="T294">附</text:span><text:span text:style-name="T295">圖</text:span><text:span text:style-name="T296">五</text:span><text:span text:style-name="T297">），則導體前後兩端（長邊）電阻大小關係為何？</text:span></text:p>
      <text:p text:style-name="P298"><text:tab/>(A)乙＞甲＞丙　<text:tab/>(B)甲＞丙＞乙　<text:tab/>(C)丙＞乙＞甲　<text:tab/>(D)丙＞甲＞乙</text:p>
      <text:p text:style-name="P299"><text:span text:style-name="T300"><text:s text:c="3"/></text:span><text:span text:style-name="T301"><draw:frame draw:style-name="a10" draw:name="圖片 2" text:anchor-type="as-char" svg:x="0in" svg:y="0in" svg:width="3.29638in" svg:height="1.41274in" style:rel-width="scale" style:rel-height="scale"><draw:image xlink:href="media/image10.png" xlink:type="simple" xlink:show="embed" xlink:actuate="onLoad"/><svg:title/><svg:desc/></draw:frame></text:span><text:span text:style-name="T302"><text:s text:c="9"/></text:span><text:span text:style-name="T303"><draw:frame draw:style-name="a11" draw:name="圖片 18" text:anchor-type="as-char" svg:x="0in" svg:y="0in" svg:width="1.88681in" svg:height="0.96528in" style:rel-width="scale" style:rel-height="scale"><draw:image xlink:href="media/image11.png" xlink:type="simple" xlink:show="embed" xlink:actuate="onLoad"/><svg:title/><svg:desc/></draw:frame></text:span></text:p>
      <text:p text:style-name="P304"><text:s text:c="18"/>附圖五<text:s text:c="37"/>附圖六</text:p>
      <text:p text:style-name="P305"><text:span text:style-name="T306">12.( <text:s/>)</text:span><text:span text:style-name="T307">甲、乙兩電阻器串聯如</text:span><text:span text:style-name="T308">附</text:span><text:span text:style-name="T309">圖</text:span><text:span text:style-name="T310">六</text:span><text:span text:style-name="T311">，若</text:span><text:span text:style-name="T312">A</text:span><text:span text:style-name="T313">1</text:span><text:span text:style-name="T314">讀數為</text:span><text:span text:style-name="T315">1 A</text:span><text:span text:style-name="T316">，一個電池提供</text:span><text:span text:style-name="T317">1.5 V</text:span><text:span text:style-name="T318">的電位差，甲、乙電阻器串聯後，總電阻為何？</text:span></text:p>
      <text:p text:style-name="P319"><text:s/><text:tab/>(A)<text:s/>1.5Ω　<text:tab/>(B) 4Ω　<text:tab/>(C)<text:s/>6Ω　<text:tab/>(D)<text:s/>9Ω</text:p>
      <text:p text:style-name="P320"><text:span text:style-name="T321">13.( <text:s/>)</text:span><text:span text:style-name="T322">有關</text:span><text:span text:style-name="T323">導體</text:span><text:span text:style-name="T324">與絕緣體的敘述，何者</text:span><text:span text:style-name="T325">錯誤</text:span><text:span text:style-name="T326">？　</text:span></text:p>
      <text:p text:style-name="P327"><text:tab/><text:tab/>(A)導體內部含有可以自由移動的電荷　<text:tab/>(B)絕緣體不易讓電荷在原子間自由移動　</text:p>
      <text:p text:style-name="P328"><text:tab/><text:tab/>(C)導體通常不適合用摩擦起電方式來帶電　<text:tab/>(D)絕緣體上的電荷不易移動所以不易帶靜電</text:p>
      <text:p text:style-name="P329"><text:span text:style-name="T330">14.( <text:s/>)</text:span><text:span text:style-name="T331">附圖</text:span><text:span text:style-name="T332">七</text:span><text:span text:style-name="T333">電路板上有</text:span><text:span text:style-name="T334">L<text:s/></text:span><text:span text:style-name="T335">1</text:span><text:span text:style-name="T336">、</text:span><text:span text:style-name="T337">L<text:s/></text:span><text:span text:style-name="T338">2</text:span><text:span text:style-name="T339">、</text:span><text:span text:style-name="T340">L<text:s/></text:span><text:span text:style-name="T341">3</text:span><text:span text:style-name="T342">三個燈泡及</text:span><text:span text:style-name="T343">A</text:span><text:span text:style-name="T344">、</text:span><text:span text:style-name="T345">B</text:span><text:span text:style-name="T346">、</text:span><text:span text:style-name="T347">C</text:span><text:span text:style-name="T348">、</text:span><text:span text:style-name="T349">D</text:span><text:span text:style-name="T350">、</text:span><text:span text:style-name="T351">E</text:span><text:span text:style-name="T352">、</text:span><text:span text:style-name="T353">F</text:span><text:span text:style-name="T354">、</text:span><text:span text:style-name="T355">G</text:span><text:span text:style-name="T356">等七個接點，今以短電線分別連接</text:span><text:span text:style-name="T357">BC</text:span><text:span text:style-name="T358">、</text:span><text:span text:style-name="T359">CF</text:span><text:span text:style-name="T360">、</text:span><text:span text:style-name="T361">DG</text:span><text:span text:style-name="T362">、</text:span><text:span text:style-name="T363">EF</text:span><text:span text:style-name="T364">，則下列選項中何者可代表它的電路圖？</text:span></text:p>
      <text:p text:style-name="P365"><text:span text:style-name="T366"><text:s text:c="2"/>(A)<text:s/></text:span><text:span text:style-name="T367"><draw:frame draw:style-name="a12" draw:name="圖片 8" text:anchor-type="as-char" svg:x="0in" svg:y="0in" svg:width="0.52778in" svg:height="0.75694in" style:rel-width="scale" style:rel-height="scale"><draw:image xlink:href="media/image12.jpeg" xlink:type="simple" xlink:show="embed" xlink:actuate="onLoad"/><svg:title/><svg:desc>YW825A-14-5A</svg:desc></draw:frame></text:span><text:span text:style-name="T368">　</text:span><text:span text:style-name="T369"><text:tab/></text:span><text:span text:style-name="T370">(B)<text:s/></text:span><text:span text:style-name="T371"><draw:frame draw:style-name="a13" draw:name="圖片 7" text:anchor-type="as-char" svg:x="0in" svg:y="0in" svg:width="0.52778in" svg:height="0.75694in" style:rel-width="scale" style:rel-height="scale"><draw:image xlink:href="media/image13.jpeg" xlink:type="simple" xlink:show="embed" xlink:actuate="onLoad"/><svg:title/><svg:desc>YW825A-14-5B</svg:desc></draw:frame></text:span><text:span text:style-name="T372">　</text:span><text:span text:style-name="T373"><text:tab/></text:span><text:span text:style-name="T374">(C)<text:s/></text:span><text:span text:style-name="T375"><draw:frame draw:style-name="a14" draw:name="圖片 5" text:anchor-type="as-char" svg:x="0in" svg:y="0in" svg:width="0.52778in" svg:height="0.75694in" style:rel-width="scale" style:rel-height="scale"><draw:image xlink:href="media/image14.jpeg" xlink:type="simple" xlink:show="embed" xlink:actuate="onLoad"/><svg:title/><svg:desc>YW825A-14-5C</svg:desc></draw:frame></text:span><text:span text:style-name="T376">　</text:span><text:span text:style-name="T377"><text:tab/></text:span><text:span text:style-name="T378">(D)<text:s/></text:span><text:span text:style-name="T379"><draw:frame draw:style-name="a15" draw:name="圖片 3" text:anchor-type="as-char" svg:x="0in" svg:y="0in" svg:width="0.52778in" svg:height="0.75694in" style:rel-width="scale" style:rel-height="scale"><draw:image xlink:href="media/image15.jpeg" xlink:type="simple" xlink:show="embed" xlink:actuate="onLoad"/><svg:title/><svg:desc>YW825A-14-5D</svg:desc></draw:frame></text:span></text:p>
      <text:p text:style-name="P380"><text:span text:style-name="T381">15.( <text:s/>)</text:span><text:span text:style-name="T382">耶誕節的布置中，裝飾耶誕樹的小燈泡是不可缺少的主角。附圖</text:span><text:span text:style-name="T383">八</text:span><text:span text:style-name="T384">為耶誕燈泡的電路圖，已知電路中所有的燈泡規格都相同，若分支電流</text:span><text:span text:style-name="T385">I</text:span><text:span text:style-name="T386">1</text:span><text:span text:style-name="T387">＝</text:span><text:span text:style-name="T388">0.02A</text:span><text:span text:style-name="T389">，則總電流</text:span><text:span text:style-name="T390">I</text:span><text:span text:style-name="T391">的電流多少安培？</text:span></text:p>
      <text:p text:style-name="P392"><text:span text:style-name="T393"><text:tab/></text:span><text:span text:style-name="T394">(A) 0.01<text:s/></text:span><text:span text:style-name="T395"><text:tab/></text:span><text:span text:style-name="T396">(B) 0.02<text:s/></text:span><text:span text:style-name="T397"><text:tab/></text:span><text:span text:style-name="T398">(C) 0.03<text:s/></text:span><text:span text:style-name="T399"><text:tab/></text:span><text:span text:style-name="T400">(D) 0.06</text:span></text:p>
      <text:p text:style-name="P401"><text:span text:style-name="T402"><draw:frame draw:z-index="251666432" draw:style-name="a16" draw:name="圖片 26" text:anchor-type="paragraph" svg:x="5.18264in" svg:y="0.07639in" svg:width="1.59097in" svg:height="1.26042in" style:rel-width="scale" style:rel-height="scale"><draw:image xlink:href="media/image16.png" xlink:type="simple" xlink:show="embed" xlink:actuate="onLoad"/><svg:title/><svg:desc/></draw:frame></text:span><text:span text:style-name="T403"><draw:frame draw:z-index="251667456" draw:style-name="a17" draw:name="圖片 34" text:anchor-type="paragraph" svg:x="2.27778in" svg:y="0.07639in" svg:width="1.97361in" svg:height="1.32847in" style:rel-width="scale" style:rel-height="scale"><draw:image xlink:href="media/image17.png" xlink:type="simple" xlink:show="embed" xlink:actuate="onLoad"/><svg:title/><svg:desc/></draw:frame></text:span></text:p>
      <text:p text:style-name="P404"><text:span text:style-name="T405"><draw:frame draw:z-index="251665408" draw:style-name="a18" draw:name="圖片 20" text:anchor-type="paragraph" svg:x="0.09792in" svg:y="0.17222in" svg:width="1.75208in" svg:height="0.86042in" style:rel-width="scale" style:rel-height="scale"><draw:image xlink:href="media/image18.png" xlink:type="simple" xlink:show="embed" xlink:actuate="onLoad"/><svg:title/><svg:desc/></draw:frame></text:span></text:p>
      <text:p text:style-name="P406"/>
      <text:p text:style-name="P407"/>
      <text:p text:style-name="P408"/>
      <text:p text:style-name="P409"/>
      <text:p text:style-name="P410"><text:s text:c="10"/>附圖七<text:s text:c="22"/>附圖八<text:s text:c="26"/>附圖九</text:p>
      <text:p text:style-name="P411">16.( <text:s/>)有一電路如附圖九所示，其中那些燈泡不會亮？　</text:p>
      <text:p text:style-name="P412"><text:span text:style-name="T413"><text:tab/></text:span><text:span text:style-name="T414"><text:tab/></text:span><text:span text:style-name="T415">(A)</text:span><text:span text:style-name="T416">甲戊己　</text:span><text:span text:style-name="T417"><text:tab/></text:span><text:span text:style-name="T418">(B)</text:span><text:span text:style-name="T419">甲己辛　</text:span><text:span text:style-name="T420"><text:tab/></text:span><text:span text:style-name="T421">(C)</text:span><text:span text:style-name="T422">乙戊己　</text:span><text:span text:style-name="T423"><text:tab/></text:span><text:span text:style-name="T424">(D)</text:span><text:span text:style-name="T425">甲乙戊</text:span></text:p>
      <text:p text:style-name="P426">17.( <text:s/>)下圖為感應起電的各個步驟，其正確排列順序應為何？（圖內＋、－分別表示帶正電、帶負電）　</text:p>
      <text:p text:style-name="P427"><text:tab/>(A)戊乙丙丁甲　<text:tab/>(B)戊丙丁乙甲　<text:tab/>(C)戊乙丁丙甲　<text:tab/>(D)甲丁戊丙乙。</text:p>
      <text:p text:style-name="P428"><text:s text:c="8"/><text:s/>(甲)　　<text:s text:c="2"/><text:s text:c="9"/>(乙)　<text:s text:c="4"/><text:s text:c="10"/>(丙)　　　<text:s text:c="3"/><text:s text:c="7"/>(丁)　　<text:s/>　<text:s/><text:s text:c="4"/>(戊)</text:p>
      <text:p text:style-name="P429"><text:span text:style-name="T430">　</text:span><text:span text:style-name="T431"><text:tab/><text:s text:c="6"/></text:span><text:span text:style-name="T432"><draw:frame draw:style-name="a19" draw:name="圖片 62" text:anchor-type="as-char" svg:x="0in" svg:y="0in" svg:width="0.50694in" svg:height="0.75in" style:rel-width="scale" style:rel-height="scale"><draw:image xlink:href="media/image19.jpeg" xlink:type="simple" xlink:show="embed" xlink:actuate="onLoad"/><svg:title/><svg:desc>Y8A023U-4-24B</svg:desc></draw:frame></text:span><text:span text:style-name="T433"><text:s text:c="7"/></text:span><text:span text:style-name="T434">　</text:span><text:span text:style-name="T435"><draw:frame draw:style-name="a20" draw:name="圖片 60" text:anchor-type="as-char" svg:x="0in" svg:y="0in" svg:width="0.90278in" svg:height="0.77083in" style:rel-width="scale" style:rel-height="scale"><draw:image xlink:href="media/image20.jpeg" xlink:type="simple" xlink:show="embed" xlink:actuate="onLoad"/><svg:title/><svg:desc>Y8A023U-4-24D</svg:desc></draw:frame></text:span><text:span text:style-name="T436"><text:s/></text:span><text:span text:style-name="T437"><text:s text:c="7"/></text:span><text:span text:style-name="T438"><text:s/></text:span><text:span text:style-name="T439"><draw:frame draw:style-name="a21" draw:name="圖片 61" text:anchor-type="as-char" svg:x="0in" svg:y="0in" svg:width="0.90278in" svg:height="0.77083in" style:rel-width="scale" style:rel-height="scale"><draw:image xlink:href="media/image21.jpeg" xlink:type="simple" xlink:show="embed" xlink:actuate="onLoad"/><svg:title/><svg:desc>Y8A023U-4-24C</svg:desc></draw:frame></text:span><text:span text:style-name="T440">　</text:span><text:span text:style-name="T441"><text:s text:c="6"/></text:span><text:span text:style-name="T442"><draw:frame draw:style-name="a22" draw:name="圖片 59" text:anchor-type="as-char" svg:x="0in" svg:y="0in" svg:width="1.01389in" svg:height="0.77083in" style:rel-width="scale" style:rel-height="scale"><draw:image xlink:href="media/image22.jpeg" xlink:type="simple" xlink:show="embed" xlink:actuate="onLoad"/><svg:title/><svg:desc>Y8A023U-4-24E</svg:desc></draw:frame></text:span><text:span text:style-name="T443"><text:s text:c="2"/></text:span><text:span text:style-name="T444"><text:s text:c="4"/></text:span><text:span text:style-name="T445"><text:s/></text:span><text:span text:style-name="T446"><draw:frame draw:style-name="a23" draw:name="圖片 63" text:anchor-type="as-char" svg:x="0in" svg:y="0in" svg:width="0.50694in" svg:height="0.75in" style:rel-width="scale" style:rel-height="scale"><draw:image xlink:href="media/image23.jpeg" xlink:type="simple" xlink:show="embed" xlink:actuate="onLoad"/><svg:title/><svg:desc>Y8A023U-4-24A</svg:desc></draw:frame></text:span></text:p>
      <text:p text:style-name="P447">18.( <text:s/>)露營時手電筒為必備工具，現有一支手電筒，所用之額定電壓為4.5伏特，此手電筒共用了6個電池。已知每個電池的電壓皆為1.5V，則此手電筒內的電池連接方式可能為何？　</text:p>
      <text:p text:style-name="P448"><text:tab/><text:tab/>(A)全部串聯　<text:tab/><text:tab/>(B)全部並聯　<text:tab/></text:p>
      <text:p text:style-name="P449"><text:tab/><text:tab/>(C) 3個串聯成1組，2組再並聯　<text:tab/>(D) 3個並聯成1組，2組再串聯</text:p>
      <text:p text:style-name="P450">19.( <text:s/>)在截面積0.1平方公分的導線，通以0.1安培的電流，則在1分鐘內通過此截面的總電量為多少庫侖？</text:p>
      <text:p text:style-name="P451"><text:tab/><text:tab/>(A) 0.01　<text:tab/>(B) 0.1　<text:tab/>(C) 0.6　<text:tab/>(D) 6</text:p>
      <text:p text:style-name="P452"><text:span text:style-name="T453">20.( <text:s/>)</text:span><text:span text:style-name="T454">某導體通電後，</text:span><text:span text:style-name="T455">小華</text:span><text:span text:style-name="T456">測量其電壓與電流的關係，發現此三組數據計算出此導體的電阻值大小相同，並將結果記錄於表格。而後卻發現數據遭墨水掩蓋，如</text:span><text:span text:style-name="T457">附表一</text:span><text:span text:style-name="T458">所示。假設此導體遵守歐姆定律，則</text:span><text:span text:style-name="T459">附</text:span><text:span text:style-name="T460">表</text:span><text:span text:style-name="T461">一</text:span><text:span text:style-name="T462">中第三次測量所得之電流值應為下列何者？　</text:span></text:p>
      <text:p text:style-name="P463"><text:tab/><text:tab/>(A) 0.3 A　<text:tab/>(B) 0.5 A　<text:tab/>(C) 1 A　<text:tab/>(D) 1.2A</text:p>
      <text:p text:style-name="P464"><text:span text:style-name="T465"><text:s text:c="21"/></text:span><text:span text:style-name="T466"><draw:frame draw:z-index="251668480" draw:style-name="a24" draw:name="圖片 9" text:anchor-type="paragraph" svg:x="1.65208in" svg:y="0.04167in" svg:width="2.07083in" svg:height="1.40833in" style:rel-width="scale" style:rel-height="scale"><draw:image xlink:href="media/image24.png" xlink:type="simple" xlink:show="embed" xlink:actuate="onLoad"/><svg:title/><svg:desc/></draw:frame></text:span></text:p>
      <text:p text:style-name="P467"><text:s text:c="11"/>附表一</text:p>
      <text:p text:style-name="P468"/>
      <text:p text:style-name="P469"/>
      <text:p text:style-name="P470"/>
      <text:soft-page-break/>
      <text:p text:style-name="P471"><text:span text:style-name="T472">21.( <text:s/>)</text:span><text:span text:style-name="T473">福財</text:span><text:span text:style-name="T474">在做歐姆定律的實驗時，如果把電池的數目由</text:span><text:span text:style-name="T475">2</text:span><text:span text:style-name="T476">個並聯改成</text:span><text:span text:style-name="T477">4</text:span><text:span text:style-name="T478">個串聯，若電阻器符合</text:span><text:span text:style-name="T479">歐姆</text:span><text:span text:style-name="T480">定律</text:span><text:span text:style-name="T481">且每一個電池都提供</text:span><text:span text:style-name="T482">1.5</text:span><text:span text:style-name="T483">伏特的電壓</text:span><text:span text:style-name="T484">，則電路中電壓與電流之比值將如何變化？　</text:span></text:p>
      <text:p text:style-name="P485"><text:tab/><text:tab/>(A)不變　<text:tab/>(B)變為原來的1/2倍　<text:tab/>(C)變為原來的2倍　<text:tab/>(D)變為原來的4倍</text:p>
      <text:p text:style-name="P486"><text:span text:style-name="T487">22.( <text:s/>)</text:span><text:span text:style-name="T488">若兩個球形帶電體所帶的電量分別是</text:span><text:span text:style-name="T489">Q</text:span><text:span text:style-name="T490">1</text:span><text:span text:style-name="T491">與</text:span><text:span text:style-name="T492">Q</text:span><text:span text:style-name="T493">2</text:span><text:span text:style-name="T494">，兩球心間的距離為</text:span><text:span text:style-name="T495">r</text:span><text:span text:style-name="T496">，兩者之間的作用力大小為</text:span><text:span text:style-name="T497">F</text:span><text:span text:style-name="T498">，則當</text:span><text:span text:style-name="T499">Q</text:span><text:span text:style-name="T500">1</text:span><text:span text:style-name="T501">的電量變為原來的</text:span><text:span text:style-name="T502">2</text:span><text:span text:style-name="T503">倍，</text:span><text:span text:style-name="T504">Q</text:span><text:span text:style-name="T505">2</text:span><text:span text:style-name="T506">的電量變為原來的</text:span><text:span text:style-name="T507">4</text:span><text:span text:style-name="T508">倍，距離</text:span><text:span text:style-name="T509">r</text:span><text:span text:style-name="T510">變為原來的</text:span><text:span text:style-name="T511">2</text:span><text:span text:style-name="T512">倍，則兩者之間的作用力大小</text:span><text:span text:style-name="T513">F</text:span><text:span text:style-name="T514">變為原來的</text:span><text:span text:style-name="T515"><text:s/></text:span></text:p>
      <text:p text:style-name="P516"><text:tab/><text:tab/>(A) 2倍<text:s/><text:tab/>(B) 4倍<text:s/><text:tab/>(C)1/2<text:s/>倍<text:s/><text:tab/>(D) 1/4<text:s/>倍</text:p>
      <text:p text:style-name="P517"><text:span text:style-name="T518">23.( <text:s/>)</text:span><text:span text:style-name="T519">下列對水循環的敘述何者</text:span><text:span text:style-name="T520">錯誤</text:span><text:span text:style-name="T521">？　</text:span></text:p>
      <text:p text:style-name="P522"><text:tab/><text:tab/>(A)雖然水經由循環可再被利用，但是我們不可以毫無節制地使用　<text:tab/>(B)水從氣態轉變成液態的能量變化為放出熱量　</text:p>
      <text:p text:style-name="P523"><text:tab/><text:tab/>(C)人類可用的水資源，主要是水由地表蒸發起至降水到地表為止的期間<text:tab/>(D)水經由蒸發進入大氣</text:p>
      <text:p text:style-name="P524"><text:span text:style-name="T525">24.( <text:s/>)</text:span><text:span text:style-name="T526">礦物的種類繁多，下列何者</text:span><text:span text:style-name="T527">不是</text:span><text:span text:style-name="T528">用來做初步的辨識的方法？</text:span></text:p>
      <text:p text:style-name="P529"><text:tab/><text:tab/>(A)硬度<text:s/><text:tab/>(B)晶形<text:s/><text:tab/>C)顆粒大小<text:s/><text:tab/>(D)化學成分</text:p>
      <text:p text:style-name="P530"><text:span text:style-name="T531">25.( <text:s/>)</text:span><text:span text:style-name="T532">若某地的岩石表面凹凸不平，如野柳的女王頭，此情形的形成原因為何？　</text:span></text:p>
      <text:p text:style-name="P533"><text:tab/><text:tab/>(A)沉積作用進行時顆粒大的沉積在下方，顆粒小的在上方　</text:p>
      <text:p text:style-name="P534"><text:tab/><text:tab/>(B)搬運作用進行時沿途顆粒磨細程度不一　</text:p>
      <text:p text:style-name="P535"><text:tab/><text:tab/>(C)侵蝕作用進行時岩石的性質不同抵抗侵蝕能力不同　</text:p>
      <text:p text:style-name="P536"><text:span text:style-name="T537"><text:tab/></text:span><text:span text:style-name="T538"><text:tab/>(D)</text:span><text:span text:style-name="T539">風化作用進行時水的營力改變</text:span></text:p>
      <text:p text:style-name="P540"><text:span text:style-name="T541">26.( <text:s/>)</text:span><text:span text:style-name="T542">關於河道的『侵蝕基準面』，下列敘述何者</text:span><text:span text:style-name="T543">錯誤</text:span><text:span text:style-name="T544">？</text:span></text:p>
      <text:p text:style-name="P545"><text:tab/><text:tab/>(A)侵蝕基準面以上以沉積作用為主　<text:tab/>(B)當河流流速變慢即會降低侵蝕與搬運的能力　</text:p>
      <text:p text:style-name="P546"><text:tab/><text:tab/>(C)湖面、水庫水面為暫時侵蝕基準面　<text:tab/>(D)海平面為最終侵蝕基準面</text:p>
      <text:p text:style-name="P547"><text:span text:style-name="T548">27.( <text:s/>)</text:span><text:span text:style-name="T549">有關大陸地殼與海洋地殼之敘述，下列何者</text:span><text:span text:style-name="T550">錯誤</text:span><text:span text:style-name="T551">？　</text:span></text:p>
      <text:p text:style-name="P552"><text:tab/><text:tab/>(A)大陸地殼厚度較大　(B)海洋地殼密度較大　(C)海洋地殼的岩石主要是玄武岩　(D)大陸地殼的岩石主要是安山岩</text:p>
      <text:p text:style-name="P553"><text:span text:style-name="T554">28.( <text:s/>)</text:span><text:span text:style-name="T555">下列關於張裂性板塊邊界的敘述，何者</text:span><text:span text:style-name="T556">正確</text:span><text:span text:style-name="T557">？　</text:span></text:p>
      <text:p text:style-name="P558"><text:tab/><text:tab/>(A)地層將抬升形成山脈，此過程稱為造山運動　<text:tab/>(B)岩漿容易由此湧出</text:p>
      <text:p text:style-name="P559"><text:span text:style-name="T560"><text:tab/></text:span><text:span text:style-name="T561"><text:tab/>(C)</text:span><text:span text:style-name="T562">此處常可發現變質岩　</text:span><text:span text:style-name="T563"><text:tab/></text:span><text:span text:style-name="T564"><text:tab/>(D)</text:span><text:span text:style-name="T565">台灣</text:span><text:span text:style-name="T566">屬於此種邊界</text:span></text:p>
      <text:p text:style-name="P567"><text:span text:style-name="T568">29.( <text:s/>)</text:span><text:span text:style-name="T569">下列有關地殼變動與地質構造的敘述，何者</text:span><text:span text:style-name="T570">錯誤</text:span><text:span text:style-name="T571">？　</text:span></text:p>
      <text:p text:style-name="P572"><text:span text:style-name="T573"><text:tab/></text:span><text:span text:style-name="T574"><text:tab/>(A)</text:span><text:span text:style-name="T575">褶皺主要出現於聚合性板塊邊界　</text:span><text:span text:style-name="T576"><text:tab/>(B)</text:span><text:span text:style-name="T577">張裂性板塊邊界出現的斷層以逆斷層為主</text:span><text:span text:style-name="T578">　</text:span></text:p>
      <text:p text:style-name="P579"><text:tab/><text:tab/>(C)全球地震分布帶與板塊交界帶幾乎一致　<text:tab/>(D)岩層斷裂且斷裂面兩邊的岩石彼此做相對運動稱為斷層</text:p>
      <text:p text:style-name="P580"><text:span text:style-name="T581">30.( <text:s/>)</text:span><text:span text:style-name="T582">有關</text:span><text:span text:style-name="T583">臺灣</text:span><text:span text:style-name="T584">地質構造的敘述，下列何者</text:span><text:span text:style-name="T585">錯誤</text:span><text:span text:style-name="T586">？　</text:span></text:p>
      <text:p text:style-name="P587"><text:span text:style-name="T588"><text:tab/></text:span><text:span text:style-name="T589"><text:tab/>(A)</text:span><text:span text:style-name="T590">海岸山脈</text:span><text:span text:style-name="T591">屬於</text:span><text:span text:style-name="T592">歐亞</text:span><text:span text:style-name="T593">板塊的範圍　</text:span><text:span text:style-name="T594"><text:tab/>(B)</text:span><text:span text:style-name="T595">臺灣</text:span><text:span text:style-name="T596">位於</text:span><text:span text:style-name="T597">歐亞</text:span><text:span text:style-name="T598">板塊與</text:span><text:span text:style-name="T599">菲律賓</text:span><text:span text:style-name="T600">海板塊的交界帶　</text:span></text:p>
      <text:p text:style-name="P601"><text:span text:style-name="T602"><text:tab/></text:span><text:span text:style-name="T603"><text:tab/>(C)</text:span><text:span text:style-name="T604">目前</text:span><text:span text:style-name="T605">菲律賓海</text:span><text:span text:style-name="T606">板塊仍持續往西北方推擠</text:span><text:span text:style-name="T607">歐亞</text:span><text:span text:style-name="T608">板塊</text:span><text:span text:style-name="T609">　</text:span><text:span text:style-name="T610"><text:tab/>(D)</text:span><text:span text:style-name="T611">花東</text:span><text:span text:style-name="T612">縱谷即是兩大板塊的交界帶</text:span></text:p>
      <text:p text:style-name="P613"><text:span text:style-name="T614">31.( <text:s/>)</text:span><text:span text:style-name="T615">小新</text:span><text:span text:style-name="T616">參觀地質博物館，在展示區看到了珊瑚礁與三葉蟲化石的展出，也看到了礫岩層與煤層的地層剖面。下列是他的心得紀錄，請問哪一項推論最</text:span><text:span text:style-name="T617">不合適</text:span><text:span text:style-name="T618">？　</text:span></text:p>
      <text:p text:style-name="P619"><text:tab/><text:tab/>(A)在礫岩層中，可觀察到沉積物顆粒的大小都很接近　<text:tab/>(B)三葉蟲化石出現在古生代海洋的沉積環境　</text:p>
      <text:p text:style-name="P620"><text:tab/><text:tab/>(C)有煤層，主要是蕨類植物經過地質作用後所形成　<text:tab/>(D)珊瑚的生長環境在溫暖的淺海地區</text:p>
      <text:p text:style-name="P621"><text:span text:style-name="T622">32.( <text:s/>)</text:span><text:span text:style-name="T623">附圖</text:span><text:span text:style-name="T624">十</text:span><text:span text:style-name="T625">為</text:span><text:span text:style-name="T626">旺財</text:span><text:span text:style-name="T627">家附近之地層剖面圖，在正常情形下，哪些井有泉水自動湧出？　</text:span></text:p>
      <text:p text:style-name="P628"><text:tab/><text:tab/>(A)乙、丙　<text:tab/>(B)丙、丁　<text:tab/>(C)乙、丙、丁　<text:tab/>(D)甲、丙、丁</text:p>
      <text:p text:style-name="P629"><text:span text:style-name="T630">33.( <text:s/>)</text:span><text:span text:style-name="T631">附圖</text:span><text:span text:style-name="T632">十一</text:span><text:span text:style-name="T633">為岩石循環圖，甲、乙、丙類岩石分別為：</text:span></text:p>
      <text:p text:style-name="P634"><text:span text:style-name="T635"><text:tab/>(A)</text:span><text:span text:style-name="T636">火成岩、沉積岩、變質岩　</text:span><text:span text:style-name="T637">(B)</text:span><text:span text:style-name="T638">沉積岩、變質岩、火成岩　</text:span><text:span text:style-name="T639">(C)</text:span><text:span text:style-name="T640">變質岩、火成岩、沉積岩　</text:span><text:span text:style-name="T641">(D)</text:span><text:span text:style-name="T642">變質岩、沈積岩、火成岩</text:span></text:p>
      <text:p text:style-name="P643"><text:bookmark-start text:name="_MON_1493641671"/><text:bookmark-end text:name="_MON_1493641671"/><text:span text:style-name="T644"><text:s text:c="4"/></text:span><text:span text:style-name="T645"><draw:frame draw:style-name="a25" draw:name="圖片 12" text:anchor-type="as-char" svg:x="0in" svg:y="0in" svg:width="2.44653in" svg:height="1.32361in" style:rel-width="scale" style:rel-height="scale"><draw:image xlink:href="media/image25.png" xlink:type="simple" xlink:show="embed" xlink:actuate="onLoad"/><svg:title/><svg:desc/></draw:frame></text:span><text:span text:style-name="T646"><text:s text:c="2"/></text:span><text:span text:style-name="T647"><draw:frame draw:z-index="0" draw:id="id1" draw:style-name="a26" draw:name="Picture 1" text:anchor-type="as-char" svg:x="0in" svg:y="0in" svg:width="3.25139in" svg:height="1.57361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648"><text:s text:c="3"/></text:span><text:span text:style-name="T649"><draw:frame draw:z-index="0" draw:id="id2" draw:style-name="a27" draw:name="Picture 2" text:anchor-type="as-char" svg:x="0in" svg:y="0in" svg:width="1.16528in" svg:height="1.21667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/text:p>
      <text:p text:style-name="P650"><text:s text:c="15"/>附圖十<text:s text:c="26"/>附圖十一<text:s text:c="24"/>附圖十二<text:s/></text:p>
      <text:p text:style-name="P651">34.( <text:s/>)河流所造成的曲流如附圖十二所示，試問哪些地點的侵蝕作用較為強烈？　</text:p>
      <text:p text:style-name="P652"><text:tab/>(A)甲、乙　<text:tab/>(B)丙、丁　<text:tab/>(C)甲、丁　<text:tab/>(D)乙、丙</text:p>
      <text:p text:style-name="P653"><text:span text:style-name="T654">35.( <text:s/>)</text:span><text:span text:style-name="T655">下列哪種事件發生，</text:span><text:span text:style-name="T656">不會</text:span><text:span text:style-name="T657">造成海岸線向內陸退縮？</text:span></text:p>
      <text:p text:style-name="P658"><text:tab/><text:tab/>(A)河流的上游或中游地區都興建了水庫及攔砂壩　<text:tab/>(B)河床上大量開採砂石　</text:p>
      <text:p text:style-name="P659"><text:tab/><text:tab/>(C)上游山崩產生堰塞湖　<text:tab/><text:tab/>(D)暴雨產生土石流</text:p>
      <text:p text:style-name="P660"/>
      <text:soft-page-break/>
      <text:p text:style-name="P661">36.( <text:s/>)板塊構造學說主要是解釋火山、地震、巨大褶皺山脈等的形成。驅使「板塊」移動的原因為？　</text:p>
      <text:p text:style-name="P662"><text:tab/><text:tab/>(A)來自太陽的基本粒子推動　<text:tab/>(B)地表的輻射冷卻效應　</text:p>
      <text:p text:style-name="P663"><text:tab/><text:tab/>(C)陸地與海洋的能量交換<text:tab/><text:tab/>(D)來自地函的熱對流帶動板塊，使板塊在軟流圈上移動</text:p>
      <text:p text:style-name="P664"><text:span text:style-name="T665">37.( <text:s/>)</text:span><text:span text:style-name="T666">附</text:span><text:span text:style-name="T667">圖</text:span><text:span text:style-name="T668">十三</text:span><text:span text:style-name="T669">為固體地球內部一部分的結構，下列敘述何者</text:span><text:span text:style-name="T670">正確</text:span><text:span text:style-name="T671">？　</text:span></text:p>
      <text:p text:style-name="P672"><text:tab/><text:tab/>(A)丙層包含地殼及小部分地核　<text:tab/>(B)丁層具有較大的可塑性，少部分呈現熔融的狀態　</text:p>
      <text:p text:style-name="P673"><text:tab/><text:tab/>(C)海洋地殼與大陸地殼合稱為岩石圈　<text:tab/>(D)此圖直接往地球內部鑽探的結果</text:p>
      <text:p text:style-name="P674">38.( <text:s/>)附圖十四為某一地層剖面分析圖，圖中A、B兩處為何種地質構造？　</text:p>
      <text:p text:style-name="P675"><text:tab/><text:tab/>(A) A為正斷層、B為向斜層　<text:tab/>(B) A為逆斷層、B為向斜層　</text:p>
      <text:p text:style-name="P676"><text:tab/><text:tab/>(C) A為逆斷層、B為背斜層　<text:tab/>(D) A為正斷層、B為背斜層</text:p>
      <text:p text:style-name="P677"><text:span text:style-name="T678"><draw:frame draw:z-index="251670528" draw:style-name="a28" draw:name="圖片 11" text:anchor-type="paragraph" svg:x="6.4in" svg:y="0.17431in" svg:width="1.57361in" svg:height="1.26944in" style:rel-width="scale" style:rel-height="scale"><draw:image xlink:href="media/image26.png" xlink:type="simple" xlink:show="embed" xlink:actuate="onLoad"/><svg:title/><svg:desc/></draw:frame></text:span></text:p>
      <text:p text:style-name="P679"><text:span text:style-name="T680"><draw:frame draw:z-index="251661312" draw:style-name="a29" draw:name="圖片 330" text:anchor-type="paragraph" svg:x="0.81667in" svg:y="-0.00556in" svg:width="2in" svg:height="1.21875in" style:rel-width="scale" style:rel-height="scale"><draw:image xlink:href="media/image27.jpeg" xlink:type="simple" xlink:show="embed" xlink:actuate="onLoad"/><svg:title/><svg:desc>Y8A023U-6-7</svg:desc></draw:frame></text:span></text:p>
      <text:p text:style-name="P681"><text:span text:style-name="T682"><draw:frame draw:z-index="251669504" draw:style-name="a30" draw:name="圖片 14" text:anchor-type="paragraph" svg:x="3.80764in" svg:y="0.025in" svg:width="1.57639in" svg:height="0.875in" style:rel-width="scale" style:rel-height="scale"><draw:image xlink:href="media/image28.png" xlink:type="simple" xlink:show="embed" xlink:actuate="onLoad"/><svg:title/><svg:desc/></draw:frame></text:span></text:p>
      <text:p text:style-name="P683"/>
      <text:p text:style-name="P684"/>
      <text:p text:style-name="P685"/>
      <text:p text:style-name="P686"><text:span text:style-name="T687"><text:s text:c="16"/></text:span><text:span text:style-name="T688">附圖十三</text:span><text:span text:style-name="T689"><text:s text:c="29"/></text:span><text:span text:style-name="T690">附圖十四</text:span><text:span text:style-name="T691"><text:s text:c="22"/></text:span><text:span text:style-name="T692">附圖十</text:span><text:span text:style-name="T693">五</text:span></text:p>
      <text:p text:style-name="P694"><text:span text:style-name="T695">39.( <text:s/>)</text:span><text:span text:style-name="T696">臺灣</text:span><text:span text:style-name="T697">地區地貌多樣，地形變化大，造成此現象的原因，下列敘述何者</text:span><text:span text:style-name="T698">正確</text:span><text:span text:style-name="T699">？　</text:span></text:p>
      <text:p text:style-name="P700"><text:tab/><text:tab/>(A)地下水過量使用造成地層下陷　<text:tab/>(B)全年氣溫變化不大　</text:p>
      <text:p text:style-name="P701"><text:span text:style-name="T702"><text:tab/></text:span><text:span text:style-name="T703"><text:tab/>(C)</text:span><text:span text:style-name="T704">地表風化和侵蝕等作用劇烈進行　</text:span><text:span text:style-name="T705"><text:tab/>(D)</text:span><text:span text:style-name="T706">黑潮自</text:span><text:span text:style-name="T707">臺灣</text:span><text:span text:style-name="T708">外海經過</text:span></text:p>
      <text:p text:style-name="P709"><text:span text:style-name="T710">40.( <text:s/>)</text:span><text:span text:style-name="T711">附圖十</text:span><text:span text:style-name="T712">五</text:span><text:span text:style-name="T713">的地層剖面圖中，甲、戊分別為不同的沉積岩層，乙為斷層，丙為岩脈，丁為侵蝕面。若此地地層未曾倒轉，</text:span><text:span text:style-name="T714">則上述地質事件發生的先後順序為：　</text:span></text:p>
      <text:p text:style-name="P715"><text:span text:style-name="T716"><text:tab/></text:span><text:span text:style-name="T717"><text:tab/>(A)</text:span><text:span text:style-name="T718">戊丁甲丙乙　</text:span><text:span text:style-name="T719"><text:tab/>(B)</text:span><text:span text:style-name="T720">乙丙戊丁甲　</text:span><text:span text:style-name="T721"><text:tab/>(C)</text:span><text:span text:style-name="T722">戊甲丁丙乙　</text:span><text:span text:style-name="T723"><text:tab/>(D)</text:span><text:span text:style-name="T724">戊丁甲乙丙</text:span></text:p>
      <text:p text:style-name="P725"/>
      <text:p text:style-name="P726"/>
      <text:p text:style-name="P727">【試題結束】</text:p>
      <text:p text:style-name="P728"/>
      <text:soft-page-break/>
      <text:p text:style-name="P729">106-1-3 <text:s/>九年級 <text:s/>自然科－解答</text:p>
      <table:table table:style-name="Table730">
        <table:table-columns>
          <table:table-column table:style-name="TableColumn731"/>
          <table:table-column table:style-name="TableColumn732"/>
          <table:table-column table:style-name="TableColumn733"/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  <table:table-column table:style-name="TableColumn739"/>
          <table:table-column table:style-name="TableColumn740"/>
        </table:table-columns>
        <table:table-row table:style-name="TableRow741">
          <table:table-cell table:style-name="TableCell742">
            <text:p text:style-name="P743">1</text:p>
          </table:table-cell>
          <table:table-cell table:style-name="TableCell744">
            <text:p text:style-name="P745">2</text:p>
          </table:table-cell>
          <table:table-cell table:style-name="TableCell746">
            <text:p text:style-name="P747">3</text:p>
          </table:table-cell>
          <table:table-cell table:style-name="TableCell748">
            <text:p text:style-name="P749">4</text:p>
          </table:table-cell>
          <table:table-cell table:style-name="TableCell750">
            <text:p text:style-name="P751">5</text:p>
          </table:table-cell>
          <table:table-cell table:style-name="TableCell752">
            <text:p text:style-name="P753">6</text:p>
          </table:table-cell>
          <table:table-cell table:style-name="TableCell754">
            <text:p text:style-name="P755">7</text:p>
          </table:table-cell>
          <table:table-cell table:style-name="TableCell756">
            <text:p text:style-name="P757">8</text:p>
          </table:table-cell>
          <table:table-cell table:style-name="TableCell758">
            <text:p text:style-name="P759">9</text:p>
          </table:table-cell>
          <table:table-cell table:style-name="TableCell760">
            <text:p text:style-name="P761">10</text:p>
          </table:table-cell>
        </table:table-row>
        <table:table-row table:style-name="TableRow762">
          <table:table-cell table:style-name="TableCell763">
            <text:p text:style-name="P764">B</text:p>
          </table:table-cell>
          <table:table-cell table:style-name="TableCell765">
            <text:p text:style-name="P766">B</text:p>
          </table:table-cell>
          <table:table-cell table:style-name="TableCell767">
            <text:p text:style-name="P768">B</text:p>
          </table:table-cell>
          <table:table-cell table:style-name="TableCell769">
            <text:p text:style-name="P770">B</text:p>
          </table:table-cell>
          <table:table-cell table:style-name="TableCell771">
            <text:p text:style-name="P772">C</text:p>
          </table:table-cell>
          <table:table-cell table:style-name="TableCell773">
            <text:p text:style-name="P774">A</text:p>
          </table:table-cell>
          <table:table-cell table:style-name="TableCell775">
            <text:p text:style-name="P776">D</text:p>
          </table:table-cell>
          <table:table-cell table:style-name="TableCell777">
            <text:p text:style-name="P778">C</text:p>
          </table:table-cell>
          <table:table-cell table:style-name="TableCell779">
            <text:p text:style-name="P780">B</text:p>
          </table:table-cell>
          <table:table-cell table:style-name="TableCell781">
            <text:p text:style-name="P782">D</text:p>
          </table:table-cell>
        </table:table-row>
        <table:table-row table:style-name="TableRow783">
          <table:table-cell table:style-name="TableCell784">
            <text:p text:style-name="P785">11</text:p>
          </table:table-cell>
          <table:table-cell table:style-name="TableCell786">
            <text:p text:style-name="P787">12</text:p>
          </table:table-cell>
          <table:table-cell table:style-name="TableCell788">
            <text:p text:style-name="P789">13</text:p>
          </table:table-cell>
          <table:table-cell table:style-name="TableCell790">
            <text:p text:style-name="P791">14</text:p>
          </table:table-cell>
          <table:table-cell table:style-name="TableCell792">
            <text:p text:style-name="P793">15</text:p>
          </table:table-cell>
          <table:table-cell table:style-name="TableCell794">
            <text:p text:style-name="P795">16</text:p>
          </table:table-cell>
          <table:table-cell table:style-name="TableCell796">
            <text:p text:style-name="P797">17</text:p>
          </table:table-cell>
          <table:table-cell table:style-name="TableCell798">
            <text:p text:style-name="P799">18</text:p>
          </table:table-cell>
          <table:table-cell table:style-name="TableCell800">
            <text:p text:style-name="P801">19</text:p>
          </table:table-cell>
          <table:table-cell table:style-name="TableCell802">
            <text:p text:style-name="P803">20</text:p>
          </table:table-cell>
        </table:table-row>
        <table:table-row table:style-name="TableRow804">
          <table:table-cell table:style-name="TableCell805">
            <text:p text:style-name="P806">A</text:p>
          </table:table-cell>
          <table:table-cell table:style-name="TableCell807">
            <text:p text:style-name="P808">C</text:p>
          </table:table-cell>
          <table:table-cell table:style-name="TableCell809">
            <text:p text:style-name="P810">D</text:p>
          </table:table-cell>
          <table:table-cell table:style-name="TableCell811">
            <text:p text:style-name="P812">B</text:p>
          </table:table-cell>
          <table:table-cell table:style-name="TableCell813">
            <text:p text:style-name="P814">D</text:p>
          </table:table-cell>
          <table:table-cell table:style-name="TableCell815">
            <text:p text:style-name="P816">A</text:p>
          </table:table-cell>
          <table:table-cell table:style-name="TableCell817">
            <text:p text:style-name="P818">C</text:p>
          </table:table-cell>
          <table:table-cell table:style-name="TableCell819">
            <text:p text:style-name="P820">C</text:p>
          </table:table-cell>
          <table:table-cell table:style-name="TableCell821">
            <text:p text:style-name="P822">D</text:p>
          </table:table-cell>
          <table:table-cell table:style-name="TableCell823">
            <text:p text:style-name="P824">A</text:p>
          </table:table-cell>
        </table:table-row>
        <table:table-row table:style-name="TableRow825">
          <table:table-cell table:style-name="TableCell826">
            <text:p text:style-name="P827">21</text:p>
          </table:table-cell>
          <table:table-cell table:style-name="TableCell828">
            <text:p text:style-name="P829">22</text:p>
          </table:table-cell>
          <table:table-cell table:style-name="TableCell830">
            <text:p text:style-name="P831">23</text:p>
          </table:table-cell>
          <table:table-cell table:style-name="TableCell832">
            <text:p text:style-name="P833">24</text:p>
          </table:table-cell>
          <table:table-cell table:style-name="TableCell834">
            <text:p text:style-name="P835">25</text:p>
          </table:table-cell>
          <table:table-cell table:style-name="TableCell836">
            <text:p text:style-name="P837">26</text:p>
          </table:table-cell>
          <table:table-cell table:style-name="TableCell838">
            <text:p text:style-name="P839">27</text:p>
          </table:table-cell>
          <table:table-cell table:style-name="TableCell840">
            <text:p text:style-name="P841">28</text:p>
          </table:table-cell>
          <table:table-cell table:style-name="TableCell842">
            <text:p text:style-name="P843">29</text:p>
          </table:table-cell>
          <table:table-cell table:style-name="TableCell844">
            <text:p text:style-name="P845">30</text:p>
          </table:table-cell>
        </table:table-row>
        <table:table-row table:style-name="TableRow846">
          <table:table-cell table:style-name="TableCell847">
            <text:p text:style-name="P848">A</text:p>
          </table:table-cell>
          <table:table-cell table:style-name="TableCell849">
            <text:p text:style-name="P850">A</text:p>
          </table:table-cell>
          <table:table-cell table:style-name="TableCell851">
            <text:p text:style-name="P852">C</text:p>
          </table:table-cell>
          <table:table-cell table:style-name="TableCell853">
            <text:p text:style-name="P854">C</text:p>
          </table:table-cell>
          <table:table-cell table:style-name="TableCell855">
            <text:p text:style-name="P856">C</text:p>
          </table:table-cell>
          <table:table-cell table:style-name="TableCell857">
            <text:p text:style-name="P858">A</text:p>
          </table:table-cell>
          <table:table-cell table:style-name="TableCell859">
            <text:p text:style-name="P860">D</text:p>
          </table:table-cell>
          <table:table-cell table:style-name="TableCell861">
            <text:p text:style-name="P862">B</text:p>
          </table:table-cell>
          <table:table-cell table:style-name="TableCell863">
            <text:p text:style-name="P864">B</text:p>
          </table:table-cell>
          <table:table-cell table:style-name="TableCell865">
            <text:p text:style-name="P866">A</text:p>
          </table:table-cell>
        </table:table-row>
        <table:table-row table:style-name="TableRow867">
          <table:table-cell table:style-name="TableCell868">
            <text:p text:style-name="P869">31</text:p>
          </table:table-cell>
          <table:table-cell table:style-name="TableCell870">
            <text:p text:style-name="P871">32</text:p>
          </table:table-cell>
          <table:table-cell table:style-name="TableCell872">
            <text:p text:style-name="P873">33</text:p>
          </table:table-cell>
          <table:table-cell table:style-name="TableCell874">
            <text:p text:style-name="P875">34</text:p>
          </table:table-cell>
          <table:table-cell table:style-name="TableCell876">
            <text:p text:style-name="P877">35</text:p>
          </table:table-cell>
          <table:table-cell table:style-name="TableCell878">
            <text:p text:style-name="P879">36</text:p>
          </table:table-cell>
          <table:table-cell table:style-name="TableCell880">
            <text:p text:style-name="P881">37</text:p>
          </table:table-cell>
          <table:table-cell table:style-name="TableCell882">
            <text:p text:style-name="P883">38</text:p>
          </table:table-cell>
          <table:table-cell table:style-name="TableCell884">
            <text:p text:style-name="P885">39</text:p>
          </table:table-cell>
          <table:table-cell table:style-name="TableCell886">
            <text:p text:style-name="P887">40</text:p>
          </table:table-cell>
        </table:table-row>
        <table:table-row table:style-name="TableRow888">
          <table:table-cell table:style-name="TableCell889">
            <text:p text:style-name="P890">A</text:p>
          </table:table-cell>
          <table:table-cell table:style-name="TableCell891">
            <text:p text:style-name="P892">B</text:p>
          </table:table-cell>
          <table:table-cell table:style-name="TableCell893">
            <text:p text:style-name="P894">D</text:p>
          </table:table-cell>
          <table:table-cell table:style-name="TableCell895">
            <text:p text:style-name="P896">C</text:p>
          </table:table-cell>
          <table:table-cell table:style-name="TableCell897">
            <text:p text:style-name="P898">D</text:p>
          </table:table-cell>
          <table:table-cell table:style-name="TableCell899">
            <text:p text:style-name="P900">D</text:p>
          </table:table-cell>
          <table:table-cell table:style-name="TableCell901">
            <text:p text:style-name="P902">B</text:p>
          </table:table-cell>
          <table:table-cell table:style-name="TableCell903">
            <text:p text:style-name="P904">D</text:p>
          </table:table-cell>
          <table:table-cell table:style-name="TableCell905">
            <text:p text:style-name="P906">C</text:p>
          </table:table-cell>
          <table:table-cell table:style-name="TableCell907">
            <text:p text:style-name="P908">A</text:p>
          </table:table-cell>
        </table:table-row>
      </table:table>
      <text:p text:style-name="P909"/>
      <text:p text:style-name="P9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基本段落" style:display-name="[基本段落]" style:family="paragraph" style:parent-style-name="內文">
      <style:paragraph-properties style:text-autospace="none" fo:text-align="justify" style:vertical-align="middle"/>
      <style:text-properties style:font-name="Times New Roman" style:font-name-asian="新細明體" style:font-name-complex="Times New Roman" style:letter-kerning="false" style:font-size-complex="13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例題" style:display-name="例題" style:family="paragraph" style:parent-style-name="內文">
      <style:paragraph-properties style:text-autospace="none" style:vertical-align="middle" fo:margin-bottom="0.118in" style:line-height-at-least="0.2069in" fo:margin-left="0.1965in" fo:margin-right="0.1965in" fo:text-indent="0.3152in">
        <style:tab-stops/>
      </style:paragraph-properties>
      <style:text-properties style:font-name="Times New Roman" style:font-name-asian="新細明體" style:font-name-complex="Times New Roman" fo:color="#000000" style:letter-kerning="false" fo:font-size="11.5pt" style:font-size-asian="11.5pt" style:font-size-complex="11.5pt" fo:language="zh" fo:country="TW" fo:hyphenate="false"/>
    </style:style>
    <style:style style:name="圖說" style:display-name="圖說" style:family="text">
      <style:text-properties style:font-name="Times New Roman" style:font-name-asian="新細明體" fo:letter-spacing="normal" style:text-scale="100%" style:text-position="0% 100%" fo:font-size="10.5pt" style:font-size-asian="10.5pt" style:font-size-complex="10.5pt"/>
    </style:style>
    <style:style style:name="頭腦體操" style:display-name="頭腦體操" style:family="text">
      <style:text-properties style:font-name="Times New Roman" style:font-name-asian="新細明體" fo:letter-spacing="normal" style:text-scale="100%" style:text-position="0% 100%" fo:font-size="10pt" style:font-size-asian="10pt" style:font-size-complex="10.5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57:00Z</meta:creation-date>
    <dc:date>2026-02-04T12:57:00Z</dc:date>
    <meta:print-date>2017-12-27T06:35:00Z</meta:print-date>
    <meta:template xlink:href="Normal" xlink:type="simple"/>
    <meta:editing-cycles>2</meta:editing-cycles>
    <meta:editing-duration>PT60S</meta:editing-duration>
    <meta:document-statistic meta:page-count="5" meta:paragraph-count="11" meta:word-count="823" meta:character-count="5506" meta:row-count="39" meta:non-whitespace-character-count="4694"/>
  </office:meta>
</office:document-meta>
</file>