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wmf" manifest:media-type=""/>
  <manifest:file-entry manifest:full-path="media/image5.emf" manifest:media-type=""/>
  <manifest:file-entry manifest:full-path="media/image6.jpeg" manifest:media-type="image/jpeg"/>
  <manifest:file-entry manifest:full-path="media/image7.jpeg" manifest:media-type="image/jpe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華康古印體" svg:font-family="華康古印體" style:font-family-generic="modern" style:font-pitch="fixed"/>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8" style:parent-style-name="內文" style:family="paragraph">
      <style:paragraph-properties fo:margin-bottom="0.125in" fo:line-height="0.4166in" fo:margin-left="4.3298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fo:margin-left="0.5833in" fo:text-indent="-0.5833in">
        <style:tab-stops/>
      </style:paragraph-properties>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P40" style:parent-style-name="內文" style:family="paragraph">
      <style:paragraph-properties fo:margin-left="0.5833in" fo:text-indent="0.0833in">
        <style:tab-stops/>
      </style:paragraph-properties>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P56" style:parent-style-name="內文" style:family="paragraph">
      <style:paragraph-properties fo:text-indent="0.6666in"/>
      <style:text-properties style:font-name="標楷體" style:font-name-asian="標楷體" style:font-size-complex="12pt"/>
    </style:style>
    <style:style style:name="P57" style:parent-style-name="內文" style:family="paragraph">
      <style:paragraph-properties fo:text-indent="0.6666in"/>
      <style:text-properties style:font-name="標楷體" style:font-name-asian="標楷體" style:font-size-complex="12pt"/>
    </style:style>
    <style:style style:name="P58" style:parent-style-name="內文" style:family="paragraph">
      <style:paragraph-properties fo:text-indent="0.6666in"/>
      <style:text-properties style:font-name="標楷體" style:font-name-asian="標楷體" style:font-size-complex="12pt"/>
    </style:style>
    <style:style style:name="P59" style:parent-style-name="內文" style:family="paragraph">
      <style:paragraph-properties fo:margin-left="0.5833in" fo:text-indent="-0.5833in">
        <style:tab-stops/>
      </style:paragraph-properties>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64" style:parent-style-name="預設段落字型" style:family="text">
      <style:text-properties style:font-name="標楷體" style:font-name-asian="標楷體" style:font-size-complex="12pt"/>
    </style:style>
    <style:style style:name="P65" style:parent-style-name="內文" style:family="paragraph">
      <style:paragraph-properties fo:margin-left="0.5833in">
        <style:tab-stops/>
      </style:paragraph-properties>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name-complex="細明體"/>
    </style:style>
    <style:style style:name="T68" style:parent-style-name="預設段落字型" style:family="text">
      <style:text-properties style:font-name="標楷體" style:font-name-asian="標楷體" style:font-name-complex="細明體"/>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style:font-size-complex="12pt"/>
    </style:style>
    <style:style style:name="P74" style:parent-style-name="內文" style:family="paragraph">
      <style:paragraph-properties fo:margin-left="0.5833in">
        <style:tab-stops/>
      </style:paragraph-properties>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P84" style:parent-style-name="內文" style:family="paragraph">
      <style:paragraph-properties>
        <style:tab-stops>
          <style:tab-stop style:type="left" style:position="0.4645in"/>
        </style:tab-stops>
      </style:paragraph-properties>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89" style:parent-style-name="預設段落字型" style:family="text">
      <style:text-properties style:font-name="標楷體" style:font-name-asian="標楷體"/>
    </style:style>
    <style:style style:name="P90" style:parent-style-name="內文" style:family="paragraph">
      <style:paragraph-properties fo:text-indent="0.5833in">
        <style:tab-stops>
          <style:tab-stop style:type="left" style:position="0.4645in"/>
        </style:tab-stops>
      </style:paragraph-properties>
      <style:text-properties style:font-name="標楷體" style:font-name-asian="標楷體"/>
    </style:style>
    <style:style style:name="P91" style:parent-style-name="內文" style:family="paragraph">
      <style:paragraph-properties fo:text-indent="0.5833in">
        <style:tab-stops>
          <style:tab-stop style:type="left" style:position="0.4645in"/>
        </style:tab-stops>
      </style:paragraph-properties>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letter-kerning="false"/>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letter-kerning="false"/>
    </style:style>
    <style:style style:name="T107" style:parent-style-name="預設段落字型" style:family="text">
      <style:text-properties style:font-name="標楷體" style:font-name-asian="標楷體" style:letter-kerning="false"/>
    </style:style>
    <style:style style:name="T108" style:parent-style-name="預設段落字型" style:family="text">
      <style:text-properties style:font-name="標楷體" style:font-name-asian="標楷體" style:letter-kerning="false"/>
    </style:style>
    <style:style style:name="T109" style:parent-style-name="預設段落字型" style:family="text">
      <style:text-properties style:font-name="標楷體" style:font-name-asian="標楷體" style:letter-kerning="false"/>
    </style:style>
    <style:style style:name="T110" style:parent-style-name="預設段落字型" style:family="text">
      <style:text-properties style:font-name="標楷體" style:font-name-asian="標楷體" style:letter-kerning="false"/>
    </style:style>
    <style:style style:name="P111" style:parent-style-name="內文" style:family="paragraph">
      <style:paragraph-properties fo:text-indent="0.5833in"/>
    </style:style>
    <style:style style:name="T112" style:parent-style-name="預設段落字型" style:family="text">
      <style:text-properties style:font-name="標楷體" style:font-name-asian="標楷體" style:letter-kerning="false"/>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P127" style:parent-style-name="內文" style:family="paragraph">
      <style:paragraph-properties fo:text-indent="0.6666in"/>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內文" style:family="paragraph">
      <style:paragraph-properties fo:margin-left="0.5833in" fo:text-indent="-0.5833in">
        <style:tab-stops/>
      </style:paragraph-properties>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P138" style:parent-style-name="內文" style:family="paragraph">
      <style:paragraph-properties fo:margin-left="0.5833in">
        <style:tab-stops/>
      </style:paragraph-propertie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text-scale="25%"/>
    </style:style>
    <style:style style:name="T143" style:parent-style-name="預設段落字型" style:family="text">
      <style:text-properties style:text-scale="25%"/>
    </style:style>
    <style:style style:name="T144" style:parent-style-name="預設段落字型" style:family="text">
      <style:text-properties style:font-name="標楷體" style:font-name-asian="標楷體"/>
    </style:style>
    <style:style style:name="T145" style:parent-style-name="預設段落字型" style:family="text">
      <style:text-properties style:text-scale="25%"/>
    </style:style>
    <style:style style:name="T146" style:parent-style-name="預設段落字型" style:family="text">
      <style:text-properties style:text-scale="25%"/>
    </style:style>
    <style:style style:name="T147" style:parent-style-name="預設段落字型" style:family="text">
      <style:text-properties style:font-name="標楷體" style:font-name-asian="標楷體"/>
    </style:style>
    <style:style style:name="T148" style:parent-style-name="預設段落字型" style:family="text">
      <style:text-properties style:text-scale="25%"/>
    </style:style>
    <style:style style:name="T149" style:parent-style-name="預設段落字型" style:family="text">
      <style:text-properties style:text-scale="25%"/>
    </style:style>
    <style:style style:name="T150" style:parent-style-name="預設段落字型" style:family="text">
      <style:text-properties style:font-name="標楷體" style:font-name-asian="標楷體"/>
    </style:style>
    <style:style style:name="T151" style:parent-style-name="預設段落字型" style:family="text">
      <style:text-properties style:text-scale="25%"/>
    </style:style>
    <style:style style:name="T152" style:parent-style-name="預設段落字型" style:family="text">
      <style:text-properties style:text-scale="25%"/>
    </style:style>
    <style:style style:name="P153" style:parent-style-name="內文" style:family="paragraph">
      <style:paragraph-properties style:snap-to-layout-grid="false" style:line-height-at-least="0.25in"/>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Times New Roman" style:font-name-asian="標楷體" style:font-size-complex="12pt"/>
    </style:style>
    <style:style style:name="T157" style:parent-style-name="預設段落字型" style:family="text">
      <style:text-properties style:font-name="Times New Roman" style:font-name-asian="標楷體" style:font-size-complex="12pt"/>
    </style:style>
    <style:style style:name="T158" style:parent-style-name="預設段落字型" style:family="text">
      <style:text-properties style:font-name="Times New Roman" style:font-name-asian="標楷體" style:font-size-complex="12pt" style:text-underline-type="double" style:text-underline-style="solid" style:text-underline-width="auto" style:text-underline-mode="continuous"/>
    </style:style>
    <style:style style:name="T159" style:parent-style-name="預設段落字型" style:family="text">
      <style:text-properties style:font-name="Times New Roman" style:font-name-asian="標楷體" style:font-size-complex="12pt"/>
    </style:style>
    <style:style style:name="P160" style:parent-style-name="內文" style:family="paragraph">
      <style:paragraph-properties fo:text-indent="0.5833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Times New Roman"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Times New Roman" style:font-name-asian="標楷體" style:font-size-complex="12pt"/>
    </style:style>
    <style:style style:name="P165" style:parent-style-name="內文" style:family="paragraph">
      <style:paragraph-properties fo:text-indent="0.5833in"/>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Times New Roman"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Times New Roman" style:font-name-asian="標楷體" style:font-size-complex="12pt"/>
    </style:style>
    <style:style style:name="P170" style:parent-style-name="內文" style:family="paragraph">
      <style:paragraph-properties fo:text-indent="0.5833in"/>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Times New Roman"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Times New Roman" style:font-name-asian="標楷體" style:font-size-complex="12pt"/>
    </style:style>
    <style:style style:name="P175" style:parent-style-name="內文" style:family="paragraph">
      <style:paragraph-properties fo:text-indent="0.5833in"/>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Times New Roman"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Times New Roman" style:font-name-asian="標楷體" style:font-size-complex="12pt"/>
    </style:style>
    <style:style style:name="T180" style:parent-style-name="預設段落字型" style:family="text">
      <style:text-properties style:font-name="Times New Roman" style:font-name-asian="標楷體" style:font-size-complex="12pt"/>
    </style:style>
    <style:style style:name="T181" style:parent-style-name="預設段落字型" style:family="text">
      <style:text-properties style:font-name="Times New Roman" style:font-name-asian="標楷體" style:font-size-complex="12pt"/>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Wingdings 2" style:font-name-asian="Wingdings 2" style:font-name-complex="Wingdings 2" fo:color="#000000" style:font-size-complex="12pt"/>
    </style:style>
    <style:style style:name="T18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7" style:parent-style-name="預設段落字型" style:family="text">
      <style:text-properties style:font-name="Times New Roman" style:font-name-asian="標楷體" style:font-size-complex="12pt"/>
    </style:style>
    <style:style style:name="T18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style:font-size-complex="12pt"/>
    </style:style>
    <style:style style:name="T19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style:font-size-complex="12pt"/>
    </style:style>
    <style:style style:name="T19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93" style:parent-style-name="預設段落字型" style:family="text">
      <style:text-properties style:font-name="Times New Roman" style:font-name-asian="標楷體" style:font-size-complex="12pt"/>
    </style:style>
    <style:style style:name="T194" style:parent-style-name="預設段落字型" style:family="text">
      <style:text-properties style:font-name="Times New Roman" style:font-name-asian="標楷體" style:font-size-complex="12pt"/>
    </style:style>
    <style:style style:name="P195" style:parent-style-name="內文" style:family="paragraph">
      <style:paragraph-properties fo:text-indent="0.1666in"/>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style:font-size-complex="12pt"/>
    </style:style>
    <style:style style:name="T198" style:parent-style-name="預設段落字型" style:family="text">
      <style:text-properties style:font-name="Times New Roman" style:font-name-asian="標楷體" style:font-size-complex="12pt"/>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0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style:snap-to-layout-grid="false" style:line-height-at-least="0.25in"/>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Times New Roman" style:font-name-asian="標楷體" style:font-size-complex="12pt"/>
    </style:style>
    <style:style style:name="T20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0" style:parent-style-name="預設段落字型" style:family="text">
      <style:text-properties style:font-name="Times New Roman" style:font-name-asian="標楷體" style:font-size-complex="12pt"/>
    </style:style>
    <style:style style:name="P211" style:parent-style-name="內文" style:family="paragraph">
      <style:paragraph-properties style:punctuation-wrap="simple" style:text-autospace="none" style:line-height-at-least="0.1666in" fo:margin-left="0.2361in" fo:text-indent="0.4166in">
        <style:tab-stops/>
      </style:paragraph-properties>
      <style:text-properties style:font-name="標楷體" style:font-name-asian="標楷體" style:font-size-complex="12pt"/>
    </style:style>
    <style:style style:name="TableColumn213" style:family="table-column">
      <style:table-column-properties style:column-width="1.193in"/>
    </style:style>
    <style:style style:name="TableColumn214" style:family="table-column">
      <style:table-column-properties style:column-width="0.477in"/>
    </style:style>
    <style:style style:name="TableColumn215" style:family="table-column">
      <style:table-column-properties style:column-width="0.4916in"/>
    </style:style>
    <style:style style:name="TableColumn216" style:family="table-column">
      <style:table-column-properties style:column-width="0.4923in"/>
    </style:style>
    <style:style style:name="TableColumn217" style:family="table-column">
      <style:table-column-properties style:column-width="0.4923in"/>
    </style:style>
    <style:style style:name="TableColumn218" style:family="table-column">
      <style:table-column-properties style:column-width="0.552in"/>
    </style:style>
    <style:style style:name="Table212" style:family="table">
      <style:table-properties style:width="3.6986in" fo:margin-left="0in" table:align="left"/>
    </style:style>
    <style:style style:name="TableRow219" style:family="table-row">
      <style:table-row-properties/>
    </style:style>
    <style:style style:name="TableCell220" style:family="table-cell">
      <style:table-cell-properties fo:border-top="0.0069in solid #000000" fo:border-left="0.0069in solid #000000" fo:border-bottom="0.0138in solid #000000" fo:border-right="0.0138in solid #000000" style:writing-mode="lr-tb" fo:padding-top="0in" fo:padding-left="0.0194in" fo:padding-bottom="0in" fo:padding-right="0.0194in"/>
    </style:style>
    <style:style style:name="P221"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22" style:family="table-cell">
      <style:table-cell-properties fo:border-top="0.0069in solid #000000" fo:border-left="0.0138in solid #000000" fo:border-bottom="0.0138in solid #000000" fo:border-right="0.0069in solid #000000" style:writing-mode="lr-tb" fo:padding-top="0in" fo:padding-left="0.0194in" fo:padding-bottom="0in" fo:padding-right="0.0194in"/>
    </style:style>
    <style:style style:name="P223"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2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225"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26"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227"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28"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229"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3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231"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232" style:family="table-row">
      <style:table-row-properties/>
    </style:style>
    <style:style style:name="TableCell233" style:family="table-cell">
      <style:table-cell-properties fo:border-top="0.0138in solid #000000" fo:border-left="0.0069in solid #000000" fo:border-bottom="0.0069in solid #000000" fo:border-right="0.0138in solid #000000" style:writing-mode="lr-tb" fo:padding-top="0in" fo:padding-left="0.0194in" fo:padding-bottom="0in" fo:padding-right="0.0194in"/>
    </style:style>
    <style:style style:name="P234"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35" style:family="table-cell">
      <style:table-cell-properties fo:border-top="0.0138in solid #000000" fo:border-left="0.0138in solid #000000" fo:border-bottom="0.0069in solid #000000" fo:border-right="0.0069in solid #000000" style:writing-mode="lr-tb" fo:padding-top="0in" fo:padding-left="0.0194in" fo:padding-bottom="0in" fo:padding-right="0.0194in"/>
    </style:style>
    <style:style style:name="P236"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37"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238"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39"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240"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41"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242"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243"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244"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P245" style:parent-style-name="內文" style:family="paragraph">
      <style:text-properties style:font-name="標楷體" style:font-name-asian="標楷體" style:font-size-complex="12pt"/>
    </style:style>
    <style:style style:name="P246" style:parent-style-name="內文" style:family="paragraph">
      <style:text-properties style:font-name="標楷體" style:font-name-asian="標楷體" style:font-size-complex="12pt"/>
    </style:style>
    <style:style style:name="P247" style:parent-style-name="內文" style:family="paragraph">
      <style:text-properties style:font-name="標楷體" style:font-name-asian="標楷體" style:font-size-complex="12pt"/>
    </style:style>
    <style:style style:name="P248" style:parent-style-name="內文" style:family="paragraph">
      <style:paragraph-properties style:punctuation-wrap="simple" style:text-autospace="none" style:line-height-at-least="0.1666in" fo:margin-left="0.3402in" fo:text-indent="-0.3402in">
        <style:tab-stops/>
      </style:paragraph-properties>
      <style:text-properties style:font-name="標楷體" style:font-name-asian="標楷體" style:font-size-complex="12pt"/>
    </style:style>
    <style:style style:name="P249" style:parent-style-name="內文" style:family="paragraph">
      <style:paragraph-properties style:punctuation-wrap="simple" style:text-autospace="none" style:line-height-at-least="0.1666in" fo:margin-left="0.5833in" fo:text-indent="0.1666in">
        <style:tab-stops/>
      </style:paragraph-properties>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P261" style:parent-style-name="內文" style:family="paragraph">
      <style:paragraph-properties fo:text-indent="0.6666in"/>
      <style:text-properties style:font-name="標楷體" style:font-name-asian="標楷體" style:font-size-complex="12pt"/>
    </style:style>
    <style:style style:name="P262" style:parent-style-name="內文" style:family="paragraph">
      <style:paragraph-properties fo:text-indent="0.6666in"/>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style>
    <style:style style:name="P271" style:parent-style-name="內文" style:family="paragraph">
      <style:paragraph-properties fo:text-indent="0.6666in"/>
    </style:style>
    <style:style style:name="P272" style:parent-style-name="內文" style:family="paragraph">
      <style:text-properties style:font-name="華康古印體" style:font-name-asian="華康古印體"/>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font-size-complex="12pt"/>
    </style:style>
    <style:style style:name="P279" style:parent-style-name="內文" style:family="paragraph">
      <style:paragraph-properties style:punctuation-wrap="simple" style:text-autospace="none" style:line-height-at-least="0.1666in"/>
    </style:style>
    <style:style style:name="T280" style:parent-style-name="預設段落字型" style:family="text">
      <style:text-properties style:font-name="Wingdings 2" style:font-name-asian="Wingdings 2" style:font-name-complex="Wingdings 2" fo:color="#000000"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0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fo:font-weight="bold" style:font-weight-asian="bold" style:font-size-complex="12pt"/>
    </style:style>
    <style:style style:name="P287"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P288" style:parent-style-name="內文" style:family="paragraph">
      <style:paragraph-properties style:punctuation-wrap="simple" style:text-autospace="none" style:line-height-at-least="0.1666in" fo:text-indent="0.75in"/>
      <style:text-properties style:font-name="標楷體" style:font-name-asian="標楷體" style:font-size-complex="12pt"/>
    </style:style>
    <style:style style:name="P289" style:parent-style-name="內文" style:family="paragraph">
      <style:paragraph-properties style:punctuation-wrap="simple" style:text-autospace="none" style:line-height-at-least="0.1666in" fo:text-indent="0.75in"/>
      <style:text-properties style:font-name="標楷體" style:font-name-asian="標楷體" style:font-size-complex="12pt"/>
    </style:style>
    <style:style style:name="P290"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P291" style:parent-style-name="內文" style:family="paragraph">
      <style:paragraph-properties fo:text-indent="0.6666in"/>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P303" style:parent-style-name="內文" style:family="paragraph">
      <style:paragraph-properties fo:text-indent="0.6666in"/>
      <style:text-properties style:font-name="標楷體" style:font-name-asian="標楷體"/>
    </style:style>
    <style:style style:name="P304" style:parent-style-name="內文" style:family="paragraph">
      <style:paragraph-properties fo:text-indent="0.6666in"/>
      <style:text-properties style:font-name="標楷體" style:font-name-asian="標楷體"/>
    </style:style>
    <style:style style:name="T305" style:parent-style-name="預設段落字型" style:family="text">
      <style:text-properties style:font-name="Wingdings 2" style:font-name-asian="Wingdings 2" style:font-name-complex="Wingdings 2" fo:color="#000000"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0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P314"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P315" style:parent-style-name="內文" style:family="paragraph">
      <style:paragraph-properties style:punctuation-wrap="simple" style:text-autospace="none" style:line-height-at-least="0.1666in" fo:text-indent="0.6666in"/>
      <style:text-properties style:font-name="標楷體" style:font-name-asian="標楷體" style:font-size-complex="12pt"/>
    </style:style>
    <style:style style:name="P316"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P317" style:parent-style-name="內文" style:family="paragraph">
      <style:paragraph-properties style:punctuation-wrap="simple" style:text-autospace="none" style:line-height-at-least="0.1666in" fo:margin-left="0.5833in" fo:text-indent="-0.5833in">
        <style:tab-stops/>
      </style:paragraph-properties>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324" style:parent-style-name="預設段落字型" style:family="text">
      <style:text-properties style:font-name="標楷體" style:font-name-asian="標楷體" style:font-size-complex="12pt"/>
    </style:style>
    <style:style style:name="P325" style:parent-style-name="內文" style:family="paragraph">
      <style:paragraph-properties style:punctuation-wrap="simple" style:text-autospace="none" style:line-height-at-least="0.1666in" fo:text-indent="0.6666in"/>
      <style:text-properties style:font-name="標楷體" style:font-name-asian="標楷體" style:font-size-complex="12pt"/>
    </style:style>
    <style:style style:name="P326" style:parent-style-name="內文" style:family="paragraph">
      <style:paragraph-properties style:punctuation-wrap="simple" style:text-autospace="none" style:line-height-at-least="0.1666in" fo:text-indent="0.6666in"/>
      <style:text-properties style:font-name="標楷體" style:font-name-asian="標楷體" style:font-size-complex="12pt"/>
    </style:style>
    <style:style style:name="P327" style:parent-style-name="內文" style:family="paragraph">
      <style:paragraph-properties style:punctuation-wrap="simple" style:text-autospace="none" style:line-height-at-least="0.1666in" fo:margin-left="0.5833in" fo:text-indent="-0.5833in">
        <style:tab-stops/>
      </style:paragraph-properties>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332" style:parent-style-name="預設段落字型" style:family="text">
      <style:text-properties style:font-name="標楷體" style:font-name-asian="標楷體" style:font-size-complex="12pt"/>
    </style:style>
    <style:style style:name="P333" style:parent-style-name="內文" style:family="paragraph">
      <style:paragraph-properties style:punctuation-wrap="simple" style:text-autospace="none" style:line-height-at-least="0.1666in" fo:margin-left="0.5833in" fo:text-indent="0.0833in">
        <style:tab-stops/>
      </style:paragraph-properties>
      <style:text-properties style:font-name="標楷體" style:font-name-asian="標楷體" style:font-size-complex="12pt"/>
    </style:style>
    <style:style style:name="P334"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TableColumn336" style:family="table-column">
      <style:table-column-properties style:column-width="0.493in"/>
    </style:style>
    <style:style style:name="TableColumn337" style:family="table-column">
      <style:table-column-properties style:column-width="3.4638in"/>
    </style:style>
    <style:style style:name="Table335" style:family="table">
      <style:table-properties style:width="3.9569in" fo:margin-left="0in" table:align="left"/>
    </style:style>
    <style:style style:name="TableRow338" style:family="table-row">
      <style:table-row-properties/>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fo:text-align="center"/>
      <style:text-properties style:font-name="標楷體" style:font-name-asian="標楷體" style:font-size-complex="12pt"/>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text-properties style:font-name="標楷體" style:font-name-asian="標楷體" style:font-size-complex="12pt"/>
    </style:style>
    <style:style style:name="TableRow343" style:family="table-row">
      <style:table-row-propertie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fo:text-align="center"/>
      <style:text-properties style:font-name="標楷體" style:font-name-asian="標楷體" style:font-size-complex="12pt"/>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text-properties style:font-name="標楷體" style:font-name-asian="標楷體" style:font-size-complex="12pt"/>
    </style:style>
    <style:style style:name="TableRow348" style:family="table-row">
      <style:table-row-properties/>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fo:text-align="center"/>
      <style:text-properties style:font-name="標楷體" style:font-name-asian="標楷體" style:font-size-complex="12pt"/>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text-properties style:font-name="標楷體" style:font-name-asian="標楷體" style:font-size-complex="12pt"/>
    </style:style>
    <style:style style:name="TableRow353" style:family="table-row">
      <style:table-row-properties/>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text-align="center"/>
      <style:text-properties style:font-name="標楷體" style:font-name-asian="標楷體" style:font-size-complex="12pt"/>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text-properties style:font-name="標楷體" style:font-name-asian="標楷體" style:font-size-complex="12pt"/>
    </style:style>
    <style:style style:name="TableRow358" style:family="table-row">
      <style:table-row-properties/>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fo:text-align="center"/>
      <style:text-properties style:font-name="標楷體" style:font-name-asian="標楷體" style:font-size-complex="12pt"/>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text-properties style:font-name="標楷體" style:font-name-asian="標楷體" style:font-size-complex="12pt"/>
    </style:style>
    <style:style style:name="P363"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P364"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P365"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P366"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P367"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P368" style:parent-style-name="內文" style:family="paragraph">
      <style:paragraph-properties style:punctuation-wrap="simple" style:text-autospace="none" style:line-height-at-least="0.1666in" fo:margin-left="0.5in" fo:text-indent="-0.5in">
        <style:tab-stops/>
      </style:paragraph-properties>
      <style:text-properties style:font-name="標楷體" style:font-name-asian="標楷體" style:font-size-complex="12pt"/>
    </style:style>
    <style:style style:name="P369" style:parent-style-name="內文" style:family="paragraph">
      <style:paragraph-properties style:punctuation-wrap="simple" style:text-autospace="none" style:line-height-at-least="0.1666in"/>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style>
    <style:style style:name="TableColumn384" style:family="table-column">
      <style:table-column-properties style:column-width="0.4923in"/>
    </style:style>
    <style:style style:name="TableColumn385" style:family="table-column">
      <style:table-column-properties style:column-width="2.6583in"/>
    </style:style>
    <style:style style:name="TableColumn386" style:family="table-column">
      <style:table-column-properties style:column-width="2.8541in"/>
    </style:style>
    <style:style style:name="Table383" style:family="table">
      <style:table-properties style:width="6.0048in" fo:margin-left="0.7673in" table:align="left"/>
    </style:style>
    <style:style style:name="TableRow387" style:family="table-row">
      <style:table-row-properties/>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394" style:family="table-row">
      <style:table-row-properties/>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style>
    <style:style style:name="P425" style:parent-style-name="內文" style:family="paragraph">
      <style:paragraph-properties fo:text-indent="0.25in"/>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style>
    <style:style style:name="P430" style:parent-style-name="內文" style:family="paragraph">
      <style:paragraph-properties fo:text-indent="0.6666in"/>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441" style:parent-style-name="預設段落字型" style:family="text">
      <style:text-properties style:font-name="標楷體" style:font-name-asian="標楷體"/>
    </style:style>
    <style:style style:name="P442" style:parent-style-name="內文" style:family="paragraph">
      <style:paragraph-properties fo:text-indent="0.6666in"/>
      <style:text-properties style:font-name="標楷體" style:font-name-asian="標楷體"/>
    </style:style>
    <style:style style:name="P443" style:parent-style-name="內文" style:family="paragraph">
      <style:paragraph-properties fo:text-indent="0.6666in"/>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P459" style:parent-style-name="內文" style:family="paragraph">
      <style:paragraph-properties fo:text-indent="0.6666in"/>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P467" style:parent-style-name="內文" style:family="paragraph">
      <style:paragraph-properties style:punctuation-wrap="simple" style:text-autospace="none" style:line-height-at-least="0.1666in"/>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472" style:parent-style-name="預設段落字型" style:family="text">
      <style:text-properties style:font-name="標楷體" style:font-name-asian="標楷體" style:font-size-complex="12pt"/>
    </style:style>
    <style:style style:name="TableColumn474" style:family="table-column">
      <style:table-column-properties style:column-width="1.1604in"/>
    </style:style>
    <style:style style:name="TableColumn475" style:family="table-column">
      <style:table-column-properties style:column-width="0.6277in"/>
    </style:style>
    <style:style style:name="TableColumn476" style:family="table-column">
      <style:table-column-properties style:column-width="0.6888in"/>
    </style:style>
    <style:style style:name="Table473" style:family="table">
      <style:table-properties style:width="2.477in" fo:margin-left="0.6923in" table:align="left"/>
    </style:style>
    <style:style style:name="TableRow477" style:family="table-row">
      <style:table-row-properties/>
    </style:style>
    <style:style style:name="TableCell478" style:family="table-cell">
      <style:table-cell-properties fo:border-top="0.0069in solid #000000" fo:border-left="0.0069in solid #000000" fo:border-bottom="0.0138in solid #000000" fo:border-right="0.0138in solid #000000" style:writing-mode="lr-tb" fo:padding-top="0in" fo:padding-left="0.0194in" fo:padding-bottom="0in" fo:padding-right="0.0194in"/>
    </style:style>
    <style:style style:name="P479"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TableCell480" style:family="table-cell">
      <style:table-cell-properties fo:border-top="0.0069in solid #000000" fo:border-left="0.0138in solid #000000" fo:border-bottom="0.0138in solid #000000" fo:border-right="0.0069in solid #000000" style:writing-mode="lr-tb" fo:padding-top="0in" fo:padding-left="0.0194in" fo:padding-bottom="0in" fo:padding-right="0.0194in"/>
    </style:style>
    <style:style style:name="P481"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82"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483"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484" style:family="table-row">
      <style:table-row-properties/>
    </style:style>
    <style:style style:name="TableCell485" style:family="table-cell">
      <style:table-cell-properties fo:border-top="0.0138in solid #000000" fo:border-left="0.0069in solid #000000" fo:border-bottom="0.0069in solid #000000" fo:border-right="0.0138in solid #000000" style:writing-mode="lr-tb" fo:padding-top="0in" fo:padding-left="0.0194in" fo:padding-bottom="0in" fo:padding-right="0.0194in"/>
    </style:style>
    <style:style style:name="P486"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TableCell487" style:family="table-cell">
      <style:table-cell-properties fo:border-top="0.0138in solid #000000" fo:border-left="0.0138in solid #000000" fo:border-bottom="0.0069in solid #000000" fo:border-right="0.0069in solid #000000" style:writing-mode="lr-tb" fo:padding-top="0in" fo:padding-left="0.0194in" fo:padding-bottom="0in" fo:padding-right="0.0194in"/>
    </style:style>
    <style:style style:name="P488"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89"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490"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491" style:family="table-row">
      <style:table-row-properties/>
    </style:style>
    <style:style style:name="TableCell492" style:family="table-cell">
      <style:table-cell-properties fo:border-top="0.0138in solid #000000" fo:border-left="0.0069in solid #000000" fo:border-bottom="0.0069in solid #000000" fo:border-right="0.0138in solid #000000" style:writing-mode="lr-tb" fo:padding-top="0in" fo:padding-left="0.0194in" fo:padding-bottom="0in" fo:padding-right="0.0194in"/>
    </style:style>
    <style:style style:name="P493"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TableCell494" style:family="table-cell">
      <style:table-cell-properties fo:border-top="0.0138in solid #000000" fo:border-left="0.0138in solid #000000" fo:border-bottom="0.0069in solid #000000" fo:border-right="0.0069in solid #000000" style:writing-mode="lr-tb" fo:padding-top="0in" fo:padding-left="0.0194in" fo:padding-bottom="0in" fo:padding-right="0.0194in"/>
    </style:style>
    <style:style style:name="P495"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496"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497"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498" style:family="table-row">
      <style:table-row-properties/>
    </style:style>
    <style:style style:name="TableCell499"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500"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TableCell501"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502"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Row505" style:family="table-row">
      <style:table-row-properties/>
    </style:style>
    <style:style style:name="TableCell506"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507"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TableCell508"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509"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style:punctuation-wrap="simple" style:text-autospace="none" fo:text-align="center" style:line-height-at-least="0.1666in"/>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style>
    <style:style style:name="T514" style:parent-style-name="預設段落字型" style:family="text">
      <style:text-properties style:font-name="標楷體" style:font-name-asian="標楷體"/>
    </style:style>
    <style:style style:name="P515" style:parent-style-name="內文" style:family="paragraph">
      <style:paragraph-properties fo:text-indent="0.6666in"/>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style:style>
    <style:style style:name="P524" style:parent-style-name="內文" style:family="paragraph">
      <style:paragraph-properties fo:text-indent="0.6666in"/>
      <style:text-properties style:font-name="標楷體" style:font-name-asian="標楷體"/>
    </style:style>
    <style:style style:name="P525" style:parent-style-name="內文" style:family="paragraph">
      <style:paragraph-properties fo:text-indent="0.6666in"/>
      <style:text-properties style:font-name="標楷體" style:font-name-asian="標楷體"/>
    </style:style>
    <style:style style:name="P526" style:parent-style-name="內文" style:family="paragraph">
      <style:paragraph-properties fo:text-indent="0.6666in"/>
      <style:text-properties style:font-name="標楷體" style:font-name-asian="標楷體"/>
    </style:style>
    <style:style style:name="P527" style:parent-style-name="內文" style:family="paragraph">
      <style:paragraph-properties fo:text-indent="0.6666in"/>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P535" style:parent-style-name="內文" style:family="paragraph">
      <style:paragraph-properties style:snap-to-layout-grid="false" fo:text-align="justify" fo:margin-top="0.0416in">
        <style:tab-stops>
          <style:tab-stop style:type="left" style:position="2.7222in"/>
          <style:tab-stop style:type="left" style:position="4.5881in"/>
          <style:tab-stop style:type="left" style:position="6.4451in"/>
        </style:tab-stops>
      </style:paragraph-properties>
      <style:text-properties style:font-name="標楷體" style:font-name-asian="標楷體" style:font-size-complex="12pt"/>
    </style:style>
    <style:style style:name="P536" style:parent-style-name="內文" style:family="paragraph">
      <style:paragraph-properties style:snap-to-layout-grid="false" fo:text-align="justify" fo:margin-top="0.0416in" fo:margin-left="0.8937in" fo:text-indent="-0.8937in">
        <style:tab-stops>
          <style:tab-stop style:type="left" style:position="0.0006in"/>
          <style:tab-stop style:type="left" style:position="1.8284in"/>
          <style:tab-stop style:type="left" style:position="3.6944in"/>
          <style:tab-stop style:type="left" style:position="5.5513in"/>
        </style:tab-stops>
      </style:paragraph-properties>
      <style:text-properties style:font-name="標楷體" style:font-name-asian="標楷體" style:font-size-complex="12pt"/>
    </style:style>
    <style:style style:name="P537" style:parent-style-name="內文" style:family="paragraph">
      <style:text-properties style:font-name="標楷體" style:font-name-asian="標楷體" style:font-size-complex="12pt"/>
    </style:style>
    <style:style style:name="T538" style:parent-style-name="預設段落字型" style:family="text">
      <style:text-properties style:font-name="Wingdings 2" style:font-name-asian="Wingdings 2" style:font-name-complex="Wingdings 2"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標楷體"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font-size-complex="12pt"/>
    </style:style>
    <style:style style:name="P554" style:parent-style-name="內文" style:family="paragraph">
      <style:paragraph-properties style:snap-to-layout-grid="false" fo:text-align="justify" fo:margin-top="0.0416in">
        <style:tab-stops>
          <style:tab-stop style:type="left" style:position="2.7222in"/>
          <style:tab-stop style:type="left" style:position="4.5881in"/>
          <style:tab-stop style:type="left" style:position="6.4451in"/>
        </style:tab-stops>
      </style:paragraph-properties>
    </style:style>
    <style:style style:name="T555" style:parent-style-name="預設段落字型" style:family="text">
      <style:text-properties style:font-name="標楷體" style:font-name-asian="標楷體" style:font-size-complex="12pt"/>
    </style:style>
    <style:style style:name="T556" style:parent-style-name="預設段落字型" style:family="text">
      <style:text-properties style:font-name="標楷體" style:font-name-asian="標楷體" style:font-size-complex="12pt"/>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P563" style:parent-style-name="內文" style:family="paragraph">
      <style:paragraph-properties fo:text-indent="0.6666in"/>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font-size-complex="12pt"/>
    </style:style>
    <style:style style:name="P566" style:parent-style-name="內文" style:family="paragraph">
      <style:text-properties style:font-name="標楷體" style:font-name-asian="標楷體" style:font-size-complex="12pt"/>
    </style:style>
    <style:style style:name="P567" style:parent-style-name="自動1." style:family="paragraph">
      <style:paragraph-properties>
        <style:tab-stops>
          <style:tab-stop style:type="left" style:position="-0.252in"/>
          <style:tab-stop style:type="left" style:position="1.8284in"/>
          <style:tab-stop style:type="left" style:position="3.6944in"/>
          <style:tab-stop style:type="left" style:position="5.5513in"/>
        </style:tab-stops>
      </style:paragraph-properties>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text-underline-type="double" style:text-underline-style="solid" style:text-underline-width="auto" style:text-underline-mode="continuous"/>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P583" style:parent-style-name="內文" style:family="paragraph">
      <style:paragraph-properties style:snap-to-layout-grid="false" fo:text-align="justify" fo:margin-top="0.0416in" fo:margin-left="0.0833in" fo:text-indent="0.5833in">
        <style:tab-stops>
          <style:tab-stop style:type="left" style:position="2.6388in"/>
          <style:tab-stop style:type="left" style:position="4.5048in"/>
          <style:tab-stop style:type="left" style:position="6.3618in"/>
        </style:tab-stops>
      </style:paragraph-properties>
    </style:style>
    <style:style style:name="T584" style:parent-style-name="預設段落字型" style:family="text">
      <style:text-properties style:font-name="標楷體" style:font-name-asian="標楷體" style:font-weight-complex="bold" style:font-size-complex="12pt"/>
    </style:style>
    <style:style style:name="T585" style:parent-style-name="預設段落字型" style:family="text">
      <style:text-properties style:font-name="標楷體" style:font-name-asian="標楷體" style:font-weight-complex="bold" style:font-size-complex="12pt"/>
    </style:style>
    <style:style style:name="T586" style:parent-style-name="預設段落字型" style:family="text">
      <style:text-properties style:font-name="標楷體" style:font-name-asian="標楷體" style:font-weight-complex="bold" style:font-size-complex="12pt"/>
    </style:style>
    <style:style style:name="T587" style:parent-style-name="預設段落字型" style:family="text">
      <style:text-properties style:font-name="標楷體" style:font-name-asian="標楷體" style:font-weight-complex="bold" style:font-size-complex="12pt"/>
    </style:style>
    <style:style style:name="T588" style:parent-style-name="預設段落字型" style:family="text">
      <style:text-properties style:font-name="標楷體" style:font-name-asian="標楷體" style:font-weight-complex="bold" style:font-size-complex="12pt"/>
    </style:style>
    <style:style style:name="T589" style:parent-style-name="預設段落字型" style:family="text">
      <style:text-properties style:font-name="標楷體" style:font-name-asian="標楷體" style:font-weight-complex="bold" style:font-size-complex="12pt"/>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style>
    <style:style style:name="P598" style:parent-style-name="內文" style:family="paragraph">
      <style:paragraph-properties fo:text-indent="0.4166in"/>
    </style:style>
    <style:style style:name="T599" style:parent-style-name="預設段落字型" style:family="text">
      <style:text-properties style:font-name="標楷體" style:font-name-asian="標楷體"/>
    </style:style>
    <style:style style:name="P600" style:parent-style-name="內文" style:family="paragraph">
      <style:paragraph-properties style:punctuation-wrap="simple" style:text-autospace="none" style:line-height-at-least="0.1666in"/>
    </style:style>
    <style:style style:name="T601" style:parent-style-name="預設段落字型" style:family="text">
      <style:text-properties style:font-name="標楷體" style:font-name-asian="標楷體" style:font-size-complex="12pt"/>
    </style:style>
    <style:style style:name="T602" style:parent-style-name="預設段落字型" style:family="text">
      <style:text-properties style:font-name="標楷體" style:font-name-asian="標楷體" style:font-size-complex="12pt"/>
    </style:style>
    <style:style style:name="T603" style:parent-style-name="預設段落字型" style:family="text">
      <style:text-properties style:font-name="標楷體" style:font-name-asian="標楷體" style:font-size-complex="12pt"/>
    </style:style>
    <style:style style:name="T604"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605" style:parent-style-name="預設段落字型" style:family="text">
      <style:text-properties style:font-name="標楷體" style:font-name-asian="標楷體" style:font-size-complex="12pt"/>
    </style:style>
    <style:style style:name="P606" style:parent-style-name="內文" style:family="paragraph">
      <style:text-properties style:font-name="標楷體" style:font-name-asian="標楷體" style:font-size-complex="12pt"/>
    </style:style>
    <style:style style:name="P607" style:parent-style-name="內文" style:family="paragraph">
      <style:paragraph-properties fo:margin-left="0.6666in" fo:text-indent="-0.6666in">
        <style:tab-stops/>
      </style:paragraph-properties>
    </style:style>
    <style:style style:name="T608" style:parent-style-name="預設段落字型" style:family="text">
      <style:text-properties style:font-name="標楷體" style:font-name-asian="標楷體" style:font-size-complex="12pt"/>
    </style:style>
    <style:style style:name="T609" style:parent-style-name="預設段落字型" style:family="text">
      <style:text-properties style:font-name="標楷體" style:font-name-asian="標楷體" style:font-size-complex="12pt"/>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612" style:parent-style-name="預設段落字型" style:family="text">
      <style:text-properties style:font-name="標楷體" style:font-name-asian="標楷體" style:font-size-complex="12pt"/>
    </style:style>
    <style:style style:name="T613" style:parent-style-name="預設段落字型" style:family="text">
      <style:text-properties style:font-name="標楷體" style:font-name-asian="標楷體" style:font-size-complex="12pt"/>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style:font-size-complex="12pt"/>
    </style:style>
    <style:style style:name="T616" style:parent-style-name="預設段落字型" style:family="text">
      <style:text-properties style:font-name="標楷體" style:font-name-asian="標楷體" style:font-size-complex="12pt"/>
    </style:style>
    <style:style style:name="P617" style:parent-style-name="內文" style:family="paragraph">
      <style:paragraph-properties style:punctuation-wrap="simple" style:text-autospace="none" style:line-height-at-least="0.1666in"/>
    </style:style>
    <style:style style:name="T618" style:parent-style-name="預設段落字型" style:family="text">
      <style:text-properties style:font-name="標楷體" style:font-name-asian="標楷體" style:font-size-complex="12pt"/>
    </style:style>
    <style:style style:name="T619" style:parent-style-name="預設段落字型" style:family="text">
      <style:text-properties style:font-name="標楷體" style:font-name-asian="標楷體" style:font-size-complex="12pt"/>
    </style:style>
    <style:style style:name="T620" style:parent-style-name="預設段落字型" style:family="text">
      <style:text-properties style:font-name="標楷體" style:font-name-asian="標楷體" style:font-size-complex="12pt"/>
    </style:style>
    <style:style style:name="T621"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622" style:parent-style-name="預設段落字型" style:family="text">
      <style:text-properties style:font-name="標楷體" style:font-name-asian="標楷體" style:font-size-complex="12pt"/>
    </style:style>
    <style:style style:name="P623" style:parent-style-name="內文" style:family="paragraph">
      <style:paragraph-properties fo:text-indent="0.6666in"/>
      <style:text-properties style:font-name="標楷體" style:font-name-asian="標楷體" style:font-size-complex="12pt"/>
    </style:style>
    <style:style style:name="T624" style:parent-style-name="預設段落字型" style:family="text">
      <style:text-properties style:font-name="標楷體" style:font-name-asian="標楷體" style:font-size-complex="12pt"/>
    </style:style>
    <style:style style:name="T625" style:parent-style-name="預設段落字型" style:family="text">
      <style:text-properties style:font-name="標楷體" style:font-name-asian="標楷體" style:font-size-complex="12pt"/>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P629" style:parent-style-name="內文" style:family="paragraph">
      <style:paragraph-properties fo:text-indent="0.6666in"/>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Times New Roman" style:font-name-asian="標楷體" style:font-size-complex="12pt"/>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Times New Roman" style:font-name-asian="標楷體" style:font-size-complex="12pt"/>
    </style:style>
    <style:style style:name="T634" style:parent-style-name="預設段落字型" style:family="text">
      <style:text-properties style:font-name="Times New Roman" style:font-name-asian="標楷體" style:font-size-complex="12pt"/>
    </style:style>
    <style:style style:name="T635" style:parent-style-name="預設段落字型" style:family="text">
      <style:text-properties style:font-name="Times New Roman" style:font-name-asian="標楷體" style:font-size-complex="12pt"/>
    </style:style>
    <style:style style:name="T636" style:parent-style-name="預設段落字型" style:family="text">
      <style:text-properties style:font-name="標楷體" style:font-name-asian="標楷體" style:font-size-complex="12pt"/>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Times New Roman" style:font-name-asian="標楷體" style:font-size-complex="12pt"/>
    </style:style>
    <style:style style:name="T639" style:parent-style-name="預設段落字型" style:family="text">
      <style:text-properties style:font-name="Times New Roman" style:font-name-asian="標楷體" style:font-size-complex="12pt"/>
    </style:style>
    <style:style style:name="T640" style:parent-style-name="預設段落字型" style:family="text">
      <style:text-properties style:font-name="Times New Roman" style:font-name-asian="標楷體" style:font-size-complex="12pt"/>
    </style:style>
    <style:style style:name="T641" style:parent-style-name="預設段落字型" style:family="text">
      <style:text-properties style:font-name="標楷體" style:font-name-asian="標楷體" style:font-size-complex="12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Times New Roman" style:font-name-asian="標楷體" style:font-size-complex="12pt"/>
    </style:style>
    <style:style style:name="T644" style:parent-style-name="預設段落字型" style:family="text">
      <style:text-properties style:font-name="Times New Roman" style:font-name-asian="標楷體" style:font-size-complex="12pt"/>
    </style:style>
    <style:style style:name="T645" style:parent-style-name="預設段落字型" style:family="text">
      <style:text-properties style:font-name="Times New Roman" style:font-name-asian="標楷體" style:font-size-complex="12pt"/>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Times New Roman"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Times New Roman" style:font-name-asian="標楷體" style:font-size-complex="12pt"/>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Times New Roman" style:font-name-asian="標楷體" style:font-size-complex="12pt"/>
    </style:style>
    <style:style style:name="T654" style:parent-style-name="預設段落字型" style:family="text">
      <style:text-properties style:font-name="標楷體" style:font-name-asian="標楷體" style:font-size-complex="12pt"/>
    </style:style>
    <style:style style:name="T655" style:parent-style-name="預設段落字型" style:family="text">
      <style:text-properties style:font-name="Times New Roman" style:font-name-asian="標楷體" style:font-size-complex="12pt"/>
    </style:style>
    <style:style style:name="T656" style:parent-style-name="預設段落字型" style:family="text">
      <style:text-properties style:font-name="標楷體" style:font-name-asian="標楷體" style:font-size-complex="12pt"/>
    </style:style>
    <style:style style:name="T657" style:parent-style-name="預設段落字型" style:family="text">
      <style:text-properties style:font-name="Times New Roman" style:font-name-asian="標楷體" style:font-size-complex="12pt"/>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Times New Roman" style:font-name-asian="標楷體" style:font-size-complex="12pt"/>
    </style:style>
    <style:style style:name="T660" style:parent-style-name="預設段落字型" style:family="text">
      <style:text-properties style:font-name="Times New Roman"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font-size-complex="12pt"/>
    </style:style>
    <style:style style:name="T671" style:parent-style-name="預設段落字型" style:family="text">
      <style:text-properties style:font-name="標楷體" style:font-name-asian="標楷體"/>
    </style:style>
    <style:style style:name="P672" style:parent-style-name="內文" style:family="paragraph">
      <style:paragraph-properties fo:text-indent="0.25in"/>
    </style:style>
    <style:style style:name="T673" style:parent-style-name="預設段落字型" style:family="text">
      <style:text-properties style:font-name="標楷體" style:font-name-asian="標楷體"/>
    </style:style>
    <style:style style:name="P674" style:parent-style-name="內文" style:family="paragraph">
      <style:paragraph-properties>
        <style:tab-stops>
          <style:tab-stop style:type="left" style:position="1.8333in"/>
        </style:tab-stops>
      </style:paragraph-properties>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fo:color="#000000" style:letter-kerning="false"/>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新細明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style:style>
    <style:style style:name="P690" style:parent-style-name="內文" style:family="paragraph">
      <style:paragraph-properties fo:text-indent="0.6666in">
        <style:tab-stops>
          <style:tab-stop style:type="left" style:position="1.8333in"/>
        </style:tab-stops>
      </style:paragraph-properties>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style>
    <style:style style:name="P693" style:parent-style-name="內文" style:family="paragraph">
      <style:paragraph-properties fo:margin-left="0.6666in" fo:text-indent="-0.6666in">
        <style:tab-stops/>
      </style:paragraph-properties>
    </style:style>
    <style:style style:name="T694" style:parent-style-name="預設段落字型" style:family="text">
      <style:text-properties style:font-name="標楷體" style:font-name-asian="標楷體" style:font-size-complex="12pt"/>
    </style:style>
    <style:style style:name="T695" style:parent-style-name="預設段落字型" style:family="text">
      <style:text-properties style:font-name="標楷體" style:font-name-asian="標楷體" style:font-size-complex="12pt"/>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style:font-size-complex="12pt"/>
    </style:style>
    <style:style style:name="T700" style:parent-style-name="預設段落字型" style:family="text">
      <style:text-properties style:font-name="標楷體" style:font-name-asian="標楷體" style:font-size-complex="12pt"/>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style>
    <style:style style:name="T705" style:parent-style-name="預設段落字型" style:family="text">
      <style:text-properties style:font-name="標楷體" style:font-name-asian="標楷體" style:font-size-complex="12pt"/>
    </style:style>
    <style:style style:name="T706" style:parent-style-name="預設段落字型" style:family="text">
      <style:text-properties style:font-name="標楷體" style:font-name-asian="標楷體" style:font-size-complex="12pt"/>
    </style:style>
    <style:style style:name="T707" style:parent-style-name="預設段落字型" style:family="text">
      <style:text-properties style:font-name="標楷體" style:font-name-asian="標楷體" style:font-size-complex="12pt"/>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style:style>
    <style:style style:name="P710" style:parent-style-name="內文" style:family="paragraph">
      <style:paragraph-properties fo:text-indent="0.6666in"/>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font-size-complex="12pt"/>
    </style:style>
    <style:style style:name="T714" style:parent-style-name="預設段落字型" style:family="text">
      <style:text-properties style:font-name="標楷體" style:font-name-asian="標楷體" style:font-size-complex="12pt"/>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font-size-complex="12pt"/>
    </style:style>
    <style:style style:name="P720" style:parent-style-name="內文" style:family="paragraph">
      <style:paragraph-properties fo:text-indent="0.6666in"/>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P727" style:parent-style-name="內文" style:family="paragraph">
      <style:paragraph-properties style:punctuation-wrap="simple" style:text-autospace="none" style:line-height-at-least="0.1666in"/>
      <style:text-properties style:font-name="標楷體" style:font-name-asian="標楷體" style:font-size-complex="12pt"/>
    </style:style>
    <style:style style:name="P728" style:parent-style-name="內文" style:family="paragraph">
      <style:paragraph-properties style:punctuation-wrap="simple" style:text-autospace="none" style:line-height-at-least="0.1666in" fo:text-indent="0.6666in"/>
      <style:text-properties style:font-name="標楷體" style:font-name-asian="標楷體" style:font-size-complex="12pt"/>
    </style:style>
    <style:style style:name="P729" style:parent-style-name="內文" style:family="paragraph">
      <style:text-properties style:font-name="標楷體" style:font-name-asian="標楷體" style:font-size-complex="12pt"/>
    </style:style>
    <style:style style:name="T730" style:parent-style-name="預設段落字型" style:family="text">
      <style:text-properties style:font-name="標楷體" style:font-name-asian="標楷體" style:font-size-complex="12pt"/>
    </style:style>
    <style:style style:name="T731" style:parent-style-name="預設段落字型" style:family="text">
      <style:text-properties style:font-name="標楷體" style:font-name-asian="標楷體" style:font-size-complex="12pt"/>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style>
    <style:style style:name="T736" style:parent-style-name="預設段落字型" style:family="text">
      <style:text-properties style:font-name="標楷體" style:font-name-asian="標楷體"/>
    </style:style>
    <style:style style:name="P737" style:parent-style-name="內文" style:family="paragraph">
      <style:paragraph-properties fo:text-indent="0.6666in"/>
    </style:style>
    <style:style style:name="T738" style:parent-style-name="預設段落字型" style:family="text">
      <style:text-properties style:font-name="標楷體" style:font-name-asian="標楷體"/>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style>
    <style:style style:name="T746" style:parent-style-name="預設段落字型" style:family="text">
      <style:text-properties style:font-name="標楷體" style:font-name-asian="標楷體" style:font-size-complex="12pt"/>
    </style:style>
    <style:style style:name="T747" style:parent-style-name="預設段落字型" style:family="text">
      <style:text-properties style:font-name="標楷體" style:font-name-asian="標楷體" style:font-size-complex="12pt"/>
    </style:style>
    <style:style style:name="T748" style:parent-style-name="預設段落字型" style:family="text">
      <style:text-properties style:font-name="標楷體" style:font-name-asian="標楷體"/>
    </style:style>
    <style:style style:name="P749" style:parent-style-name="內文" style:family="paragraph">
      <style:paragraph-properties fo:text-indent="0.6666in"/>
      <style:text-properties style:font-name="標楷體" style:font-name-asian="標楷體"/>
    </style:style>
    <style:style style:name="P750" style:parent-style-name="內文" style:family="paragraph">
      <style:paragraph-properties fo:text-indent="0.6666in"/>
      <style:text-properties style:font-name="標楷體" style:font-name-asian="標楷體"/>
    </style:style>
    <style:style style:name="P751" style:parent-style-name="內文" style:family="paragraph">
      <style:paragraph-properties fo:text-indent="0.6666in"/>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style>
    <style:style style:name="P755" style:parent-style-name="內文" style:family="paragraph">
      <style:paragraph-properties style:punctuation-wrap="simple" style:text-autospace="none" style:line-height-at-least="0.1666in"/>
    </style:style>
    <style:style style:name="T756" style:parent-style-name="預設段落字型" style:family="text">
      <style:text-properties style:font-name="Wingdings 2" style:font-name-asian="Wingdings 2" style:font-name-complex="Wingdings 2" style:font-size-complex="12pt"/>
    </style:style>
    <style:style style:name="T757" style:parent-style-name="預設段落字型" style:family="text">
      <style:text-properties style:font-name="標楷體" style:font-name-asian="標楷體" style:font-size-complex="12pt"/>
    </style:style>
    <style:style style:name="T75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0" style:parent-style-name="預設段落字型" style:family="text">
      <style:text-properties style:font-name="標楷體" style:font-name-asian="標楷體" style:font-size-complex="12pt"/>
    </style:style>
    <style:style style:name="T7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style:font-size-complex="12pt"/>
    </style:style>
    <style:style style:name="T763" style:parent-style-name="預設段落字型" style:family="text">
      <style:text-properties style:font-name="標楷體" style:font-name-asian="標楷體" style:font-size-complex="12pt"/>
    </style:style>
    <style:style style:name="T764" style:parent-style-name="預設段落字型" style:family="text">
      <style:text-properties style:font-name="標楷體" style:font-name-asian="標楷體" style:font-size-complex="12pt"/>
    </style:style>
    <style:style style:name="P765" style:parent-style-name="內文" style:family="paragraph">
      <style:paragraph-properties style:punctuation-wrap="simple" style:text-autospace="none" style:line-height-at-least="0.1666in" fo:text-indent="0.5in"/>
    </style:style>
    <style:style style:name="T766" style:parent-style-name="預設段落字型" style:family="text">
      <style:text-properties style:font-name="標楷體" style:font-name-asian="標楷體" style:font-size-complex="12pt"/>
    </style:style>
    <style:style style:name="P767" style:parent-style-name="內文" style:family="paragraph">
      <style:paragraph-properties style:punctuation-wrap="simple" style:text-autospace="none" style:line-height-at-least="0.1666in" fo:margin-left="0.5833in" fo:text-indent="-0.5833in">
        <style:tab-stops/>
      </style:paragraph-properties>
      <style:text-properties style:font-name="標楷體" style:font-name-asian="標楷體" style:font-size-complex="12pt"/>
    </style:style>
    <style:style style:name="P768" style:parent-style-name="內文" style:family="paragraph">
      <style:paragraph-properties fo:text-indent="0.6666in"/>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style:font-size-complex="12pt"/>
    </style:style>
    <style:style style:name="T771" style:parent-style-name="預設段落字型" style:family="text">
      <style:text-properties style:font-name="標楷體" style:font-name-asian="標楷體" style:font-size-complex="12pt"/>
    </style:style>
    <style:style style:name="T772" style:parent-style-name="預設段落字型" style:family="text">
      <style:text-properties style:font-name="標楷體" style:font-name-asian="標楷體" style:font-size-complex="12pt"/>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style:font-size-complex="12pt"/>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size-complex="12pt"/>
    </style:style>
    <style:style style:name="T777" style:parent-style-name="預設段落字型" style:family="text">
      <style:text-properties style:font-name="標楷體" style:font-name-asian="標楷體" style:font-size-complex="12pt"/>
    </style:style>
    <style:style style:name="T778" style:parent-style-name="預設段落字型" style:family="text">
      <style:text-properties style:font-name="標楷體" style:font-name-asian="標楷體" style:font-size-complex="12pt"/>
    </style:style>
    <style:style style:name="T779" style:parent-style-name="預設段落字型" style:family="text">
      <style:text-properties style:font-name="標楷體" style:font-name-asian="標楷體" style:font-size-complex="12pt"/>
    </style:style>
    <style:style style:name="T780" style:parent-style-name="預設段落字型" style:family="text">
      <style:text-properties style:font-name="標楷體" style:font-name-asian="標楷體" style:font-size-complex="12pt"/>
    </style:style>
    <style:style style:name="T781" style:parent-style-name="預設段落字型" style:family="text">
      <style:text-properties style:font-name="標楷體" style:font-name-asian="標楷體" style:font-size-complex="12pt"/>
    </style:style>
    <style:style style:name="T782" style:parent-style-name="預設段落字型" style:family="text">
      <style:text-properties style:font-name="標楷體" style:font-name-asian="標楷體" style:font-size-complex="12pt"/>
    </style:style>
    <style:style style:name="T783" style:parent-style-name="預設段落字型" style:family="text">
      <style:text-properties style:font-name="標楷體" style:font-name-asian="標楷體" style:font-size-complex="12pt"/>
    </style:style>
    <style:style style:name="T784" style:parent-style-name="預設段落字型" style:family="text">
      <style:text-properties style:font-name="標楷體" style:font-name-asian="標楷體" style:font-size-complex="12pt"/>
    </style:style>
    <style:style style:name="T785" style:parent-style-name="預設段落字型" style:family="text">
      <style:text-properties style:font-name="標楷體" style:font-name-asian="標楷體" style:font-size-complex="12pt"/>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font-size-complex="12pt"/>
    </style:style>
    <style:style style:name="P788" style:parent-style-name="內文" style:family="paragraph">
      <style:text-properties style:font-name="標楷體" style:font-name-asian="標楷體" style:font-size-complex="12pt"/>
    </style:style>
    <style:style style:name="P789" style:parent-style-name="內文" style:family="paragraph">
      <style:text-properties style:font-name="標楷體" style:font-name-asian="標楷體" style:font-size-complex="12pt"/>
    </style:style>
    <style:style style:name="P790" style:parent-style-name="內文" style:family="paragraph">
      <style:paragraph-properties fo:text-indent="0.6666in"/>
    </style:style>
    <style:style style:name="P791" style:parent-style-name="內文" style:family="paragraph">
      <style:text-properties style:font-name="標楷體" style:font-name-asian="標楷體"/>
    </style:style>
    <style:style style:name="P792" style:parent-style-name="內文" style:family="paragraph">
      <style:text-properties style:font-name="標楷體" style:font-name-asian="標楷體"/>
    </style:style>
    <style:style style:name="T793" style:parent-style-name="預設段落字型" style:family="text">
      <style:text-properties style:font-name="標楷體" style:font-name-asian="標楷體" style:font-size-complex="12pt"/>
    </style:style>
    <style:style style:name="T794" style:parent-style-name="預設段落字型" style:family="text">
      <style:text-properties style:font-name="標楷體" style:font-name-asian="標楷體" style:font-size-complex="12pt"/>
    </style:style>
    <style:style style:name="T795" style:parent-style-name="預設段落字型" style:family="text">
      <style:text-properties style:font-name="標楷體" style:font-name-asian="標楷體" style:font-size-complex="12pt"/>
    </style:style>
    <style:style style:name="T796" style:parent-style-name="預設段落字型" style:family="text">
      <style:text-properties style:font-name="標楷體" style:font-name-asian="標楷體" style:font-size-complex="12pt"/>
    </style:style>
    <style:style style:name="T797" style:parent-style-name="預設段落字型" style:family="text">
      <style:text-properties style:font-name="標楷體" style:font-name-asian="標楷體" style:font-size-complex="12pt"/>
    </style:style>
    <style:style style:name="T798" style:parent-style-name="預設段落字型" style:family="text">
      <style:text-properties style:font-name="標楷體" style:font-name-asian="標楷體" style:font-size-complex="12pt"/>
    </style:style>
    <style:style style:name="T799" style:parent-style-name="預設段落字型" style:family="text">
      <style:text-properties style:font-name="標楷體" style:font-name-asian="標楷體" style:font-size-complex="12pt"/>
    </style:style>
    <style:style style:name="T800" style:parent-style-name="預設段落字型" style:family="text">
      <style:text-properties style:font-name="標楷體" style:font-name-asian="標楷體" style:font-size-complex="12pt"/>
    </style:style>
    <style:style style:name="T801" style:parent-style-name="預設段落字型" style:family="text">
      <style:text-properties style:font-name="標楷體" style:font-name-asian="標楷體" style:font-size-complex="12pt"/>
    </style:style>
    <style:style style:name="T802" style:parent-style-name="預設段落字型" style:family="text">
      <style:text-properties style:font-name="標楷體" style:font-name-asian="標楷體" style:font-size-complex="12pt"/>
    </style:style>
    <style:style style:name="T803" style:parent-style-name="預設段落字型" style:family="text">
      <style:text-properties style:font-name="標楷體" style:font-name-asian="標楷體" style:font-size-complex="12pt"/>
    </style:style>
    <style:style style:name="T804" style:parent-style-name="預設段落字型" style:family="text">
      <style:text-properties style:font-name="標楷體" style:font-name-asian="標楷體" style:font-size-complex="12pt"/>
    </style:style>
    <style:style style:name="T805" style:parent-style-name="預設段落字型" style:family="text">
      <style:text-properties style:font-name="標楷體" style:font-name-asian="標楷體" style:font-size-complex="12pt"/>
    </style:style>
    <style:style style:name="T806" style:parent-style-name="預設段落字型" style:family="text">
      <style:text-properties style:font-name="標楷體" style:font-name-asian="標楷體" style:font-size-complex="12pt"/>
    </style:style>
    <style:style style:name="T807" style:parent-style-name="預設段落字型" style:family="text">
      <style:text-properties style:font-name="標楷體" style:font-name-asian="標楷體" style:font-size-complex="12pt"/>
    </style:style>
    <style:style style:name="T808" style:parent-style-name="預設段落字型" style:family="text">
      <style:text-properties style:font-name="標楷體" style:font-name-asian="標楷體" style:font-size-complex="12pt"/>
    </style:style>
    <style:style style:name="P809" style:parent-style-name="內文" style:family="paragraph">
      <style:text-properties style:font-name="標楷體" style:font-name-asian="標楷體" style:font-size-complex="12pt"/>
    </style:style>
    <style:style style:name="P810" style:parent-style-name="內文" style:family="paragraph">
      <style:text-properties style:font-name="標楷體" style:font-name-asian="標楷體" style:font-size-complex="12pt"/>
    </style:style>
    <style:style style:name="P811" style:parent-style-name="內文" style:family="paragraph">
      <style:text-properties style:font-name="標楷體" style:font-name-asian="標楷體"/>
    </style:style>
    <style:style style:name="P812" style:parent-style-name="內文" style:family="paragraph">
      <style:text-properties style:font-name="標楷體" style:font-name-asian="標楷體"/>
    </style:style>
    <style:style style:name="P813" style:parent-style-name="內文" style:family="paragraph">
      <style:paragraph-properties fo:break-before="page"/>
    </style:style>
    <style:style style:name="T814" style:parent-style-name="預設段落字型" style:family="text">
      <style:text-properties style:font-name="標楷體" style:font-name-asian="標楷體" fo:font-size="14pt" style:font-size-asian="14pt"/>
    </style:style>
    <style:style style:name="T815" style:parent-style-name="預設段落字型" style:family="text">
      <style:text-properties style:font-name="標楷體" style:font-name-asian="標楷體" fo:font-size="14pt" style:font-size-asian="14pt"/>
    </style:style>
    <style:style style:name="T816" style:parent-style-name="預設段落字型" style:family="text">
      <style:text-properties style:font-name="標楷體" style:font-name-asian="標楷體" fo:font-size="14pt" style:font-size-asian="14pt"/>
    </style:style>
    <style:style style:name="T817" style:parent-style-name="預設段落字型" style:family="text">
      <style:text-properties style:font-name="標楷體" style:font-name-asian="標楷體" fo:font-size="14pt" style:font-size-asian="14pt"/>
    </style:style>
    <style:style style:name="T818" style:parent-style-name="預設段落字型" style:family="text">
      <style:text-properties style:font-name="標楷體" style:font-name-asian="標楷體" fo:font-size="14pt" style:font-size-asian="14pt"/>
    </style:style>
    <style:style style:name="T819" style:parent-style-name="預設段落字型" style:family="text">
      <style:text-properties style:font-name="標楷體" style:font-name-asian="標楷體" fo:font-size="14pt" style:font-size-asian="14pt"/>
    </style:style>
    <style:style style:name="T820" style:parent-style-name="預設段落字型" style:family="text">
      <style:text-properties style:font-name="標楷體" style:font-name-asian="標楷體" fo:font-size="14pt" style:font-size-asian="14pt"/>
    </style:style>
    <style:style style:name="T821" style:parent-style-name="預設段落字型" style:family="text">
      <style:text-properties style:font-name="標楷體" style:font-name-asian="標楷體" fo:font-size="14pt" style:font-size-asian="14pt"/>
    </style:style>
    <style:style style:name="T822" style:parent-style-name="預設段落字型" style:family="text">
      <style:text-properties style:font-name="標楷體" style:font-name-asian="標楷體" fo:font-size="14pt" style:font-size-asian="14pt"/>
    </style:style>
    <style:style style:name="TableColumn824" style:family="table-column">
      <style:table-column-properties style:column-width="0.8798in" style:use-optimal-column-width="false"/>
    </style:style>
    <style:style style:name="TableColumn825" style:family="table-column">
      <style:table-column-properties style:column-width="0.877in" style:use-optimal-column-width="false"/>
    </style:style>
    <style:style style:name="TableColumn826" style:family="table-column">
      <style:table-column-properties style:column-width="0.8125in" style:use-optimal-column-width="false"/>
    </style:style>
    <style:style style:name="TableColumn827" style:family="table-column">
      <style:table-column-properties style:column-width="0.8173in" style:use-optimal-column-width="false"/>
    </style:style>
    <style:style style:name="TableColumn828" style:family="table-column">
      <style:table-column-properties style:column-width="0.8256in" style:use-optimal-column-width="false"/>
    </style:style>
    <style:style style:name="TableColumn829" style:family="table-column">
      <style:table-column-properties style:column-width="0.8791in" style:use-optimal-column-width="false"/>
    </style:style>
    <style:style style:name="TableColumn830" style:family="table-column">
      <style:table-column-properties style:column-width="0.784in" style:use-optimal-column-width="false"/>
    </style:style>
    <style:style style:name="TableColumn831" style:family="table-column">
      <style:table-column-properties style:column-width="0.8791in" style:use-optimal-column-width="false"/>
    </style:style>
    <style:style style:name="TableColumn832" style:family="table-column">
      <style:table-column-properties style:column-width="0.784in" style:use-optimal-column-width="false"/>
    </style:style>
    <style:style style:name="TableColumn833" style:family="table-column">
      <style:table-column-properties style:column-width="0.784in" style:use-optimal-column-width="false"/>
    </style:style>
    <style:style style:name="Table823" style:family="table">
      <style:table-properties style:width="8.3229in" style:rel-width="93.38%" fo:margin-left="0.0076in" table:align="left"/>
    </style:style>
    <style:style style:name="TableRow834" style:family="table-row">
      <style:table-row-properties style:row-height="0.2319in" style:use-optimal-row-height="false"/>
    </style:style>
    <style:style style:name="TableCell835"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36" style:parent-style-name="內文" style:family="paragraph">
      <style:paragraph-properties fo:text-align="center"/>
      <style:text-properties style:font-name="Times New Roman" style:font-name-asian="標楷體"/>
    </style:style>
    <style:style style:name="TableCell837"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38" style:parent-style-name="內文" style:family="paragraph">
      <style:paragraph-properties fo:text-align="center"/>
      <style:text-properties style:font-name="Times New Roman" style:font-name-asian="標楷體"/>
    </style:style>
    <style:style style:name="TableCell839"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40" style:parent-style-name="內文" style:family="paragraph">
      <style:paragraph-properties fo:text-align="center"/>
      <style:text-properties style:font-name="Times New Roman" style:font-name-asian="標楷體"/>
    </style:style>
    <style:style style:name="TableCell841"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42" style:parent-style-name="內文" style:family="paragraph">
      <style:paragraph-properties fo:text-align="center"/>
      <style:text-properties style:font-name="Times New Roman" style:font-name-asian="標楷體"/>
    </style:style>
    <style:style style:name="TableCell843"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44" style:parent-style-name="內文" style:family="paragraph">
      <style:paragraph-properties fo:text-align="center"/>
      <style:text-properties style:font-name="Times New Roman" style:font-name-asian="標楷體"/>
    </style:style>
    <style:style style:name="TableCell845"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46" style:parent-style-name="內文" style:family="paragraph">
      <style:paragraph-properties fo:text-align="center"/>
      <style:text-properties style:font-name="Times New Roman" style:font-name-asian="標楷體"/>
    </style:style>
    <style:style style:name="TableCell847"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48" style:parent-style-name="內文" style:family="paragraph">
      <style:paragraph-properties fo:text-align="center"/>
      <style:text-properties style:font-name="Times New Roman" style:font-name-asian="標楷體"/>
    </style:style>
    <style:style style:name="TableCell849"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50" style:parent-style-name="內文" style:family="paragraph">
      <style:paragraph-properties fo:text-align="center"/>
      <style:text-properties style:font-name="Times New Roman" style:font-name-asian="標楷體"/>
    </style:style>
    <style:style style:name="TableCell851" style:family="table-cell">
      <style:table-cell-properties fo:border-top="0.0312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852" style:parent-style-name="內文" style:family="paragraph">
      <style:paragraph-properties fo:text-align="center"/>
      <style:text-properties style:font-name="Times New Roman" style:font-name-asian="標楷體"/>
    </style:style>
    <style:style style:name="TableCell853" style:family="table-cell">
      <style:table-cell-properties fo:border-top="0.0312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854" style:parent-style-name="內文" style:family="paragraph">
      <style:paragraph-properties fo:text-align="center"/>
      <style:text-properties style:font-name="Times New Roman" style:font-name-asian="標楷體"/>
    </style:style>
    <style:style style:name="TableRow855" style:family="table-row">
      <style:table-row-properties style:row-height="0.434in" style:use-optimal-row-height="false"/>
    </style:style>
    <style:style style:name="TableCell85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5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5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5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6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6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6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6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6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6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6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6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6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6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7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7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7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7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874"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87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Row876" style:family="table-row">
      <style:table-row-properties style:row-height="0.2347in" style:use-optimal-row-height="false"/>
    </style:style>
    <style:style style:name="TableCell877" style:family="table-cell">
      <style:table-cell-properties fo:border="0.0138in solid #000000" fo:background-color="#CCCCCC" style:writing-mode="lr-tb" style:vertical-align="middle" fo:padding-top="0in" fo:padding-left="0in" fo:padding-bottom="0in" fo:padding-right="0in"/>
    </style:style>
    <style:style style:name="P878" style:parent-style-name="內文" style:family="paragraph">
      <style:paragraph-properties fo:text-align="center"/>
      <style:text-properties style:font-name="Times New Roman" style:font-name-asian="標楷體"/>
    </style:style>
    <style:style style:name="TableCell879" style:family="table-cell">
      <style:table-cell-properties fo:border="0.0138in solid #000000" fo:background-color="#CCCCCC" style:writing-mode="lr-tb" style:vertical-align="middle" fo:padding-top="0in" fo:padding-left="0in" fo:padding-bottom="0in" fo:padding-right="0in"/>
    </style:style>
    <style:style style:name="P880" style:parent-style-name="內文" style:family="paragraph">
      <style:paragraph-properties fo:text-align="center"/>
      <style:text-properties style:font-name="Times New Roman" style:font-name-asian="標楷體"/>
    </style:style>
    <style:style style:name="TableCell881" style:family="table-cell">
      <style:table-cell-properties fo:border="0.0138in solid #000000" fo:background-color="#CCCCCC" style:writing-mode="lr-tb" style:vertical-align="middle" fo:padding-top="0in" fo:padding-left="0in" fo:padding-bottom="0in" fo:padding-right="0in"/>
    </style:style>
    <style:style style:name="P882" style:parent-style-name="內文" style:family="paragraph">
      <style:paragraph-properties fo:text-align="center"/>
      <style:text-properties style:font-name="Times New Roman" style:font-name-asian="標楷體"/>
    </style:style>
    <style:style style:name="TableCell883" style:family="table-cell">
      <style:table-cell-properties fo:border="0.0138in solid #000000" fo:background-color="#CCCCCC" style:writing-mode="lr-tb" style:vertical-align="middle" fo:padding-top="0in" fo:padding-left="0in" fo:padding-bottom="0in" fo:padding-right="0in"/>
    </style:style>
    <style:style style:name="P884" style:parent-style-name="內文" style:family="paragraph">
      <style:paragraph-properties fo:text-align="center"/>
      <style:text-properties style:font-name="Times New Roman" style:font-name-asian="標楷體"/>
    </style:style>
    <style:style style:name="TableCell885" style:family="table-cell">
      <style:table-cell-properties fo:border="0.0138in solid #000000" fo:background-color="#CCCCCC" style:writing-mode="lr-tb" style:vertical-align="middle" fo:padding-top="0in" fo:padding-left="0in" fo:padding-bottom="0in" fo:padding-right="0in"/>
    </style:style>
    <style:style style:name="P886" style:parent-style-name="內文" style:family="paragraph">
      <style:paragraph-properties fo:text-align="center"/>
      <style:text-properties style:font-name="Times New Roman" style:font-name-asian="標楷體"/>
    </style:style>
    <style:style style:name="TableCell887" style:family="table-cell">
      <style:table-cell-properties fo:border="0.0138in solid #000000" fo:background-color="#CCCCCC" style:writing-mode="lr-tb" style:vertical-align="middle" fo:padding-top="0in" fo:padding-left="0in" fo:padding-bottom="0in" fo:padding-right="0in"/>
    </style:style>
    <style:style style:name="P888" style:parent-style-name="內文" style:family="paragraph">
      <style:paragraph-properties fo:text-align="center"/>
      <style:text-properties style:font-name="Times New Roman" style:font-name-asian="標楷體"/>
    </style:style>
    <style:style style:name="TableCell889" style:family="table-cell">
      <style:table-cell-properties fo:border="0.0138in solid #000000" fo:background-color="#CCCCCC" style:writing-mode="lr-tb" style:vertical-align="middle" fo:padding-top="0in" fo:padding-left="0in" fo:padding-bottom="0in" fo:padding-right="0in"/>
    </style:style>
    <style:style style:name="P890" style:parent-style-name="內文" style:family="paragraph">
      <style:paragraph-properties fo:text-align="center"/>
      <style:text-properties style:font-name="Times New Roman" style:font-name-asian="標楷體"/>
    </style:style>
    <style:style style:name="TableCell891" style:family="table-cell">
      <style:table-cell-properties fo:border="0.0138in solid #000000" fo:background-color="#CCCCCC" style:writing-mode="lr-tb" style:vertical-align="middle" fo:padding-top="0in" fo:padding-left="0in" fo:padding-bottom="0in" fo:padding-right="0in"/>
    </style:style>
    <style:style style:name="P892" style:parent-style-name="內文" style:family="paragraph">
      <style:paragraph-properties fo:text-align="center"/>
      <style:text-properties style:font-name="Times New Roman" style:font-name-asian="標楷體"/>
    </style:style>
    <style:style style:name="TableCell893" style:family="table-cell">
      <style:table-cell-properties fo:border="0.0138in solid #000000" fo:background-color="#CCCCCC" style:writing-mode="lr-tb" style:vertical-align="middle" fo:padding-top="0in" fo:padding-left="0in" fo:padding-bottom="0in" fo:padding-right="0in"/>
    </style:style>
    <style:style style:name="P894" style:parent-style-name="內文" style:family="paragraph">
      <style:paragraph-properties fo:text-align="center"/>
      <style:text-properties style:font-name="Times New Roman" style:font-name-asian="標楷體"/>
    </style:style>
    <style:style style:name="TableCell895"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896" style:parent-style-name="內文" style:family="paragraph">
      <style:paragraph-properties fo:text-align="center"/>
      <style:text-properties style:font-name="Times New Roman" style:font-name-asian="標楷體"/>
    </style:style>
    <style:style style:name="TableRow897" style:family="table-row">
      <style:table-row-properties style:row-height="0.4326in" style:use-optimal-row-height="false"/>
    </style:style>
    <style:style style:name="TableCell89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89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0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0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0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0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0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0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0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0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0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0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1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1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1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1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1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1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16"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91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Row918" style:family="table-row">
      <style:table-row-properties style:row-height="0.2513in" style:use-optimal-row-height="false"/>
    </style:style>
    <style:style style:name="TableCell919"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20" style:parent-style-name="內文" style:family="paragraph">
      <style:paragraph-properties fo:text-align="center"/>
      <style:text-properties style:font-name="Times New Roman" style:font-name-asian="標楷體"/>
    </style:style>
    <style:style style:name="TableCell92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22" style:parent-style-name="內文" style:family="paragraph">
      <style:paragraph-properties fo:text-align="center"/>
      <style:text-properties style:font-name="Times New Roman" style:font-name-asian="標楷體"/>
    </style:style>
    <style:style style:name="TableCell92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24" style:parent-style-name="內文" style:family="paragraph">
      <style:paragraph-properties fo:text-align="center"/>
      <style:text-properties style:font-name="Times New Roman" style:font-name-asian="標楷體"/>
    </style:style>
    <style:style style:name="TableCell92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26" style:parent-style-name="內文" style:family="paragraph">
      <style:paragraph-properties fo:text-align="center"/>
      <style:text-properties style:font-name="Times New Roman" style:font-name-asian="標楷體"/>
    </style:style>
    <style:style style:name="TableCell927"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28" style:parent-style-name="內文" style:family="paragraph">
      <style:paragraph-properties fo:text-align="center"/>
      <style:text-properties style:font-name="Times New Roman" style:font-name-asian="標楷體"/>
    </style:style>
    <style:style style:name="TableCell929"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30" style:parent-style-name="內文" style:family="paragraph">
      <style:paragraph-properties fo:text-align="center"/>
      <style:text-properties style:font-name="Times New Roman" style:font-name-asian="標楷體"/>
    </style:style>
    <style:style style:name="TableCell93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32" style:parent-style-name="內文" style:family="paragraph">
      <style:paragraph-properties fo:text-align="center"/>
      <style:text-properties style:font-name="Times New Roman" style:font-name-asian="標楷體"/>
    </style:style>
    <style:style style:name="TableCell93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34" style:parent-style-name="內文" style:family="paragraph">
      <style:paragraph-properties fo:text-align="center"/>
      <style:text-properties style:font-name="Times New Roman" style:font-name-asian="標楷體"/>
    </style:style>
    <style:style style:name="TableCell93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36" style:parent-style-name="內文" style:family="paragraph">
      <style:paragraph-properties fo:text-align="center"/>
      <style:text-properties style:font-name="Times New Roman" style:font-name-asian="標楷體"/>
    </style:style>
    <style:style style:name="TableCell937"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938" style:parent-style-name="內文" style:family="paragraph">
      <style:paragraph-properties fo:text-align="center"/>
      <style:text-properties style:font-name="Times New Roman" style:font-name-asian="標楷體"/>
    </style:style>
    <style:style style:name="TableRow939" style:family="table-row">
      <style:table-row-properties style:row-height="0.4333in" style:use-optimal-row-height="false"/>
    </style:style>
    <style:style style:name="TableCell94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4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4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4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4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4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4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4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4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4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5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5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5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5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5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5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5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5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58"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95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Row960" style:family="table-row">
      <style:table-row-properties style:row-height="0.268in" style:use-optimal-row-height="false"/>
    </style:style>
    <style:style style:name="TableCell96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62" style:parent-style-name="內文" style:family="paragraph">
      <style:paragraph-properties fo:text-align="center"/>
      <style:text-properties style:font-name="Times New Roman" style:font-name-asian="標楷體"/>
    </style:style>
    <style:style style:name="TableCell96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64" style:parent-style-name="內文" style:family="paragraph">
      <style:paragraph-properties fo:text-align="center"/>
      <style:text-properties style:font-name="Times New Roman" style:font-name-asian="標楷體"/>
    </style:style>
    <style:style style:name="TableCell96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66" style:parent-style-name="內文" style:family="paragraph">
      <style:paragraph-properties fo:text-align="center"/>
      <style:text-properties style:font-name="Times New Roman" style:font-name-asian="標楷體"/>
    </style:style>
    <style:style style:name="TableCell967"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68" style:parent-style-name="內文" style:family="paragraph">
      <style:paragraph-properties fo:text-align="center"/>
      <style:text-properties style:font-name="Times New Roman" style:font-name-asian="標楷體"/>
    </style:style>
    <style:style style:name="TableCell969"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70" style:parent-style-name="內文" style:family="paragraph">
      <style:paragraph-properties fo:text-align="center"/>
      <style:text-properties style:font-name="Times New Roman" style:font-name-asian="標楷體"/>
    </style:style>
    <style:style style:name="TableCell971"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72" style:parent-style-name="內文" style:family="paragraph">
      <style:paragraph-properties fo:text-align="center"/>
      <style:text-properties style:font-name="Times New Roman" style:font-name-asian="標楷體"/>
    </style:style>
    <style:style style:name="TableCell973"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74" style:parent-style-name="內文" style:family="paragraph">
      <style:paragraph-properties fo:text-align="center"/>
      <style:text-properties style:font-name="Times New Roman" style:font-name-asian="標楷體"/>
    </style:style>
    <style:style style:name="TableCell975"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76" style:parent-style-name="內文" style:family="paragraph">
      <style:paragraph-properties fo:text-align="center"/>
      <style:text-properties style:font-name="Times New Roman" style:font-name-asian="標楷體"/>
    </style:style>
    <style:style style:name="TableCell977" style:family="table-cell">
      <style:table-cell-properties fo:border-top="0.0138in solid #000000" fo:border-left="0.0138in solid #000000" fo:border-bottom="0.0138in solid #000000" fo:border-right="0.0138in solid #000000" fo:background-color="#CCCCCC" style:writing-mode="lr-tb" style:vertical-align="middle" fo:padding-top="0in" fo:padding-left="0in" fo:padding-bottom="0in" fo:padding-right="0in"/>
    </style:style>
    <style:style style:name="P978" style:parent-style-name="內文" style:family="paragraph">
      <style:paragraph-properties fo:text-align="center"/>
      <style:text-properties style:font-name="Times New Roman" style:font-name-asian="標楷體"/>
    </style:style>
    <style:style style:name="TableCell979"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980" style:parent-style-name="內文" style:family="paragraph">
      <style:paragraph-properties fo:text-align="center"/>
      <style:text-properties style:font-name="Times New Roman" style:font-name-asian="標楷體"/>
    </style:style>
    <style:style style:name="TableRow981" style:family="table-row">
      <style:table-row-properties style:row-height="0.434in" style:use-optimal-row-height="false"/>
    </style:style>
    <style:style style:name="TableCell98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8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8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8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8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8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8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8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90"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9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92"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9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94"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9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96"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9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998" style:family="table-cell">
      <style:table-cell-properties fo:border-top="0.0138in solid #000000" fo:border-left="0.0138in solid #000000" fo:border-bottom="0.0138in solid #000000" fo:border-right="0.0138in solid #000000" style:writing-mode="lr-tb" style:vertical-align="middle" fo:padding-top="0in" fo:padding-left="0in" fo:padding-bottom="0in" fo:padding-right="0in"/>
    </style:style>
    <style:style style:name="P99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00" style:family="table-cell">
      <style:table-cell-properties fo:border-top="0.0138in solid #000000" fo:border-left="0.0138in solid #000000" fo:border-bottom="0.0138in solid #000000" fo:border-right="0.0312in solid #000000" style:writing-mode="lr-tb" style:vertical-align="middle" fo:padding-top="0in" fo:padding-left="0in" fo:padding-bottom="0in" fo:padding-right="0in"/>
    </style:style>
    <style:style style:name="P100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Row1002" style:family="table-row">
      <style:table-row-properties style:row-height="0.2916in" style:use-optimal-row-height="false"/>
    </style:style>
    <style:style style:name="TableCell1003" style:family="table-cell">
      <style:table-cell-properties fo:border="0.0138in solid #000000" fo:background-color="#CCCCCC" style:writing-mode="lr-tb" style:vertical-align="middle" fo:padding-top="0in" fo:padding-left="0in" fo:padding-bottom="0in" fo:padding-right="0in"/>
    </style:style>
    <style:style style:name="P1004" style:parent-style-name="內文" style:family="paragraph">
      <style:paragraph-properties fo:text-align="center"/>
      <style:text-properties style:font-name="Times New Roman" style:font-name-asian="標楷體"/>
    </style:style>
    <style:style style:name="TableCell1005" style:family="table-cell">
      <style:table-cell-properties fo:border="0.0138in solid #000000" fo:background-color="#CCCCCC" style:writing-mode="lr-tb" style:vertical-align="middle" fo:padding-top="0in" fo:padding-left="0in" fo:padding-bottom="0in" fo:padding-right="0in"/>
    </style:style>
    <style:style style:name="P1006" style:parent-style-name="內文" style:family="paragraph">
      <style:paragraph-properties fo:text-align="center"/>
      <style:text-properties style:font-name="Times New Roman" style:font-name-asian="標楷體"/>
    </style:style>
    <style:style style:name="TableCell1007" style:family="table-cell">
      <style:table-cell-properties fo:border="0.0138in solid #000000" fo:background-color="#CCCCCC" style:writing-mode="lr-tb" style:vertical-align="middle" fo:padding-top="0in" fo:padding-left="0in" fo:padding-bottom="0in" fo:padding-right="0in"/>
    </style:style>
    <style:style style:name="P1008" style:parent-style-name="內文" style:family="paragraph">
      <style:paragraph-properties fo:text-align="center"/>
      <style:text-properties style:font-name="Times New Roman" style:font-name-asian="標楷體"/>
    </style:style>
    <style:style style:name="TableCell1009" style:family="table-cell">
      <style:table-cell-properties fo:border="0.0138in solid #000000" fo:background-color="#CCCCCC" style:writing-mode="lr-tb" style:vertical-align="middle" fo:padding-top="0in" fo:padding-left="0in" fo:padding-bottom="0in" fo:padding-right="0in"/>
    </style:style>
    <style:style style:name="P1010" style:parent-style-name="內文" style:family="paragraph">
      <style:paragraph-properties fo:text-align="center"/>
      <style:text-properties style:font-name="Times New Roman" style:font-name-asian="標楷體"/>
    </style:style>
    <style:style style:name="TableCell1011" style:family="table-cell">
      <style:table-cell-properties fo:border="0.0138in solid #000000" fo:background-color="#CCCCCC" style:writing-mode="lr-tb" style:vertical-align="middle" fo:padding-top="0in" fo:padding-left="0in" fo:padding-bottom="0in" fo:padding-right="0in"/>
    </style:style>
    <style:style style:name="P1012" style:parent-style-name="內文" style:family="paragraph">
      <style:paragraph-properties fo:text-align="center"/>
      <style:text-properties style:font-name="Times New Roman" style:font-name-asian="標楷體"/>
    </style:style>
    <style:style style:name="TableCell1013" style:family="table-cell">
      <style:table-cell-properties fo:border="0.0138in solid #000000" fo:background-color="#CCCCCC" style:writing-mode="lr-tb" style:vertical-align="middle" fo:padding-top="0in" fo:padding-left="0in" fo:padding-bottom="0in" fo:padding-right="0in"/>
    </style:style>
    <style:style style:name="P1014" style:parent-style-name="內文" style:family="paragraph">
      <style:paragraph-properties fo:text-align="center"/>
      <style:text-properties style:font-name="Times New Roman" style:font-name-asian="標楷體"/>
    </style:style>
    <style:style style:name="TableCell1015" style:family="table-cell">
      <style:table-cell-properties fo:border="0.0138in solid #000000" fo:background-color="#CCCCCC" style:writing-mode="lr-tb" style:vertical-align="middle" fo:padding-top="0in" fo:padding-left="0in" fo:padding-bottom="0in" fo:padding-right="0in"/>
    </style:style>
    <style:style style:name="P1016" style:parent-style-name="內文" style:family="paragraph">
      <style:paragraph-properties fo:text-align="center"/>
      <style:text-properties style:font-name="Times New Roman" style:font-name-asian="標楷體"/>
    </style:style>
    <style:style style:name="TableCell1017" style:family="table-cell">
      <style:table-cell-properties fo:border="0.0138in solid #000000" fo:background-color="#CCCCCC" style:writing-mode="lr-tb" style:vertical-align="middle" fo:padding-top="0in" fo:padding-left="0in" fo:padding-bottom="0in" fo:padding-right="0in"/>
    </style:style>
    <style:style style:name="P1018" style:parent-style-name="內文" style:family="paragraph">
      <style:paragraph-properties fo:text-align="center"/>
      <style:text-properties style:font-name="Times New Roman" style:font-name-asian="標楷體"/>
    </style:style>
    <style:style style:name="TableCell1019" style:family="table-cell">
      <style:table-cell-properties fo:border="0.0138in solid #000000" fo:background-color="#CCCCCC" style:writing-mode="lr-tb" style:vertical-align="middle" fo:padding-top="0in" fo:padding-left="0in" fo:padding-bottom="0in" fo:padding-right="0in"/>
    </style:style>
    <style:style style:name="P1020" style:parent-style-name="內文" style:family="paragraph">
      <style:paragraph-properties fo:text-align="center"/>
      <style:text-properties style:font-name="Times New Roman" style:font-name-asian="標楷體"/>
    </style:style>
    <style:style style:name="TableCell1021" style:family="table-cell">
      <style:table-cell-properties fo:border-top="0.0138in solid #000000" fo:border-left="0.0138in solid #000000" fo:border-bottom="0.0138in solid #000000" fo:border-right="0.0312in solid #000000" fo:background-color="#CCCCCC" style:writing-mode="lr-tb" style:vertical-align="middle" fo:padding-top="0in" fo:padding-left="0in" fo:padding-bottom="0in" fo:padding-right="0in"/>
    </style:style>
    <style:style style:name="P1022" style:parent-style-name="內文" style:family="paragraph">
      <style:paragraph-properties fo:text-align="center"/>
      <style:text-properties style:font-name="Times New Roman" style:font-name-asian="標楷體"/>
    </style:style>
    <style:style style:name="TableRow1023" style:family="table-row">
      <style:table-row-properties style:row-height="0.4409in" style:use-optimal-row-height="false"/>
    </style:style>
    <style:style style:name="TableCell1024"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2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26"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2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28"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2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30"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3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32"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3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34"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35"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36"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37"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38"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39"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40"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1041"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TableCell1042" style:family="table-cell">
      <style:table-cell-properties fo:border-top="0.0138in solid #000000" fo:border-left="0.0138in solid #000000" fo:border-bottom="0.0312in solid #000000" fo:border-right="0.0312in solid #000000" style:writing-mode="lr-tb" style:vertical-align="middle" fo:padding-top="0in" fo:padding-left="0in" fo:padding-bottom="0in" fo:padding-right="0in"/>
    </style:style>
    <style:style style:name="P1043" style:parent-style-name="內文" style:family="paragraph">
      <style:paragraph-properties style:punctuation-wrap="simple" style:text-autospace="none" fo:text-align="center" fo:margin-left="0.0006in">
        <style:tab-stops/>
      </style:paragraph-properties>
      <style:text-properties style:font-name="Times New Roman" style:font-name-asian="標楷體" style:letter-kerning="false" fo:font-size="14pt" style:font-size-asian="14pt" style:font-size-complex="14pt"/>
    </style:style>
    <style:style style:name="P1044" style:parent-style-name="內文" style:family="paragraph">
      <style:text-properties style:font-name="Times New Roman" style:font-name-asian="標楷體"/>
    </style:style>
    <style:style style:name="P1045" style:parent-style-name="內文" style:family="paragraph">
      <style:text-properties style:font-name="Times New Roman" style:font-name-asian="標楷體" fo:letter-spacing="0.0694in" fo:font-size="16pt" style:font-size-asian="16pt"/>
    </style:style>
    <style:style style:name="P1046" style:parent-style-name="內文" style:family="paragraph">
      <style:text-properties style:font-name="標楷體" style:font-name-asian="標楷體"/>
    </style:style>
    <style:style style:family="graphic" style:name="a10" style:parent-style-name="Graphics">
      <style:graphic-properties fo:border="0.01042in none" fo:background-color="transparent" style:wrap="run-through" style:run-through="background" fo:clip="rect(0.09384in, 0.14852in, 0.14301in, 0.12315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18">
      <style:graphic-properties style:wrap="run-through" style:run-through="foreground"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style:style>
    <style:style style:family="graphic" style:name="a6">
      <style:graphic-properties draw:fill="none" draw:stroke="solid" svg:stroke-width="0.01042in" svg:stroke-color="#000000" svg:stroke-opacity="100%" draw:stroke-linejoin="round"/>
    </style:style>
    <style:style style:family="graphic" style:name="a7">
      <style:graphic-properties style:wrap="run-through" style:run-through="foreground"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新北市立溪崑國民中學106學年度第一學期第三次定期評量<text:s/>自然科<text:s/>試題卷</text:p>
      <text:p text:style-name="P8"><text:span text:style-name="T9">七</text:span><draw:connector draw:type="line" svg:x1="0.05486in" svg:y1="0.41944in" svg:x2="8.92986in" svg:y2="0.41944in" draw:z-index="251652608" draw:id="id0" draw:style-name="a0" draw:name="直線接點 1" text:anchor-type="paragraph"><svg:title/><svg:desc/></draw:connector><text:span text:style-name="T10">年級</text:span><text:span text:style-name="T11">　　　</text:span><text:span text:style-name="T12">班 座號</text:span><text:span text:style-name="T13">　　　</text:span><text:span text:style-name="T14"><text:s/>姓名</text:span><text:span text:style-name="T15">　　　　　　　　</text:span><text:span text:style-name="T16"><text:s/></text:span></text:p>
      <text:p text:style-name="內文"><text:span text:style-name="T17">選擇題: 請將正確答案劃記在答案卡上。(試題共</text:span><text:span text:style-name="T18">3</text:span><text:span text:style-name="T19">頁，背頁有試題，請翻面</text:span><text:span text:style-name="T20">繼續</text:span><text:span text:style-name="T21">作答，共有50題，每題2分)</text:span><text:span text:style-name="T22"><text:s/></text:span><text:span text:style-name="T23">100%</text:span></text:p>
      <text:p text:style-name="P24"><text:span text:style-name="T25">( <text:s text:c="2"/>)</text:span><text:span text:style-name="T26">1</text:span><text:span text:style-name="T27">.有關人體淋巴循環的敘述，下列何者</text:span><text:span text:style-name="T28">錯誤</text:span><text:span text:style-name="T29">？</text:span><text:span text:style-name="T30">(A)</text:span><text:span text:style-name="T31">可以</text:span><text:span text:style-name="T32">過濾病原體</text:span><text:span text:style-name="T33">，</text:span><text:span text:style-name="T34">對人體有防禦</text:span><text:span text:style-name="T35">的功能</text:span><text:span text:style-name="T36">　(B)</text:span><text:span text:style-name="T37">有助</text:span><text:span text:style-name="T38">於</text:span><text:span text:style-name="T39">血液組成之穩定</text:span></text:p>
      <text:p text:style-name="P40"><text:span text:style-name="T41">(C)</text:span><text:span text:style-name="T42">血漿由動脈</text:span><text:span text:style-name="T43">滲出後</text:span><text:span text:style-name="T44">，</text:span><text:span text:style-name="T45">再進入淋巴管而形成淋巴</text:span><text:span text:style-name="T46">　　(D)</text:span><text:span text:style-name="T47">淋巴最後由</text:span><text:span text:style-name="T48">靜脈</text:span><text:span text:style-name="T49">送回心臟，重新回到血液循環。</text:span></text:p>
      <text:p text:style-name="內文"><text:span text:style-name="T50">( <text:s text:c="2"/>)</text:span><text:span text:style-name="T51">2.</text:span><text:span text:style-name="T52">下列有關神經系統及內分泌系統的相關敘述，何者</text:span><text:span text:style-name="T53">正確</text:span><text:span text:style-name="T54">？</text:span><text:span text:style-name="T55"> </text:span></text:p>
      <text:p text:style-name="P56">(A)神經系統反應較內分泌系統快且持久　<text:s/>(B)神經系統的影響範圍通常較內分泌系統廣泛　</text:p>
      <text:p text:style-name="P57">(C)昆蟲的變態過程主要由神經系統所控制與內分泌系統無關</text:p>
      <text:p text:style-name="P58">(D)植物雖然沒有神經系統，但仍可產生激素來因應環境的變化</text:p>
      <text:p text:style-name="P59"><text:span text:style-name="T60">( <text:s text:c="2"/>)</text:span><text:span text:style-name="T61">3.</text:span><text:span text:style-name="T62">下列何者與「感覺疲勞」</text:span><text:span text:style-name="T63">無關</text:span><text:span text:style-name="T64">？</text:span></text:p>
      <text:p text:style-name="P65"><text:span text:style-name="T66">(A)</text:span><text:span text:style-name="T67">凝視某物許久，後像的顏色改變了</text:span><text:span text:style-name="T68"><text:s text:c="8"/></text:span><text:span text:style-name="T69">(B)</text:span><text:span text:style-name="T70">皮膚只能感覺溫度的變化，不能測出</text:span><text:span text:style-name="T71">真正</text:span><text:span text:style-name="T72">的溫度</text:span><text:span text:style-name="T73"> </text:span></text:p>
      <text:p text:style-name="P74"><text:span text:style-name="T75">(C)</text:span><text:span text:style-name="T76">交通號誌中看起來「會走路的小綠人」</text:span><text:span text:style-name="T77"><text:s text:c="2"/></text:span><text:span text:style-name="T78"> </text:span><text:span text:style-name="T79">(D)</text:span><text:span text:style-name="T80">吃完蜂蜜立刻吃芭樂，覺得芭樂變</text:span><text:span text:style-name="T81">不甜</text:span><text:span text:style-name="T82">。</text:span></text:p>
      <text:p text:style-name="P83">( <text:s text:c="2"/>)4.下列何者屬於「動器」？(Ａ)運動神經元　<text:s/>(Ｂ)肌肉、腺體　<text:s/>(Ｃ)腦、脊髓　<text:s/>(Ｄ)舌頭、眼睛<text:s/></text:p>
      <text:p text:style-name="P84"><text:span text:style-name="T85">( <text:s text:c="2"/>)</text:span><text:span text:style-name="T86">5.</text:span><text:span text:style-name="T87">下列哪一個生活中看到的現象，</text:span><text:span text:style-name="T88">不是因為</text:span><text:span text:style-name="T89">「視覺暫留」原理而造成的？　</text:span></text:p>
      <text:p text:style-name="P90">(A)仰望星空，覺得滿天星斗不停閃爍　<text:s text:c="4"/><text:s text:c="2"/>(B)快速揮動點燃的仙女棒，可看見連續光圈　</text:p>
      <text:p text:style-name="P91"><text:span text:style-name="T92">(C)電影底片快速播放，看起來是連續動作　</text:span><text:span text:style-name="T93"><text:s text:c="2"/></text:span><text:span text:style-name="T94">(D)綿綿細雨，看起來有如一條條直線</text:span></text:p>
      <text:p text:style-name="內文"><text:span text:style-name="T95">( <text:s text:c="2"/>)</text:span><text:span text:style-name="T96">6.</text:span><text:span text:style-name="T97">醫生對</text:span><text:span text:style-name="T98">車禍受傷的</text:span><text:span text:style-name="T99">病患</text:span><text:span text:style-name="T100">做</text:span><text:span text:style-name="T101">以下測試:若</text:span><text:span text:style-name="T102">用手去抓他腳趾，他感覺</text:span><text:span text:style-name="T103">到癢</text:span><text:span text:style-name="T104">，</text:span><text:span text:style-name="T105">叫他動腳趾</text:span><text:span text:style-name="T106">卻無法動，則</text:span><text:span text:style-name="T107">病患</text:span><text:span text:style-name="T108">最有可能</text:span><text:span text:style-name="T109">何</text:span><text:span text:style-name="T110">處</text:span></text:p>
      <text:p text:style-name="P111"><text:span text:style-name="T112">受傷</text:span><text:span text:style-name="T113">？</text:span><text:span text:style-name="T114">(A)</text:span><text:span text:style-name="T115">腦神經的感覺神經元 <text:s text:c="2"/></text:span><text:span text:style-name="T116">(B)</text:span><text:span text:style-name="T117">腦神經的運動神經元 <text:s text:c="2"/></text:span><text:span text:style-name="T118">(C)</text:span><text:span text:style-name="T119">脊神經的感覺神經元 <text:s text:c="2"/></text:span><text:span text:style-name="T120">(D)</text:span><text:span text:style-name="T121">脊神經的運動神經元</text:span></text:p>
      <text:p text:style-name="內文"><text:span text:style-name="T122">( <text:s text:c="2"/>)</text:span><text:span text:style-name="T123">7.</text:span><text:span text:style-name="T124">冬天天氣冷，洗手時皮膚會覺得很冰。請問「冰冷」的感覺是由哪一個部位所</text:span><text:span text:style-name="T125">產生</text:span><text:span text:style-name="T126">的？　</text:span></text:p>
      <text:p text:style-name="P127"><text:span text:style-name="T128">(A)皮膚　(B)感覺神經</text:span><text:span text:style-name="T129">元</text:span><text:span text:style-name="T130">　(C)脊髓　(D)大腦</text:span></text:p>
      <text:p text:style-name="P131"><text:span text:style-name="T132">( <text:s text:c="2"/>)</text:span><text:span text:style-name="T133">8.</text:span><text:span text:style-name="T134">三杯水之溫度如右圖所示，若將左手放入甲杯，右手放入乙杯，三分鐘後兩手同時放入丙杯，則</text:span><text:span text:style-name="T135">左手感覺</text:span><text:span text:style-name="T136">冷</text:span><text:span text:style-name="T137">，</text:span></text:p>
      <text:p text:style-name="P138"><draw:frame draw:z-index="251651584" draw:style-name="a1" draw:name="圖片 5" text:anchor-type="paragraph" svg:x="5.44931in" svg:y="0.23403in" svg:width="1.61597in" svg:height="0.99444in" style:rel-width="scale" style:rel-height="scale"><draw:image xlink:href="media/image1.png" xlink:type="simple" xlink:show="embed" xlink:actuate="onLoad"/><svg:title/><svg:desc>5-16</svg:desc></draw:frame><draw:frame draw:z-index="251663872" draw:style-name="a2" draw:name="圖片 44" text:anchor-type="paragraph" svg:x="7.06528in" svg:y="0.23403in" svg:width="2.05764in" svg:height="1.225in" style:rel-width="scale" style:rel-height="scale"><draw:image xlink:href="media/image2.png" xlink:type="simple" xlink:show="embed" xlink:actuate="onLoad"/><svg:title/><svg:desc>5-1-02</svg:desc></draw:frame><text:span text:style-name="T139">右手感覺熱</text:span><text:span text:style-name="T140">。試問丙杯水溫可能是下列四個溫度中的哪一個？</text:span><text:bookmark-start text:name="OP1_5C6751FE84C7416F80F946873A70AF92"/><text:bookmark-start text:name="OPTG1_5C6751FE84C7416F80F946873A70AF92"/><text:span text:style-name="T141">(A)</text:span><text:span text:style-name="T142">　</text:span>50<text:span text:style-name="T143">　</text:span>℃　<text:bookmark-start text:name="OP2_5C6751FE84C7416F80F946873A70AF92"/><text:bookmark-start text:name="OPTG2_5C6751FE84C7416F80F946873A70AF92"/><text:bookmark-end text:name="OP1_5C6751FE84C7416F80F946873A70AF92"/><text:bookmark-end text:name="OPTG1_5C6751FE84C7416F80F946873A70AF92"/><text:span text:style-name="T144">(B)</text:span><text:span text:style-name="T145">　</text:span>25<text:span text:style-name="T146">　</text:span>℃　<text:bookmark-start text:name="OP3_5C6751FE84C7416F80F946873A70AF92"/><text:bookmark-start text:name="OPTG3_5C6751FE84C7416F80F946873A70AF92"/><text:bookmark-end text:name="OP2_5C6751FE84C7416F80F946873A70AF92"/><text:bookmark-end text:name="OPTG2_5C6751FE84C7416F80F946873A70AF92"/><text:span text:style-name="T147">(C)</text:span><text:span text:style-name="T148">　</text:span>5<text:span text:style-name="T149">　</text:span>℃　<text:bookmark-start text:name="OP4_5C6751FE84C7416F80F946873A70AF92"/><text:bookmark-start text:name="OPTG4_5C6751FE84C7416F80F946873A70AF92"/><text:bookmark-end text:name="OP3_5C6751FE84C7416F80F946873A70AF92"/><text:bookmark-end text:name="OPTG3_5C6751FE84C7416F80F946873A70AF92"/><text:span text:style-name="T150">(D)</text:span><text:span text:style-name="T151">　</text:span>0<text:span text:style-name="T152">　</text:span>℃<text:bookmark-end text:name="OP4_5C6751FE84C7416F80F946873A70AF92"/><text:bookmark-end text:name="OPTG4_5C6751FE84C7416F80F946873A70AF92"/>。</text:p>
      <text:p text:style-name="P153"><text:span text:style-name="T154">( <text:s text:c="2"/>)</text:span><text:span text:style-name="T155">9.</text:span><text:span text:style-name="T156">右</text:span><text:span text:style-name="T157">圖為組成人體神經系統的神經細胞，關於此構造的敘述下列何者</text:span><text:span text:style-name="T158">錯誤</text:span><text:span text:style-name="T159">？</text:span></text:p>
      <text:p text:style-name="P160"><text:bookmark-start text:name="OP1_9BD5C22121CF4128B6C6AD5103996743"/><text:span text:style-name="T161">(</text:span><text:span text:style-name="T162">Ａ</text:span><text:span text:style-name="T163">)</text:span><text:bookmark-start text:name="OPTG1_9BD5C22121CF4128B6C6AD5103996743"/><text:span text:style-name="T164">神經細胞又稱為神經元，為神經傳導的基本單位　</text:span><text:bookmark-start text:name="OP2_9BD5C22121CF4128B6C6AD5103996743"/><text:bookmark-end text:name="OP1_9BD5C22121CF4128B6C6AD5103996743"/><text:bookmark-end text:name="OPTG1_9BD5C22121CF4128B6C6AD5103996743"/></text:p>
      <text:p text:style-name="P165"><text:span text:style-name="T166">(</text:span><text:span text:style-name="T167">Ｂ</text:span><text:span text:style-name="T168">)</text:span><text:bookmark-start text:name="OPTG2_9BD5C22121CF4128B6C6AD5103996743"/><text:span text:style-name="T169">甲為細胞本體，具有細胞核，負責神經元的代謝和生長　</text:span><text:bookmark-start text:name="OP3_9BD5C22121CF4128B6C6AD5103996743"/><text:bookmark-end text:name="OP2_9BD5C22121CF4128B6C6AD5103996743"/><text:bookmark-end text:name="OPTG2_9BD5C22121CF4128B6C6AD5103996743"/></text:p>
      <text:p text:style-name="P170"><text:span text:style-name="T171">(</text:span><text:span text:style-name="T172">Ｃ</text:span><text:span text:style-name="T173">)</text:span><text:bookmark-start text:name="OPTG3_9BD5C22121CF4128B6C6AD5103996743"/><text:span text:style-name="T174">乙為神經纖維，可負責訊息的傳遞　</text:span><text:bookmark-start text:name="OP4_9BD5C22121CF4128B6C6AD5103996743"/><text:bookmark-end text:name="OP3_9BD5C22121CF4128B6C6AD5103996743"/><text:bookmark-end text:name="OPTG3_9BD5C22121CF4128B6C6AD5103996743"/></text:p>
      <text:p text:style-name="P175"><text:span text:style-name="T176">(</text:span><text:span text:style-name="T177">Ｄ</text:span><text:span text:style-name="T178">)</text:span><text:bookmark-start text:name="OPTG4_9BD5C22121CF4128B6C6AD5103996743"/><text:span text:style-name="T179">依</text:span><text:span text:style-name="T180">神經細胞</text:span><text:span text:style-name="T181">所連接的中樞神經不同，可分為感覺神經元及運動神經元</text:span><text:bookmark-end text:name="OP4_9BD5C22121CF4128B6C6AD5103996743"/><text:bookmark-end text:name="OPTG4_9BD5C22121CF4128B6C6AD5103996743"/><text:span text:style-name="T182">。</text:span></text:p>
      <text:p text:style-name="內文"><draw:frame draw:z-index="251653632" draw:style-name="a3" draw:name="圖片 8" text:anchor-type="paragraph" svg:x="7.71319in" svg:y="0.04306in" svg:width="1.25556in" svg:height="1.55in" style:rel-width="scale" style:rel-height="scale"><draw:image xlink:href="media/image3.png" xlink:type="simple" xlink:show="embed" xlink:actuate="onLoad"/><svg:title/><svg:desc>5-19</svg:desc></draw:frame><text:span text:style-name="T183"></text:span><text:span text:style-name="T184">亞亞</text:span><text:span text:style-name="T185">和</text:span><text:span text:style-name="T186">娟娟</text:span><text:span text:style-name="T187">兩人利用接尺實驗來測定反應時間，當</text:span><text:span text:style-name="T188">亞亞</text:span><text:span text:style-name="T189">看見</text:span><text:span text:style-name="T190">娟娟</text:span><text:span text:style-name="T191">將尺滑落時，</text:span><text:span text:style-name="T192">亞亞</text:span><text:span text:style-name="T193">用手指將尺接住</text:span><text:span text:style-name="T194">，</text:span></text:p>
      <text:p text:style-name="P195"><text:span text:style-name="T196">並記錄接尺滑落的距離，再根據附</text:span><text:span text:style-name="T197">表查出</text:span><text:span text:style-name="T198">反應時間</text:span><text:span text:style-name="T199">，試回答</text:span><text:span text:style-name="T200">下列</text:span><text:span text:style-name="T201">10-12</text:span><text:span text:style-name="T202">題：</text:span></text:p>
      <text:p text:style-name="P203"><text:span text:style-name="T204">( <text:s text:c="2"/>)</text:span><text:span text:style-name="T205">10.</text:span><text:span text:style-name="T206">亞亞</text:span><text:span text:style-name="T207">接尺實驗4次的距離為：18cm、22cm、22cm及26cm</text:span><text:span text:style-name="T208">，則</text:span><text:span text:style-name="T209">亞亞</text:span><text:span text:style-name="T210">的平均反應時間為多少秒？</text:span></text:p>
      <text:p text:style-name="P211">(Ａ)0.19秒　(Ｂ)0.20秒　(Ｃ)0.21秒　(Ｄ)0.22秒。</text:p>
      <table:table table:style-name="Table212">
        <table:table-columns>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s>
        <table:table-row table:style-name="TableRow219">
          <table:table-cell table:style-name="TableCell220">
            <text:p text:style-name="P221">平均距離（cm）</text:p>
          </table:table-cell>
          <table:table-cell table:style-name="TableCell222">
            <text:p text:style-name="P223">18</text:p>
          </table:table-cell>
          <table:table-cell table:style-name="TableCell224">
            <text:p text:style-name="P225">20</text:p>
          </table:table-cell>
          <table:table-cell table:style-name="TableCell226">
            <text:p text:style-name="P227">22</text:p>
          </table:table-cell>
          <table:table-cell table:style-name="TableCell228">
            <text:p text:style-name="P229">24</text:p>
          </table:table-cell>
          <table:table-cell table:style-name="TableCell230">
            <text:p text:style-name="P231">26</text:p>
          </table:table-cell>
        </table:table-row>
        <table:table-row table:style-name="TableRow232">
          <table:table-cell table:style-name="TableCell233">
            <text:p text:style-name="P234">時間（秒）</text:p>
          </table:table-cell>
          <table:table-cell table:style-name="TableCell235">
            <text:p text:style-name="P236">0.19</text:p>
          </table:table-cell>
          <table:table-cell table:style-name="TableCell237">
            <text:p text:style-name="P238">0.20</text:p>
          </table:table-cell>
          <table:table-cell table:style-name="TableCell239">
            <text:p text:style-name="P240">0.21</text:p>
          </table:table-cell>
          <table:table-cell table:style-name="TableCell241">
            <text:p text:style-name="P242">0.22</text:p>
          </table:table-cell>
          <table:table-cell table:style-name="TableCell243">
            <text:p text:style-name="P244">0.23</text:p>
          </table:table-cell>
        </table:table-row>
      </table:table>
      <text:p text:style-name="P245"/>
      <text:p text:style-name="P246"/>
      <text:p text:style-name="P247"/>
      <text:p text:style-name="P248">( <text:s text:c="2"/>)11.若(甲)受器<text:s/>(乙)動器<text:s/>(丙)腦<text:s/>(丁)脊髓<text:s/>(戊)感覺神經元<text:s/>(己)運動神經元。本實驗中反應的訊息傳遞過程為：</text:p>
      <text:p text:style-name="P249">(Ａ)甲丙己乙　 <text:s/>(Ｂ)甲戊丁己乙 <text:s text:c="2"/>(Ｃ)甲戊丙丁己乙<text:s/>　(Ｄ)甲丙丁己乙。</text:p>
      <text:p text:style-name="內文"><text:span text:style-name="T250">( <text:s text:c="2"/>)</text:span><text:span text:style-name="T251">12.</text:span><text:span text:style-name="T252">在這個實驗中，若接尺的練習次數越多，</text:span><text:span text:style-name="T253">理論上</text:span><text:span text:style-name="T254">，</text:span><text:span text:style-name="T255">則下列</text:span><text:span text:style-name="T256">有關</text:span><text:span text:style-name="T257">所測得的反應時間</text:span><text:span text:style-name="T258">之</text:span><text:span text:style-name="T259">敘述何者正確</text:span><text:span text:style-name="T260">？　</text:span></text:p>
      <text:p text:style-name="P261">(Ａ)由於練習太多次，會產生感覺疲勞，故反應時間越來越長　</text:p>
      <text:p text:style-name="P262"><text:span text:style-name="T263">(Ｂ)屬反射動作，故不會因為練習而縮短反應時間　(Ｃ)</text:span><text:span text:style-name="T264">因練習多次，</text:span><text:span text:style-name="T265">神經傳導</text:span><text:span text:style-name="T266">路徑及</text:span><text:span text:style-name="T267">反應時間</text:span><text:span text:style-name="T268">均</text:span><text:span text:style-name="T269">會</text:span><text:span text:style-name="T270">縮短</text:span></text:p>
      <text:p text:style-name="P271"><draw:g draw:z-index="251654656" draw:name="群組 20" draw:id="id5" draw:style-name="a7" text:anchor-type="paragraph"><svg:title/><svg:desc/><draw:frame draw:id="id1" draw:style-name="a4" draw:name="Text Box 1878" svg:x="7.42218in" svg:y="1.39665in" svg:width="1.06154in" svg:height="0.31237in" style:rel-width="scale" style:rel-height="scale"><draw:text-box><text:p text:style-name="P272"/></draw:text-box><svg:title/><svg:desc/></draw:frame><draw:g draw:name="Group 1879" draw:id="id4"><svg:title/><svg:desc/><draw:frame draw:id="id2" draw:style-name="a5" draw:name="圖片 40" svg:x="7.32083in" svg:y="0.10486in" svg:width="1.39444in" svg:height="1.38681in" style:rel-width="scale" style:rel-height="scale"><draw:image xlink:href="media/image4.wmf" xlink:type="simple" xlink:show="embed" xlink:actuate="onLoad"/><svg:title/><svg:desc>E:\可修改圖檔\99第1冊可修改圖檔\line_plot\ch6\6-12.wmf</svg:desc></draw:frame><draw:connector draw:type="line" svg:x1="7.95889in" svg:y1="1.02116in" svg:x2="7.80603in" svg:y2="1.14025in" draw:id="id3" draw:style-name="a6" draw:name="AutoShape 1881"><svg:title/><svg:desc/></draw:connector></draw:g></draw:g><text:span text:style-name="T273">(Ｄ)</text:span><text:span text:style-name="T274">屬於意識動作，故越練習反應時間</text:span><text:span text:style-name="T275">會</text:span><text:span text:style-name="T276">越</text:span><text:span text:style-name="T277">短</text:span><text:span text:style-name="T278">。</text:span></text:p>
      <text:p text:style-name="P279"><text:span text:style-name="T280"></text:span><text:span text:style-name="T281">右</text:span><text:span text:style-name="T282">圖為人體中樞神經的位置圖，試回答</text:span><text:span text:style-name="T283">下列</text:span><text:span text:style-name="T284">13-14</text:span><text:span text:style-name="T285">題</text:span><text:span text:style-name="T286">：</text:span></text:p>
      <text:p text:style-name="P287">( <text:s text:c="2"/>)13.下列反應與其主要控制中樞的配對，何者正確？</text:p>
      <text:p text:style-name="P288">(Ａ)腳踩釘子，立刻縮回─甲　<text:s text:c="2"/><text:s text:c="2"/>(Ｂ)看到國小畢業紀念冊，回想起快樂時光─乙　</text:p>
      <text:p text:style-name="P289">(Ｃ)吸到胡椒粉，猛打噴嚏─丙　<text:s text:c="2"/>(Ｄ)芭蕾舞者於高難度舞姿能保持平衡─丁</text:p>
      <text:p text:style-name="P290">( <text:s text:c="2"/>)14.下列症狀與損壞處配對，何組正確？　</text:p>
      <text:p text:style-name="P291">(A)「腦死」─甲　 <text:s/>(B)「失憶症」─乙<text:s/>　<text:s/>(C)「植物人」─丙　<text:s/><text:s/>(D)「下半身癱瘓」─丁</text:p>
      <text:p text:style-name="內文"><text:span text:style-name="T292">( <text:s text:c="2"/>)</text:span><text:span text:style-name="T293">15.</text:span><text:span text:style-name="T294">有關激素的作用，下列敘述何者正確？　</text:span><text:span text:style-name="T295"><text:s text:c="5"/></text:span><text:span text:style-name="T296">(A)腦垂腺可分泌多種激素，</text:span><text:span text:style-name="T297">與</text:span><text:span text:style-name="T298">影響</text:span><text:span text:style-name="T299">其他內分泌腺</text:span><text:span text:style-name="T300">的分泌</text:span><text:span text:style-name="T301">有關</text:span><text:span text:style-name="T302">　</text:span></text:p>
      <text:p text:style-name="P303">(B)血液中需要極大量激素才能影響生理功能　(C)激素又稱費洛蒙，可被其他同類生物個體所接收<text:s/></text:p>
      <text:p text:style-name="P304">(D)各種激素主要是經由導管來運送。</text:p>
      <text:soft-page-break/>
      <text:p text:style-name="內文"><draw:frame draw:z-index="251655680" draw:style-name="a8" draw:name="圖片 25" text:anchor-type="paragraph" svg:x="7.30903in" svg:y="-0.11597in" svg:width="1.93333in" svg:height="2.21667in" style:rel-width="scale" style:rel-height="scale"><draw:image xlink:href="media/image5.emf" xlink:type="simple" xlink:show="embed" xlink:actuate="onLoad"/><svg:title/><svg:desc/></draw:frame><text:span text:style-name="T305"></text:span><text:span text:style-name="T306">如</text:span><text:span text:style-name="T307">右</text:span><text:span text:style-name="T308">圖為人體內分泌腺的位置圖，其中丙</text:span><text:span text:style-name="T309">包</text:span><text:span text:style-name="T310">埋在乙中，試回答</text:span><text:span text:style-name="T311">下列</text:span><text:span text:style-name="T312">16-19</text:span><text:span text:style-name="T313">題：</text:span></text:p>
      <text:p text:style-name="P314">( <text:s text:c="2"/>)16.哪些內分泌腺分泌的激素，可促使肝臟中的肝糖釋放到血液中？</text:p>
      <text:p text:style-name="P315">(Ａ)甲乙　(Ｂ)乙丙　(Ｃ)丁戊　(Ｄ)己庚。</text:p>
      <text:p text:style-name="P316">( <text:s text:c="2"/>)17.人體中血鈣的濃度，是由圖中的哪個腺體所調節？(Ａ)甲　(Ｂ)乙　(Ｃ)丙　(Ｄ)丁。</text:p>
      <text:p text:style-name="P317"><text:span text:style-name="T318">( <text:s text:c="2"/>)</text:span><text:span text:style-name="T319">18.</text:span><text:span text:style-name="T320">人體內分泌腺</text:span><text:span text:style-name="T321">的分泌</text:span><text:span text:style-name="T322">與生理反應的配對，下列何者</text:span><text:span text:style-name="T323">錯誤</text:span><text:span text:style-name="T324">？　</text:span></text:p>
      <text:p text:style-name="P325">(A)甲─骨骼肌肉成長　<text:s text:c="7"/>(B)丁─血壓上升、腸胃蠕動加快　</text:p>
      <text:p text:style-name="P326">(C)乙─促進細胞代謝<text:s text:c="9"/>(D)己─乳房發育</text:p>
      <text:p text:style-name="P327"><text:span text:style-name="T328">( <text:s text:c="2"/>)</text:span><text:span text:style-name="T329">19.</text:span><text:span text:style-name="T330">有關內分泌失調產生症狀配對，下列何者</text:span><text:span text:style-name="T331">錯誤</text:span><text:span text:style-name="T332">？</text:span></text:p>
      <text:p text:style-name="P333">(Ａ)甲─侏儒症 <text:s text:c="2"/>(Ｂ)乙─心跳加快、體重減輕　(Ｃ)丙─肌肉抽搐 <text:s text:c="2"/>(Ｄ)丁─糖尿病</text:p>
      <text:p text:style-name="P334">( <text:s text:c="2"/>)20.附表中「植物的感應」，何者與植物細胞內的水分含量有關？(A)甲乙丙　(B)乙丙丁　(C)甲戊　(D)乙丙</text:p>
      <table:table table:style-name="Table335">
        <table:table-columns>
          <table:table-column table:style-name="TableColumn336"/>
          <table:table-column table:style-name="TableColumn337"/>
        </table:table-columns>
        <table:table-row table:style-name="TableRow338">
          <table:table-cell table:style-name="TableCell339">
            <text:p text:style-name="P340">甲</text:p>
          </table:table-cell>
          <table:table-cell table:style-name="TableCell341">
            <text:p text:style-name="P342">植物根部朝向水源區生長</text:p>
          </table:table-cell>
        </table:table-row>
        <table:table-row table:style-name="TableRow343">
          <table:table-cell table:style-name="TableCell344">
            <text:p text:style-name="P345">乙</text:p>
          </table:table-cell>
          <table:table-cell table:style-name="TableCell346">
            <text:p text:style-name="P347">毛氈苔的捕蟲運動</text:p>
          </table:table-cell>
        </table:table-row>
        <table:table-row table:style-name="TableRow348">
          <table:table-cell table:style-name="TableCell349">
            <text:p text:style-name="P350">丙</text:p>
          </table:table-cell>
          <table:table-cell table:style-name="TableCell351">
            <text:p text:style-name="P352">含羞草的葉子受到碰觸，便立即閉合</text:p>
          </table:table-cell>
        </table:table-row>
        <table:table-row table:style-name="TableRow353">
          <table:table-cell table:style-name="TableCell354">
            <text:p text:style-name="P355">丁</text:p>
          </table:table-cell>
          <table:table-cell table:style-name="TableCell356">
            <text:p text:style-name="P357">保衛細胞調節氣孔的大小</text:p>
          </table:table-cell>
        </table:table-row>
        <table:table-row table:style-name="TableRow358">
          <table:table-cell table:style-name="TableCell359">
            <text:p text:style-name="P360">戊</text:p>
          </table:table-cell>
          <table:table-cell table:style-name="TableCell361">
            <text:p text:style-name="P362">葡萄的卷鬚往接觸物彎曲生長</text:p>
          </table:table-cell>
        </table:table-row>
      </table:table>
      <text:p text:style-name="P363"/>
      <text:p text:style-name="P364"/>
      <text:p text:style-name="P365"/>
      <text:p text:style-name="P366"/>
      <text:p text:style-name="P367"/>
      <text:p text:style-name="P368"/>
      <text:p text:style-name="P369"><draw:frame draw:z-index="251657728" draw:style-name="a9" draw:name="圖片 29" text:anchor-type="paragraph" svg:x="7.25903in" svg:y="0.15903in" svg:width="1.34931in" svg:height="1.44167in" style:rel-width="scale" style:rel-height="scale"><draw:image xlink:href="media/image6.jpeg" xlink:type="simple" xlink:show="embed" xlink:actuate="onLoad"/><svg:title/><svg:desc>p131-4</svg:desc></draw:frame><text:span text:style-name="T370">( <text:s text:c="2"/>)</text:span><text:span text:style-name="T371">21.</text:span><text:span text:style-name="T372">關於植物</text:span><text:span text:style-name="T373">「</text:span><text:span text:style-name="T374">向性</text:span><text:span text:style-name="T375">」</text:span><text:span text:style-name="T376">感應</text:span><text:span text:style-name="T377">的</text:span><text:span text:style-name="T378">原因</text:span><text:span text:style-name="T379">，下列</text:span><text:span text:style-name="T380">何</text:span><text:span text:style-name="T381">者正確</text:span><text:span text:style-name="T382">？</text:span></text:p>
      <table:table table:style-name="Table383">
        <table:table-columns>
          <table:table-column table:style-name="TableColumn384"/>
          <table:table-column table:style-name="TableColumn385"/>
          <table:table-column table:style-name="TableColumn386"/>
        </table:table-columns>
        <table:table-row table:style-name="TableRow387">
          <table:table-cell table:style-name="TableCell388">
            <text:p text:style-name="P389"/>
          </table:table-cell>
          <table:table-cell table:style-name="TableCell390">
            <text:p text:style-name="P391">莖向光性:背光側生長素之濃度</text:p>
          </table:table-cell>
          <table:table-cell table:style-name="TableCell392">
            <text:p text:style-name="P393">根的向地性:背地側生長素之濃度</text:p>
          </table:table-cell>
        </table:table-row>
        <table:table-row table:style-name="TableRow394">
          <table:table-cell table:style-name="TableCell395">
            <text:p text:style-name="P396">(Ａ)</text:p>
          </table:table-cell>
          <table:table-cell table:style-name="TableCell397">
            <text:p text:style-name="P398">較向光側高，生長快</text:p>
          </table:table-cell>
          <table:table-cell table:style-name="TableCell399">
            <text:p text:style-name="P400">較向地側高，生長快</text:p>
          </table:table-cell>
        </table:table-row>
        <table:table-row table:style-name="TableRow401">
          <table:table-cell table:style-name="TableCell402">
            <text:p text:style-name="P403">(Ｂ)</text:p>
          </table:table-cell>
          <table:table-cell table:style-name="TableCell404">
            <text:p text:style-name="P405">較向光側高，生長快</text:p>
          </table:table-cell>
          <table:table-cell table:style-name="TableCell406">
            <text:p text:style-name="P407">較向地側低，生長快</text:p>
          </table:table-cell>
        </table:table-row>
        <table:table-row table:style-name="TableRow408">
          <table:table-cell table:style-name="TableCell409">
            <text:p text:style-name="P410">(Ｃ)</text:p>
          </table:table-cell>
          <table:table-cell table:style-name="TableCell411">
            <text:p text:style-name="P412">較向光側低，生長慢</text:p>
          </table:table-cell>
          <table:table-cell table:style-name="TableCell413">
            <text:p text:style-name="P414">較向地側低，生長慢</text:p>
          </table:table-cell>
        </table:table-row>
        <table:table-row table:style-name="TableRow415">
          <table:table-cell table:style-name="TableCell416">
            <text:p text:style-name="P417">(Ｄ)</text:p>
          </table:table-cell>
          <table:table-cell table:style-name="TableCell418">
            <text:p text:style-name="P419">較向光側低，生長快</text:p>
          </table:table-cell>
          <table:table-cell table:style-name="TableCell420">
            <text:p text:style-name="P421">較向地側高，生長慢</text:p>
          </table:table-cell>
        </table:table-row>
      </table:table>
      <text:p text:style-name="內文"><text:span text:style-name="T422">( <text:s text:c="2"/>)</text:span><text:span text:style-name="T423">22.</text:span><text:span text:style-name="T424">下列關於趨性的描述，何者正確？　</text:span></text:p>
      <text:p text:style-name="P425"><text:span text:style-name="T426">(A)趨性與環境刺激沒有太大的關係　(B)趨性屬於一種本能行為　(C)多數蛾類具有正向光性　(D)蚯蚓也有正趨光性。</text:span></text:p>
      <text:p text:style-name="內文"><text:span text:style-name="T427">( <text:s text:c="2"/>)</text:span><text:span text:style-name="T428">23.</text:span><text:span text:style-name="T429">請問蜜蜂如何通知同伴蜜源的位置呢？</text:span></text:p>
      <text:p text:style-name="P430"><text:span text:style-name="T431">(A)</text:span><text:span text:style-name="T432">回巢中跳擺尾舞</text:span><text:span text:style-name="T433">　(B)</text:span><text:span text:style-name="T434">以觸角碰觸同伴</text:span><text:span text:style-name="T435">　(C)利用翅膀發出嗡嗡聲　(D)</text:span><text:span text:style-name="T436">吐出花蜜分享給同伴</text:span></text:p>
      <text:p text:style-name="內文"><draw:frame draw:z-index="251658752" draw:style-name="a10" draw:name="圖片 30" text:anchor-type="paragraph" svg:x="7.30903in" svg:y="0.09028in" svg:width="1.88056in" svg:height="1.18472in" style:rel-width="scale" style:rel-height="scale"><draw:image xlink:href="media/image7.jpeg" xlink:type="simple" xlink:show="embed" xlink:actuate="onLoad"/><svg:title/><svg:desc>510</svg:desc></draw:frame><text:span text:style-name="T437">( <text:s text:c="2"/>)</text:span><text:span text:style-name="T438">24.</text:span><text:span text:style-name="T439">有關學習行為的描述，下列何者</text:span><text:span text:style-name="T440">錯誤</text:span><text:span text:style-name="T441">？　</text:span></text:p>
      <text:p text:style-name="P442">(A)學習行為並非與生俱來的本能行為　(B)學習行為由大腦控制，行為會進步</text:p>
      <text:p text:style-name="P443"><text:span text:style-name="T444">(C)</text:span><text:span text:style-name="T445">候鳥遷徙也是學習行為</text:span><text:span text:style-name="T446"><text:s text:c="2"/></text:span><text:span text:style-name="T447"><text:s text:c="9"/></text:span><text:span text:style-name="T448"><text:s/></text:span><text:span text:style-name="T449">(D)</text:span><text:span text:style-name="T450">搜救犬的搜救能力也是學習行為</text:span><text:span text:style-name="T451">。</text:span></text:p>
      <text:p text:style-name="內文"><text:span text:style-name="T452">( <text:s text:c="2"/>)</text:span><text:span text:style-name="T453">25.</text:span><text:span text:style-name="T454">若把某盆栽的直立幼苗橫放於暗室，經過一段時間後發現其生長情形</text:span><text:span text:style-name="T455">如</text:span><text:span text:style-name="T456">右</text:span><text:span text:style-name="T457">圖</text:span><text:span text:style-name="T458">，</text:span></text:p>
      <text:p text:style-name="P459"><text:span text:style-name="T460">則此現象稱為何者？　(A)莖的向光性　(B)</text:span><text:span text:style-name="T461">莖的背地性</text:span><text:span text:style-name="T462">　(C)</text:span><text:span text:style-name="T463">莖的向地性</text:span><text:span text:style-name="T464">　(D)</text:span><text:span text:style-name="T465">莖的背光性</text:span><text:span text:style-name="T466">。</text:span></text:p>
      <text:p text:style-name="P467"><text:span text:style-name="T468">( <text:s text:c="2"/>)</text:span><text:span text:style-name="T469">26.</text:span><text:span text:style-name="T470">下表為人類呼吸運動的敘述，請問哪項敘述是</text:span><text:span text:style-name="T471">錯誤</text:span><text:span text:style-name="T472">的？</text:span></text:p>
      <table:table table:style-name="Table473">
        <table:table-columns>
          <table:table-column table:style-name="TableColumn474"/>
          <table:table-column table:style-name="TableColumn475"/>
          <table:table-column table:style-name="TableColumn476"/>
        </table:table-columns>
        <table:table-row table:style-name="TableRow477">
          <table:table-cell table:style-name="TableCell478">
            <text:p text:style-name="P479"/>
          </table:table-cell>
          <table:table-cell table:style-name="TableCell480">
            <text:p text:style-name="P481">吸氣</text:p>
          </table:table-cell>
          <table:table-cell table:style-name="TableCell482">
            <text:p text:style-name="P483">呼氣</text:p>
          </table:table-cell>
        </table:table-row>
        <table:table-row table:style-name="TableRow484">
          <table:table-cell table:style-name="TableCell485">
            <text:p text:style-name="P486">(A)橫膈:</text:p>
          </table:table-cell>
          <table:table-cell table:style-name="TableCell487">
            <text:p text:style-name="P488">下降</text:p>
          </table:table-cell>
          <table:table-cell table:style-name="TableCell489">
            <text:p text:style-name="P490">上升</text:p>
          </table:table-cell>
        </table:table-row>
        <table:table-row table:style-name="TableRow491">
          <table:table-cell table:style-name="TableCell492">
            <text:p text:style-name="P493">(B)肋骨:</text:p>
          </table:table-cell>
          <table:table-cell table:style-name="TableCell494">
            <text:p text:style-name="P495">上舉</text:p>
          </table:table-cell>
          <table:table-cell table:style-name="TableCell496">
            <text:p text:style-name="P497">下降</text:p>
          </table:table-cell>
        </table:table-row>
        <table:table-row table:style-name="TableRow498">
          <table:table-cell table:style-name="TableCell499">
            <text:p text:style-name="P500">(C)胸腔:</text:p>
          </table:table-cell>
          <table:table-cell table:style-name="TableCell501">
            <text:p text:style-name="P502">擴大</text:p>
          </table:table-cell>
          <table:table-cell table:style-name="TableCell503">
            <text:p text:style-name="P504">縮小</text:p>
          </table:table-cell>
        </table:table-row>
        <table:table-row table:style-name="TableRow505">
          <table:table-cell table:style-name="TableCell506">
            <text:p text:style-name="P507">(D)肺部壓力:</text:p>
          </table:table-cell>
          <table:table-cell table:style-name="TableCell508">
            <text:p text:style-name="P509">變大</text:p>
          </table:table-cell>
          <table:table-cell table:style-name="TableCell510">
            <text:p text:style-name="P511">變小</text:p>
          </table:table-cell>
        </table:table-row>
      </table:table>
      <text:p text:style-name="內文"><text:span text:style-name="T512">( <text:s text:c="2"/>)</text:span><text:span text:style-name="T513">27.</text:span><text:span text:style-name="T514">將乾燥的氯化亞鈷試紙放在鼻子前面呼氣，結果試紙由藍色變成粉紅色，這是因為呼出的氣體含有什麼成分？　</text:span></text:p>
      <text:p text:style-name="P515"><text:span text:style-name="T516">(A)氧氣　</text:span><text:span text:style-name="T517">(B)</text:span><text:span text:style-name="T518">水氣　</text:span><text:span text:style-name="T519">(C)</text:span><text:span text:style-name="T520">二氧化碳　(D)尿素。</text:span></text:p>
      <text:p text:style-name="內文"><text:span text:style-name="T521">( <text:s text:c="2"/>)</text:span><text:span text:style-name="T522">28.</text:span><text:span text:style-name="T523">下列關於“呼吸”的敘述何者正確？　</text:span></text:p>
      <text:p text:style-name="P524">(A)動物的呼吸作用需要氧氣，並產生二氧化碳；植物呼吸作用需要二氧化碳，並產生氧氣　</text:p>
      <text:p text:style-name="P525">(B)動物的呼吸作用在粒線體進行，植物的呼吸作用在葉綠體進行　</text:p>
      <text:p text:style-name="P526">(C)激烈運動時，由於體內氧氣濃度下降，刺激腦幹而導致呼吸運動加速</text:p>
      <text:p text:style-name="P527"><text:span text:style-name="T528">(D)呼吸</text:span><text:span text:style-name="T529">構造的</text:span><text:span text:style-name="T530">表面必須</text:span><text:span text:style-name="T531">保</text:span><text:span text:style-name="T532">持</text:span><text:span text:style-name="T533">濕潤</text:span><text:span text:style-name="T534">，以增進氣體交換效率。</text:span></text:p>
      <text:p text:style-name="P535">( <text:s text:c="2"/>)29.下列關於人體呼吸系統的敘述，何者正確？</text:p>
      <text:p text:style-name="P536"><text:s text:c="7"/>(A)人體呼吸道由鼻、咽、喉、氣管、支氣管和肺所組成 (B)肺由多層肌肉構成，可以完成吸氣和呼氣的運動</text:p>
      <text:p text:style-name="P537"><text:s text:c="6"/><text:s/>(C)人體的肺位於胸腔中，由兩個大肺泡組成<text:s text:c="5"/><text:s text:c="6"/>(D)肺泡表面布滿微血管，以擴散方式進行氣體交換。</text:p>
      <text:p text:style-name="內文"><draw:frame draw:z-index="251659776" draw:style-name="a11" draw:name="圖片 38" text:anchor-type="paragraph" svg:x="7.71181in" svg:y="0.00694in" svg:width="1.57222in" svg:height="1.38819in" style:rel-width="scale" style:rel-height="scale"><draw:image xlink:href="media/image8.png" xlink:type="simple" xlink:show="embed" xlink:actuate="onLoad"/><svg:title/><svg:desc>6-2</svg:desc></draw:frame><text:span text:style-name="T538"></text:span><text:span text:style-name="T539">有關植物呼吸作用之實驗，如</text:span><text:span text:style-name="T540">右</text:span><text:span text:style-name="T541">圖所示，</text:span><text:span text:style-name="T542">40</text:span><text:span text:style-name="T543">分鐘後，取清水</text:span><text:span text:style-name="T544">100mL</text:span><text:span text:style-name="T545">從漏斗加入，</text:span><text:span text:style-name="T546">請</text:span><text:span text:style-name="T547">回答</text:span><text:span text:style-name="T548">下列</text:span><text:span text:style-name="T549">3</text:span><text:span text:style-name="T550">0</text:span><text:span text:style-name="T551">-3</text:span><text:span text:style-name="T552">1</text:span><text:span text:style-name="T553">題：</text:span></text:p>
      <text:p text:style-name="P554"><text:span text:style-name="T555">( <text:s text:c="2"/>)</text:span><text:span text:style-name="T556">30.</text:span><text:span text:style-name="T557">實驗中</text:span><text:span text:style-name="T558">倒入</text:span><text:span text:style-name="T559">100mL</text:span><text:span text:style-name="T560">的清水，其目的為何？</text:span><text:span text:style-name="T561"><text:s/></text:span><text:span text:style-name="T562">(A)促進種子萌芽生長　</text:span></text:p>
      <text:p text:style-name="P563"><text:span text:style-name="T564">(B)把錐形瓶內的氣體擠入試管中　</text:span><text:span text:style-name="T565">(C)幫助綠豆幼苗進行呼吸作用　(D)保持瓶內的溼度。</text:span></text:p>
      <text:p text:style-name="P566">( <text:s text:c="2"/>)31.由此實驗可知，種子萌芽時產生旺盛的何種氣體？(A)二氧化碳<text:s/><text:s/>(B)水氣<text:s text:c="2"/>(C)氧氣<text:s/><text:s/>(D)熱氣。</text:p>
      <text:soft-page-break/>
      <text:p text:style-name="P567"><text:span text:style-name="T568">( <text:s text:c="2"/>)</text:span><text:span text:style-name="T569">32.</text:span><text:span text:style-name="T570">下列關於生物呼吸構造的敘述，何者</text:span><text:span text:style-name="T571">錯誤</text:span><text:span text:style-name="T572">？</text:span></text:p>
      <text:p text:style-name="內文"><text:span text:style-name="T573"><text:s text:c="4"/></text:span><text:span text:style-name="T574"><text:s/></text:span><text:span text:style-name="T575">(A)鰻魚用鰓呼吸 <text:s/>(B)青蛙和蚯蚓可用濕潤</text:span><text:span text:style-name="T576">的</text:span><text:span text:style-name="T577">皮膚呼吸</text:span><text:span text:style-name="T578"><text:s text:c="2"/></text:span><text:span text:style-name="T579">(C)植物的根利用氣孔進行氣體交換 (D)昆蟲利用氣管呼吸</text:span></text:p>
      <text:p text:style-name="自動1.0"><draw:frame draw:z-index="251660800" draw:style-name="a12" draw:name="圖片 39" text:anchor-type="paragraph" svg:x="8.01736in" svg:y="0.05in" svg:width="1.26458in" svg:height="1.30069in" style:rel-width="scale" style:rel-height="scale"><draw:image xlink:href="media/image9.png" xlink:type="simple" xlink:show="embed" xlink:actuate="onLoad"/><svg:title/><svg:desc>104-3-10</svg:desc></draw:frame><text:span text:style-name="T580">( <text:s text:c="2"/>)</text:span><text:span text:style-name="T581">33.</text:span><text:span text:style-name="T582">右圖為人體呼吸運動的模型，請問保特瓶內部的氣球及底部的氣球膜，分別代表人體的何種構造？</text:span></text:p>
      <text:p text:style-name="P583"><text:span text:style-name="T584">(A)</text:span><text:span text:style-name="T585">肺、橫膈</text:span><text:span text:style-name="T586"><text:s/></text:span><text:span text:style-name="T587"><text:s/>(B)</text:span><text:span text:style-name="T588">橫膈、胸腔</text:span><text:span text:style-name="T589"><text:s text:c="2"/></text:span><text:span text:style-name="T590">(C)</text:span><text:span text:style-name="T591">胸腔、肋骨</text:span><text:span text:style-name="T592"><text:s/></text:span><text:span text:style-name="T593"><text:s/>(D)</text:span><text:span text:style-name="T594">肺、肋骨。</text:span></text:p>
      <text:p text:style-name="內文"><text:span text:style-name="T595">( <text:s text:c="2"/>)</text:span><text:span text:style-name="T596">34.</text:span><text:span text:style-name="T597">在種植作物前都會先將田地翻土、栽種水耕蔬菜會在水中打氣；這兩項作法共同目的為何？　</text:span></text:p>
      <text:p text:style-name="P598"><text:span text:style-name="T599">(Ａ)提供光合作用的二氧化碳　(Ｂ)加速蒸散作用　(Ｃ)方便施肥　(Ｄ)提供根部呼吸作用所需氧氣。</text:span></text:p>
      <text:p text:style-name="P600"><text:span text:style-name="T601">( <text:s text:c="2"/>)</text:span><text:span text:style-name="T602">35.</text:span><text:span text:style-name="T603">下列有關生物的體表構造，何者</text:span><text:span text:style-name="T604">不能有效</text:span><text:span text:style-name="T605">保持水分？</text:span></text:p>
      <text:p text:style-name="P606"><text:s text:c="5"/><text:s text:c="2"/><text:s/>(Ａ)蝴蝶的外骨骼　(Ｂ)牛蛙的皮膚　(Ｃ)榕樹的樹皮　(Ｄ)烏龜的鱗片。</text:p>
      <text:p text:style-name="P607"><text:span text:style-name="T608">( <text:s text:c="2"/>)</text:span><text:span text:style-name="T609">36.</text:span><text:span text:style-name="T610">下列對於各器官的敘述，何者</text:span><text:span text:style-name="T611">錯誤</text:span><text:span text:style-name="T612">？　(A)皮膚是感覺器官，也是排泄器官　(B)肺臟是呼吸器官，也是排泄器官　(C)胰臟是消化器官，也是內分泌器官　(D)</text:span><text:span text:style-name="T613">腎臟</text:span><text:span text:style-name="T614">是排泄器官，也是</text:span><text:span text:style-name="T615">消化</text:span><text:span text:style-name="T616">器官</text:span></text:p>
      <text:p text:style-name="P617"><text:span text:style-name="T618">( <text:s text:c="2"/>)</text:span><text:span text:style-name="T619">37.</text:span><text:span text:style-name="T620">下列有關動物排除含氮廢物之配對，何者</text:span><text:span text:style-name="T621">錯誤</text:span><text:span text:style-name="T622">？<text:s/></text:span></text:p>
      <text:p text:style-name="P623">(Ａ)人類—尿素　(Ｂ)吳郭魚—氨　(Ｃ)麻雀—尿素　(Ｄ)蚊子—尿酸</text:p>
      <text:p text:style-name="內文"><text:span text:style-name="T624">( <text:s text:c="2"/>)</text:span><text:span text:style-name="T625">38.</text:span><text:span text:style-name="T626">植物進行「呼吸作用」所需</text:span><text:span text:style-name="T627">要</text:span><text:span text:style-name="T628">的原料為何?</text:span></text:p>
      <text:p text:style-name="P629"><text:span text:style-name="T630">(Ａ)</text:span><text:span text:style-name="T631">氧氣</text:span><text:span text:style-name="T632">、</text:span><text:span text:style-name="T633">葡萄糖</text:span><text:span text:style-name="T634">　</text:span><text:span text:style-name="T635"><text:s/></text:span><text:span text:style-name="T636">(Ｂ)</text:span><text:span text:style-name="T637">水、</text:span><text:span text:style-name="T638">二氧化碳</text:span><text:span text:style-name="T639"><text:s/></text:span><text:span text:style-name="T640">　</text:span><text:span text:style-name="T641">(Ｃ)</text:span><text:span text:style-name="T642">葡萄糖、</text:span><text:span text:style-name="T643">二氧化碳</text:span><text:span text:style-name="T644"><text:s/></text:span><text:span text:style-name="T645">　</text:span><text:span text:style-name="T646">(Ｄ)</text:span><text:span text:style-name="T647">水、</text:span><text:span text:style-name="T648">氧氣</text:span></text:p>
      <text:p text:style-name="內文"><draw:frame draw:z-index="251662848" draw:style-name="a13" draw:name="圖片 43" text:anchor-type="paragraph" svg:x="7.49722in" svg:y="0.03125in" svg:width="1.6in" svg:height="1.63056in" style:rel-width="scale" style:rel-height="scale"><draw:image xlink:href="media/image10.png" xlink:type="simple" xlink:show="embed" xlink:actuate="onLoad"/><svg:title/><svg:desc>6-4</svg:desc></draw:frame><text:span text:style-name="T649">( <text:s text:c="2"/>)</text:span><text:span text:style-name="T650">39.</text:span><text:span text:style-name="T651">含氮廢物主要是由何種養分代謝後所產生？　</text:span><text:bookmark-start text:name="OP1_544748F596244C23A10ACAC93AA97830"/><text:span text:style-name="T652">(Ａ)</text:span><text:bookmark-start text:name="OPTG1_544748F596244C23A10ACAC93AA97830"/><text:span text:style-name="T653">醣類　</text:span><text:bookmark-start text:name="OP2_544748F596244C23A10ACAC93AA97830"/><text:bookmark-end text:name="OP1_544748F596244C23A10ACAC93AA97830"/><text:bookmark-end text:name="OPTG1_544748F596244C23A10ACAC93AA97830"/><text:span text:style-name="T654">(Ｂ)</text:span><text:bookmark-start text:name="OPTG2_544748F596244C23A10ACAC93AA97830"/><text:span text:style-name="T655">蛋白質　</text:span><text:bookmark-start text:name="OP3_544748F596244C23A10ACAC93AA97830"/><text:bookmark-end text:name="OP2_544748F596244C23A10ACAC93AA97830"/><text:bookmark-end text:name="OPTG2_544748F596244C23A10ACAC93AA97830"/><text:span text:style-name="T656">(Ｃ)</text:span><text:bookmark-start text:name="OPTG3_544748F596244C23A10ACAC93AA97830"/><text:span text:style-name="T657">脂質　</text:span><text:bookmark-start text:name="OP4_544748F596244C23A10ACAC93AA97830"/><text:bookmark-end text:name="OP3_544748F596244C23A10ACAC93AA97830"/><text:bookmark-end text:name="OPTG3_544748F596244C23A10ACAC93AA97830"/><text:span text:style-name="T658">(Ｄ)</text:span><text:bookmark-start text:name="OPTG4_544748F596244C23A10ACAC93AA97830"/><text:span text:style-name="T659">礦物質</text:span><text:bookmark-end text:name="OP4_544748F596244C23A10ACAC93AA97830"/><text:bookmark-end text:name="OPTG4_544748F596244C23A10ACAC93AA97830"/><text:span text:style-name="T660">。</text:span></text:p>
      <text:p text:style-name="內文"><text:span text:style-name="T661">( <text:s text:c="2"/>)</text:span><text:span text:style-name="T662">40.</text:span><text:span text:style-name="T663">下列何者</text:span><text:span text:style-name="T664">不是</text:span><text:span text:style-name="T665">肝臟的功能？　(A)</text:span><text:span text:style-name="T666">形成尿液</text:span><text:span text:style-name="T667">　(B)將氨轉變為尿素　(C)儲存肝糖　(D)</text:span><text:span text:style-name="T668">分泌膽汁</text:span></text:p>
      <text:p text:style-name="內文"><text:span text:style-name="T669">( <text:s text:c="2"/>)</text:span><text:span text:style-name="T670">41.</text:span><text:span text:style-name="T671">在何種狀況下，植物根部吸收的水分較容易不經由氣孔蒸散，而從葉的邊緣或尖端排出？　</text:span></text:p>
      <text:p text:style-name="P672"><text:span text:style-name="T673">(A)土壤含水量太少時　(B)空氣中溼度較低時　(C)氣孔打開數目較多時　(D)蒸散作用不易進行時。</text:span></text:p>
      <text:p text:style-name="P674"><text:span text:style-name="T675">( <text:s text:c="2"/>)</text:span><text:span text:style-name="T676">42.</text:span><text:span text:style-name="T677">右圖</text:span><text:span text:style-name="T678">是人體的泌尿系統</text:span><text:span text:style-name="T679">，請問</text:span><text:span text:style-name="T680">哪一</text:span><text:span text:style-name="T681">個</text:span><text:span text:style-name="T682">器官能</text:span><text:span text:style-name="T683">過</text:span><text:span text:style-name="T684">濾出血液中的</text:span><text:span text:style-name="T685">代謝</text:span><text:span text:style-name="T686">廢物</text:span><text:span text:style-name="T687">、</text:span><text:span text:style-name="T688">鹽類及水分</text:span><text:span text:style-name="T689">？</text:span></text:p>
      <text:p text:style-name="P690"><text:span text:style-name="T691">(A)甲　(B)乙　(C)丙　(D)</text:span><text:span text:style-name="T692">丁</text:span></text:p>
      <text:p text:style-name="P693"><draw:frame draw:z-index="251661824" draw:style-name="a14" draw:name="圖片 41" text:anchor-type="paragraph" svg:x="7.28125in" svg:y="0.3875in" svg:width="1.56389in" svg:height="1.49167in" style:rel-width="scale" style:rel-height="scale"><draw:image xlink:href="media/image11.png" xlink:type="simple" xlink:show="embed" xlink:actuate="onLoad"/><svg:title/><svg:desc>6-4-02</svg:desc></draw:frame><text:span text:style-name="T694">( <text:s text:c="2"/>)</text:span><text:span text:style-name="T695">43.</text:span><text:span text:style-name="T696">(甲)腎臟、(乙)尿道、(丙)輸尿管、(丁)膀胱；下列何者是正確的尿液製造與排出路徑？</text:span><text:span text:style-name="T697"><text:line-break/></text:span><text:span text:style-name="T698">(A)丙甲丁乙 <text:s text:c="5"/>(B)甲丙丁乙 <text:s text:c="5"/>(C)甲乙丙丁 <text:s text:c="5"/>(D)丁甲丙乙</text:span></text:p>
      <text:p text:style-name="內文"><text:span text:style-name="T699">( <text:s text:c="2"/>)</text:span><text:span text:style-name="T700">44.</text:span><text:span text:style-name="T701">右</text:span><text:span text:style-name="T702">圖</text:span><text:span text:style-name="T703">為</text:span><text:span text:style-name="T704">甲、乙兩類動物的體溫與環境溫度的關係</text:span><text:span text:style-name="T705">圖</text:span><text:span text:style-name="T706">，</text:span><text:span text:style-name="T707">則</text:span><text:span text:style-name="T708">下列何者正確</text:span><text:span text:style-name="T709">？　</text:span></text:p>
      <text:p text:style-name="P710"><text:span text:style-name="T711">(A)</text:span><text:span text:style-name="T712">甲動物可能為</text:span><text:span text:style-name="T713">蟾蜍</text:span><text:span text:style-name="T714"><text:s text:c="20"/></text:span><text:span text:style-name="T715">(B)</text:span><text:span text:style-name="T716">乙動物可能為</text:span><text:span text:style-name="T717">北極熊</text:span><text:span text:style-name="T718">或</text:span><text:span text:style-name="T719">老鷹</text:span></text:p>
      <text:p text:style-name="P720"><text:span text:style-name="T721">(C)</text:span><text:span text:style-name="T722">甲動物可藉由體內代謝作用產生體</text:span><text:span text:style-name="T723">熱</text:span><text:span text:style-name="T724"><text:s text:c="4"/></text:span><text:span text:style-name="T725">(D)</text:span><text:span text:style-name="T726">乙動物應為內溫動物</text:span></text:p>
      <text:p text:style-name="P727">( <text:s text:c="2"/>)45.當人體感覺寒冷時，會有下列生理活動表現，請問其中有幾項是屬於產熱的反應？</text:p>
      <text:p text:style-name="P728">甲:排汗減少;<text:s/><text:s text:c="2"/>乙:肌肉顫抖;<text:s text:c="3"/>丙:身體捲縮;<text:s/><text:s text:c="2"/>丁:皮膚血管收縮;<text:s/><text:s text:c="2"/>戊:食慾增加</text:p>
      <text:p text:style-name="P729"><text:s/><text:s text:c="7"/>(A) 1項　<text:s/>(B) 2項<text:s/>　(C) 3項<text:s/>　(D) 4項</text:p>
      <text:p text:style-name="內文"><text:span text:style-name="T730">( <text:s text:c="2"/>)</text:span><text:span text:style-name="T731">46.</text:span><text:span text:style-name="T732">生物體所需要的能量，主要是體內</text:span><text:span text:style-name="T733">的</text:span><text:span text:style-name="T734">葡萄糖經過哪一種過程釋放出來</text:span><text:span text:style-name="T735">的</text:span><text:span text:style-name="T736">？　</text:span></text:p>
      <text:p text:style-name="P737"><text:span text:style-name="T738">(A)</text:span><text:span text:style-name="T739">循環作用　</text:span><text:span text:style-name="T740">(B)</text:span><text:span text:style-name="T741">消化作用　</text:span><text:span text:style-name="T742">(C)</text:span><text:span text:style-name="T743">呼吸作用　</text:span><text:span text:style-name="T744">(D)</text:span><text:span text:style-name="T745">排泄作用。</text:span></text:p>
      <text:p text:style-name="內文"><text:span text:style-name="T746">( <text:s text:c="2"/>)</text:span><text:span text:style-name="T747">47.</text:span><text:s/><text:span text:style-name="T748">(甲)受器；(乙)動器；(丙)感覺神經元；(丁)運動神經元；(戊)脊髓；(己)大腦；(庚)腦幹，</text:span></text:p>
      <text:p text:style-name="P749">「腳踩尖物後覺得疼痛，然後用手去撫摸腳」此種刺激的神經訊息傳遞路線為何者？　</text:p>
      <text:p text:style-name="P750">(Ａ)己→戊→丁→乙　<text:s text:c="13"/>(Ｂ)甲→丙→戊→丁→乙　</text:p>
      <text:p text:style-name="P751"><text:span text:style-name="T752">(Ｃ)甲→丙→戊→己→戊→丁→乙　</text:span><text:span text:style-name="T753"><text:s/></text:span><text:span text:style-name="T754">(Ｄ)甲→丙→己→戊→丁→乙。</text:span></text:p>
      <text:p text:style-name="P755"><text:span text:style-name="T756"></text:span><text:span text:style-name="T757">如圖為</text:span><text:span text:style-name="T758">小</text:span><text:span text:style-name="T759">智</text:span><text:span text:style-name="T760">體內血糖變動情形，若</text:span><text:span text:style-name="T761">小松</text:span><text:span text:style-name="T762">在中午12；00吃午餐，在下午16：00起做運動。試回答下列</text:span><text:span text:style-name="T763">48-50</text:span><text:span text:style-name="T764">題：</text:span></text:p>
      <text:p text:style-name="P765"><text:span text:style-name="T766"><draw:frame draw:style-name="a15" draw:name="圖片 42" text:anchor-type="as-char" svg:x="0in" svg:y="0in" svg:width="3.73333in" svg:height="1.35833in" style:rel-width="scale" style:rel-height="scale"><draw:image xlink:href="media/image12.png" xlink:type="simple" xlink:show="embed" xlink:actuate="onLoad"/><svg:title/><svg:desc>6-4-04</svg:desc></draw:frame></text:span></text:p>
      <text:p text:style-name="P767">( <text:s text:c="2"/>)48.在乙時期，血糖上升的主要原因為何？</text:p>
      <text:p text:style-name="P768"><text:span text:style-name="T769">(</text:span><text:span text:style-name="T770">Ａ</text:span><text:span text:style-name="T771">)</text:span><text:span text:style-name="T772">小腸絨毛正在吸收葡萄糖</text:span><text:span text:style-name="T773">　</text:span><text:span text:style-name="T774">(</text:span><text:span text:style-name="T775">Ｂ</text:span><text:span text:style-name="T776">)</text:span><text:span text:style-name="T777">血糖進入細胞，被細胞利用</text:span><text:span text:style-name="T778"><text:s text:c="3"/></text:span><text:span text:style-name="T779">(</text:span><text:span text:style-name="T780">Ｃ</text:span><text:span text:style-name="T781">)</text:span><text:span text:style-name="T782">胰島素的分泌　</text:span><text:span text:style-name="T783">(</text:span><text:span text:style-name="T784">Ｄ</text:span><text:span text:style-name="T785">)</text:span><text:span text:style-name="T786">腎上腺素的分泌</text:span><text:span text:style-name="T787">。</text:span></text:p>
      <text:p text:style-name="P788">( <text:s text:c="2"/>)49.在丙時期後，血糖變化與何種激素有關？(Ａ)胰島素　(Ｂ)腎上腺素　(Ｃ)副甲狀腺素　(Ｄ)升糖素。</text:p>
      <text:p text:style-name="P789">( <text:s text:c="2"/>)50.在丁到戊時期，是哪些激素互相協調，以維持血糖的穩定？</text:p>
      <text:p text:style-name="P790"><draw:g draw:z-index="251656704" draw:name="群組 26" draw:id="id8" draw:style-name="a18" text:anchor-type="paragraph"><svg:title/><svg:desc/><draw:frame draw:id="id6" draw:style-name="a16" draw:name="Picture 27" svg:x="1.93403in" svg:y="0.21528in" svg:width="1.33333in" svg:height="1.10556in" style:rel-width="scale" style:rel-height="scale"><draw:image xlink:href="media/image13.png" xlink:type="simple" xlink:show="embed" xlink:actuate="onLoad"/><svg:title/><svg:desc/></draw:frame><draw:custom-shape svg:x="3.80069in" svg:y="0.30951in" svg:width="2.525in" svg:height="0.8218in" draw:id="id7" draw:style-name="a17" draw:name="AutoShape 28"><svg:title/><svg:desc/><text:p text:style-name="P791">再仔細檢查一下！</text:p><text:p text:style-name="P792">準備迎接寒假囉～</text:p><draw:enhanced-geometry draw:type="non-primitive" svg:viewBox="0 0 21600 21600"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text-areas="3000 3320 17110 17330" draw:glue-points="0 10800 10800 21600 21600 10800 10800 0 ?f13 ?f14" draw:glue-point-leaving-directions="-270, 180, -90, 0, -212.2042" draw:modifiers="-3368 4525"><draw:equation draw:name="f0" draw:formula="$0 -10800"/><draw:equation draw:name="f1" draw:formula="$1 -10800"/><draw:equation draw:name="f2" draw:formula="atan2(?f1 ,?f0 )/(pi/180)"/><draw:equation draw:name="f3" draw:formula="10800*cos(?f2 *(pi/180))"/><draw:equation draw:name="f4" draw:formula="10800*sin(?f2 *(pi/180))"/><draw:equation draw:name="f5" draw:formula="?f3 +10800"/><draw:equation draw:name="f6" draw:formula="?f4 +10800"/><draw:equation draw:name="f7" draw:formula="$0 -?f5 "/><draw:equation draw:name="f8" draw:formula="$1 -?f6 "/><draw:equation draw:name="f9" draw:formula="?f7 /3"/><draw:equation draw:name="f10" draw:formula="?f8 /3"/><draw:equation draw:name="f11" draw:formula="?f7 *2/3"/><draw:equation draw:name="f12" draw:formula="?f8 *2/3"/><draw:equation draw:name="f13" draw:formula="$0 "/><draw:equation draw:name="f14" draw:formula="$1 "/><draw:equation draw:name="f15" draw:formula="?f3 /12"/><draw:equation draw:name="f16" draw:formula="?f4 /12"/><draw:equation draw:name="f17" draw:formula="?f9 +?f5 -?f15 "/><draw:equation draw:name="f18" draw:formula="?f10 +?f6 -?f16 "/><draw:equation draw:name="f19" draw:formula="?f11 +?f5 "/><draw:equation draw:name="f20" draw:formula="?f12 +?f6 "/><draw:handle draw:handle-position="$0 $1"/></draw:enhanced-geometry></draw:custom-shape></draw:g><text:span text:style-name="T793">(</text:span><text:span text:style-name="T794">Ａ</text:span><text:span text:style-name="T795">)</text:span><text:span text:style-name="T796">胰島素、腎上腺素　</text:span><text:span text:style-name="T797">(</text:span><text:span text:style-name="T798">Ｂ</text:span><text:span text:style-name="T799">)</text:span><text:span text:style-name="T800">升糖素、腎上腺素　</text:span><text:span text:style-name="T801">(</text:span><text:span text:style-name="T802">Ｃ</text:span><text:span text:style-name="T803">)</text:span><text:span text:style-name="T804">胰島素、甲狀腺素　</text:span><text:span text:style-name="T805">(</text:span><text:span text:style-name="T806">Ｄ</text:span><text:span text:style-name="T807">)</text:span><text:span text:style-name="T808">胰島素、升糖素</text:span></text:p>
      <text:p text:style-name="P809"/>
      <text:p text:style-name="P810"/>
      <text:p text:style-name="P811"/>
      <text:p text:style-name="P812"/>
      <text:soft-page-break/>
      <text:p text:style-name="P813"><text:span text:style-name="T814">106-1-</text:span><text:span text:style-name="T815">3<text:s/></text:span><text:span text:style-name="T816"><text:s/></text:span><text:span text:style-name="T817">七</text:span><text:span text:style-name="T818">年級</text:span><text:span text:style-name="T819"><text:s/></text:span><text:span text:style-name="T820"><text:s/></text:span><text:span text:style-name="T821">自然</text:span><text:span text:style-name="T822">科－解答</text:span></text:p>
      <table:table table:style-name="Table823">
        <table:table-columns>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 table:style-name="TableColumn833"/>
        </table:table-columns>
        <table:table-row table:style-name="TableRow834">
          <table:table-cell table:style-name="TableCell835">
            <text:p text:style-name="P836">1</text:p>
          </table:table-cell>
          <table:table-cell table:style-name="TableCell837">
            <text:p text:style-name="P838">2</text:p>
          </table:table-cell>
          <table:table-cell table:style-name="TableCell839">
            <text:p text:style-name="P840">3</text:p>
          </table:table-cell>
          <table:table-cell table:style-name="TableCell841">
            <text:p text:style-name="P842">4</text:p>
          </table:table-cell>
          <table:table-cell table:style-name="TableCell843">
            <text:p text:style-name="P844">5</text:p>
          </table:table-cell>
          <table:table-cell table:style-name="TableCell845">
            <text:p text:style-name="P846">6</text:p>
          </table:table-cell>
          <table:table-cell table:style-name="TableCell847">
            <text:p text:style-name="P848">7</text:p>
          </table:table-cell>
          <table:table-cell table:style-name="TableCell849">
            <text:p text:style-name="P850">8</text:p>
          </table:table-cell>
          <table:table-cell table:style-name="TableCell851">
            <text:p text:style-name="P852">9</text:p>
          </table:table-cell>
          <table:table-cell table:style-name="TableCell853">
            <text:p text:style-name="P854">10</text:p>
          </table:table-cell>
        </table:table-row>
        <table:table-row table:style-name="TableRow855">
          <table:table-cell table:style-name="TableCell856">
            <text:p text:style-name="P857">C</text:p>
          </table:table-cell>
          <table:table-cell table:style-name="TableCell858">
            <text:p text:style-name="P859">D</text:p>
          </table:table-cell>
          <table:table-cell table:style-name="TableCell860">
            <text:p text:style-name="P861">C</text:p>
          </table:table-cell>
          <table:table-cell table:style-name="TableCell862">
            <text:p text:style-name="P863">B</text:p>
          </table:table-cell>
          <table:table-cell table:style-name="TableCell864">
            <text:p text:style-name="P865">A</text:p>
          </table:table-cell>
          <table:table-cell table:style-name="TableCell866">
            <text:p text:style-name="P867">D</text:p>
          </table:table-cell>
          <table:table-cell table:style-name="TableCell868">
            <text:p text:style-name="P869">D</text:p>
          </table:table-cell>
          <table:table-cell table:style-name="TableCell870">
            <text:p text:style-name="P871">B</text:p>
          </table:table-cell>
          <table:table-cell table:style-name="TableCell872">
            <text:p text:style-name="P873">D</text:p>
          </table:table-cell>
          <table:table-cell table:style-name="TableCell874">
            <text:p text:style-name="P875">C</text:p>
          </table:table-cell>
        </table:table-row>
        <table:table-row table:style-name="TableRow876">
          <table:table-cell table:style-name="TableCell877">
            <text:p text:style-name="P878">11</text:p>
          </table:table-cell>
          <table:table-cell table:style-name="TableCell879">
            <text:p text:style-name="P880">12</text:p>
          </table:table-cell>
          <table:table-cell table:style-name="TableCell881">
            <text:p text:style-name="P882">13</text:p>
          </table:table-cell>
          <table:table-cell table:style-name="TableCell883">
            <text:p text:style-name="P884">14</text:p>
          </table:table-cell>
          <table:table-cell table:style-name="TableCell885">
            <text:p text:style-name="P886">15</text:p>
          </table:table-cell>
          <table:table-cell table:style-name="TableCell887">
            <text:p text:style-name="P888">16</text:p>
          </table:table-cell>
          <table:table-cell table:style-name="TableCell889">
            <text:p text:style-name="P890">17</text:p>
          </table:table-cell>
          <table:table-cell table:style-name="TableCell891">
            <text:p text:style-name="P892">18</text:p>
          </table:table-cell>
          <table:table-cell table:style-name="TableCell893">
            <text:p text:style-name="P894">19</text:p>
          </table:table-cell>
          <table:table-cell table:style-name="TableCell895">
            <text:p text:style-name="P896">20</text:p>
          </table:table-cell>
        </table:table-row>
        <table:table-row table:style-name="TableRow897">
          <table:table-cell table:style-name="TableCell898">
            <text:p text:style-name="P899">C</text:p>
          </table:table-cell>
          <table:table-cell table:style-name="TableCell900">
            <text:p text:style-name="P901">D</text:p>
          </table:table-cell>
          <table:table-cell table:style-name="TableCell902">
            <text:p text:style-name="P903">C</text:p>
          </table:table-cell>
          <table:table-cell table:style-name="TableCell904">
            <text:p text:style-name="P905">D</text:p>
          </table:table-cell>
          <table:table-cell table:style-name="TableCell906">
            <text:p text:style-name="P907">A</text:p>
          </table:table-cell>
          <table:table-cell table:style-name="TableCell908">
            <text:p text:style-name="P909">C</text:p>
          </table:table-cell>
          <table:table-cell table:style-name="TableCell910">
            <text:p text:style-name="P911">C</text:p>
          </table:table-cell>
          <table:table-cell table:style-name="TableCell912">
            <text:p text:style-name="P913">B</text:p>
          </table:table-cell>
          <table:table-cell table:style-name="TableCell914">
            <text:p text:style-name="P915">D</text:p>
          </table:table-cell>
          <table:table-cell table:style-name="TableCell916">
            <text:p text:style-name="P917">B</text:p>
          </table:table-cell>
        </table:table-row>
        <table:table-row table:style-name="TableRow918">
          <table:table-cell table:style-name="TableCell919">
            <text:p text:style-name="P920">21</text:p>
          </table:table-cell>
          <table:table-cell table:style-name="TableCell921">
            <text:p text:style-name="P922">22</text:p>
          </table:table-cell>
          <table:table-cell table:style-name="TableCell923">
            <text:p text:style-name="P924">23</text:p>
          </table:table-cell>
          <table:table-cell table:style-name="TableCell925">
            <text:p text:style-name="P926">24</text:p>
          </table:table-cell>
          <table:table-cell table:style-name="TableCell927">
            <text:p text:style-name="P928">25</text:p>
          </table:table-cell>
          <table:table-cell table:style-name="TableCell929">
            <text:p text:style-name="P930">26</text:p>
          </table:table-cell>
          <table:table-cell table:style-name="TableCell931">
            <text:p text:style-name="P932">27</text:p>
          </table:table-cell>
          <table:table-cell table:style-name="TableCell933">
            <text:p text:style-name="P934">28</text:p>
          </table:table-cell>
          <table:table-cell table:style-name="TableCell935">
            <text:p text:style-name="P936">29</text:p>
          </table:table-cell>
          <table:table-cell table:style-name="TableCell937">
            <text:p text:style-name="P938">30</text:p>
          </table:table-cell>
        </table:table-row>
        <table:table-row table:style-name="TableRow939">
          <table:table-cell table:style-name="TableCell940">
            <text:p text:style-name="P941">B</text:p>
          </table:table-cell>
          <table:table-cell table:style-name="TableCell942">
            <text:p text:style-name="P943">B</text:p>
          </table:table-cell>
          <table:table-cell table:style-name="TableCell944">
            <text:p text:style-name="P945">A</text:p>
          </table:table-cell>
          <table:table-cell table:style-name="TableCell946">
            <text:p text:style-name="P947">C</text:p>
          </table:table-cell>
          <table:table-cell table:style-name="TableCell948">
            <text:p text:style-name="P949">B</text:p>
          </table:table-cell>
          <table:table-cell table:style-name="TableCell950">
            <text:p text:style-name="P951">D</text:p>
          </table:table-cell>
          <table:table-cell table:style-name="TableCell952">
            <text:p text:style-name="P953">B</text:p>
          </table:table-cell>
          <table:table-cell table:style-name="TableCell954">
            <text:p text:style-name="P955">D</text:p>
          </table:table-cell>
          <table:table-cell table:style-name="TableCell956">
            <text:p text:style-name="P957">D</text:p>
          </table:table-cell>
          <table:table-cell table:style-name="TableCell958">
            <text:p text:style-name="P959">B</text:p>
          </table:table-cell>
        </table:table-row>
        <table:table-row table:style-name="TableRow960">
          <table:table-cell table:style-name="TableCell961">
            <text:p text:style-name="P962">31</text:p>
          </table:table-cell>
          <table:table-cell table:style-name="TableCell963">
            <text:p text:style-name="P964">32</text:p>
          </table:table-cell>
          <table:table-cell table:style-name="TableCell965">
            <text:p text:style-name="P966">33</text:p>
          </table:table-cell>
          <table:table-cell table:style-name="TableCell967">
            <text:p text:style-name="P968">34</text:p>
          </table:table-cell>
          <table:table-cell table:style-name="TableCell969">
            <text:p text:style-name="P970">35</text:p>
          </table:table-cell>
          <table:table-cell table:style-name="TableCell971">
            <text:p text:style-name="P972">36</text:p>
          </table:table-cell>
          <table:table-cell table:style-name="TableCell973">
            <text:p text:style-name="P974">37</text:p>
          </table:table-cell>
          <table:table-cell table:style-name="TableCell975">
            <text:p text:style-name="P976">38</text:p>
          </table:table-cell>
          <table:table-cell table:style-name="TableCell977">
            <text:p text:style-name="P978">39</text:p>
          </table:table-cell>
          <table:table-cell table:style-name="TableCell979">
            <text:p text:style-name="P980">40</text:p>
          </table:table-cell>
        </table:table-row>
        <table:table-row table:style-name="TableRow981">
          <table:table-cell table:style-name="TableCell982">
            <text:p text:style-name="P983">A</text:p>
          </table:table-cell>
          <table:table-cell table:style-name="TableCell984">
            <text:p text:style-name="P985">C</text:p>
          </table:table-cell>
          <table:table-cell table:style-name="TableCell986">
            <text:p text:style-name="P987">A</text:p>
          </table:table-cell>
          <table:table-cell table:style-name="TableCell988">
            <text:p text:style-name="P989">D</text:p>
          </table:table-cell>
          <table:table-cell table:style-name="TableCell990">
            <text:p text:style-name="P991">B</text:p>
          </table:table-cell>
          <table:table-cell table:style-name="TableCell992">
            <text:p text:style-name="P993">D</text:p>
          </table:table-cell>
          <table:table-cell table:style-name="TableCell994">
            <text:p text:style-name="P995">C</text:p>
          </table:table-cell>
          <table:table-cell table:style-name="TableCell996">
            <text:p text:style-name="P997">A</text:p>
          </table:table-cell>
          <table:table-cell table:style-name="TableCell998">
            <text:p text:style-name="P999">B</text:p>
          </table:table-cell>
          <table:table-cell table:style-name="TableCell1000">
            <text:p text:style-name="P1001">A</text:p>
          </table:table-cell>
        </table:table-row>
        <table:table-row table:style-name="TableRow1002">
          <table:table-cell table:style-name="TableCell1003">
            <text:p text:style-name="P1004">41</text:p>
          </table:table-cell>
          <table:table-cell table:style-name="TableCell1005">
            <text:p text:style-name="P1006">42</text:p>
          </table:table-cell>
          <table:table-cell table:style-name="TableCell1007">
            <text:p text:style-name="P1008">43</text:p>
          </table:table-cell>
          <table:table-cell table:style-name="TableCell1009">
            <text:p text:style-name="P1010">44</text:p>
          </table:table-cell>
          <table:table-cell table:style-name="TableCell1011">
            <text:p text:style-name="P1012">45</text:p>
          </table:table-cell>
          <table:table-cell table:style-name="TableCell1013">
            <text:p text:style-name="P1014">46</text:p>
          </table:table-cell>
          <table:table-cell table:style-name="TableCell1015">
            <text:p text:style-name="P1016">47</text:p>
          </table:table-cell>
          <table:table-cell table:style-name="TableCell1017">
            <text:p text:style-name="P1018">48</text:p>
          </table:table-cell>
          <table:table-cell table:style-name="TableCell1019">
            <text:p text:style-name="P1020">49</text:p>
          </table:table-cell>
          <table:table-cell table:style-name="TableCell1021">
            <text:p text:style-name="P1022">50</text:p>
          </table:table-cell>
        </table:table-row>
        <table:table-row table:style-name="TableRow1023">
          <table:table-cell table:style-name="TableCell1024">
            <text:p text:style-name="P1025">D</text:p>
          </table:table-cell>
          <table:table-cell table:style-name="TableCell1026">
            <text:p text:style-name="P1027">B</text:p>
          </table:table-cell>
          <table:table-cell table:style-name="TableCell1028">
            <text:p text:style-name="P1029">B</text:p>
          </table:table-cell>
          <table:table-cell table:style-name="TableCell1030">
            <text:p text:style-name="P1031">C</text:p>
          </table:table-cell>
          <table:table-cell table:style-name="TableCell1032">
            <text:p text:style-name="P1033">B</text:p>
          </table:table-cell>
          <table:table-cell table:style-name="TableCell1034">
            <text:p text:style-name="P1035">C</text:p>
          </table:table-cell>
          <table:table-cell table:style-name="TableCell1036">
            <text:p text:style-name="P1037">C</text:p>
          </table:table-cell>
          <table:table-cell table:style-name="TableCell1038">
            <text:p text:style-name="P1039">A</text:p>
          </table:table-cell>
          <table:table-cell table:style-name="TableCell1040">
            <text:p text:style-name="P1041">A</text:p>
          </table:table-cell>
          <table:table-cell table:style-name="TableCell1042">
            <text:p text:style-name="P1043">D</text:p>
          </table:table-cell>
        </table:table-row>
      </table:table>
      <text:p text:style-name="P1044"/>
      <text:p text:style-name="P1045"/>
      <text:p text:style-name="P10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華康古印體" svg:font-family="華康古印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自動1." style:display-name="自動1.(  )" style:family="paragraph" style:parent-style-name="內文">
      <style:paragraph-properties style:snap-to-layout-grid="false" fo:text-align="justify" fo:margin-top="0.0416in" fo:margin-left="0.8937in" fo:text-indent="-0.8937in">
        <style:tab-stops>
          <style:tab-stop style:type="left" style:position="0.0006in"/>
          <style:tab-stop style:type="left" style:position="1.8284in"/>
          <style:tab-stop style:type="left" style:position="3.6944in"/>
          <style:tab-stop style:type="left" style:position="5.5513in"/>
        </style:tab-stops>
      </style:paragraph-properties>
      <style:text-properties style:font-name="Times New Roman" style:font-size-complex="12pt" fo:hyphenate="false"/>
    </style:style>
    <style:style style:name="自動1.0" style:display-name="自動1." style:family="paragraph" style:parent-style-name="內文">
      <style:paragraph-properties style:snap-to-layout-grid="false" fo:text-align="justify" fo:margin-top="0.0416in" fo:margin-left="0.243in" fo:text-indent="-0.243in">
        <style:tab-stops>
          <style:tab-stop style:type="left" style:position="2.4791in"/>
          <style:tab-stop style:type="left" style:position="4.3451in"/>
          <style:tab-stop style:type="left" style:position="6.202in"/>
        </style:tab-stops>
      </style:paragraph-properties>
      <style:text-properties style:font-name="Times New Roman" style:font-weight-complex="bold"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2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1</text:page-number></text:span><text:span text:style-name="T5">頁，共</text:span><text:span text:style-name="T6">3</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kjhs213</meta:initial-creator>
    <dc:creator>sweettung</dc:creator>
    <meta:creation-date>2026-02-04T12:58:00Z</meta:creation-date>
    <dc:date>2026-02-04T12:58:00Z</dc:date>
    <meta:print-date>2018-01-05T06:31:00Z</meta:print-date>
    <meta:template xlink:href="Normal" xlink:type="simple"/>
    <meta:editing-cycles>2</meta:editing-cycles>
    <meta:editing-duration>PT0S</meta:editing-duration>
    <meta:document-statistic meta:page-count="4" meta:paragraph-count="11" meta:word-count="853" meta:character-count="5708" meta:row-count="40" meta:non-whitespace-character-count="4866"/>
  </office:meta>
</office:document-meta>
</file>