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png" manifest:media-type="image/png"/>
  <manifest:file-entry manifest:full-path="Object 1" manifest:media-type="application/octet-stream"/>
  <manifest:file-entry manifest:full-path="ObjectReplacements/Object 1" manifest:media-type=""/>
  <manifest:file-entry manifest:full-path="media/image3.jpeg" manifest:media-type="image/jpeg"/>
  <manifest:file-entry manifest:full-path="media/image4.jpeg" manifest:media-type="image/jpeg"/>
  <manifest:file-entry manifest:full-path="media/image5.png" manifest:media-type="image/png"/>
  <manifest:file-entry manifest:full-path="media/image6.png" manifest:media-type="image/pn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．" style:num-format="１, ２, ３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8333in" text:min-label-width="0.3125in" text:list-level-position-and-space-mode="label-alignment">
          <style:list-level-label-alignment text:label-followed-by="listtab" fo:margin-left="1.1458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style:font-name-complex="Times New Roman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Times New Roman" fo:font-size="14pt" style:font-size-asian="14pt"/>
    </style:style>
    <style:style style:name="T12" style:parent-style-name="預設段落字型" style:family="text">
      <style:text-properties style:font-name="標楷體" style:font-name-asian="標楷體" style:font-name-complex="Times New Roman" fo:font-size="14pt" style:font-size-asian="14pt"/>
    </style:style>
    <style:style style:name="T13" style:parent-style-name="預設段落字型" style:family="text">
      <style:text-properties style:font-name="標楷體" style:font-name-asian="標楷體" style:font-name-complex="Times New Roman" fo:font-size="14pt" style:font-size-asian="14pt"/>
    </style:style>
    <style:style style:name="T14" style:parent-style-name="預設段落字型" style:family="text">
      <style:text-properties style:font-name="標楷體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name-complex="Times New Roman" fo:font-size="14pt" style:font-size-asian="14pt"/>
    </style:style>
    <style:style style:name="T16" style:parent-style-name="預設段落字型" style:family="text">
      <style:text-properties style:font-name="標楷體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Times New Roman" fo:font-size="14pt" style:font-size-asian="14pt"/>
    </style:style>
    <style:style style:name="T18" style:parent-style-name="預設段落字型" style:family="text">
      <style:text-properties style:font-name="標楷體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font-name-complex="Times New Roman" fo:font-size="14pt" style:font-size-asian="14pt"/>
    </style:style>
    <style:style style:name="P20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name-complex="Times New Roman"/>
    </style:style>
    <style:style style:name="P21" style:parent-style-name="內文" style:family="paragraph">
      <style:paragraph-properties fo:margin-left="0.5in" fo:text-indent="-0.5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Times New Roman"/>
    </style:style>
    <style:style style:name="T23" style:parent-style-name="預設段落字型" style:family="text">
      <style:text-properties style:font-name="標楷體" style:font-name-asian="標楷體" style:font-name-complex="Times New Roman" style:text-underline-type="doub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name-complex="Times New Roman"/>
    </style:style>
    <style:style style:name="T25" style:parent-style-name="預設段落字型" style:family="text">
      <style:text-properties style:font-name="標楷體" style:font-name-asian="標楷體" style:font-name-complex="Times New Roman"/>
    </style:style>
    <style:style style:name="T26" style:parent-style-name="預設段落字型" style:family="text">
      <style:text-properties style:font-name="標楷體" style:font-name-asian="標楷體" style:font-name-complex="Times New Roman"/>
    </style:style>
    <style:style style:name="T27" style:parent-style-name="預設段落字型" style:family="text">
      <style:text-properties style:font-name="標楷體" style:font-name-asian="標楷體" style:font-name-complex="Times New Roman"/>
    </style:style>
    <style:style style:name="T28" style:parent-style-name="預設段落字型" style:family="text">
      <style:text-properties style:font-name="標楷體" style:font-name-asian="標楷體" style:font-name-complex="Times New Roman"/>
    </style:style>
    <style:style style:name="T29" style:parent-style-name="預設段落字型" style:family="text">
      <style:text-properties style:font-name="標楷體" style:font-name-asian="標楷體" style:font-name-complex="Times New Roman"/>
    </style:style>
    <style:style style:name="T30" style:parent-style-name="預設段落字型" style:family="text">
      <style:text-properties style:font-name="標楷體" style:font-name-asian="標楷體" style:font-name-complex="Times New Roman"/>
    </style:style>
    <style:style style:name="T31" style:parent-style-name="預設段落字型" style:family="text">
      <style:text-properties style:font-name="標楷體" style:font-name-asian="標楷體" style:font-name-complex="Times New Roman"/>
    </style:style>
    <style:style style:name="T32" style:parent-style-name="預設段落字型" style:family="text">
      <style:text-properties style:font-name="標楷體" style:font-name-asian="標楷體" style:font-name-complex="Times New Roman"/>
    </style:style>
    <style:style style:name="T33" style:parent-style-name="預設段落字型" style:family="text">
      <style:text-properties style:font-name="標楷體" style:font-name-asian="標楷體" style:font-name-complex="Times New Roman"/>
    </style:style>
    <style:style style:name="T34" style:parent-style-name="預設段落字型" style:family="text">
      <style:text-properties style:font-name="標楷體" style:font-name-asian="標楷體" style:font-name-complex="Times New Roman"/>
    </style:style>
    <style:style style:name="T35" style:parent-style-name="預設段落字型" style:family="text">
      <style:text-properties style:font-name="標楷體" style:font-name-asian="標楷體" style:font-name-complex="Times New Roman"/>
    </style:style>
    <style:style style:name="T36" style:parent-style-name="預設段落字型" style:family="text">
      <style:text-properties style:font-name="標楷體" style:font-name-asian="標楷體" style:font-name-complex="Times New Roman"/>
    </style:style>
    <style:style style:name="P37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style:font-name-complex="Times New Roman"/>
    </style:style>
    <style:style style:name="TableColumn39" style:family="table-column">
      <style:table-column-properties style:column-width="0.4076in"/>
    </style:style>
    <style:style style:name="TableColumn40" style:family="table-column">
      <style:table-column-properties style:column-width="2.2513in"/>
    </style:style>
    <style:style style:name="Table38" style:family="table">
      <style:table-properties style:width="2.659in" fo:margin-left="0in" table:align="left"/>
    </style:style>
    <style:style style:name="TableRow41" style:family="table-row">
      <style:table-row-properties/>
    </style:style>
    <style:style style:name="TableCell4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style:line-height-at-least="0.25in"/>
    </style:style>
    <style:style style:name="TableCell4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style:line-height-at-least="0.25in"/>
    </style:style>
    <style:style style:name="TableRow46" style:family="table-row">
      <style:table-row-properties/>
    </style:style>
    <style:style style:name="TableCell4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 style:line-height-at-least="0.25in"/>
    </style:style>
    <style:style style:name="TableCell4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style:line-height-at-least="0.25in"/>
    </style:style>
    <style:style style:name="T51" style:parent-style-name="預設段落字型" style:family="text">
      <style:text-properties style:text-scale="25%"/>
    </style:style>
    <style:style style:name="T52" style:parent-style-name="預設段落字型" style:family="text">
      <style:text-properties style:text-scale="25%"/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 style:line-height-at-least="0.25in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style:line-height-at-least="0.25in"/>
    </style:style>
    <style:style style:name="T58" style:parent-style-name="預設段落字型" style:family="text">
      <style:text-properties style:text-scale="25%"/>
    </style:style>
    <style:style style:name="T59" style:parent-style-name="預設段落字型" style:family="text">
      <style:text-properties style:text-scale="25%"/>
    </style:style>
    <style:style style:name="T60" style:parent-style-name="預設段落字型" style:family="text">
      <style:text-properties style:text-scale="25%"/>
    </style:style>
    <style:style style:name="T61" style:parent-style-name="預設段落字型" style:family="text">
      <style:text-properties style:text-scale="25%"/>
    </style:style>
    <style:style style:name="TableRow62" style:family="table-row">
      <style:table-row-properties/>
    </style:style>
    <style:style style:name="TableCell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style:line-height-at-least="0.25in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style:line-height-at-least="0.25in"/>
    </style:style>
    <style:style style:name="T67" style:parent-style-name="預設段落字型" style:family="text">
      <style:text-properties style:text-scale="25%"/>
    </style:style>
    <style:style style:name="T68" style:parent-style-name="預設段落字型" style:family="text">
      <style:text-properties style:text-scale="25%"/>
    </style:style>
    <style:style style:name="TableRow69" style:family="table-row">
      <style:table-row-properties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25in"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style:line-height-at-least="0.25in"/>
    </style:style>
    <style:style style:name="T74" style:parent-style-name="預設段落字型" style:family="text">
      <style:text-properties style:text-scale="25%"/>
    </style:style>
    <style:style style:name="T75" style:parent-style-name="預設段落字型" style:family="text">
      <style:text-properties style:text-scale="25%"/>
    </style:style>
    <style:style style:name="T76" style:parent-style-name="預設段落字型" style:family="text">
      <style:text-properties style:text-scale="25%"/>
    </style:style>
    <style:style style:name="T77" style:parent-style-name="預設段落字型" style:family="text">
      <style:text-properties style:text-scale="25%"/>
    </style:style>
    <style:style style:name="P78" style:parent-style-name="內文" style:family="paragraph">
      <style:paragraph-properties fo:margin-left="0.4166in" fo:text-indent="-0.4166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Times New Roman"/>
    </style:style>
    <style:style style:name="T80" style:parent-style-name="預設段落字型" style:family="text">
      <style:text-properties style:font-name="標楷體" style:font-name-asian="標楷體" style:font-name-complex="Times New Roman"/>
    </style:style>
    <style:style style:name="T81" style:parent-style-name="預設段落字型" style:family="text">
      <style:text-properties style:font-name="標楷體" style:font-name-asian="標楷體" style:font-name-complex="Times New Roman"/>
    </style:style>
    <style:style style:name="T82" style:parent-style-name="預設段落字型" style:family="text">
      <style:text-properties style:font-name="標楷體" style:font-name-asian="標楷體" style:font-name-complex="Times New Roman"/>
    </style:style>
    <style:style style:name="T83" style:parent-style-name="預設段落字型" style:family="text">
      <style:text-properties style:font-name="標楷體" style:font-name-asian="標楷體" style:font-name-complex="Times New Roman"/>
    </style:style>
    <style:style style:name="T84" style:parent-style-name="預設段落字型" style:family="text">
      <style:text-properties style:font-name="標楷體" style:font-name-asian="標楷體" style:font-name-complex="Times New Roman"/>
    </style:style>
    <style:style style:name="T85" style:parent-style-name="預設段落字型" style:family="text">
      <style:text-properties style:font-name="標楷體" style:font-name-asian="標楷體" style:font-name-complex="Times New Roman"/>
    </style:style>
    <style:style style:name="T86" style:parent-style-name="預設段落字型" style:family="text">
      <style:text-properties style:font-name="標楷體" style:font-name-asian="標楷體" style:font-name-complex="Times New Roman"/>
    </style:style>
    <style:style style:name="T87" style:parent-style-name="預設段落字型" style:family="text">
      <style:text-properties style:font-name="標楷體" style:font-name-asian="標楷體" style:font-name-complex="Times New Roman"/>
    </style:style>
    <style:style style:name="T88" style:parent-style-name="預設段落字型" style:family="text">
      <style:text-properties style:font-name="標楷體" style:font-name-asian="標楷體" style:font-name-complex="Times New Roman"/>
    </style:style>
    <style:style style:name="T89" style:parent-style-name="預設段落字型" style:family="text">
      <style:text-properties style:font-name="標楷體" style:font-name-asian="標楷體" style:font-name-complex="Times New Roman"/>
    </style:style>
    <style:style style:name="T90" style:parent-style-name="預設段落字型" style:family="text">
      <style:text-properties style:font-name="標楷體" style:font-name-asian="標楷體" style:font-name-complex="Times New Roman" style:text-scale="25%"/>
    </style:style>
    <style:style style:name="T91" style:parent-style-name="預設段落字型" style:family="text">
      <style:text-properties style:font-name="標楷體" style:font-name-asian="標楷體" style:font-name-complex="Times New Roman"/>
    </style:style>
    <style:style style:name="T92" style:parent-style-name="預設段落字型" style:family="text">
      <style:text-properties style:font-name="標楷體" style:font-name-asian="標楷體" style:font-name-complex="新細明體"/>
    </style:style>
    <style:style style:name="T93" style:parent-style-name="預設段落字型" style:family="text">
      <style:text-properties style:font-name="標楷體" style:font-name-asian="標楷體" style:font-name-complex="Times New Roman" style:text-scale="25%"/>
    </style:style>
    <style:style style:name="T94" style:parent-style-name="預設段落字型" style:family="text">
      <style:text-properties style:font-name="標楷體" style:font-name-asian="標楷體" style:font-name-complex="Times New Roman"/>
    </style:style>
    <style:style style:name="T95" style:parent-style-name="預設段落字型" style:family="text">
      <style:text-properties style:font-name="標楷體" style:font-name-asian="標楷體" style:font-name-complex="Times New Roman"/>
    </style:style>
    <style:style style:name="T96" style:parent-style-name="預設段落字型" style:family="text">
      <style:text-properties style:font-name="標楷體" style:font-name-asian="標楷體" style:font-name-complex="Times New Roman"/>
    </style:style>
    <style:style style:name="P97" style:parent-style-name="內文" style:family="paragraph">
      <style:paragraph-properties fo:text-indent="0.4916in"/>
      <style:text-properties style:font-name="標楷體" style:font-name-asian="標楷體" style:font-name-complex="Times New Roman"/>
    </style:style>
    <style:style style:name="P98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99" style:parent-style-name="內文" style:family="paragraph">
      <style:paragraph-properties style:snap-to-layout-grid="false" style:line-height-at-least="0.25in"/>
    </style:style>
    <style:style style:name="T100" style:parent-style-name="預設段落字型" style:family="text">
      <style:text-properties style:font-name="標楷體" style:font-name-asian="標楷體" style:font-name-complex="Times New Roman"/>
    </style:style>
    <style:style style:name="T101" style:parent-style-name="預設段落字型" style:family="text">
      <style:text-properties style:font-name="標楷體" style:font-name-asian="標楷體" style:font-name-complex="Times New Roman"/>
    </style:style>
    <style:style style:name="T102" style:parent-style-name="預設段落字型" style:family="text">
      <style:text-properties style:font-name="標楷體" style:font-name-asian="標楷體" style:font-name-complex="Times New Roman"/>
    </style:style>
    <style:style style:name="T103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style:font-name-complex="Times New Roman"/>
    </style:style>
    <style:style style:name="P105" style:parent-style-name="內文" style:family="paragraph">
      <style:paragraph-properties style:snap-to-layout-grid="false" style:line-height-at-least="0.25in" fo:text-indent="0.4166in"/>
    </style:style>
    <style:style style:name="T106" style:parent-style-name="預設段落字型" style:family="text">
      <style:text-properties style:font-name="標楷體" style:font-name-asian="標楷體" style:font-name-complex="Times New Roman"/>
    </style:style>
    <style:style style:name="T107" style:parent-style-name="預設段落字型" style:family="text">
      <style:text-properties style:font-name="標楷體" style:font-name-asian="標楷體" style:font-name-complex="Times New Roman" style:text-scale="25%"/>
    </style:style>
    <style:style style:name="T108" style:parent-style-name="預設段落字型" style:family="text">
      <style:text-properties style:font-name="標楷體" style:font-name-asian="標楷體" style:font-name-complex="Times New Roman"/>
    </style:style>
    <style:style style:name="T109" style:parent-style-name="預設段落字型" style:family="text">
      <style:text-properties style:font-name="標楷體" style:font-name-asian="標楷體" style:font-name-complex="Times New Roman" style:text-scale="25%"/>
    </style:style>
    <style:style style:name="T110" style:parent-style-name="預設段落字型" style:family="text">
      <style:text-properties style:font-name="標楷體" style:font-name-asian="標楷體" style:font-name-complex="Times New Roman"/>
    </style:style>
    <style:style style:name="T111" style:parent-style-name="預設段落字型" style:family="text">
      <style:text-properties style:font-name="標楷體" style:font-name-asian="標楷體" style:font-name-complex="Times New Roman" style:text-scale="25%"/>
    </style:style>
    <style:style style:name="T112" style:parent-style-name="預設段落字型" style:family="text">
      <style:text-properties style:font-name="標楷體" style:font-name-asian="標楷體" style:font-name-complex="Times New Roman"/>
    </style:style>
    <style:style style:name="T113" style:parent-style-name="預設段落字型" style:family="text">
      <style:text-properties style:font-name="標楷體" style:font-name-asian="標楷體" style:font-name-complex="Times New Roman" style:text-scale="25%"/>
    </style:style>
    <style:style style:name="T114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style:font-name-complex="Times New Roman"/>
    </style:style>
    <style:style style:name="T116" style:parent-style-name="預設段落字型" style:family="text">
      <style:text-properties style:font-name="標楷體" style:font-name-asian="標楷體" style:font-name-complex="Times New Roman"/>
    </style:style>
    <style:style style:name="T117" style:parent-style-name="預設段落字型" style:family="text">
      <style:text-properties style:font-name="標楷體" style:font-name-asian="標楷體" style:font-name-complex="Times New Roman"/>
    </style:style>
    <style:style style:name="P118" style:parent-style-name="內文" style:family="paragraph">
      <style:paragraph-properties style:snap-to-layout-grid="false" style:line-height-at-least="0.25in" fo:text-indent="0.4166in"/>
      <style:text-properties style:font-name="標楷體" style:font-name-asian="標楷體" style:font-name-complex="Times New Roman"/>
    </style:style>
    <style:style style:name="P119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120" style:parent-style-name="內文" style:family="paragraph">
      <style:paragraph-properties style:snap-to-layout-grid="false" style:line-height-at-least="0.25in" fo:text-indent="0.4166in"/>
      <style:text-properties style:font-name="標楷體" style:font-name-asian="標楷體" style:font-name-complex="Times New Roman"/>
    </style:style>
    <style:style style:name="P121" style:parent-style-name="內文" style:family="paragraph">
      <style:paragraph-properties style:snap-to-layout-grid="false" style:line-height-at-least="0.25in"/>
    </style:style>
    <style:style style:name="T122" style:parent-style-name="預設段落字型" style:family="text">
      <style:text-properties style:font-name="標楷體" style:font-name-asian="標楷體" style:font-name-complex="Times New Roman"/>
    </style:style>
    <style:style style:name="P123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124" style:parent-style-name="內文" style:family="paragraph">
      <style:paragraph-properties style:snap-to-layout-grid="false" style:line-height-at-least="0.25in" fo:text-indent="0.4166in"/>
      <style:text-properties style:font-name="標楷體" style:font-name-asian="標楷體" style:font-name-complex="Times New Roman"/>
    </style:style>
    <style:style style:name="P125" style:parent-style-name="內文" style:family="paragraph">
      <style:paragraph-properties style:snap-to-layout-grid="false" style:line-height-at-least="0.25in" fo:text-indent="0.393in"/>
      <style:text-properties style:font-name="標楷體" style:font-name-asian="標楷體" style:font-name-complex="Times New Roman"/>
    </style:style>
    <style:style style:name="P126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127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128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129" style:parent-style-name="內文" style:family="paragraph">
      <style:paragraph-properties style:snap-to-layout-grid="false" style:line-height-at-least="0.25in" fo:margin-left="0.393in">
        <style:tab-stops/>
      </style:paragraph-properties>
      <style:text-properties style:font-name="標楷體" style:font-name-asian="標楷體" style:font-name-complex="Times New Roman"/>
    </style:style>
    <style:style style:name="P130" style:parent-style-name="內文" style:family="paragraph">
      <style:paragraph-properties style:snap-to-layout-grid="false" style:line-height-at-least="0.25in" fo:margin-left="0.393in">
        <style:tab-stops/>
      </style:paragraph-properties>
      <style:text-properties style:font-name="標楷體" style:font-name-asian="標楷體" style:font-name-complex="Times New Roman"/>
    </style:style>
    <style:style style:name="P131" style:parent-style-name="內文" style:family="paragraph">
      <style:paragraph-properties style:snap-to-layout-grid="false" style:line-height-at-least="0.25in" fo:margin-left="0.4166in" fo:margin-right="-0.118in" fo:text-indent="-0.4166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Times New Roman"/>
    </style:style>
    <style:style style:name="T133" style:parent-style-name="預設段落字型" style:family="text">
      <style:text-properties style:font-name="標楷體" style:font-name-asian="標楷體" style:font-name-complex="Times New Roman"/>
    </style:style>
    <style:style style:name="T134" style:parent-style-name="預設段落字型" style:family="text">
      <style:text-properties style:font-name="標楷體" style:font-name-asian="標楷體" style:font-name-complex="Times New Roman" fo:letter-spacing="-0.0013in"/>
    </style:style>
    <style:style style:name="T135" style:parent-style-name="預設段落字型" style:family="text">
      <style:text-properties style:font-name="標楷體" style:font-name-asian="標楷體" style:font-name-complex="Times New Roman" fo:letter-spacing="-0.0013in"/>
    </style:style>
    <style:style style:name="T136" style:parent-style-name="預設段落字型" style:family="text">
      <style:text-properties style:font-name="標楷體" style:font-name-asian="標楷體" style:font-name-complex="Times New Roman" fo:letter-spacing="-0.0013in"/>
    </style:style>
    <style:style style:name="T137" style:parent-style-name="預設段落字型" style:family="text">
      <style:text-properties style:font-name="標楷體" style:font-name-asian="標楷體" style:font-name-complex="Times New Roman" fo:letter-spacing="-0.0013in"/>
    </style:style>
    <style:style style:name="T138" style:parent-style-name="預設段落字型" style:family="text">
      <style:text-properties style:font-name="標楷體" style:font-name-asian="標楷體" style:font-name-complex="Times New Roman" fo:letter-spacing="-0.0013in"/>
    </style:style>
    <style:style style:name="P139" style:parent-style-name="內文" style:family="paragraph">
      <style:paragraph-properties style:snap-to-layout-grid="false" style:line-height-at-least="0.25in" fo:margin-left="0.4166in" fo:text-indent="-0.4166in">
        <style:tab-stops/>
      </style:paragraph-properties>
      <style:text-properties style:font-name="標楷體" style:font-name-asian="標楷體" style:font-name-complex="Times New Roman"/>
    </style:style>
    <style:style style:name="P140" style:parent-style-name="內文" style:family="paragraph">
      <style:paragraph-properties style:snap-to-layout-grid="false" style:line-height-at-least="0.25in" fo:margin-left="0.4166in" fo:text-indent="-0.4166in">
        <style:tab-stops/>
      </style:paragraph-properties>
      <style:text-properties style:font-name="標楷體" style:font-name-asian="標楷體" style:font-name-complex="Times New Roman"/>
    </style:style>
    <style:style style:name="P141" style:parent-style-name="內文" style:family="paragraph">
      <style:paragraph-properties style:snap-to-layout-grid="false" style:line-height-at-least="0.25in" fo:margin-left="0.4166in" fo:text-indent="0.1736in">
        <style:tab-stops/>
      </style:paragraph-properties>
      <style:text-properties style:font-name="標楷體" style:font-name-asian="標楷體" style:font-name-complex="Times New Roman"/>
    </style:style>
    <style:style style:name="P142" style:parent-style-name="內文" style:family="paragraph">
      <style:paragraph-properties fo:margin-left="0.25in" fo:text-indent="-0.25in">
        <style:tab-stops/>
      </style:paragraph-properties>
    </style:style>
    <style:style style:name="T143" style:parent-style-name="預設段落字型" style:family="text">
      <style:text-properties style:font-name="標楷體" style:font-name-asian="標楷體" style:font-name-complex="Times New Roman"/>
    </style:style>
    <style:style style:name="P144" style:parent-style-name="內文" style:family="paragraph">
      <style:text-properties style:font-name-asian="標楷體" fo:font-weight="bold" style:font-weight-asian="bold"/>
    </style:style>
    <style:style style:name="P145" style:parent-style-name="內文" style:family="paragraph">
      <style:text-properties style:font-name-asian="標楷體" fo:font-weight="bold" style:font-weight-asian="bold"/>
    </style:style>
    <style:style style:name="P146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 style:font-name-complex="Times New Roman" style:font-weight-complex="bold"/>
    </style:style>
    <style:style style:name="P147" style:parent-style-name="內文" style:family="paragraph">
      <style:paragraph-properties fo:margin-left="0.25in" fo:text-indent="-0.25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149" style:parent-style-name="預設段落字型" style:family="text">
      <style:text-properties style:font-name="標楷體" style:font-name-asian="標楷體" style:font-name-complex="Times New Roman" style:font-weight-complex="bold" style:text-scale="25%"/>
    </style:style>
    <style:style style:name="T150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151" style:parent-style-name="預設段落字型" style:family="text">
      <style:text-properties style:font-name="標楷體" style:font-name-asian="標楷體" style:font-name-complex="Times New Roman" style:font-weight-complex="bold" style:text-scale="25%"/>
    </style:style>
    <style:style style:name="T152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153" style:parent-style-name="預設段落字型" style:family="text">
      <style:text-properties style:font-name="標楷體" style:font-name-asian="標楷體" style:font-name-complex="Times New Roman"/>
    </style:style>
    <style:style style:name="T154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155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156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157" style:parent-style-name="預設段落字型" style:family="text">
      <style:text-properties style:font-name="標楷體" style:font-name-asian="標楷體" style:font-name-complex="Times New Roman"/>
    </style:style>
    <style:style style:name="P158" style:parent-style-name="內文" style:family="paragraph">
      <style:paragraph-properties fo:margin-left="0.25in" fo:text-indent="-0.25in">
        <style:tab-stops/>
      </style:paragraph-properties>
    </style:style>
    <style:style style:name="T159" style:parent-style-name="預設段落字型" style:family="text">
      <style:text-properties style:font-name="標楷體" style:font-name-asian="標楷體" style:font-name-complex="Times New Roman"/>
    </style:style>
    <style:style style:name="P160" style:parent-style-name="內文" style:family="paragraph">
      <style:text-properties style:font-name="標楷體" style:font-name-asian="標楷體" fo:font-weight="bold" style:font-weight-asian="bold" fo:font-size="11pt" style:font-size-asian="11pt"/>
    </style:style>
    <style:style style:name="P161" style:parent-style-name="內文" style:family="paragraph">
      <style:text-properties style:font-name="標楷體" style:font-name-asian="標楷體" fo:font-weight="bold" style:font-weight-asian="bold" fo:font-size="11pt" style:font-size-asian="11pt"/>
    </style:style>
    <style:style style:name="P162" style:parent-style-name="內文" style:family="paragraph">
      <style:text-properties style:font-name="標楷體" style:font-name-asian="標楷體" fo:font-weight="bold" style:font-weight-asian="bold" fo:font-size="11pt" style:font-size-asian="11pt"/>
    </style:style>
    <style:style style:name="P163" style:parent-style-name="內文" style:family="paragraph">
      <style:text-properties style:font-name="標楷體" style:font-name-asian="標楷體" fo:font-weight="bold" style:font-weight-asian="bold" fo:font-size="11pt" style:font-size-asian="11pt"/>
    </style:style>
    <style:style style:name="T164" style:parent-style-name="預設段落字型" style:family="text">
      <style:text-properties style:font-name="標楷體" style:font-name-asian="標楷體" style:font-name-complex="Times New Roman"/>
    </style:style>
    <style:style style:name="P165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 style:font-name-complex="Times New Roman"/>
    </style:style>
    <style:style style:name="P166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 style:font-name-complex="Times New Roman"/>
    </style:style>
    <style:style style:name="P167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 style:font-name-complex="Times New Roman"/>
    </style:style>
    <style:style style:name="P168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 style:font-name-complex="Times New Roman"/>
    </style:style>
    <style:style style:name="P169" style:parent-style-name="內文" style:family="paragraph">
      <style:text-properties style:font-name="標楷體" style:font-name-asian="標楷體" style:font-name-complex="Times New Roman"/>
    </style:style>
    <style:style style:name="T170" style:parent-style-name="預設段落字型" style:family="text">
      <style:text-properties style:font-name="標楷體" style:font-name-asian="標楷體" style:font-name-complex="Times New Roman"/>
    </style:style>
    <style:style style:name="T171" style:parent-style-name="預設段落字型" style:family="text">
      <style:text-properties style:font-name="標楷體" style:font-name-asian="標楷體" style:font-name-complex="Times New Roman"/>
    </style:style>
    <style:style style:name="T172" style:parent-style-name="預設段落字型" style:family="text">
      <style:text-properties style:font-name="標楷體" style:font-name-asian="標楷體" style:font-name-complex="Times New Roman"/>
    </style:style>
    <style:style style:name="T173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174" style:parent-style-name="預設段落字型" style:family="text">
      <style:text-properties style:font-name="標楷體" style:font-name-asian="標楷體" style:font-name-complex="Times New Roman"/>
    </style:style>
    <style:style style:name="P175" style:parent-style-name="內文" style:family="paragraph">
      <style:paragraph-properties fo:text-indent="0.5in"/>
      <style:text-properties style:font-name="標楷體" style:font-name-asian="標楷體" style:font-name-complex="Times New Roman"/>
    </style:style>
    <style:style style:name="P176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 style:font-name-complex="Times New Roman"/>
    </style:style>
    <style:style style:name="P177" style:parent-style-name="內文" style:family="paragraph">
      <style:paragraph-properties fo:margin-left="0.25in" fo:text-indent="0.25in">
        <style:tab-stops/>
      </style:paragraph-properties>
      <style:text-properties style:font-name="標楷體" style:font-name-asian="標楷體" style:font-name-complex="Times New Roman"/>
    </style:style>
    <style:style style:name="P178" style:parent-style-name="內文" style:family="paragraph">
      <style:paragraph-properties fo:margin-left="0.0833in" fo:text-indent="-0.0833in">
        <style:tab-stops/>
      </style:paragraph-properties>
      <style:text-properties style:font-name="標楷體" style:font-name-asian="標楷體" style:font-name-complex="Times New Roman"/>
    </style:style>
    <style:style style:name="P179" style:parent-style-name="內文" style:family="paragraph">
      <style:paragraph-properties fo:margin-left="0.0833in" fo:text-indent="0.4166in">
        <style:tab-stops/>
      </style:paragraph-properties>
      <style:text-properties style:font-name="標楷體" style:font-name-asian="標楷體" style:font-name-complex="Times New Roman"/>
    </style:style>
    <style:style style:name="T180" style:parent-style-name="預設段落字型" style:family="text">
      <style:text-properties style:font-name="標楷體" style:font-name-asian="標楷體" style:font-name-complex="Times New Roman"/>
    </style:style>
    <style:style style:name="T181" style:parent-style-name="預設段落字型" style:family="text">
      <style:text-properties style:font-name="標楷體" style:font-name-asian="標楷體" style:font-name-complex="Times New Roman"/>
    </style:style>
    <style:style style:name="T182" style:parent-style-name="預設段落字型" style:family="text">
      <style:text-properties style:font-name="標楷體" style:font-name-asian="標楷體" style:font-name-complex="Times New Roman"/>
    </style:style>
    <style:style style:name="T183" style:parent-style-name="預設段落字型" style:family="text">
      <style:text-properties style:font-name="標楷體" style:font-name-asian="標楷體" style:font-name-complex="Times New Roman"/>
    </style:style>
    <style:style style:name="T184" style:parent-style-name="預設段落字型" style:family="text">
      <style:text-properties style:font-name="標楷體" style:font-name-asian="標楷體" style:font-name-complex="Times New Roman" style:font-weight-complex="bold"/>
    </style:style>
    <style:style style:name="T185" style:parent-style-name="預設段落字型" style:family="text">
      <style:text-properties style:font-name="標楷體" style:font-name-asian="標楷體" style:font-name-complex="Times New Roman"/>
    </style:style>
    <style:style style:name="T186" style:parent-style-name="預設段落字型" style:family="text">
      <style:text-properties style:font-name="標楷體" style:font-name-asian="標楷體" style:font-name-complex="Times New Roman"/>
    </style:style>
    <style:style style:name="P187" style:parent-style-name="內文" style:family="paragraph">
      <style:text-properties fo:font-weight="bold" style:font-weight-asian="bold"/>
    </style:style>
    <style:style style:name="P188" style:parent-style-name="內文" style:family="paragraph">
      <style:text-properties fo:font-weight="bold" style:font-weight-asian="bold"/>
    </style:style>
    <style:style style:name="P189" style:parent-style-name="內文" style:family="paragraph">
      <style:text-properties fo:font-weight="bold" style:font-weight-asian="bold"/>
    </style:style>
    <style:style style:name="P190" style:parent-style-name="內文" style:family="paragraph">
      <style:text-properties fo:font-weight="bold" style:font-weight-asian="bold"/>
    </style:style>
    <style:style style:name="P191" style:parent-style-name="內文" style:family="paragraph">
      <style:text-properties style:font-name="標楷體" style:font-name-asian="標楷體" style:font-name-complex="Times New Roman"/>
    </style:style>
    <style:style style:name="P192" style:parent-style-name="內文" style:family="paragraph">
      <style:text-properties style:font-name="標楷體" style:font-name-asian="標楷體" style:font-name-complex="Times New Roman"/>
    </style:style>
    <style:style style:name="P193" style:parent-style-name="內文" style:family="paragraph">
      <style:paragraph-properties style:snap-to-layout-grid="false" style:line-height-at-least="0.25in" fo:margin-left="0.6666in" fo:text-indent="-0.6666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name-complex="Times New Roman" fo:color="#000000"/>
    </style:style>
    <style:style style:name="T195" style:parent-style-name="預設段落字型" style:family="text">
      <style:text-properties style:font-name="標楷體" style:font-name-asian="標楷體" style:font-name-complex="Times New Roman" fo:color="#000000"/>
    </style:style>
    <style:style style:name="T196" style:parent-style-name="預設段落字型" style:family="text">
      <style:text-properties style:font-name="標楷體" style:font-name-asian="標楷體" style:font-name-complex="Times New Roman"/>
    </style:style>
    <style:style style:name="T197" style:parent-style-name="預設段落字型" style:family="text">
      <style:text-properties style:font-name="標楷體" style:font-name-asian="標楷體" style:font-name-complex="Times New Roman"/>
    </style:style>
    <style:style style:name="T198" style:parent-style-name="預設段落字型" style:family="text">
      <style:text-properties style:font-name="標楷體" style:font-name-asian="標楷體" style:font-name-complex="Times New Roman"/>
    </style:style>
    <style:style style:name="T199" style:parent-style-name="預設段落字型" style:family="text">
      <style:text-properties style:font-name="標楷體" style:font-name-asian="標楷體" style:font-name-complex="Times New Roman"/>
    </style:style>
    <style:style style:name="T200" style:parent-style-name="預設段落字型" style:family="text">
      <style:text-properties style:font-name="標楷體" style:font-name-asian="標楷體" style:font-name-complex="Times New Roman"/>
    </style:style>
    <style:style style:name="P201" style:parent-style-name="內文" style:family="paragraph">
      <style:paragraph-properties style:snap-to-layout-grid="false" style:line-height-at-least="0.25in" fo:margin-left="0.5833in" fo:text-indent="-0.5833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Times New Roman"/>
    </style:style>
    <style:style style:name="T203" style:parent-style-name="預設段落字型" style:family="text">
      <style:text-properties style:font-name="標楷體" style:font-name-asian="標楷體" style:font-name-complex="Times New Roman"/>
    </style:style>
    <style:style style:name="T204" style:parent-style-name="預設段落字型" style:family="text">
      <style:text-properties style:font-name="標楷體" style:font-name-asian="標楷體" style:font-name-complex="Times New Roman"/>
    </style:style>
    <style:style style:name="T205" style:parent-style-name="預設段落字型" style:family="text">
      <style:text-properties style:font-name="標楷體" style:font-name-asian="標楷體" style:font-name-complex="Times New Roman" style:text-underline-type="doub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style:font-name-complex="Times New Roman"/>
    </style:style>
    <style:style style:name="T207" style:parent-style-name="預設段落字型" style:family="text">
      <style:text-properties style:font-name="標楷體" style:font-name-asian="標楷體" style:font-name-complex="Times New Roman"/>
    </style:style>
    <style:style style:name="T208" style:parent-style-name="預設段落字型" style:family="text">
      <style:text-properties style:font-name="標楷體" style:font-name-asian="標楷體" style:font-name-complex="Times New Roman"/>
    </style:style>
    <style:style style:name="T209" style:parent-style-name="預設段落字型" style:family="text">
      <style:text-properties style:font-name="標楷體" style:font-name-asian="標楷體" style:font-name-complex="Times New Roman"/>
    </style:style>
    <style:style style:name="T210" style:parent-style-name="預設段落字型" style:family="text">
      <style:text-properties style:font-name="標楷體" style:font-name-asian="標楷體" style:font-name-complex="Times New Roman"/>
    </style:style>
    <style:style style:name="T211" style:parent-style-name="預設段落字型" style:family="text">
      <style:text-properties style:font-name="標楷體" style:font-name-asian="標楷體" style:font-name-complex="Times New Roman"/>
    </style:style>
    <style:style style:name="T212" style:parent-style-name="預設段落字型" style:family="text">
      <style:text-properties style:font-name="標楷體" style:font-name-asian="標楷體" style:font-name-complex="Times New Roman"/>
    </style:style>
    <style:style style:name="T213" style:parent-style-name="預設段落字型" style:family="text">
      <style:text-properties style:font-name="標楷體" style:font-name-asian="標楷體" style:font-name-complex="Times New Roman"/>
    </style:style>
    <style:style style:name="T214" style:parent-style-name="預設段落字型" style:family="text">
      <style:text-properties style:font-name="標楷體" style:font-name-asian="標楷體" style:font-name-complex="Times New Roman"/>
    </style:style>
    <style:style style:name="T215" style:parent-style-name="預設段落字型" style:family="text">
      <style:text-properties style:font-name="標楷體" style:font-name-asian="標楷體" style:font-name-complex="Times New Roman"/>
    </style:style>
    <style:style style:name="P216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217" style:parent-style-name="內文" style:family="paragraph">
      <style:paragraph-properties style:snap-to-layout-grid="false" style:line-height-at-least="0.25in" fo:margin-left="0.0833in" fo:text-indent="-0.0833in">
        <style:tab-stops/>
      </style:paragraph-properties>
      <style:text-properties style:font-name="標楷體" style:font-name-asian="標楷體" style:font-name-complex="Times New Roman"/>
    </style:style>
    <style:style style:name="P218" style:parent-style-name="內文" style:family="paragraph">
      <style:paragraph-properties style:snap-to-layout-grid="false" style:line-height-at-least="0.25in" fo:margin-left="0.0833in" fo:text-indent="0.4166in">
        <style:tab-stops/>
      </style:paragraph-properties>
      <style:text-properties style:font-name="標楷體" style:font-name-asian="標楷體" style:font-name-complex="Times New Roman"/>
    </style:style>
    <style:style style:name="P219" style:parent-style-name="內文" style:family="paragraph">
      <style:paragraph-properties style:snap-to-layout-grid="false" style:line-height-at-least="0.25in" fo:margin-left="0.1666in" fo:text-indent="-0.166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style:font-name-complex="Times New Roman"/>
    </style:style>
    <style:style style:name="T221" style:parent-style-name="預設段落字型" style:family="text">
      <style:text-properties style:font-name="標楷體" style:font-name-asian="標楷體" style:font-name-complex="Times New Roman"/>
    </style:style>
    <style:style style:name="T222" style:parent-style-name="預設段落字型" style:family="text">
      <style:text-properties style:font-name="標楷體" style:font-name-asian="標楷體" style:font-name-complex="Times New Roman"/>
    </style:style>
    <style:style style:name="P223" style:parent-style-name="內文" style:family="paragraph">
      <style:paragraph-properties style:snap-to-layout-grid="false" style:line-height-at-least="0.25in" fo:margin-left="0.1666in" fo:text-indent="0.3333in">
        <style:tab-stops/>
      </style:paragraph-properties>
      <style:text-properties style:font-name="標楷體" style:font-name-asian="標楷體" style:font-name-complex="Times New Roman"/>
    </style:style>
    <style:style style:name="P224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225" style:parent-style-name="內文" style:family="paragraph">
      <style:paragraph-properties style:snap-to-layout-grid="false" style:line-height-at-least="0.25in" fo:text-indent="0.5in"/>
      <style:text-properties style:font-name="標楷體" style:font-name-asian="標楷體" style:font-name-complex="Times New Roman"/>
    </style:style>
    <style:style style:name="P226" style:parent-style-name="內文" style:family="paragraph">
      <style:paragraph-properties style:snap-to-layout-grid="false" style:line-height-at-least="0.25in" fo:text-indent="0.5in"/>
      <style:text-properties style:font-name="標楷體" style:font-name-asian="標楷體" style:font-name-complex="Times New Roman"/>
    </style:style>
    <style:style style:name="P227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228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229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230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231" style:parent-style-name="內文" style:family="paragraph">
      <style:paragraph-properties style:snap-to-layout-grid="false" style:line-height-at-least="0.25in"/>
    </style:style>
    <style:style style:name="T232" style:parent-style-name="預設段落字型" style:family="text">
      <style:text-properties style:font-name="標楷體" style:font-name-asian="標楷體" style:font-name-complex="Times New Roman"/>
    </style:style>
    <style:style style:name="T233" style:parent-style-name="預設段落字型" style:family="text">
      <style:text-properties fo:letter-spacing="-0.0027in"/>
    </style:style>
    <style:style style:name="T234" style:parent-style-name="預設段落字型" style:family="text">
      <style:text-properties style:font-name="標楷體" style:font-name-asian="標楷體" style:font-name-complex="Times New Roman"/>
    </style:style>
    <style:style style:name="T235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236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237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238" style:parent-style-name="內文" style:family="paragraph">
      <style:paragraph-properties style:snap-to-layout-grid="false" style:line-height-at-least="0.25in" fo:text-indent="0.4166in"/>
      <style:text-properties style:font-name="標楷體" style:font-name-asian="標楷體" style:font-name-complex="Times New Roman"/>
    </style:style>
    <style:style style:name="P239" style:parent-style-name="內文" style:family="paragraph">
      <style:paragraph-properties style:snap-to-layout-grid="false" style:line-height-at-least="0.25in" fo:text-indent="0.4166in"/>
      <style:text-properties style:font-name="標楷體" style:font-name-asian="標楷體" style:font-name-complex="Times New Roman"/>
    </style:style>
    <style:style style:name="T240" style:parent-style-name="預設段落字型" style:family="text">
      <style:text-properties style:font-name="標楷體" style:font-name-asian="標楷體" style:font-name-complex="Times New Roman"/>
    </style:style>
    <style:style style:name="T241" style:parent-style-name="預設段落字型" style:family="text">
      <style:text-properties style:font-name="標楷體" style:font-name-asian="標楷體" style:font-name-complex="Times New Roman"/>
    </style:style>
    <style:style style:name="T242" style:parent-style-name="預設段落字型" style:family="text">
      <style:text-properties style:font-name="標楷體" style:font-name-asian="標楷體" style:font-name-complex="Times New Roman"/>
    </style:style>
    <style:style style:name="T243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style:font-name-complex="Times New Roman"/>
    </style:style>
    <style:style style:name="T246" style:parent-style-name="預設段落字型" style:family="text">
      <style:text-properties style:font-name="標楷體" style:font-name-asian="標楷體" style:font-name-complex="Times New Roman"/>
    </style:style>
    <style:style style:name="T247" style:parent-style-name="預設段落字型" style:family="text">
      <style:text-properties style:font-name="標楷體" style:font-name-asian="標楷體" style:font-name-complex="Times New Roman"/>
    </style:style>
    <style:style style:name="T248" style:parent-style-name="預設段落字型" style:family="text">
      <style:text-properties style:font-name="標楷體" style:font-name-asian="標楷體" style:font-name-complex="Times New Roman"/>
    </style:style>
    <style:style style:name="T249" style:parent-style-name="預設段落字型" style:family="text">
      <style:text-properties style:font-name="標楷體" style:font-name-asian="標楷體" style:font-name-complex="Times New Roman"/>
    </style:style>
    <style:style style:name="P250" style:parent-style-name="內文" style:family="paragraph">
      <style:paragraph-properties fo:text-indent="0.4166in"/>
      <style:text-properties style:font-name="標楷體" style:font-name-asian="標楷體" style:font-name-complex="Times New Roman" fo:color="#000000"/>
    </style:style>
    <style:style style:name="P251" style:parent-style-name="內文" style:family="paragraph">
      <style:paragraph-properties fo:text-indent="0.4166in"/>
      <style:text-properties style:font-name="標楷體" style:font-name-asian="標楷體" style:font-name-complex="Times New Roman" fo:color="#000000"/>
    </style:style>
    <style:style style:name="P252" style:parent-style-name="內文" style:family="paragraph">
      <style:paragraph-properties style:snap-to-layout-grid="false" style:line-height-at-least="0.25in"/>
    </style:style>
    <style:style style:name="T253" style:parent-style-name="預設段落字型" style:family="text">
      <style:text-properties style:font-name="標楷體" style:font-name-asian="標楷體" style:font-name-complex="Times New Roman" fo:color="#000000"/>
    </style:style>
    <style:style style:name="P254" style:parent-style-name="內文" style:family="paragraph">
      <style:paragraph-properties>
        <style:tab-stops>
          <style:tab-stop style:type="left" style:position="3.125in"/>
        </style:tab-stops>
      </style:paragraph-properties>
      <style:text-properties style:font-name="標楷體" style:font-name-asian="標楷體" style:font-name-complex="Times New Roman" fo:color="#000000"/>
    </style:style>
    <style:style style:name="P255" style:parent-style-name="內文" style:family="paragraph">
      <style:paragraph-properties fo:text-indent="0.5in">
        <style:tab-stops>
          <style:tab-stop style:type="left" style:position="3.125in"/>
        </style:tab-stops>
      </style:paragraph-properties>
    </style:style>
    <style:style style:name="T256" style:parent-style-name="預設段落字型" style:family="text">
      <style:text-properties style:font-name="標楷體" style:font-name-asian="標楷體" style:font-name-complex="Times New Roman" fo:color="#000000"/>
    </style:style>
    <style:style style:name="P257" style:parent-style-name="內文" style:list-style-name="LFO5" style:family="paragraph"/>
    <style:style style:name="T258" style:parent-style-name="預設段落字型" style:family="text">
      <style:text-properties style:font-name="標楷體" style:font-name-asian="標楷體" style:font-name-complex="Times New Roman" fo:color="#000000"/>
    </style:style>
    <style:style style:name="T259" style:parent-style-name="預設段落字型" style:family="text">
      <style:text-properties style:font-name="標楷體" style:font-name-asian="標楷體" style:font-name-complex="Times New Roman" fo:color="#000000"/>
    </style:style>
    <style:style style:name="T260" style:parent-style-name="預設段落字型" style:family="text">
      <style:text-properties style:font-name="標楷體" style:font-name-asian="標楷體" style:font-name-complex="Times New Roman" fo:color="#000000"/>
    </style:style>
    <style:style style:name="T261" style:parent-style-name="預設段落字型" style:family="text">
      <style:text-properties style:font-name="標楷體" style:font-name-asian="標楷體" style:font-name-complex="Times New Roman" fo:color="#000000"/>
    </style:style>
    <style:style style:name="T262" style:parent-style-name="預設段落字型" style:family="text">
      <style:text-properties style:font-name="標楷體" style:font-name-asian="標楷體" style:font-name-complex="Times New Roman" fo:color="#000000"/>
    </style:style>
    <style:style style:name="T263" style:parent-style-name="預設段落字型" style:family="text">
      <style:text-properties style:font-name="標楷體" style:font-name-asian="標楷體" style:font-name-complex="Times New Roman" fo:color="#000000"/>
    </style:style>
    <style:style style:name="T264" style:parent-style-name="預設段落字型" style:family="text">
      <style:text-properties style:font-name="標楷體" style:font-name-asian="標楷體" style:font-name-complex="Times New Roman" fo:color="#000000"/>
    </style:style>
    <style:style style:name="P265" style:parent-style-name="內文" style:family="paragraph">
      <style:text-properties style:font-name="標楷體" style:font-name-asian="標楷體" style:font-name-complex="Times New Roman" fo:color="#000000"/>
    </style:style>
    <style:style style:name="P266" style:parent-style-name="內文" style:family="paragraph">
      <style:paragraph-properties fo:margin-left="0.5in" fo:text-indent="-0.5in">
        <style:tab-stops/>
      </style:paragraph-properties>
    </style:style>
    <style:style style:name="T267" style:parent-style-name="預設段落字型" style:family="text">
      <style:text-properties style:font-name="標楷體" style:font-name-asian="標楷體" style:font-name-complex="Times New Roman" fo:color="#000000"/>
    </style:style>
    <style:style style:name="T268" style:parent-style-name="預設段落字型" style:family="text">
      <style:text-properties style:font-name="標楷體" style:font-name-asian="標楷體" style:font-name-complex="Times New Roman" fo:color="#000000"/>
    </style:style>
    <style:style style:name="T269" style:parent-style-name="預設段落字型" style:family="text">
      <style:text-properties style:font-name="標楷體" style:font-name-asian="標楷體" style:font-name-complex="Times New Roman" fo:color="#000000"/>
    </style:style>
    <style:style style:name="T270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271" style:parent-style-name="內文" style:family="paragraph">
      <style:paragraph-properties fo:margin-left="0.5in" fo:text-indent="-0.5in">
        <style:tab-stops/>
      </style:paragraph-properties>
    </style:style>
    <style:style style:name="T272" style:parent-style-name="預設段落字型" style:family="text">
      <style:text-properties style:font-name="標楷體" style:font-name-asian="標楷體" style:font-name-complex="Times New Roman"/>
    </style:style>
    <style:style style:name="T273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74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75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76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77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278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style:font-name-complex="Times New Roman" fo:color="#000000"/>
    </style:style>
    <style:style style:name="T279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80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81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82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283" style:parent-style-name="內文" style:family="paragraph">
      <style:paragraph-properties>
        <style:tab-stops>
          <style:tab-stop style:type="left" style:position="0.1458in"/>
          <style:tab-stop style:type="left" style:position="0.5in"/>
        </style:tab-stops>
      </style:paragraph-properties>
    </style:style>
    <style:style style:name="T284" style:parent-style-name="預設段落字型" style:family="text">
      <style:text-properties style:font-name="標楷體" style:font-name-asian="標楷體" style:font-name-complex="Times New Roman" fo:color="#000000"/>
    </style:style>
    <style:style style:name="T285" style:parent-style-name="預設段落字型" style:family="text">
      <style:text-properties style:font-name="標楷體" style:font-name-asian="標楷體" style:font-name-complex="Times New Roman" fo:color="#000000"/>
    </style:style>
    <style:style style:name="T286" style:parent-style-name="預設段落字型" style:family="text">
      <style:text-properties style:font-name="標楷體" style:font-name-asian="標楷體" style:font-name-complex="Times New Roman" fo:color="#000000"/>
    </style:style>
    <style:style style:name="T287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288" style:parent-style-name="內文" style:family="paragraph">
      <style:paragraph-properties>
        <style:tab-stops>
          <style:tab-stop style:type="left" style:position="0.1458in"/>
          <style:tab-stop style:type="left" style:position="0.5in"/>
        </style:tab-stops>
      </style:paragraph-properties>
    </style:style>
    <style:style style:name="T289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90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91" style:parent-style-name="預設段落字型" style:family="text">
      <style:text-properties style:font-name="標楷體" style:font-name-asian="標楷體" style:font-name-complex="Times New Roman"/>
    </style:style>
    <style:style style:name="T292" style:parent-style-name="預設段落字型" style:family="text">
      <style:text-properties style:font-name="標楷體" style:font-name-asian="標楷體" style:font-name-complex="Times New Roman"/>
    </style:style>
    <style:style style:name="T293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94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295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296" style:parent-style-name="內文" style:family="paragraph">
      <style:text-properties style:font-name="標楷體" style:font-name-asian="標楷體" style:font-name-complex="Times New Roman"/>
    </style:style>
    <style:style style:name="P297" style:parent-style-name="內文" style:family="paragraph">
      <style:paragraph-properties>
        <style:tab-stops>
          <style:tab-stop style:type="left" style:position="0.1458in"/>
          <style:tab-stop style:type="left" style:position="0.5in"/>
        </style:tab-stops>
      </style:paragraph-properties>
    </style:style>
    <style:style style:name="T298" style:parent-style-name="預設段落字型" style:family="text">
      <style:text-properties style:font-name="標楷體" style:font-name-asian="標楷體" style:font-name-complex="Times New Roman"/>
    </style:style>
    <style:style style:name="T299" style:parent-style-name="預設段落字型" style:family="text">
      <style:text-properties style:font-name="標楷體" style:font-name-asian="標楷體" style:font-name-complex="Times New Roman"/>
    </style:style>
    <style:style style:name="T300" style:parent-style-name="預設段落字型" style:family="text">
      <style:text-properties style:font-name="標楷體" style:font-name-asian="標楷體" style:font-name-complex="Times New Roman"/>
    </style:style>
    <style:style style:name="T301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02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03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04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305" style:parent-style-name="內文" style:family="paragraph">
      <style:paragraph-properties fo:text-indent="0.5in">
        <style:tab-stops>
          <style:tab-stop style:type="left" style:position="0.1458in"/>
          <style:tab-stop style:type="left" style:position="0.5in"/>
        </style:tab-stops>
      </style:paragraph-properties>
    </style:style>
    <style:style style:name="T306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07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08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309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="標楷體" style:font-name-asian="標楷體" style:font-name-complex="Times New Roman"/>
    </style:style>
    <style:style style:name="P310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  <style:tab-stop style:type="left" style:position="0.85in"/>
          <style:tab-stop style:type="left" style:position="6.1666in"/>
        </style:tab-stops>
      </style:paragraph-properties>
    </style:style>
    <style:style style:name="T311" style:parent-style-name="預設段落字型" style:family="text">
      <style:text-properties style:font-name="標楷體" style:font-name-asian="標楷體" style:font-name-complex="Times New Roman"/>
    </style:style>
    <style:style style:name="T312" style:parent-style-name="預設段落字型" style:family="text">
      <style:text-properties style:font-name="標楷體" style:font-name-asian="標楷體" style:font-name-complex="Times New Roman" fo:color="#000000"/>
    </style:style>
    <style:style style:name="T313" style:parent-style-name="預設段落字型" style:family="text">
      <style:text-properties style:font-name="標楷體" style:font-name-asian="標楷體" style:font-name-complex="Times New Roman" fo:color="#000000" style:text-underline-type="doub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style:font-name-complex="Times New Roman" fo:color="#000000"/>
    </style:style>
    <style:style style:name="P315" style:parent-style-name="內文" style:family="paragraph">
      <style:paragraph-properties fo:text-indent="0.5in">
        <style:tab-stops>
          <style:tab-stop style:type="left" style:position="0.1465in"/>
          <style:tab-stop style:type="left" style:position="0.3333in"/>
          <style:tab-stop style:type="left" style:position="0.5in"/>
          <style:tab-stop style:type="left" style:position="0.85in"/>
          <style:tab-stop style:type="left" style:position="6.1666in"/>
        </style:tab-stops>
      </style:paragraph-properties>
      <style:text-properties style:font-name="標楷體" style:font-name-asian="標楷體" style:font-name-complex="Times New Roman" fo:color="#000000"/>
    </style:style>
    <style:style style:name="P316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317" style:parent-style-name="預設段落字型" style:family="text">
      <style:text-properties style:font-name="標楷體" style:font-name-asian="標楷體" style:font-name-complex="Times New Roman"/>
    </style:style>
    <style:style style:name="T318" style:parent-style-name="預設段落字型" style:family="text">
      <style:text-properties style:font-name="標楷體" style:font-name-asian="標楷體" style:font-name-complex="Times New Roman"/>
    </style:style>
    <style:style style:name="T319" style:parent-style-name="預設段落字型" style:family="text">
      <style:text-properties style:font-name="標楷體" style:font-name-asian="標楷體" style:font-name-complex="Times New Roman"/>
    </style:style>
    <style:style style:name="T320" style:parent-style-name="預設段落字型" style:family="text">
      <style:text-properties style:font-name="標楷體" style:font-name-asian="標楷體" style:font-name-complex="Times New Roman"/>
    </style:style>
    <style:style style:name="T321" style:parent-style-name="預設段落字型" style:family="text">
      <style:text-properties style:font-name="標楷體" style:font-name-asian="標楷體" style:font-name-complex="Times New Roman" style:text-underline-type="doub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style:font-name-complex="Times New Roman"/>
    </style:style>
    <style:style style:name="T323" style:parent-style-name="預設段落字型" style:family="text">
      <style:text-properties style:font-name="標楷體" style:font-name-asian="標楷體" style:font-name-complex="Times New Roman"/>
    </style:style>
    <style:style style:name="T324" style:parent-style-name="預設段落字型" style:family="text">
      <style:text-properties style:font-name="標楷體" style:font-name-asian="標楷體" style:font-name-complex="Times New Roman"/>
    </style:style>
    <style:style style:name="T325" style:parent-style-name="預設段落字型" style:family="text">
      <style:text-properties style:font-name="標楷體" style:font-name-asian="標楷體" style:font-name-complex="Times New Roman"/>
    </style:style>
    <style:style style:name="T326" style:parent-style-name="預設段落字型" style:family="text">
      <style:text-properties style:font-name="標楷體" style:font-name-asian="標楷體" style:font-name-complex="Times New Roman"/>
    </style:style>
    <style:style style:name="T327" style:parent-style-name="預設段落字型" style:family="text">
      <style:text-properties style:font-name="標楷體" style:font-name-asian="標楷體" style:font-name-complex="Times New Roman"/>
    </style:style>
    <style:style style:name="T328" style:parent-style-name="預設段落字型" style:family="text">
      <style:text-properties style:font-name="標楷體" style:font-name-asian="標楷體" style:font-name-complex="Times New Roman"/>
    </style:style>
    <style:style style:name="T329" style:parent-style-name="預設段落字型" style:family="text">
      <style:text-properties style:font-name="標楷體" style:font-name-asian="標楷體" style:font-name-complex="Times New Roman"/>
    </style:style>
    <style:style style:name="T330" style:parent-style-name="預設段落字型" style:family="text">
      <style:text-properties style:font-name="標楷體" style:font-name-asian="標楷體" style:font-name-complex="Times New Roman"/>
    </style:style>
    <style:style style:name="T331" style:parent-style-name="預設段落字型" style:family="text">
      <style:text-properties style:font-name="標楷體" style:font-name-asian="標楷體" style:font-name-complex="Times New Roman"/>
    </style:style>
    <style:style style:name="P332" style:parent-style-name="內文" style:family="paragraph">
      <style:paragraph-properties style:snap-to-layout-grid="false" style:line-height-at-least="0.25in" fo:margin-left="0.0833in" fo:text-indent="-0.0833in">
        <style:tab-stops/>
      </style:paragraph-properties>
      <style:text-properties style:font-name="標楷體" style:font-name-asian="標楷體" style:font-name-complex="Times New Roman"/>
    </style:style>
    <style:style style:name="P333" style:parent-style-name="內文" style:family="paragraph">
      <style:paragraph-properties style:snap-to-layout-grid="false" style:line-height-at-least="0.25in"/>
    </style:style>
    <style:style style:name="T334" style:parent-style-name="預設段落字型" style:family="text">
      <style:text-properties style:font-name="標楷體" style:font-name-asian="標楷體" style:font-name-complex="Times New Roman"/>
    </style:style>
    <style:style style:name="T335" style:parent-style-name="預設段落字型" style:family="text">
      <style:text-properties style:font-name="標楷體" style:font-name-asian="標楷體" style:font-name-complex="Times New Roman"/>
    </style:style>
    <style:style style:name="T336" style:parent-style-name="預設段落字型" style:family="text">
      <style:text-properties style:font-name="標楷體" style:font-name-asian="標楷體" style:font-name-complex="Times New Roman"/>
    </style:style>
    <style:style style:name="T337" style:parent-style-name="預設段落字型" style:family="text">
      <style:text-properties style:font-name="標楷體" style:font-name-asian="標楷體" style:font-name-complex="Times New Roman"/>
    </style:style>
    <style:style style:name="T338" style:parent-style-name="預設段落字型" style:family="text">
      <style:text-properties style:font-name="標楷體" style:font-name-asian="標楷體" style:font-name-complex="Times New Roman"/>
    </style:style>
    <style:style style:name="T339" style:parent-style-name="預設段落字型" style:family="text">
      <style:text-properties style:font-name="標楷體" style:font-name-asian="標楷體" style:font-name-complex="Times New Roman"/>
    </style:style>
    <style:style style:name="T340" style:parent-style-name="預設段落字型" style:family="text">
      <style:text-properties style:font-name="標楷體" style:font-name-asian="標楷體" style:font-name-complex="Times New Roman"/>
    </style:style>
    <style:style style:name="T341" style:parent-style-name="預設段落字型" style:family="text">
      <style:text-properties style:font-name="標楷體" style:font-name-asian="標楷體" style:font-name-complex="Times New Roman"/>
    </style:style>
    <style:style style:name="T342" style:parent-style-name="預設段落字型" style:family="text">
      <style:text-properties style:font-name="標楷體" style:font-name-asian="標楷體" style:font-name-complex="Times New Roman"/>
    </style:style>
    <style:style style:name="T343" style:parent-style-name="預設段落字型" style:family="text">
      <style:text-properties style:font-name="標楷體" style:font-name-asian="標楷體" style:font-name-complex="Times New Roman"/>
    </style:style>
    <style:style style:name="T344" style:parent-style-name="預設段落字型" style:family="text">
      <style:text-properties style:font-name="標楷體" style:font-name-asian="標楷體" style:font-name-complex="Times New Roman"/>
    </style:style>
    <style:style style:name="T345" style:parent-style-name="預設段落字型" style:family="text">
      <style:text-properties style:font-name="標楷體" style:font-name-asian="標楷體" style:font-name-complex="Times New Roman"/>
    </style:style>
    <style:style style:name="P346" style:parent-style-name="內文" style:family="paragraph">
      <style:paragraph-properties style:snap-to-layout-grid="false" style:line-height-at-least="0.25in"/>
    </style:style>
    <style:style style:name="T347" style:parent-style-name="預設段落字型" style:family="text">
      <style:text-properties style:font-name="標楷體" style:font-name-asian="標楷體" style:font-name-complex="Times New Roman"/>
    </style:style>
    <style:style style:name="T348" style:parent-style-name="預設段落字型" style:family="text">
      <style:text-properties style:font-name="標楷體" style:font-name-asian="標楷體" style:font-name-complex="Times New Roman"/>
    </style:style>
    <style:style style:name="T349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350" style:parent-style-name="內文" style:family="paragraph">
      <style:paragraph-properties style:snap-to-layout-grid="false" style:line-height-at-least="0.25in"/>
    </style:style>
    <style:style style:name="T351" style:parent-style-name="預設段落字型" style:family="text">
      <style:text-properties style:font-name="標楷體" style:font-name-asian="標楷體" style:font-name-complex="Times New Roman"/>
    </style:style>
    <style:style style:name="T352" style:parent-style-name="預設段落字型" style:family="text">
      <style:text-properties style:font-name="標楷體" style:font-name-asian="標楷體" style:font-name-complex="Times New Roman"/>
    </style:style>
    <style:style style:name="T353" style:parent-style-name="預設段落字型" style:family="text">
      <style:text-properties style:font-name="標楷體" style:font-name-asian="標楷體" style:font-name-complex="Times New Roman"/>
    </style:style>
    <style:style style:name="T354" style:parent-style-name="預設段落字型" style:family="text">
      <style:text-properties style:font-name="標楷體" style:font-name-asian="標楷體" style:font-name-complex="Times New Roman"/>
    </style:style>
    <style:style style:name="T355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56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57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358" style:parent-style-name="內文" style:family="paragraph">
      <style:paragraph-properties style:snap-to-layout-grid="false" style:line-height-at-least="0.25in" fo:text-indent="0.5in"/>
    </style:style>
    <style:style style:name="T359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60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61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62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63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64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365" style:parent-style-name="內文" style:family="paragraph">
      <style:text-properties style:font-name="標楷體" style:font-name-asian="標楷體" style:font-name-complex="Times New Roman"/>
    </style:style>
    <style:style style:name="T366" style:parent-style-name="預設段落字型" style:family="text">
      <style:text-properties style:font-name="標楷體" style:font-name-asian="標楷體" style:font-name-complex="Times New Roman"/>
    </style:style>
    <style:style style:name="T367" style:parent-style-name="預設段落字型" style:family="text">
      <style:text-properties style:font-name="標楷體" style:font-name-asian="標楷體" style:font-name-complex="Times New Roman"/>
    </style:style>
    <style:style style:name="T368" style:parent-style-name="預設段落字型" style:family="text">
      <style:text-properties style:font-name="標楷體" style:font-name-asian="標楷體" style:font-name-complex="Times New Roman"/>
    </style:style>
    <style:style style:name="T369" style:parent-style-name="預設段落字型" style:family="text">
      <style:text-properties style:font-name="標楷體" style:font-name-asian="標楷體" style:font-name-complex="Times New Roman"/>
    </style:style>
    <style:style style:name="T370" style:parent-style-name="預設段落字型" style:family="text">
      <style:text-properties style:font-name="標楷體" style:font-name-asian="標楷體" style:font-name-complex="Times New Roman"/>
    </style:style>
    <style:style style:name="T371" style:parent-style-name="預設段落字型" style:family="text">
      <style:text-properties style:font-name="標楷體" style:font-name-asian="標楷體" style:font-name-complex="Times New Roman"/>
    </style:style>
    <style:style style:name="T372" style:parent-style-name="預設段落字型" style:family="text">
      <style:text-properties style:font-name="標楷體" style:font-name-asian="標楷體" style:font-name-complex="Times New Roman" style:text-scale="25%"/>
    </style:style>
    <style:style style:name="T373" style:parent-style-name="預設段落字型" style:family="text">
      <style:text-properties style:font-name="標楷體" style:font-name-asian="標楷體" style:font-name-complex="Times New Roman"/>
    </style:style>
    <style:style style:name="T374" style:parent-style-name="預設段落字型" style:family="text">
      <style:text-properties style:font-name="標楷體" style:font-name-asian="標楷體" style:font-name-complex="Times New Roman"/>
    </style:style>
    <style:style style:name="T375" style:parent-style-name="預設段落字型" style:family="text">
      <style:text-properties style:font-name="標楷體" style:font-name-asian="標楷體" style:font-name-complex="Times New Roman"/>
    </style:style>
    <style:style style:name="T376" style:parent-style-name="預設段落字型" style:family="text">
      <style:text-properties style:font-name="標楷體" style:font-name-asian="標楷體" style:font-name-complex="Times New Roman"/>
    </style:style>
    <style:style style:name="T377" style:parent-style-name="預設段落字型" style:family="text">
      <style:text-properties style:font-name="標楷體" style:font-name-asian="標楷體" style:font-name-complex="Times New Roman"/>
    </style:style>
    <style:style style:name="T378" style:parent-style-name="預設段落字型" style:family="text">
      <style:text-properties style:font-name="標楷體" style:font-name-asian="標楷體" style:font-name-complex="Times New Roman" style:text-scale="25%"/>
    </style:style>
    <style:style style:name="T379" style:parent-style-name="預設段落字型" style:family="text">
      <style:text-properties style:font-name="標楷體" style:font-name-asian="標楷體" style:font-name-complex="Times New Roman"/>
    </style:style>
    <style:style style:name="T380" style:parent-style-name="預設段落字型" style:family="text">
      <style:text-properties style:font-name="標楷體" style:font-name-asian="標楷體" style:font-name-complex="Times New Roman"/>
    </style:style>
    <style:style style:name="P381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="標楷體" style:font-name-asian="標楷體" style:font-name-complex="Times New Roman"/>
    </style:style>
    <style:style style:name="T382" style:parent-style-name="預設段落字型" style:family="text">
      <style:text-properties style:font-name="標楷體" style:font-name-asian="標楷體" style:font-name-complex="Times New Roman"/>
    </style:style>
    <style:style style:name="T383" style:parent-style-name="預設段落字型" style:family="text">
      <style:text-properties style:font-name="標楷體" style:font-name-asian="標楷體" style:font-name-complex="Times New Roman"/>
    </style:style>
    <style:style style:name="T384" style:parent-style-name="預設段落字型" style:family="text">
      <style:text-properties style:font-name="標楷體" style:font-name-asian="標楷體" style:font-name-complex="Times New Roman"/>
    </style:style>
    <style:style style:name="T385" style:parent-style-name="預設段落字型" style:family="text">
      <style:text-properties style:font-name="標楷體" style:font-name-asian="標楷體" style:font-name-complex="Times New Roman"/>
    </style:style>
    <style:style style:name="T386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87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88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89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90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91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92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93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94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395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396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397" style:parent-style-name="預設段落字型" style:family="text">
      <style:text-properties style:font-name="標楷體" style:font-name-asian="標楷體" style:font-name-complex="Times New Roman"/>
    </style:style>
    <style:style style:name="T398" style:parent-style-name="預設段落字型" style:family="text">
      <style:text-properties style:font-name="標楷體" style:font-name-asian="標楷體" style:font-name-complex="Times New Roman"/>
    </style:style>
    <style:style style:name="T399" style:parent-style-name="預設段落字型" style:family="text">
      <style:text-properties style:font-name="標楷體" style:font-name-asian="標楷體" style:font-name-complex="Times New Roman"/>
    </style:style>
    <style:style style:name="T400" style:parent-style-name="預設段落字型" style:family="text">
      <style:text-properties style:font-name="標楷體" style:font-name-asian="標楷體" style:font-name-complex="Times New Roman"/>
    </style:style>
    <style:style style:name="T401" style:parent-style-name="預設段落字型" style:family="text">
      <style:text-properties style:font-name="標楷體" style:font-name-asian="標楷體" style:font-name-complex="Times New Roman" style:text-underline-type="doub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 style:font-name-complex="Times New Roman"/>
    </style:style>
    <style:style style:name="T403" style:parent-style-name="預設段落字型" style:family="text">
      <style:text-properties style:font-name="標楷體" style:font-name-asian="標楷體" style:font-name-complex="Times New Roman"/>
    </style:style>
    <style:style style:name="T404" style:parent-style-name="預設段落字型" style:family="text">
      <style:text-properties style:font-name="標楷體" style:font-name-asian="標楷體" style:font-name-complex="Times New Roman"/>
    </style:style>
    <style:style style:name="T405" style:parent-style-name="預設段落字型" style:family="text">
      <style:text-properties style:font-name="標楷體" style:font-name-asian="標楷體" style:font-name-complex="Times New Roman"/>
    </style:style>
    <style:style style:name="T406" style:parent-style-name="預設段落字型" style:family="text">
      <style:text-properties style:font-name="標楷體" style:font-name-asian="標楷體" style:font-name-complex="Times New Roman"/>
    </style:style>
    <style:style style:name="T407" style:parent-style-name="預設段落字型" style:family="text">
      <style:text-properties style:font-name="標楷體" style:font-name-asian="標楷體" style:font-name-complex="Times New Roman"/>
    </style:style>
    <style:style style:name="T408" style:parent-style-name="預設段落字型" style:family="text">
      <style:text-properties style:font-name="標楷體" style:font-name-asian="標楷體" style:font-name-complex="Times New Roman"/>
    </style:style>
    <style:style style:name="T409" style:parent-style-name="預設段落字型" style:family="text">
      <style:text-properties style:font-name="標楷體" style:font-name-asian="標楷體" style:font-name-complex="Times New Roman"/>
    </style:style>
    <style:style style:name="T410" style:parent-style-name="預設段落字型" style:family="text">
      <style:text-properties style:font-name="標楷體" style:font-name-asian="標楷體" style:font-name-complex="Times New Roman"/>
    </style:style>
    <style:style style:name="P411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  <style:text-properties style:font-name="標楷體" style:font-name-asian="標楷體" style:font-name-complex="Times New Roman"/>
    </style:style>
    <style:style style:name="P412" style:parent-style-name="內文" style:family="paragraph">
      <style:paragraph-properties style:snap-to-layout-grid="false" style:line-height-at-least="0.25in" fo:margin-left="0.5in" fo:text-indent="-0.5in">
        <style:tab-stops/>
      </style:paragraph-properties>
    </style:style>
    <style:style style:name="T413" style:parent-style-name="預設段落字型" style:family="text">
      <style:text-properties style:font-name="標楷體" style:font-name-asian="標楷體" style:font-name-complex="Times New Roman"/>
    </style:style>
    <style:style style:name="T414" style:parent-style-name="預設段落字型" style:family="text">
      <style:text-properties style:font-name="標楷體" style:font-name-asian="標楷體" style:font-name-complex="Times New Roman"/>
    </style:style>
    <style:style style:name="T415" style:parent-style-name="預設段落字型" style:family="text">
      <style:text-properties style:font-name="標楷體" style:font-name-asian="標楷體" style:font-name-complex="Times New Roman"/>
    </style:style>
    <style:style style:name="T416" style:parent-style-name="預設段落字型" style:family="text">
      <style:text-properties style:font-name="標楷體" style:font-name-asian="標楷體" style:font-name-complex="Times New Roman"/>
    </style:style>
    <style:style style:name="T417" style:parent-style-name="預設段落字型" style:family="text">
      <style:text-properties style:font-name="標楷體" style:font-name-asian="標楷體" style:font-name-complex="Times New Roman"/>
    </style:style>
    <style:style style:name="T418" style:parent-style-name="預設段落字型" style:family="text">
      <style:text-properties style:font-name="標楷體" style:font-name-asian="標楷體" style:font-name-complex="Times New Roman"/>
    </style:style>
    <style:style style:name="T419" style:parent-style-name="預設段落字型" style:family="text">
      <style:text-properties style:font-name="標楷體" style:font-name-asian="標楷體" style:font-name-complex="Times New Roman" style:text-scale="25%"/>
    </style:style>
    <style:style style:name="T420" style:parent-style-name="預設段落字型" style:family="text">
      <style:text-properties style:font-name="標楷體" style:font-name-asian="標楷體" style:font-name-complex="Times New Roman"/>
    </style:style>
    <style:style style:name="T421" style:parent-style-name="預設段落字型" style:family="text">
      <style:text-properties style:font-name="標楷體" style:font-name-asian="標楷體" style:font-name-complex="Times New Roman" style:text-scale="25%"/>
    </style:style>
    <style:style style:name="T422" style:parent-style-name="預設段落字型" style:family="text">
      <style:text-properties style:font-name="標楷體" style:font-name-asian="標楷體" style:font-name-complex="Times New Roman"/>
    </style:style>
    <style:style style:name="T423" style:parent-style-name="預設段落字型" style:family="text">
      <style:text-properties style:font-name="標楷體" style:font-name-asian="標楷體" style:font-name-complex="Times New Roman" style:text-scale="25%"/>
    </style:style>
    <style:style style:name="T424" style:parent-style-name="預設段落字型" style:family="text">
      <style:text-properties style:font-name="標楷體" style:font-name-asian="標楷體" style:font-name-complex="Times New Roman"/>
    </style:style>
    <style:style style:name="T425" style:parent-style-name="預設段落字型" style:family="text">
      <style:text-properties style:font-name="標楷體" style:font-name-asian="標楷體" style:font-name-complex="Times New Roman" style:text-scale="25%"/>
    </style:style>
    <style:style style:name="T426" style:parent-style-name="預設段落字型" style:family="text">
      <style:text-properties style:font-name="標楷體" style:font-name-asian="標楷體" style:font-name-complex="Times New Roman"/>
    </style:style>
    <style:style style:name="T427" style:parent-style-name="預設段落字型" style:family="text">
      <style:text-properties style:font-name="標楷體" style:font-name-asian="標楷體" style:font-name-complex="Times New Roman" style:text-scale="25%"/>
    </style:style>
    <style:style style:name="T428" style:parent-style-name="預設段落字型" style:family="text">
      <style:text-properties style:font-name="標楷體" style:font-name-asian="標楷體" style:font-name-complex="Times New Roman"/>
    </style:style>
    <style:style style:name="T429" style:parent-style-name="預設段落字型" style:family="text">
      <style:text-properties style:font-name="標楷體" style:font-name-asian="標楷體" style:font-name-complex="Times New Roman" style:text-scale="25%"/>
    </style:style>
    <style:style style:name="T430" style:parent-style-name="預設段落字型" style:family="text">
      <style:text-properties style:font-name="標楷體" style:font-name-asian="標楷體" style:font-name-complex="Times New Roman"/>
    </style:style>
    <style:style style:name="T431" style:parent-style-name="預設段落字型" style:family="text">
      <style:text-properties style:font-name="標楷體" style:font-name-asian="標楷體" style:font-name-complex="Times New Roman"/>
    </style:style>
    <style:style style:name="T432" style:parent-style-name="預設段落字型" style:family="text">
      <style:text-properties style:font-name="標楷體" style:font-name-asian="標楷體" style:font-name-complex="Times New Roman"/>
    </style:style>
    <style:style style:name="T433" style:parent-style-name="預設段落字型" style:family="text">
      <style:text-properties style:font-name="標楷體" style:font-name-asian="標楷體" style:font-name-complex="Times New Roman"/>
    </style:style>
    <style:style style:name="T434" style:parent-style-name="預設段落字型" style:family="text">
      <style:text-properties style:font-name="標楷體" style:font-name-asian="標楷體" style:font-name-complex="Times New Roman"/>
    </style:style>
    <style:style style:name="T435" style:parent-style-name="預設段落字型" style:family="text">
      <style:text-properties style:font-name="標楷體" style:font-name-asian="標楷體" style:font-name-complex="Times New Roman"/>
    </style:style>
    <style:style style:name="T436" style:parent-style-name="預設段落字型" style:family="text">
      <style:text-properties style:font-name="標楷體" style:font-name-asian="標楷體" style:font-name-complex="Times New Roman"/>
    </style:style>
    <style:style style:name="T437" style:parent-style-name="預設段落字型" style:family="text">
      <style:text-properties style:font-name="標楷體" style:font-name-asian="標楷體" style:font-name-complex="Times New Roman"/>
    </style:style>
    <style:style style:name="T438" style:parent-style-name="預設段落字型" style:family="text">
      <style:text-properties style:font-name="標楷體" style:font-name-asian="標楷體" style:font-name-complex="Times New Roman"/>
    </style:style>
    <style:style style:name="T439" style:parent-style-name="預設段落字型" style:family="text">
      <style:text-properties style:font-name="標楷體" style:font-name-asian="標楷體" style:font-name-complex="Times New Roman"/>
    </style:style>
    <style:style style:name="P440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441" style:parent-style-name="內文" style:family="paragraph">
      <style:paragraph-properties style:snap-to-layout-grid="false" style:line-height-at-least="0.25in"/>
    </style:style>
    <style:style style:name="T442" style:parent-style-name="預設段落字型" style:family="text">
      <style:text-properties style:font-name="標楷體" style:font-name-asian="標楷體" style:font-name-complex="Times New Roman"/>
    </style:style>
    <style:style style:name="T443" style:parent-style-name="預設段落字型" style:family="text">
      <style:text-properties style:font-name="標楷體" style:font-name-asian="標楷體" style:font-name-complex="Times New Roman"/>
    </style:style>
    <style:style style:name="T444" style:parent-style-name="預設段落字型" style:family="text">
      <style:text-properties style:font-name="標楷體" style:font-name-asian="標楷體" style:font-name-complex="Times New Roman"/>
    </style:style>
    <style:style style:name="T445" style:parent-style-name="預設段落字型" style:family="text">
      <style:text-properties style:font-name="標楷體" style:font-name-asian="標楷體" style:font-name-complex="Times New Roman"/>
    </style:style>
    <style:style style:name="T446" style:parent-style-name="預設段落字型" style:family="text">
      <style:text-properties style:font-name="標楷體" style:font-name-asian="標楷體" style:font-name-complex="Times New Roman"/>
    </style:style>
    <style:style style:name="T447" style:parent-style-name="預設段落字型" style:family="text">
      <style:text-properties style:font-name="標楷體" style:font-name-asian="標楷體" style:font-name-complex="Times New Roman"/>
    </style:style>
    <style:style style:name="T448" style:parent-style-name="預設段落字型" style:family="text">
      <style:text-properties style:font-name="標楷體" style:font-name-asian="標楷體" style:font-name-complex="Times New Roman" style:text-underline-type="doub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style:font-name-complex="Times New Roman"/>
    </style:style>
    <style:style style:name="T450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451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452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453" style:parent-style-name="內文" style:family="paragraph">
      <style:paragraph-properties style:snap-to-layout-grid="false" style:line-height-at-least="0.25in" fo:text-indent="0.25in"/>
    </style:style>
    <style:style style:name="T454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T455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456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457" style:parent-style-name="內文" style:family="paragraph">
      <style:paragraph-properties style:snap-to-layout-grid="false" style:line-height-at-least="0.25in" fo:text-indent="0.4166in"/>
      <style:text-properties style:font-name="標楷體" style:font-name-asian="標楷體" style:font-name-complex="Times New Roman"/>
    </style:style>
    <style:style style:name="P458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459" style:parent-style-name="內文" style:family="paragraph">
      <style:paragraph-properties style:snap-to-layout-grid="false" style:line-height-at-least="0.25in"/>
    </style:style>
    <style:style style:name="T460" style:parent-style-name="預設段落字型" style:family="text">
      <style:text-properties style:font-name="標楷體" style:font-name-asian="標楷體" style:font-name-complex="Times New Roman"/>
    </style:style>
    <style:style style:name="T461" style:parent-style-name="預設段落字型" style:family="text">
      <style:text-properties style:font-name="標楷體" style:font-name-asian="標楷體" style:font-name-complex="Times New Roman"/>
    </style:style>
    <style:style style:name="T462" style:parent-style-name="預設段落字型" style:family="text">
      <style:text-properties style:font-name="標楷體" style:font-name-asian="標楷體" style:font-name-complex="Times New Roman"/>
    </style:style>
    <style:style style:name="T463" style:parent-style-name="預設段落字型" style:family="text">
      <style:text-properties style:font-name="標楷體" style:font-name-asian="標楷體" style:font-name-complex="Times New Roman"/>
    </style:style>
    <style:style style:name="T464" style:parent-style-name="預設段落字型" style:family="text">
      <style:text-properties style:font-name="標楷體" style:font-name-asian="標楷體" style:font-name-complex="Times New Roman" style:text-underline-type="doub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style:font-name-complex="Times New Roman"/>
    </style:style>
    <style:style style:name="T466" style:parent-style-name="預設段落字型" style:family="text">
      <style:text-properties style:font-name="標楷體" style:font-name-asian="標楷體" style:font-name-complex="Times New Roman"/>
    </style:style>
    <style:style style:name="T467" style:parent-style-name="預設段落字型" style:family="text">
      <style:text-properties style:font-name="標楷體" style:font-name-asian="標楷體" style:font-name-complex="Times New Roman"/>
    </style:style>
    <style:style style:name="T468" style:parent-style-name="預設段落字型" style:family="text">
      <style:text-properties style:font-name="標楷體" style:font-name-asian="標楷體" style:font-name-complex="Times New Roman"/>
    </style:style>
    <style:style style:name="T469" style:parent-style-name="預設段落字型" style:family="text">
      <style:text-properties style:font-name="標楷體" style:font-name-asian="標楷體" style:font-name-complex="Times New Roman"/>
    </style:style>
    <style:style style:name="T470" style:parent-style-name="預設段落字型" style:family="text">
      <style:text-properties style:font-name="標楷體" style:font-name-asian="標楷體" style:font-name-complex="Times New Roman"/>
    </style:style>
    <style:style style:name="T471" style:parent-style-name="預設段落字型" style:family="text">
      <style:text-properties style:font-name="標楷體" style:font-name-asian="標楷體" style:font-name-complex="Times New Roman"/>
    </style:style>
    <style:style style:name="T472" style:parent-style-name="預設段落字型" style:family="text">
      <style:text-properties style:font-name="標楷體" style:font-name-asian="標楷體" style:font-name-complex="Times New Roman"/>
    </style:style>
    <style:style style:name="T473" style:parent-style-name="預設段落字型" style:family="text">
      <style:text-properties style:font-name="標楷體" style:font-name-asian="標楷體" style:font-name-complex="Times New Roman"/>
    </style:style>
    <style:style style:name="T474" style:parent-style-name="預設段落字型" style:family="text">
      <style:text-properties style:font-name="標楷體" style:font-name-asian="標楷體" style:font-name-complex="Times New Roman"/>
    </style:style>
    <style:style style:name="T475" style:parent-style-name="預設段落字型" style:family="text">
      <style:text-properties style:font-name="標楷體" style:font-name-asian="標楷體" style:font-name-complex="Times New Roman"/>
    </style:style>
    <style:style style:name="T476" style:parent-style-name="預設段落字型" style:family="text">
      <style:text-properties style:font-name="標楷體" style:font-name-asian="標楷體" style:font-name-complex="Times New Roman"/>
    </style:style>
    <style:style style:name="T477" style:parent-style-name="預設段落字型" style:family="text">
      <style:text-properties style:font-name="標楷體" style:font-name-asian="標楷體" style:font-name-complex="Times New Roman"/>
    </style:style>
    <style:style style:name="P478" style:parent-style-name="內文" style:family="paragraph">
      <style:paragraph-properties style:snap-to-layout-grid="false" style:line-height-at-least="0.25in"/>
    </style:style>
    <style:style style:name="T479" style:parent-style-name="預設段落字型" style:family="text">
      <style:text-properties style:font-name="標楷體" style:font-name-asian="標楷體" style:font-name-complex="Times New Roman"/>
    </style:style>
    <style:style style:name="T480" style:parent-style-name="預設段落字型" style:family="text">
      <style:text-properties style:font-name="標楷體" style:font-name-asian="標楷體" style:font-name-complex="Times New Roman"/>
    </style:style>
    <style:style style:name="T481" style:parent-style-name="預設段落字型" style:family="text">
      <style:text-properties style:font-name="標楷體" style:font-name-asian="標楷體" style:font-name-complex="Times New Roman"/>
    </style:style>
    <style:style style:name="T482" style:parent-style-name="預設段落字型" style:family="text">
      <style:text-properties style:font-name="標楷體" style:font-name-asian="標楷體" style:font-name-complex="Times New Roman"/>
    </style:style>
    <style:style style:name="T483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標楷體" style:font-name-asian="標楷體" style:font-name-complex="Times New Roman"/>
    </style:style>
    <style:style style:name="TableColumn486" style:family="table-column">
      <style:table-column-properties style:column-width="0.6305in"/>
    </style:style>
    <style:style style:name="TableColumn487" style:family="table-column">
      <style:table-column-properties style:column-width="0.6298in"/>
    </style:style>
    <style:style style:name="TableColumn488" style:family="table-column">
      <style:table-column-properties style:column-width="0.6298in"/>
    </style:style>
    <style:style style:name="TableColumn489" style:family="table-column">
      <style:table-column-properties style:column-width="0.6298in"/>
    </style:style>
    <style:style style:name="TableColumn490" style:family="table-column">
      <style:table-column-properties style:column-width="0.6298in"/>
    </style:style>
    <style:style style:name="Table485" style:family="table">
      <style:table-properties style:width="3.15in" fo:margin-left="0in" table:align="center"/>
    </style:style>
    <style:style style:name="TableRow491" style:family="table-row">
      <style:table-row-properties fo:keep-together="always"/>
    </style:style>
    <style:style style:name="TableCell49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4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Row498" style:family="table-row">
      <style:table-row-properties fo:keep-together="always"/>
    </style:style>
    <style:style style:name="P49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50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50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50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50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Row508" style:family="table-row">
      <style:table-row-properties/>
    </style:style>
    <style:style style:name="TableCell50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5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5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5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TableCell51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name-complex="Times New Roman"/>
    </style:style>
    <style:style style:name="P519" style:parent-style-name="內文" style:family="paragraph">
      <style:paragraph-properties style:snap-to-layout-grid="false" style:line-height-at-least="0.25in" fo:text-indent="0.5in"/>
      <style:text-properties style:font-name="標楷體" style:font-name-asian="標楷體" style:font-name-complex="Times New Roman"/>
    </style:style>
    <style:style style:name="P520" style:parent-style-name="內文" style:family="paragraph">
      <style:paragraph-properties style:snap-to-layout-grid="false" style:line-height-at-least="0.25in"/>
      <style:text-properties style:font-name="標楷體" style:font-name-asian="標楷體" style:font-name-complex="Times New Roman"/>
    </style:style>
    <style:style style:name="P521" style:parent-style-name="內文" style:family="paragraph">
      <style:paragraph-properties style:snap-to-layout-grid="false" fo:text-align="center" style:line-height-at-least="0.25in"/>
    </style:style>
    <style:style style:name="T522" style:parent-style-name="預設段落字型" style:family="text">
      <style:text-properties style:font-name="標楷體" style:font-name-asian="標楷體" style:font-name-complex="Times New Roman"/>
    </style:style>
    <style:style style:name="P523" style:parent-style-name="內文" style:family="paragraph">
      <style:paragraph-properties style:snap-to-layout-grid="false" style:line-height-at-least="0.25in" fo:margin-left="0.5833in" fo:text-indent="-0.0833in">
        <style:tab-stops/>
      </style:paragraph-properties>
      <style:text-properties style:font-name="標楷體" style:font-name-asian="標楷體" style:font-name-complex="Times New Roman"/>
    </style:style>
    <style:style style:name="P524" style:parent-style-name="內文" style:family="paragraph">
      <style:paragraph-properties style:snap-to-layout-grid="false" style:line-height-at-least="0.25in"/>
    </style:style>
    <style:style style:name="T525" style:parent-style-name="預設段落字型" style:family="text">
      <style:text-properties style:font-name="標楷體" style:font-name-asian="標楷體" style:font-name-complex="Times New Roman"/>
    </style:style>
    <style:style style:name="T526" style:parent-style-name="預設段落字型" style:family="text">
      <style:text-properties style:font-name="標楷體" style:font-name-asian="標楷體" style:font-name-complex="Times New Roman"/>
    </style:style>
    <style:style style:name="T527" style:parent-style-name="預設段落字型" style:family="text">
      <style:text-properties style:font-name="標楷體" style:font-name-asian="標楷體" style:font-name-complex="Times New Roman"/>
    </style:style>
    <style:style style:name="T528" style:parent-style-name="預設段落字型" style:family="text">
      <style:text-properties style:font-name="標楷體" style:font-name-asian="標楷體" style:font-name-complex="Times New Roman"/>
    </style:style>
    <style:style style:name="T529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="標楷體" style:font-name-asian="標楷體" style:font-name-complex="Times New Roman"/>
    </style:style>
    <style:style style:name="P531" style:parent-style-name="內文" style:family="paragraph">
      <style:paragraph-properties style:snap-to-layout-grid="false" style:line-height-at-least="0.25in"/>
    </style:style>
    <style:style style:name="T532" style:parent-style-name="預設段落字型" style:family="text">
      <style:text-properties style:font-name="標楷體" style:font-name-asian="標楷體" style:font-name-complex="Times New Roman"/>
    </style:style>
    <style:style style:name="T533" style:parent-style-name="預設段落字型" style:family="text">
      <style:text-properties style:font-name="標楷體" style:font-name-asian="標楷體" style:font-name-complex="Times New Roman"/>
    </style:style>
    <style:style style:name="T534" style:parent-style-name="預設段落字型" style:family="text">
      <style:text-properties style:font-name="標楷體" style:font-name-asian="標楷體" style:font-name-complex="Times New Roman" fo:color="#000000" style:font-size-complex="16pt"/>
    </style:style>
    <style:style style:name="P535" style:parent-style-name="內文" style:family="paragraph">
      <style:text-properties style:font-name="標楷體" style:font-name-asian="標楷體" style:font-name-complex="Times New Roman"/>
    </style:style>
    <style:style style:name="P536" style:parent-style-name="內文" style:family="paragraph">
      <style:text-properties style:font-name="標楷體" style:font-name-asian="標楷體" style:font-name-complex="Times New Roman"/>
    </style:style>
    <style:style style:name="P537" style:parent-style-name="內文" style:family="paragraph">
      <style:text-properties style:font-name="標楷體" style:font-name-asian="標楷體" style:font-name-complex="Times New Roman"/>
    </style:style>
    <style:style style:name="P538" style:parent-style-name="內文" style:family="paragraph">
      <style:text-properties style:font-name="標楷體" style:font-name-asian="標楷體" style:font-name-complex="Times New Roman"/>
    </style:style>
    <style:style style:name="P539" style:parent-style-name="內文" style:family="paragraph">
      <style:text-properties style:font-name="標楷體" style:font-name-asian="標楷體" style:font-name-complex="Times New Roman"/>
    </style:style>
    <style:style style:name="P540" style:parent-style-name="內文" style:family="paragraph">
      <style:text-properties style:font-name="標楷體" style:font-name-asian="標楷體" style:font-name-complex="Times New Roman"/>
    </style:style>
    <style:style style:name="P541" style:parent-style-name="內文" style:family="paragraph">
      <style:text-properties style:font-name="標楷體" style:font-name-asian="標楷體" style:font-name-complex="Times New Roman"/>
    </style:style>
    <style:style style:name="P542" style:parent-style-name="內文" style:family="paragraph">
      <style:paragraph-properties fo:widows="2" fo:orphans="2"/>
      <style:text-properties style:font-name="標楷體" style:font-name-asian="標楷體" style:font-name-complex="Times New Roman"/>
    </style:style>
    <style:style style:name="P543" style:parent-style-name="內文" style:family="paragraph">
      <style:paragraph-properties fo:widows="2" fo:orphans="2"/>
      <style:text-properties style:font-name="標楷體" style:font-name-asian="標楷體" style:font-name-complex="Times New Roman"/>
    </style:style>
    <style:style style:name="P544" style:parent-style-name="內文" style:family="paragraph">
      <style:paragraph-properties fo:widows="2" fo:orphans="2"/>
      <style:text-properties style:font-name="標楷體" style:font-name-asian="標楷體" style:font-name-complex="Times New Roman"/>
    </style:style>
    <style:style style:name="P545" style:parent-style-name="內文" style:family="paragraph">
      <style:paragraph-properties fo:widows="2" fo:orphans="2"/>
      <style:text-properties style:font-name="標楷體" style:font-name-asian="標楷體" style:font-name-complex="Times New Roman"/>
    </style:style>
    <style:style style:name="P546" style:parent-style-name="內文" style:family="paragraph">
      <style:paragraph-properties fo:widows="2" fo:orphans="2"/>
      <style:text-properties style:font-name="標楷體" style:font-name-asian="標楷體" style:font-name-complex="Times New Roman"/>
    </style:style>
    <style:style style:name="P547" style:parent-style-name="內文" style:family="paragraph">
      <style:paragraph-properties fo:widows="2" fo:orphans="2"/>
      <style:text-properties style:font-name="標楷體" style:font-name-asian="標楷體" style:font-name-complex="Times New Roman"/>
    </style:style>
    <style:style style:name="P548" style:parent-style-name="內文" style:family="paragraph">
      <style:paragraph-properties fo:widows="2" fo:orphans="2"/>
      <style:text-properties style:font-name="標楷體" style:font-name-asian="標楷體" style:font-name-complex="Times New Roman"/>
    </style:style>
    <style:style style:name="P549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550" style:parent-style-name="內文" style:family="paragraph">
      <style:paragraph-properties fo:text-indent="0.1388in"/>
      <style:text-properties style:font-name="Times New Roman" style:font-name-asian="標楷體" style:font-name-complex="Times New Roman" fo:letter-spacing="0.0416in" fo:font-size="14pt" style:font-size-asian="14pt"/>
    </style:style>
    <style:style style:name="P551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552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553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554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555" style:parent-style-name="內文" style:family="paragraph">
      <style:text-properties style:font-name="標楷體" style:font-name-asian="標楷體" style:font-name-complex="Times New Roman" fo:letter-spacing="0.0416in" fo:font-size="14pt" style:font-size-asian="14pt"/>
    </style:style>
    <style:style style:name="P556" style:parent-style-name="內文" style:family="paragraph">
      <style:text-properties style:font-name="標楷體" style:font-name-asian="標楷體" style:font-name-complex="Times New Roman"/>
    </style:style>
    <style:style style:name="P557" style:parent-style-name="內文" style:family="paragraph">
      <style:text-properties style:font-name="標楷體" style:font-name-asian="標楷體" style:font-name-complex="Times New Roman"/>
    </style:style>
    <style:style style:name="P558" style:parent-style-name="內文" style:family="paragraph">
      <style:text-properties style:font-name="標楷體" style:font-name-asian="標楷體" style:font-name-complex="Times New Roman"/>
    </style:style>
    <style:style style:name="P559" style:parent-style-name="內文" style:family="paragraph">
      <style:paragraph-properties fo:widows="2" fo:orphans="2"/>
      <style:text-properties style:font-name="標楷體" style:font-name-asian="標楷體" style:font-name-complex="Times New Roman"/>
    </style:style>
    <style:style style:family="graphic" style:name="a3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2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border="0.01042in none" fo:background-color="transparent" fo:clip="rect(0in, 0in, 0in, 0in)"/>
    </style:style>
    <style:style style:family="graphic" style:name="a29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0">
      <style:graphic-properties style:writing-mode="lr-tb"/>
    </style:style>
    <style:style style:family="graphic" style:name="a11">
      <style:graphic-properties style:writing-mode="lr-tb" draw:fill="none" draw:stroke="solid" svg:stroke-width="0.01042in" svg:stroke-color="#000000" svg:stroke-opacity="100%" draw:stroke-linejoin="miter"/>
      <style:paragraph-properties/>
    </style:style>
    <style:style style:family="graphic" style:name="a12">
      <style:graphic-properties style:wrap="run-through" style:run-through="foreground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4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/>
    </style:style>
    <style:style style:family="graphic" style:name="a41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style:writing-mode="lr-tb"/>
    </style:style>
    <style:style style:family="graphic" style:name="a5">
      <style:graphic-properties style:writing-mode="lr-tb" draw:fill="solid" draw:fill-color="#ffffff" draw:opacity="100%" draw:stroke="none"/>
      <style:paragraph-properties/>
    </style:style>
    <style:style style:family="graphic" style:name="a6">
      <style:graphic-properties style:writing-mode="lr-tb" draw:fill="solid" draw:fill-color="#ffffff" draw:opacity="100%" draw:stroke="none"/>
      <style:paragraph-properties/>
    </style:style>
    <style:style style:family="graphic" style:name="a7">
      <style:graphic-properties style:writing-mode="lr-tb"/>
    </style:style>
    <style:style style:family="graphic" style:name="a8" style:parent-style-name="Graphics">
      <style:graphic-properties fo:min-width="0.37847in" fo:min-height="1.27431in" fo:wrap-option="wrap" fo:padding-top="0.05in" fo:padding-bottom="0.05in" fo:padding-left="0.1in" fo:padding-right="0.1in" draw:textarea-vertical-align="top" style:writing-mode="lr-tb" draw:fill="none" draw:stroke="none" draw:auto-grow-width="false" draw:auto-grow-height="false"/>
      <style:paragraph-properties/>
    </style:style>
    <style:style style:family="graphic" style:name="a9" style:parent-style-name="Graphics">
      <style:graphic-properties fo:min-width="0.37847in" fo:min-height="1.14653in" fo:wrap-option="wrap" fo:padding-top="0.05in" fo:padding-bottom="0.05in" fo:padding-left="0.1in" fo:padding-right="0.1in" draw:textarea-vertical-align="top" style:writing-mode="lr-tb" draw:fill="none" draw:stroke="none" draw:auto-grow-width="false" draw:auto-grow-height="false"/>
      <style:paragraph-properties/>
    </style:style>
    <style:style style:family="graphic" style:name="a30" style:parent-style-name="Graphics">
      <style:graphic-properties fo:border="0.01042in none" fo:background-color="transparent" fo:clip="rect(0in, 0in, 0in, 0in)"/>
    </style:style>
    <style:style style:family="graphic" style:name="a31" style:parent-style-name="Graphics">
      <style:graphic-properties fo:border="0.01042in none" fo:background-color="transparent" fo:clip="rect(0in, 0in, 0in, 0in)"/>
    </style:style>
    <style:style style:family="graphic" style:name="a32" style:parent-style-name="Graphics">
      <style:graphic-properties fo:border="0.01042in none" fo:background-color="transparent" fo:clip="rect(0in, 0in, 0in, 0in)"/>
    </style:style>
    <style:style style:family="graphic" style:name="a33" style:parent-style-name="Graphics">
      <style:graphic-properties fo:border="0.01042in none" fo:background-color="transparent" fo:clip="rect(0in, 0in, 0in, 0in)"/>
    </style:style>
    <style:style style:family="graphic" style:name="a34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6學年度第一學期第二次定期評量<text:s/>自然科<text:s/>試題卷</text:p>
      <text:p text:style-name="P10"><text:span text:style-name="T11">七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list text:style-name="LFO1" text:continue-numbering="true">
        <text:list-item>
          <text:p text:style-name="P20">選擇題(50題，一題2分)</text:p>
        </text:list-item>
      </text:list>
      <text:p text:style-name="P21"><text:span text:style-name="T22">1.( <text:s/>)有關酵素的性質，下列敘述何者</text:span><text:span text:style-name="T23">錯誤</text:span><text:span text:style-name="T24">？　</text:span><text:bookmark-start text:name="OP1_0116773E0D6147F484D5E29196CE95D1"/><text:span text:style-name="T25">(Ａ)</text:span><text:bookmark-start text:name="OPTG1_0116773E0D6147F484D5E29196CE95D1"/><text:span text:style-name="T26">酵素不可重覆使用　</text:span><text:bookmark-start text:name="OP2_0116773E0D6147F484D5E29196CE95D1"/><text:bookmark-end text:name="OP1_0116773E0D6147F484D5E29196CE95D1"/><text:bookmark-end text:name="OPTG1_0116773E0D6147F484D5E29196CE95D1"/><text:span text:style-name="T27">(Ｂ)</text:span><text:bookmark-start text:name="OPTG2_0116773E0D6147F484D5E29196CE95D1"/><text:span text:style-name="T28">和酵素結合的物質稱為受質　</text:span><text:bookmark-start text:name="OP3_0116773E0D6147F484D5E29196CE95D1"/><text:bookmark-end text:name="OP2_0116773E0D6147F484D5E29196CE95D1"/><text:bookmark-end text:name="OPTG2_0116773E0D6147F484D5E29196CE95D1"/><text:span text:style-name="T29">(Ｃ)</text:span><text:bookmark-start text:name="OPTG3_0116773E0D6147F484D5E29196CE95D1"/><text:span text:style-name="T30">一種酵素只能進行特定的化學</text:span><text:span text:style-name="T31">反應　</text:span><text:bookmark-start text:name="OP4_0116773E0D6147F484D5E29196CE95D1"/><text:bookmark-end text:name="OP3_0116773E0D6147F484D5E29196CE95D1"/><text:bookmark-end text:name="OPTG3_0116773E0D6147F484D5E29196CE95D1"/><text:span text:style-name="T32">(Ｄ)</text:span><text:bookmark-start text:name="OPTG4_0116773E0D6147F484D5E29196CE95D1"/><text:span text:style-name="T33">酵素</text:span><text:span text:style-name="T34">在</text:span><text:span text:style-name="T35">生物體外也可作用</text:span><text:bookmark-end text:name="OP4_0116773E0D6147F484D5E29196CE95D1"/><text:bookmark-end text:name="OPTG4_0116773E0D6147F484D5E29196CE95D1"/><text:span text:style-name="T36">。</text:span></text:p>
      <text:p text:style-name="P37">2.( <text:s/>)冰箱中的食物較不易腐敗，是因為　(A)低溫可以殺死細菌ˉ(B)冰箱內缺乏光線<text:s/>(C)冰箱可保持食物水分 (D)冰箱內溫度低，酵素活性低。</text:p>
      <table:table table:style-name="Table38">
        <table:table-columns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<text:bookmark-start text:name="Z_E928FB92C3D24922AD772146C22D1A64"/><text:bookmark-start text:name="Q_E928FB92C3D24922AD772146C22D1A64"/>試管</text:p>
          </table:table-cell>
          <table:table-cell table:style-name="TableCell44">
            <text:p text:style-name="P45">處理方式</text:p>
          </table:table-cell>
        </table:table-row>
        <table:table-row table:style-name="TableRow46">
          <table:table-cell table:style-name="TableCell47">
            <text:p text:style-name="P48">甲</text:p>
          </table:table-cell>
          <table:table-cell table:style-name="TableCell49">
            <text:p text:style-name="P50">2mL<text:span text:style-name="T51">　</text:span>蒸餾水＋2mL<text:span text:style-name="T52">　</text:span>澱粉液</text:p>
          </table:table-cell>
        </table:table-row>
        <table:table-row table:style-name="TableRow53">
          <table:table-cell table:style-name="TableCell54">
            <text:p text:style-name="P55">乙</text:p>
          </table:table-cell>
          <table:table-cell table:style-name="TableCell56">
            <text:p text:style-name="P57">2mL<text:span text:style-name="T58">　</text:span>經煮沸<text:span text:style-name="T59">　</text:span>10<text:span text:style-name="T60">　</text:span>分鐘的蒸餾水<text:line-break/>＋2mL<text:span text:style-name="T61">　</text:span>澱粉液</text:p>
          </table:table-cell>
        </table:table-row>
        <table:table-row table:style-name="TableRow62">
          <table:table-cell table:style-name="TableCell63">
            <text:p text:style-name="P64">丙</text:p>
          </table:table-cell>
          <table:table-cell table:style-name="TableCell65">
            <text:p text:style-name="P66">2mL<text:span text:style-name="T67">　</text:span>新鮮唾液＋2mL<text:span text:style-name="T68">　</text:span>澱粉液</text:p>
          </table:table-cell>
        </table:table-row>
        <table:table-row table:style-name="TableRow69">
          <table:table-cell table:style-name="TableCell70">
            <text:p text:style-name="P71">丁</text:p>
          </table:table-cell>
          <table:table-cell table:style-name="TableCell72">
            <text:p text:style-name="P73">2mL<text:span text:style-name="T74">　</text:span>經煮沸<text:span text:style-name="T75">　</text:span>10<text:span text:style-name="T76">　</text:span>分鐘的唾液<text:line-break/>＋2mL<text:span text:style-name="T77">　</text:span>澱粉液</text:p>
          </table:table-cell>
        </table:table-row>
      </table:table>
      <text:p text:style-name="P78"><text:span text:style-name="T79">3</text:span><text:bookmark-start text:name="OP1_F02B2681610D484FA4E2D05F9D45FC25"/><text:span text:style-name="T80">.( <text:s/></text:span><text:span text:style-name="T81">)<text:s/></text:span><text:span text:style-name="T82">(甲)</text:span><text:bookmark-start text:name="OPTG1_F02B2681610D484FA4E2D05F9D45FC25"/><text:span text:style-name="T83">每一種酵素有自己適宜的溫度範圍　</text:span><text:bookmark-start text:name="OP2_F02B2681610D484FA4E2D05F9D45FC25"/><text:bookmark-end text:name="OP1_F02B2681610D484FA4E2D05F9D45FC25"/><text:bookmark-end text:name="OPTG1_F02B2681610D484FA4E2D05F9D45FC25"/><text:span text:style-name="T84">(乙)</text:span><text:bookmark-start text:name="OPTG2_F02B2681610D484FA4E2D05F9D45FC25"/><text:span text:style-name="T85">主要成分是蛋白質　</text:span><text:bookmark-start text:name="OP3_F02B2681610D484FA4E2D05F9D45FC25"/><text:bookmark-end text:name="OP2_F02B2681610D484FA4E2D05F9D45FC25"/><text:bookmark-end text:name="OPTG2_F02B2681610D484FA4E2D05F9D45FC25"/><text:span text:style-name="T86">(丙)</text:span><text:bookmark-start text:name="OPTG3_F02B2681610D484FA4E2D05F9D45FC25"/><text:span text:style-name="T87">溫度越高，活性一定越高</text:span><text:span text:style-name="T88">　</text:span><text:bookmark-start text:name="OP4_F02B2681610D484FA4E2D05F9D45FC25"/><text:bookmark-end text:name="OP3_F02B2681610D484FA4E2D05F9D45FC25"/><text:bookmark-end text:name="OPTG3_F02B2681610D484FA4E2D05F9D45FC25"/><text:span text:style-name="T89">(丁)</text:span><text:bookmark-start text:name="OPTG4_F02B2681610D484FA4E2D05F9D45FC25"/><text:span text:style-name="T90">　</text:span><text:span text:style-name="T91">0</text:span><text:span text:style-name="T92">℃</text:span><text:span text:style-name="T93">　</text:span><text:span text:style-name="T94">時即被破壞失去活性</text:span><text:bookmark-end text:name="OP4_F02B2681610D484FA4E2D05F9D45FC25"/><text:bookmark-end text:name="OPTG4_F02B2681610D484FA4E2D05F9D45FC25"/><text:span text:style-name="T95">。</text:span><text:span text:style-name="T96">以上敘述，何者正確?<text:s/></text:span></text:p>
      <text:p text:style-name="P97">(Ａ)甲乙 (Ｂ)乙丙 (Ｃ)甲丁 (Ｄ)乙丁。</text:p>
      <text:p text:style-name="P98"/>
      <text:p text:style-name="P99"><text:span text:style-name="T100">4</text:span><text:span text:style-name="T101">.</text:span><text:bookmark-start text:name="Z_5B15566CA70247F2BEA9EF74B4B53328"/><text:span text:style-name="T102">( <text:s/>)</text:span><text:bookmark-start text:name="Q_5B15566CA70247F2BEA9EF74B4B53328"/><text:span text:style-name="T103">小新</text:span><text:span text:style-name="T104">做「唾液中酵素與澱粉分解的實驗」，取四支試管如右表方式裝置，</text:span></text:p>
      <text:p text:style-name="P105"><text:span text:style-name="T106">放在室溫下</text:span><text:span text:style-name="T107">　</text:span><text:span text:style-name="T108">30</text:span><text:span text:style-name="T109">　</text:span><text:span text:style-name="T110">分鐘後，各試管分別以</text:span><text:span text:style-name="T111">　</text:span><text:span text:style-name="T112">2mL</text:span><text:span text:style-name="T113">　</text:span><text:span text:style-name="T114">本氏</text:span><text:span text:style-name="T115">液加熱檢驗</text:span><text:span text:style-name="T116">。</text:span><text:span text:style-name="T117">請問要實驗証明</text:span></text:p>
      <text:p text:style-name="P118">唾液可分解澱粉，則需用哪兩管做實驗 (Ａ)甲乙 (Ｂ)甲丙 (Ｃ)乙丁 (Ｄ)丙丁</text:p>
      <text:p text:style-name="P119">5.(<text:s text:c="2"/>)承上題，則溶液顏色變化最明顯的是哪一支試管？</text:p>
      <text:p text:style-name="P120"><text:bookmark-start text:name="OP1_5B15566CA70247F2BEA9EF74B4B53328"/><text:s/>(Ａ)<text:bookmark-start text:name="OPTG1_5B15566CA70247F2BEA9EF74B4B53328"/>甲　<text:bookmark-start text:name="OP2_5B15566CA70247F2BEA9EF74B4B53328"/><text:bookmark-end text:name="OP1_5B15566CA70247F2BEA9EF74B4B53328"/><text:bookmark-end text:name="OPTG1_5B15566CA70247F2BEA9EF74B4B53328"/>(Ｂ)<text:bookmark-start text:name="OPTG2_5B15566CA70247F2BEA9EF74B4B53328"/>乙　<text:bookmark-start text:name="OP3_5B15566CA70247F2BEA9EF74B4B53328"/><text:bookmark-end text:name="OP2_5B15566CA70247F2BEA9EF74B4B53328"/><text:bookmark-end text:name="OPTG2_5B15566CA70247F2BEA9EF74B4B53328"/>(Ｃ)<text:bookmark-start text:name="OPTG3_5B15566CA70247F2BEA9EF74B4B53328"/>丙　<text:bookmark-start text:name="OP4_5B15566CA70247F2BEA9EF74B4B53328"/><text:bookmark-end text:name="OP3_5B15566CA70247F2BEA9EF74B4B53328"/><text:bookmark-end text:name="OPTG3_5B15566CA70247F2BEA9EF74B4B53328"/>(Ｄ)<text:bookmark-start text:name="OPTG4_5B15566CA70247F2BEA9EF74B4B53328"/>丁<text:bookmark-end text:name="OP4_5B15566CA70247F2BEA9EF74B4B53328"/><text:bookmark-end text:name="OPTG4_5B15566CA70247F2BEA9EF74B4B53328"/>。</text:p>
      <text:p text:style-name="P121"><text:bookmark-start text:name="Z_1B62745B413A4807A0CBC2C17DBC1365"/><text:bookmark-end text:name="Z_5B15566CA70247F2BEA9EF74B4B53328"/><text:bookmark-end text:name="Q_5B15566CA70247F2BEA9EF74B4B53328"/><text:span text:style-name="T122"><draw:frame draw:z-index="251663360" draw:id="id1" draw:style-name="a1" draw:name="文字方塊 2" text:anchor-type="paragraph" svg:x="6.12431in" svg:y="0.00625in" svg:width="2.59653in" svg:height="1.86111in" style:rel-width="scale" style:rel-height="scale"><draw:text-box><text:p text:style-name="內文"><draw:frame draw:style-name="a2" draw:name="圖片 34" text:anchor-type="as-char" svg:x="0in" svg:y="0in" svg:width="2.00917in" svg:height="1.50354in" style:rel-width="scale" style:rel-height="scale"><draw:image xlink:href="media/image1.emf" xlink:type="simple" xlink:show="embed" xlink:actuate="onLoad"/><svg:title/><svg:desc/></draw:frame><draw:frame draw:style-name="a3" draw:name="圖片 35" text:anchor-type="as-char" svg:x="0in" svg:y="0in" svg:width="2.00694in" svg:height="1.59722in" style:rel-width="scale" style:rel-height="scale"><draw:image xlink:href="media/image2.png" xlink:type="simple" xlink:show="embed" xlink:actuate="onLoad"/><svg:title/><svg:desc/></draw:frame></text:p></draw:text-box><svg:title/><svg:desc/></draw:frame></text:span><text:bookmark-start text:name="Z_3B389FA680AF495AADCCDCFCC644FB16"/><text:bookmark-start text:name="Q_3B389FA680AF495AADCCDCFCC644FB16"/></text:p>
      <text:p text:style-name="P123">6.( <text:s/>)如右圖為葉橫切面的放大圖，請選出正確的敘述？<text:bookmark-start text:name="OP1_3B389FA680AF495AADCCDCFCC644FB16"/></text:p>
      <text:p text:style-name="P124">(Ａ)<text:bookmark-start text:name="OPTG1_3B389FA680AF495AADCCDCFCC644FB16"/>A可行光合作用　<text:bookmark-start text:name="OP2_3B389FA680AF495AADCCDCFCC644FB16"/><text:bookmark-end text:name="OP1_3B389FA680AF495AADCCDCFCC644FB16"/><text:bookmark-end text:name="OPTG1_3B389FA680AF495AADCCDCFCC644FB16"/>(Ｂ)<text:bookmark-start text:name="OPTG2_3B389FA680AF495AADCCDCFCC644FB16"/>B的主要功能是儲存養分。</text:p>
      <text:p text:style-name="P125"><text:bookmark-start text:name="OP3_3B389FA680AF495AADCCDCFCC644FB16"/><text:bookmark-end text:name="OP2_3B389FA680AF495AADCCDCFCC644FB16"/><text:bookmark-end text:name="OPTG2_3B389FA680AF495AADCCDCFCC644FB16"/>(Ｃ)<text:bookmark-start text:name="OPTG3_3B389FA680AF495AADCCDCFCC644FB16"/>C負責水分及養分之運輸　<text:bookmark-start text:name="OP4_3B389FA680AF495AADCCDCFCC644FB16"/><text:bookmark-end text:name="OP3_3B389FA680AF495AADCCDCFCC644FB16"/><text:bookmark-end text:name="OPTG3_3B389FA680AF495AADCCDCFCC644FB16"/>(Ｄ)<text:bookmark-end text:name="OP4_3B389FA680AF495AADCCDCFCC644FB16"/>E的功能是保護葉片。</text:p>
      <text:p text:style-name="P126"><text:bookmark-end text:name="Z_3B389FA680AF495AADCCDCFCC644FB16"/><text:bookmark-end text:name="Q_3B389FA680AF495AADCCDCFCC644FB16"/>7.(<text:s text:c="2"/>)承上題，請問圖中哪些細胞可行光合作用(Ａ)AB (Ｂ)BC (Ｃ)BE (Ｄ)CE</text:p>
      <text:p text:style-name="P127"/>
      <text:p text:style-name="P128">8.( <text:s/>)<text:bookmark-start text:name="Q_1B62745B413A4807A0CBC2C17DBC1365"/>關於光合作用的敘述，下列何者正確？<text:bookmark-start text:name="OP1_1B62745B413A4807A0CBC2C17DBC1365"/></text:p>
      <text:p text:style-name="P129">(Ａ)<text:bookmark-start text:name="OPTG1_1B62745B413A4807A0CBC2C17DBC1365"/>光反應一定要有光才能進行<text:s text:c="2"/><text:bookmark-start text:name="OP2_1B62745B413A4807A0CBC2C17DBC1365"/><text:bookmark-end text:name="OP1_1B62745B413A4807A0CBC2C17DBC1365"/><text:bookmark-end text:name="OPTG1_1B62745B413A4807A0CBC2C17DBC1365"/>(Ｂ)<text:bookmark-start text:name="OPTG2_1B62745B413A4807A0CBC2C17DBC1365"/>第一階段是碳反應，第二階段是光反應<text:bookmark-start text:name="OP3_1B62745B413A4807A0CBC2C17DBC1365"/><text:bookmark-end text:name="OP2_1B62745B413A4807A0CBC2C17DBC1365"/><text:bookmark-end text:name="OPTG2_1B62745B413A4807A0CBC2C17DBC1365"/></text:p>
      <text:p text:style-name="P130">(Ｃ)<text:bookmark-start text:name="OPTG3_1B62745B413A4807A0CBC2C17DBC1365"/>碳反應不需要能量的協助<text:s text:c="4"/><text:bookmark-start text:name="OP4_1B62745B413A4807A0CBC2C17DBC1365"/><text:bookmark-end text:name="OP3_1B62745B413A4807A0CBC2C17DBC1365"/><text:bookmark-end text:name="OPTG3_1B62745B413A4807A0CBC2C17DBC1365"/>(Ｄ)<text:bookmark-start text:name="OPTG4_1B62745B413A4807A0CBC2C17DBC1365"/>所釋放出的氧氣來自於二氧化碳的分解<text:bookmark-end text:name="OP4_1B62745B413A4807A0CBC2C17DBC1365"/><text:bookmark-end text:name="OPTG4_1B62745B413A4807A0CBC2C17DBC1365"/>。</text:p>
      <text:p text:style-name="P131"><text:span text:style-name="T132">9</text:span><text:span text:style-name="T133">.( <text:s/>)</text:span><text:span text:style-name="T134">綠色植物行</text:span><text:span text:style-name="T135">光合</text:span><text:span text:style-name="T136">作用的主要目的為何?</text:span><text:span text:style-name="T137"><text:s/>(Ａ)產生氧氣供生物呼吸 (Ｂ)製造葡萄糖 (Ｃ)減少地球暖化 (Ｄ)產生能量</text:span><text:span text:style-name="T138">。</text:span></text:p>
      <text:p text:style-name="P139"><text:bookmark-start text:name="Z_4E05D2B0B884406785958E654ECE4240"/>10.(<text:s/><text:s/>)<text:bookmark-start text:name="Q_4E05D2B0B884406785958E654ECE4240"/>與光合作用有關的反應包括：(甲)使水分解；(乙)產生氧氣；(丙)二氧化碳參加反應；(丁)產生葡萄糖。請問光合作用過程的第一階段包含哪些反應？　<text:bookmark-start text:name="OP1_4E05D2B0B884406785958E654ECE4240"/>(Ａ)<text:bookmark-start text:name="OPTG1_4E05D2B0B884406785958E654ECE4240"/>甲乙　<text:bookmark-start text:name="OP2_4E05D2B0B884406785958E654ECE4240"/><text:bookmark-end text:name="OP1_4E05D2B0B884406785958E654ECE4240"/><text:bookmark-end text:name="OPTG1_4E05D2B0B884406785958E654ECE4240"/>(Ｂ)<text:bookmark-start text:name="OPTG2_4E05D2B0B884406785958E654ECE4240"/>丙丁　<text:bookmark-start text:name="OP3_4E05D2B0B884406785958E654ECE4240"/><text:bookmark-end text:name="OP2_4E05D2B0B884406785958E654ECE4240"/><text:bookmark-end text:name="OPTG2_4E05D2B0B884406785958E654ECE4240"/>(Ｃ)<text:bookmark-start text:name="OPTG3_4E05D2B0B884406785958E654ECE4240"/>甲丙　<text:bookmark-start text:name="OP4_4E05D2B0B884406785958E654ECE4240"/><text:bookmark-end text:name="OP3_4E05D2B0B884406785958E654ECE4240"/><text:bookmark-end text:name="OPTG3_4E05D2B0B884406785958E654ECE4240"/>(Ｄ)<text:bookmark-start text:name="OPTG4_4E05D2B0B884406785958E654ECE4240"/>乙丁<text:bookmark-end text:name="OP4_4E05D2B0B884406785958E654ECE4240"/><text:bookmark-end text:name="OPTG4_4E05D2B0B884406785958E654ECE4240"/>。<text:bookmark-end text:name="Z_4E05D2B0B884406785958E654ECE4240"/><text:bookmark-end text:name="Q_4E05D2B0B884406785958E654ECE4240"/></text:p>
      <text:p text:style-name="P140">11.(<text:s/><text:s/>)植物行光合作用產生的葡萄糖，無法做下列何種用途?<text:s/></text:p>
      <text:p text:style-name="P141">(Ａ)產生能量　(Ｂ)轉變成澱粉　(Ｃ)轉變成蛋白質　(Ｄ)轉變成礦物質</text:p>
      <text:p text:style-name="P142"><text:span text:style-name="T143"><draw:g draw:z-index="251666432" draw:name="Group 8" draw:id="id10" draw:style-name="a12" text:anchor-type="paragraph"><svg:title/><svg:desc/><draw:g draw:z-index="251666432" draw:name="Group 9" draw:id="id8" draw:style-name="a10"><svg:title/><svg:desc/><draw:g draw:z-index="251664384" draw:name="Group 10" draw:id="id5" draw:style-name="a7"><svg:title/><svg:desc/><draw:frame draw:z-index="0" draw:id="id2" draw:style-name="a4" draw:name="Object 11" svg:x="6.88889in" svg:y="0.13403in" svg:width="1.11319in" svg:height="0.63056in" style:rel-width="scale" style:rel-height="scale"><draw:object-ole draw:class-id="0C7EB3C0-57CF-11CE-AA11-000017002D24" xlink:href="Object 1" xlink:type="simple" xlink:show="embed" xlink:actuate="onLoad"/><draw:image xlink:href="ObjectReplacements/Object 1" xlink:type="simple" xlink:show="embed" xlink:actuate="onLoad"/><svg:title/><svg:desc/></draw:frame><draw:custom-shape svg:x="6.88889in" svg:y="0.13333in" svg:width="0.30625in" svg:height="0.17917in" draw:z-index="0" draw:id="id3" draw:style-name="a5" draw:name="Rectangle 12"><svg:title/><svg:desc/><draw:enhanced-geometry draw:type="non-primitive" svg:viewBox="0 0 21600 21600" draw:enhanced-path="M 0 0 L 21600 0 21600 21600 0 21600 Z N"/></draw:custom-shape><draw:custom-shape svg:x="7.88333in" svg:y="0.31319in" svg:width="0.15278in" svg:height="0.41806in" draw:z-index="0" draw:id="id4" draw:style-name="a6" draw:name="Rectangle 13"><svg:title/><svg:desc/><draw:enhanced-geometry draw:type="non-primitive" svg:viewBox="0 0 21600 21600" draw:enhanced-path="M 0 0 L 21600 0 21600 21600 0 21600 Z N"/></draw:custom-shape></draw:g><draw:frame draw:z-index="0" draw:id="id6" draw:style-name="a8" draw:name="Text Box 14" svg:x="7.78125in" svg:y="0.25972in" svg:width="1.27431in" svg:height="0.37847in" style:rel-width="scale" style:rel-height="scale"><draw:text-box draw:chain-next-name="Text Box 14"><text:p text:style-name="P144">包鋁箔紙區</text:p></draw:text-box><svg:title/><svg:desc/></draw:frame><draw:frame draw:z-index="0" draw:id="id7" draw:style-name="a9" draw:name="Text Box 15" svg:x="7.78125in" svg:y="0.5125in" svg:width="1.14653in" svg:height="0.37847in" style:rel-width="scale" style:rel-height="scale"><draw:text-box draw:chain-next-name="Text Box 15"><text:p text:style-name="P145">沒包鋁箔紙</text:p></draw:text-box><svg:title/><svg:desc/></draw:frame></draw:g><draw:custom-shape svg:x="7.0625in" svg:y="0.12361in" svg:width="1.81944in" svg:height="0.74653in" draw:z-index="0" draw:id="id9" draw:style-name="a11" draw:name="Rectangle 16"><svg:title/><svg:desc/><draw:enhanced-geometry draw:type="non-primitive" svg:viewBox="0 0 21600 21600" draw:enhanced-path="M 0 0 L 21600 0 21600 21600 0 21600 Z N"/></draw:custom-shape></draw:g></text:span></text:p>
      <text:p text:style-name="P146">將植物盆栽置於黑暗環境中3天後，用鋁箔紙中間剪成十字型包覆葉片（如右圖），</text:p>
      <text:p text:style-name="P147"><text:span text:style-name="T148">於陽光下照射</text:span><text:span text:style-name="T149">　</text:span><text:span text:style-name="T150">3</text:span><text:span text:style-name="T151">　</text:span><text:span text:style-name="T152">天後，摘下葉片做實驗，</text:span><text:span text:style-name="T153">檢定葉子內養分的有無。</text:span><text:span text:style-name="T154">試回答下列</text:span><text:span text:style-name="T155">12~15</text:span><text:span text:style-name="T156">題:</text:span><text:span text:style-name="T157"><text:s/></text:span></text:p>
      <text:p text:style-name="P158"><text:span text:style-name="T159"><draw:g draw:z-index="251667456" draw:name="群組 15" draw:id="id16" draw:style-name="a18" text:anchor-type="paragraph"><svg:title/><svg:desc/><draw:frame draw:id="id11" draw:style-name="a13" draw:name="Picture 18" svg:x="0.47847in" svg:y="0.05486in" svg:width="6.49306in" svg:height="1.44444in" style:rel-width="scale" style:rel-height="scale"><draw:image xlink:href="media/image3.jpeg" xlink:type="simple" xlink:show="embed" xlink:actuate="onLoad"/><svg:title/><svg:desc>光合步</svg:desc></draw:frame><draw:frame draw:id="id12" draw:style-name="a14" draw:name="Text Box 19" svg:x="1.3347in" svg:y="0.34136in" svg:width="0.66595in" svg:height="0.42975in" style:rel-width="scale" style:rel-height="scale"><draw:text-box><text:p text:style-name="P160">酒精</text:p></draw:text-box><svg:title/><svg:desc/></draw:frame><draw:frame draw:id="id13" draw:style-name="a15" draw:name="Text Box 20" svg:x="1.3347in" svg:y="0.62786in" svg:width="0.66595in" svg:height="0.42975in" style:rel-width="scale" style:rel-height="scale"><draw:text-box><text:p text:style-name="P161">沸水</text:p></draw:text-box><svg:title/><svg:desc/></draw:frame><draw:frame draw:id="id14" draw:style-name="a16" draw:name="Text Box 21" svg:x="3.99852in" svg:y="0.48461in" svg:width="0.66595in" svg:height="0.42975in" style:rel-width="scale" style:rel-height="scale"><draw:text-box><text:p text:style-name="P162">沸水</text:p></draw:text-box><svg:title/><svg:desc/></draw:frame><draw:frame draw:id="id15" draw:style-name="a17" draw:name="Text Box 22" svg:x="2.66661in" svg:y="0.48461in" svg:width="0.66595in" svg:height="0.42975in" style:rel-width="scale" style:rel-height="scale"><draw:text-box><text:p text:style-name="P163">水</text:p></draw:text-box><svg:title/><svg:desc/></draw:frame></draw:g></text:span><text:span text:style-name="T164"><text:s text:c="8"/></text:span></text:p>
      <text:p text:style-name="P165"/>
      <text:p text:style-name="P166"/>
      <text:p text:style-name="P167"/>
      <text:p text:style-name="P168"/>
      <text:p text:style-name="P169"/>
      <text:p text:style-name="內文"><text:span text:style-name="T170">12</text:span><text:span text:style-name="T171">.(</text:span><text:span text:style-name="T172"><text:s text:c="2"/>)要檢定葉子內養分的有無，必需作如上圖的操作步驟，請排出</text:span><text:span text:style-name="T173">正確</text:span><text:span text:style-name="T174">的順序:</text:span></text:p>
      <text:p text:style-name="P175">（A）丁丙甲乙戊（B）甲乙丙丁戊（C）丁甲丙乙戊（D）丁甲乙丙戊</text:p>
      <text:p text:style-name="P176">13.(<text:s/><text:s/>)關於實驗步驟的敘述，下列何者正確?(A)甲的目的為清洗葉片<text:s/>(B)乙的目的為去除葉綠素<text:s/>(C)丙的目的是去除角質</text:p>
      <text:p text:style-name="P177">以軟化葉片(D)戊所用的試劑為本氏液。</text:p>
      <text:p text:style-name="P178">14.( <text:s/>)甲步驟中，酒精需隔水加熱，而不直接加熱的目的為何? （A）加快酒精的作用(Ｂ)避免酒精蒸氣與火焰接觸，引</text:p>
      <text:p text:style-name="P179">起燃燒 (Ｃ)消毒殺菌 (Ｄ)使葡萄糖轉化成澱粉。</text:p>
      <text:p text:style-name="內文"><text:span text:style-name="T180">1</text:span><text:span text:style-name="T181">5</text:span><text:span text:style-name="T182">.( <text:s/>)</text:span><text:span text:style-name="T183">承上題，以試劑檢測葉子後，請選出</text:span><text:span text:style-name="T184">正確的</text:span><text:span text:style-name="T185">實驗呈色反應:</text:span></text:p>
      <text:p text:style-name="內文"><text:span text:style-name="T186"><draw:g draw:z-index="251665408" draw:name="群組 4" draw:id="id22" draw:style-name="a24" text:anchor-type="paragraph"><svg:title/><svg:desc/><draw:frame draw:id="id17" draw:style-name="a19" draw:name="Picture 3" svg:x="1.28125in" svg:y="0.1684in" svg:width="5in" svg:height="0.62327in" style:rel-width="scale" style:rel-height="scale"><draw:image xlink:href="media/image4.jpeg" xlink:type="simple" xlink:show="embed" xlink:actuate="onLoad"/><svg:title/><svg:desc>光合結果</svg:desc></draw:frame><draw:frame draw:id="id18" draw:style-name="a20" draw:name="Text Box 4" svg:x="1.36458in" svg:y="0.04167in" svg:width="0.58333in" svg:height="0.37396in" style:rel-width="scale" style:rel-height="scale"><draw:text-box><text:p text:style-name="P187">(A)</text:p></draw:text-box><svg:title/><svg:desc/></draw:frame><draw:frame draw:id="id19" draw:style-name="a21" draw:name="Text Box 5" svg:x="2.53125in" svg:y="0.04374in" svg:width="0.58333in" svg:height="0.37396in" style:rel-width="scale" style:rel-height="scale"><draw:text-box><text:p text:style-name="P188">(B)</text:p></draw:text-box><svg:title/><svg:desc/></draw:frame><draw:frame draw:id="id20" draw:style-name="a22" draw:name="Text Box 6" svg:x="3.94792in" svg:y="0.04374in" svg:width="0.58333in" svg:height="0.37396in" style:rel-width="scale" style:rel-height="scale"><draw:text-box><text:p text:style-name="P189">(C)</text:p></draw:text-box><svg:title/><svg:desc/></draw:frame><draw:frame draw:id="id21" draw:style-name="a23" draw:name="Text Box 7" svg:x="5.19792in" svg:y="0.04374in" svg:width="0.58333in" svg:height="0.37396in" style:rel-width="scale" style:rel-height="scale"><draw:text-box><text:p text:style-name="P190">(D)</text:p></draw:text-box><svg:title/><svg:desc/></draw:frame></draw:g></text:span></text:p>
      <text:p text:style-name="P191"/>
      <text:p text:style-name="P192"/>
      <text:p text:style-name="P193"><text:bookmark-end text:name="Z_1B62745B413A4807A0CBC2C17DBC1365"/><text:bookmark-end text:name="Q_1B62745B413A4807A0CBC2C17DBC1365"/><text:soft-page-break/><text:span text:style-name="T194">16</text:span><text:span text:style-name="T195">.</text:span><text:bookmark-start text:name="Z_26D2C46F848F4471864194861CE8E87E"/><text:span text:style-name="T196"><text:s/>( <text:s/>)</text:span><text:bookmark-start text:name="Q_26D2C46F848F4471864194861CE8E87E"/><text:span text:style-name="T197">醣類、蛋白質、脂質經消化作用後，</text:span><text:span text:style-name="T198">分別轉變為</text:span><text:span text:style-name="T199">哪些物質</text:span><text:span text:style-name="T200">？(Ａ)葡萄糖、脂肪酸、胺基酸　(Ｂ)脂肪酸、葡萄糖、胺基酸　(Ｃ)葡萄糖、胺基酸、脂肪酸　(Ｄ)脂肪酸、胺基酸、葡萄糖。</text:span></text:p>
      <text:p text:style-name="P201"><text:bookmark-start text:name="Z_14A5B5BA3AD24BE984E9F3EE80FB83E9"/><text:span text:style-name="T202">17</text:span><text:span text:style-name="T203">.( <text:s/>)</text:span><text:bookmark-start text:name="Q_14A5B5BA3AD24BE984E9F3EE80FB83E9"/><text:span text:style-name="T204">關於動物的攝食構造，下列敘述何者</text:span><text:span text:style-name="T205">錯誤</text:span><text:span text:style-name="T206">？</text:span><text:bookmark-start text:name="OP1_14A5B5BA3AD24BE984E9F3EE80FB83E9"/><text:span text:style-name="T207">(Ａ)</text:span><text:bookmark-start text:name="OPTG1_14A5B5BA3AD24BE984E9F3EE80FB83E9"/><text:span text:style-name="T208">水螅用觸手捕食　</text:span><text:bookmark-start text:name="OP2_14A5B5BA3AD24BE984E9F3EE80FB83E9"/><text:bookmark-end text:name="OP1_14A5B5BA3AD24BE984E9F3EE80FB83E9"/><text:bookmark-end text:name="OPTG1_14A5B5BA3AD24BE984E9F3EE80FB83E9"/><text:span text:style-name="T209">(Ｂ)</text:span><text:bookmark-start text:name="OPTG2_14A5B5BA3AD24BE984E9F3EE80FB83E9"/><text:span text:style-name="T210">鳥用喙捕食　</text:span><text:bookmark-start text:name="OP3_14A5B5BA3AD24BE984E9F3EE80FB83E9"/><text:bookmark-end text:name="OP2_14A5B5BA3AD24BE984E9F3EE80FB83E9"/><text:bookmark-end text:name="OPTG2_14A5B5BA3AD24BE984E9F3EE80FB83E9"/><text:span text:style-name="T211">(Ｃ)</text:span><text:bookmark-start text:name="OPTG3_14A5B5BA3AD24BE984E9F3EE80FB83E9"/><text:span text:style-name="T212">馬用牙齒嚼食</text:span><text:bookmark-start text:name="OP4_14A5B5BA3AD24BE984E9F3EE80FB83E9"/><text:bookmark-end text:name="OP3_14A5B5BA3AD24BE984E9F3EE80FB83E9"/><text:bookmark-end text:name="OPTG3_14A5B5BA3AD24BE984E9F3EE80FB83E9"/><text:span text:style-name="T213"><text:s/>(Ｄ)</text:span><text:bookmark-start text:name="OPTG4_14A5B5BA3AD24BE984E9F3EE80FB83E9"/><text:span text:style-name="T214">變色龍用口器捕食獵物</text:span><text:bookmark-end text:name="OP4_14A5B5BA3AD24BE984E9F3EE80FB83E9"/><text:bookmark-end text:name="OPTG4_14A5B5BA3AD24BE984E9F3EE80FB83E9"/><text:span text:style-name="T215">。</text:span></text:p>
      <text:p text:style-name="P216"><text:bookmark-end text:name="Z_14A5B5BA3AD24BE984E9F3EE80FB83E9"/><text:bookmark-end text:name="Q_14A5B5BA3AD24BE984E9F3EE80FB83E9"/>18.( <text:s/>)<text:bookmark-start text:name="Z_8468F639DE70481FAEBEE6898E869165"/><text:bookmark-start text:name="Q_8468F639DE70481FAEBEE6898E869165"/>下列哪一種動物的消化構造，是屬於只有一個開口的消化腔？　<text:bookmark-start text:name="OP1_8468F639DE70481FAEBEE6898E869165"/>(Ａ)<text:bookmark-start text:name="OPTG1_8468F639DE70481FAEBEE6898E869165"/>草履蟲　<text:bookmark-start text:name="OP2_8468F639DE70481FAEBEE6898E869165"/><text:bookmark-end text:name="OP1_8468F639DE70481FAEBEE6898E869165"/><text:bookmark-end text:name="OPTG1_8468F639DE70481FAEBEE6898E869165"/>(Ｂ)<text:bookmark-start text:name="OPTG2_8468F639DE70481FAEBEE6898E869165"/>水螅　<text:bookmark-start text:name="OP3_8468F639DE70481FAEBEE6898E869165"/><text:bookmark-end text:name="OP2_8468F639DE70481FAEBEE6898E869165"/><text:bookmark-end text:name="OPTG2_8468F639DE70481FAEBEE6898E869165"/>(Ｃ)<text:bookmark-start text:name="OPTG3_8468F639DE70481FAEBEE6898E869165"/>蚯蚓　<text:bookmark-start text:name="OP4_8468F639DE70481FAEBEE6898E869165"/><text:bookmark-end text:name="OP3_8468F639DE70481FAEBEE6898E869165"/><text:bookmark-end text:name="OPTG3_8468F639DE70481FAEBEE6898E869165"/>(Ｄ)<text:bookmark-end text:name="OP4_8468F639DE70481FAEBEE6898E869165"/>鳥。</text:p>
      <text:p text:style-name="P217"><text:bookmark-end text:name="Z_8468F639DE70481FAEBEE6898E869165"/><text:bookmark-end text:name="Q_8468F639DE70481FAEBEE6898E869165"/>19.<text:bookmark-start text:name="Z_B59E75D45DF54AC4AEC6BB370A2AE224"/>(<text:s/><text:s/>)<text:bookmark-start text:name="Q_B59E75D45DF54AC4AEC6BB370A2AE224"/>可在人體的小腸內作用的有下列哪三種消化液？　<text:bookmark-start text:name="OP1_B59E75D45DF54AC4AEC6BB370A2AE224"/>(Ａ)<text:bookmark-start text:name="OPTG1_B59E75D45DF54AC4AEC6BB370A2AE224"/>唾液、胃液、膽汁　<text:bookmark-start text:name="OP2_B59E75D45DF54AC4AEC6BB370A2AE224"/><text:bookmark-end text:name="OP1_B59E75D45DF54AC4AEC6BB370A2AE224"/><text:bookmark-end text:name="OPTG1_B59E75D45DF54AC4AEC6BB370A2AE224"/>(Ｂ)<text:bookmark-start text:name="OPTG2_B59E75D45DF54AC4AEC6BB370A2AE224"/>胃液、膽汁、胰液　<text:bookmark-start text:name="OP3_B59E75D45DF54AC4AEC6BB370A2AE224"/><text:bookmark-end text:name="OP2_B59E75D45DF54AC4AEC6BB370A2AE224"/><text:bookmark-end text:name="OPTG2_B59E75D45DF54AC4AEC6BB370A2AE224"/>(Ｃ)<text:bookmark-start text:name="OPTG3_B59E75D45DF54AC4AEC6BB370A2AE224"/>膽汁、胰</text:p>
      <text:p text:style-name="P218">液、腸液　<text:bookmark-start text:name="OP4_B59E75D45DF54AC4AEC6BB370A2AE224"/><text:bookmark-end text:name="OP3_B59E75D45DF54AC4AEC6BB370A2AE224"/><text:bookmark-end text:name="OPTG3_B59E75D45DF54AC4AEC6BB370A2AE224"/>(Ｄ)<text:bookmark-start text:name="OPTG4_B59E75D45DF54AC4AEC6BB370A2AE224"/>胰液、腸液、胃液<text:bookmark-end text:name="OP4_B59E75D45DF54AC4AEC6BB370A2AE224"/><text:bookmark-end text:name="OPTG4_B59E75D45DF54AC4AEC6BB370A2AE224"/>。</text:p>
      <text:p text:style-name="P219"><text:span text:style-name="T220"><draw:frame draw:z-index="251669504" draw:id="id23" draw:style-name="a25" draw:name="文字方塊 2" text:anchor-type="paragraph" svg:x="6.73542in" svg:y="0.23542in" svg:width="2.48611in" svg:height="1.52778in" style:rel-width="scale" style:rel-height="scale"><draw:text-box><text:p text:style-name="內文"><draw:frame draw:style-name="a26" draw:name="圖片 36" text:anchor-type="as-char" svg:x="0in" svg:y="0in" svg:width="1.9375in" svg:height="1.00694in" style:rel-width="scale" style:rel-height="scale"><draw:image xlink:href="media/image5.png" xlink:type="simple" xlink:show="embed" xlink:actuate="onLoad"/><svg:title/><svg:desc>104-2-12</svg:desc></draw:frame></text:p></draw:text-box><svg:title/><svg:desc/></draw:frame></text:span><text:span text:style-name="T221">20</text:span><text:span text:style-name="T222">.( <text:s/>)甲.胃 乙.肛門 丙.肝臟 丁.小腸 戊.咽 己.食道。以上的消化構造中，食物經過的順序由前至後，依序為</text:span></text:p>
      <text:p text:style-name="P223">(Ａ)戊己甲丙丁乙 (Ｂ)戊己甲丁乙 (Ｃ)己戊甲丁乙(Ｄ) 己戊甲丙丁乙</text:p>
      <text:p text:style-name="P224">21.<text:bookmark-start text:name="Z_5A00FCE4078046CCA33B05E31D022EEE"/>( <text:s/>)<text:bookmark-start text:name="Q_5A00FCE4078046CCA33B05E31D022EEE"/>如圖為四種物質在人體消化道各器官中被分解的情形，試問哪三條曲線分別代表</text:p>
      <text:p text:style-name="P225">脂質、蛋白質和纖維素？<text:bookmark-start text:name="OP1_5A00FCE4078046CCA33B05E31D022EEE"/></text:p>
      <text:p text:style-name="P226">(Ａ)<text:bookmark-start text:name="OPTG1_5A00FCE4078046CCA33B05E31D022EEE"/>乙、丙和甲　<text:bookmark-start text:name="OP2_5A00FCE4078046CCA33B05E31D022EEE"/><text:bookmark-end text:name="OP1_5A00FCE4078046CCA33B05E31D022EEE"/><text:bookmark-end text:name="OPTG1_5A00FCE4078046CCA33B05E31D022EEE"/>(Ｂ)<text:bookmark-start text:name="OPTG2_5A00FCE4078046CCA33B05E31D022EEE"/>甲、乙和丙　<text:bookmark-start text:name="OP3_5A00FCE4078046CCA33B05E31D022EEE"/><text:bookmark-end text:name="OP2_5A00FCE4078046CCA33B05E31D022EEE"/><text:bookmark-end text:name="OPTG2_5A00FCE4078046CCA33B05E31D022EEE"/>(Ｃ)<text:bookmark-start text:name="OPTG3_5A00FCE4078046CCA33B05E31D022EEE"/>甲、丙和丁　<text:bookmark-start text:name="OP4_5A00FCE4078046CCA33B05E31D022EEE"/><text:bookmark-end text:name="OP3_5A00FCE4078046CCA33B05E31D022EEE"/><text:bookmark-end text:name="OPTG3_5A00FCE4078046CCA33B05E31D022EEE"/>(Ｄ)<text:bookmark-start text:name="OPTG4_5A00FCE4078046CCA33B05E31D022EEE"/>乙、甲和丁<text:bookmark-end text:name="OP4_5A00FCE4078046CCA33B05E31D022EEE"/><text:bookmark-end text:name="OPTG4_5A00FCE4078046CCA33B05E31D022EEE"/>。</text:p>
      <text:p text:style-name="P227"><text:bookmark-end text:name="Z_5A00FCE4078046CCA33B05E31D022EEE"/><text:bookmark-end text:name="Q_5A00FCE4078046CCA33B05E31D022EEE"/></text:p>
      <text:p text:style-name="P228"><text:bookmark-end text:name="Z_B59E75D45DF54AC4AEC6BB370A2AE224"/><text:bookmark-end text:name="Q_B59E75D45DF54AC4AEC6BB370A2AE224"/>22.( <text:s/>)有關消化系統的敘述，下列何者正確? (Ａ)胃的主要功能是吸收蛋白質<text:s/>(Ｂ)大腸吸收大部分的水分</text:p>
      <text:p text:style-name="P229"><text:s text:c="3"/><text:s text:c="2"/><text:s/>(Ｃ)小腸分泌的腸液呈酸性<text:s/>(Ｄ)食道無吸收養分的功能。</text:p>
      <text:p text:style-name="P230">23.( <text:s/>)關於膽汁的敘述，下列何何者正確? (Ａ)由膽囊分泌 <text:s/>(Ｂ)可分解脂質 (Ｃ)可乳化脂質<text:s/>(Ｄ)可分解蛋白質<text:bookmark-start text:name="Z_3B51006DBF034E64836030DF2AC69600"/><text:bookmark-end text:name="Z_26D2C46F848F4471864194861CE8E87E"/><text:bookmark-end text:name="Q_26D2C46F848F4471864194861CE8E87E"/></text:p>
      <text:p text:style-name="P231"><text:span text:style-name="T232"><draw:frame draw:z-index="251671552" draw:id="id24" draw:style-name="a27" draw:name="文字方塊 2" text:anchor-type="paragraph" svg:x="7.25903in" svg:y="0.16597in" svg:width="1.92083in" svg:height="2.22222in" style:rel-width="scale" style:rel-height="scale"><draw:text-box><text:p text:style-name="內文"><text:span text:style-name="T233"><draw:frame draw:style-name="a28" draw:name="圖片 37" text:anchor-type="as-char" svg:x="0in" svg:y="0in" svg:width="1.50694in" svg:height="1.67056in" style:rel-width="scale" style:rel-height="scale"><draw:image xlink:href="media/image6.png" xlink:type="simple" xlink:show="embed" xlink:actuate="onLoad"/><svg:title/><svg:desc>4-4-017</svg:desc></draw:frame></text:span></text:p></draw:text-box><svg:title/><svg:desc/></draw:frame></text:span><text:span text:style-name="T234">24.( <text:s/>)下列哪個不是正常糞便的成分？</text:span><text:span text:style-name="T235">(A)細菌　(B)食物殘渣　(C)水　(D)激素</text:span></text:p>
      <text:p text:style-name="P236"/>
      <text:p text:style-name="P237">25.( <text:s/>)<text:bookmark-start text:name="Q_3B51006DBF034E64836030DF2AC69600"/>如右圖是人體消化器官構造圖，下列敘述何者正確？<text:bookmark-start text:name="OP1_3B51006DBF034E64836030DF2AC69600"/>(Ａ)<text:bookmark-start text:name="OP2_3B51006DBF034E64836030DF2AC69600"/><text:bookmark-end text:name="OP1_3B51006DBF034E64836030DF2AC69600"/>甲分泌的消化液呈酸性</text:p>
      <text:p text:style-name="P238">(Ｂ)<text:bookmark-start text:name="OPTG2_3B51006DBF034E64836030DF2AC69600"/>乙是消化食物與吸收養分的主要器官　<text:bookmark-start text:name="OP3_3B51006DBF034E64836030DF2AC69600"/><text:bookmark-end text:name="OP2_3B51006DBF034E64836030DF2AC69600"/><text:bookmark-end text:name="OPTG2_3B51006DBF034E64836030DF2AC69600"/>(Ｃ)<text:bookmark-start text:name="OPTG3_3B51006DBF034E64836030DF2AC69600"/>丙的主要功能是形成糞便　<text:bookmark-start text:name="OP4_3B51006DBF034E64836030DF2AC69600"/><text:bookmark-end text:name="OP3_3B51006DBF034E64836030DF2AC69600"/><text:bookmark-end text:name="OPTG3_3B51006DBF034E64836030DF2AC69600"/></text:p>
      <text:p text:style-name="P239">(Ｄ)<text:bookmark-start text:name="OPTG4_3B51006DBF034E64836030DF2AC69600"/>在甲、乙、丙、丁四個構造中，丁沒有消化腺<text:bookmark-end text:name="OP4_3B51006DBF034E64836030DF2AC69600"/><text:bookmark-end text:name="OPTG4_3B51006DBF034E64836030DF2AC69600"/>。</text:p>
      <text:p text:style-name="內文"><text:span text:style-name="T240">2</text:span><text:span text:style-name="T241">6</text:span><text:span text:style-name="T242">.( <text:s/>)</text:span><text:span text:style-name="T243">阿</text:span><text:span text:style-name="T244">賢</text:span><text:span text:style-name="T245">家的蓮霧樹，其莖的基部被蟲啃掉一大圈樹皮而死亡</text:span><text:span text:style-name="T246">。蓮霧樹死亡</text:span><text:span text:style-name="T247">的過程，</text:span><text:span text:style-name="T248">依</text:span><text:span text:style-name="T249">序為</text:span></text:p>
      <text:p text:style-name="P250">(甲)根細胞死亡 <text:s/>(乙)枝葉枯黃 <text:s/>(丙)水分運送受阻 <text:s/>(丁)養分運送受阻。</text:p>
      <text:p text:style-name="P251">(A)丁甲丙乙　(B)甲乙丙丁　(C)甲丁乙丙　(D)丁乙甲丙</text:p>
      <text:p text:style-name="P252"><text:span text:style-name="T253"><draw:frame draw:z-index="251673600" draw:style-name="a29" draw:name="圖片 25" text:anchor-type="paragraph" svg:x="7.36458in" svg:y="0.125in" svg:width="0.59097in" svg:height="1.625in" style:rel-width="scale" style:rel-height="scale"><draw:image xlink:href="media/image7.jpeg" xlink:type="simple" xlink:show="embed" xlink:actuate="onLoad"/><svg:title/><svg:desc>JN93-2K-2</svg:desc></draw:frame></text:span></text:p>
      <text:p text:style-name="P254"><text:bookmark-end text:name="Z_3B51006DBF034E64836030DF2AC69600"/><text:bookmark-end text:name="Q_3B51006DBF034E64836030DF2AC69600"/>27.( <text:s/>)將向日葵的一段枝條插於裝有紅墨水的量筒中1小時(如右圖)，將莖橫切一薄片，置於</text:p>
      <text:p text:style-name="P255"><text:span text:style-name="T256">顯微鏡下觀察，紅墨水在莖內維管束的分布最可能為下列何者(深色處為紅墨水分布區)？</text:span></text:p>
      <text:list text:style-name="LFO5" text:continue-numbering="true">
        <text:list-item>
          <text:p text:style-name="P257"><text:span text:style-name="T258"><draw:frame draw:style-name="a30" draw:name="圖片 7" text:anchor-type="as-char" svg:x="0in" svg:y="0in" svg:width="0.69375in" svg:height="0.71111in" style:rel-width="scale" style:rel-height="scale"><draw:image xlink:href="media/image8.jpeg" xlink:type="simple" xlink:show="embed" xlink:actuate="onLoad"/><svg:title/><svg:desc>JN93-2K-2-a</svg:desc></draw:frame></text:span><text:span text:style-name="T259">　(B)<text:s/></text:span><text:span text:style-name="T260"><draw:frame draw:style-name="a31" draw:name="圖片 6" text:anchor-type="as-char" svg:x="0in" svg:y="0in" svg:width="0.69375in" svg:height="0.71111in" style:rel-width="scale" style:rel-height="scale"><draw:image xlink:href="media/image9.jpeg" xlink:type="simple" xlink:show="embed" xlink:actuate="onLoad"/><svg:title/><svg:desc>JN93-2K-2-b</svg:desc></draw:frame></text:span><text:span text:style-name="T261">　(C)<text:s/></text:span><text:span text:style-name="T262"><draw:frame draw:style-name="a32" draw:name="圖片 5" text:anchor-type="as-char" svg:x="0in" svg:y="0in" svg:width="0.69375in" svg:height="0.69375in" style:rel-width="scale" style:rel-height="scale"><draw:image xlink:href="media/image10.jpeg" xlink:type="simple" xlink:show="embed" xlink:actuate="onLoad"/><svg:title/><svg:desc>JN93-2K-2-c</svg:desc></draw:frame></text:span><text:span text:style-name="T263">　(D)<text:s/></text:span><text:span text:style-name="T264"><draw:frame draw:style-name="a33" draw:name="圖片 3" text:anchor-type="as-char" svg:x="0in" svg:y="0in" svg:width="0.69375in" svg:height="0.69375in" style:rel-width="scale" style:rel-height="scale"><draw:image xlink:href="media/image11.jpeg" xlink:type="simple" xlink:show="embed" xlink:actuate="onLoad"/><svg:title/><svg:desc>JN93-2K-2-d</svg:desc></draw:frame></text:span></text:p>
        </text:list-item>
      </text:list>
      <text:p text:style-name="P265"/>
      <text:p text:style-name="P266"><text:span text:style-name="T267">2</text:span><text:span text:style-name="T268">8</text:span><text:span text:style-name="T269">.( <text:s/>)承上題，如何使向日葵的水位下降的速度加快?</text:span><text:span text:style-name="T270"><text:s/>(A)放在溼度大的環境中　(B)放在暗室中　(C)放在通風的地方　(D)將向日葵的莖切短。</text:span></text:p>
      <text:p text:style-name="P271"><text:span text:style-name="T272"><draw:frame draw:z-index="251676672" draw:style-name="a34" draw:name="圖片 28" text:anchor-type="paragraph" svg:x="7.25694in" svg:y="0.45694in" svg:width="1.60417in" svg:height="1.625in" style:rel-width="scale" style:rel-height="scale"><draw:image xlink:href="media/image12.jpeg" xlink:type="simple" xlink:show="embed" xlink:actuate="onLoad"/><svg:title/><svg:desc>YW822A-3-1i</svg:desc></draw:frame></text:span><text:span text:style-name="T273">29.( <text:s/>)關於根毛的敘述，下列何者正確? (A)由根部表皮細胞向外突出形成　(B)</text:span><text:span text:style-name="T274">可吸收</text:span><text:span text:style-name="T275">光合作用產生的</text:span><text:span text:style-name="T276">養分</text:span><text:span text:style-name="T277">　(C)可行光合作用　(D)具角質層可防止水分散失。</text:span></text:p>
      <text:p text:style-name="P278"/>
      <text:p text:style-name="內文"><text:span text:style-name="T279">右圖為某植物莖的橫切面，試回</text:span><text:span text:style-name="T280">答</text:span><text:span text:style-name="T281">30-32</text:span><text:span text:style-name="T282">題</text:span></text:p>
      <text:p text:style-name="P283"><text:span text:style-name="T284">30</text:span><text:span text:style-name="T285">.</text:span><text:span text:style-name="T286">( <text:s/>)</text:span><text:span text:style-name="T287">請問木材是指何處細胞老化後形成的？(A)甲　(B)乙　(C)丙　(D)丁</text:span></text:p>
      <text:p text:style-name="P288"><text:span text:style-name="T289">31</text:span><text:span text:style-name="T290">.( <text:s/>)承上題，玉米和水稻缺乏哪個構造(A)甲　(B)乙　(C)丙　(D)丁</text:span></text:p>
      <text:p text:style-name="內文"><text:bookmark-end text:name="Z_E928FB92C3D24922AD772146C22D1A64"/><text:bookmark-end text:name="Q_E928FB92C3D24922AD772146C22D1A64"/><text:span text:style-name="T291">32</text:span><text:span text:style-name="T292">.( <text:s/>)承上題，請問樹皮的範圍包括哪些構造?</text:span><text:span text:style-name="T293">(A)甲乙</text:span><text:span text:style-name="T294"><text:s/></text:span><text:span text:style-name="T295">(B)甲乙丙　(C)乙丙　(D)甲乙丁</text:span></text:p>
      <text:p text:style-name="P296"/>
      <text:p text:style-name="P297"><text:span text:style-name="T298">3</text:span><text:span text:style-name="T299">3</text:span><text:span text:style-name="T300">.( <text:s/>)下列敘述何者正確?</text:span><text:span text:style-name="T301"><text:s/>(A)越老的木質部越靠近莖的外圍 (B)</text:span><text:span text:style-name="T302">越老的韌皮部越靠近莖的</text:span><text:span text:style-name="T303">內</text:span><text:span text:style-name="T304"><text:s text:c="3"/></text:span></text:p>
      <text:p text:style-name="P305"><text:span text:style-name="T306">側</text:span><text:span text:style-name="T307">(C)越新的木質部越靠近形成層　(D)形成層</text:span><text:span text:style-name="T308">可運送物質。</text:span></text:p>
      <text:p text:style-name="P309">34.<text:bookmark-start text:name="Z_7C0A7E702E1B40DC93D983B693A6F02A"/>( <text:s/>)<text:bookmark-start text:name="Q_7C0A7E702E1B40DC93D983B693A6F02A"/>樹木會出現年輪的原因為何？　<text:bookmark-start text:name="OP1_7C0A7E702E1B40DC93D983B693A6F02A"/>(Ａ)<text:bookmark-start text:name="OPTG1_7C0A7E702E1B40DC93D983B693A6F02A"/>韌皮部的細胞在不同季節的生長速度不同形成　<text:bookmark-start text:name="OP2_7C0A7E702E1B40DC93D983B693A6F02A"/><text:bookmark-end text:name="OP1_7C0A7E702E1B40DC93D983B693A6F02A"/><text:bookmark-end text:name="OPTG1_7C0A7E702E1B40DC93D983B693A6F02A"/>(Ｂ)<text:bookmark-start text:name="OPTG2_7C0A7E702E1B40DC93D983B693A6F02A"/>木質部的細胞在不同季節的生長速度不同形成　<text:bookmark-start text:name="OP3_7C0A7E702E1B40DC93D983B693A6F02A"/><text:bookmark-end text:name="OP2_7C0A7E702E1B40DC93D983B693A6F02A"/><text:bookmark-end text:name="OPTG2_7C0A7E702E1B40DC93D983B693A6F02A"/>(Ｃ)<text:bookmark-start text:name="OPTG3_7C0A7E702E1B40DC93D983B693A6F02A"/>韌皮部和木質部天生顏色不同形成　<text:bookmark-start text:name="OP4_7C0A7E702E1B40DC93D983B693A6F02A"/><text:bookmark-end text:name="OP3_7C0A7E702E1B40DC93D983B693A6F02A"/><text:bookmark-end text:name="OPTG3_7C0A7E702E1B40DC93D983B693A6F02A"/>(Ｄ)<text:bookmark-start text:name="OPTG4_7C0A7E702E1B40DC93D983B693A6F02A"/>形成層與韌皮部細胞在不同季節交替生長<text:bookmark-end text:name="OP4_7C0A7E702E1B40DC93D983B693A6F02A"/><text:bookmark-end text:name="OPTG4_7C0A7E702E1B40DC93D983B693A6F02A"/>形成</text:p>
      <text:p text:style-name="P310"><text:span text:style-name="T311">35.( <text:s/>)</text:span><text:span text:style-name="T312">下列哪一項敘述</text:span><text:span text:style-name="T313">錯誤</text:span><text:span text:style-name="T314">？(A)植物缺水時，即使白天，氣孔仍會關閉 <text:s/>(B)保衛細胞吸水後會膨脹，使氣孔關閉。</text:span></text:p>
      <text:p text:style-name="P315">(C)氣孔打開，以協助植物進行光合和蒸散作用 (D)黑夜時，氣孔關閉。<text:s/></text:p>
      <text:p text:style-name="P316"><text:bookmark-start text:name="Z_F169F2F1D4054C8D9193BF0ADFE6938C"/><text:bookmark-end text:name="Z_7C0A7E702E1B40DC93D983B693A6F02A"/><text:bookmark-end text:name="Q_7C0A7E702E1B40DC93D983B693A6F02A"/><text:span text:style-name="T317">3</text:span><text:span text:style-name="T318">6</text:span><text:span text:style-name="T319">.( <text:s/>)</text:span><text:bookmark-start text:name="Q_F169F2F1D4054C8D9193BF0ADFE6938C"/><text:span text:style-name="T320">關於開放式循環系統的敘述，下列何者</text:span><text:span text:style-name="T321">錯誤</text:span><text:span text:style-name="T322">？</text:span><text:bookmark-start text:name="OP1_F169F2F1D4054C8D9193BF0ADFE6938C"/><text:span text:style-name="T323">(Ａ)</text:span><text:bookmark-start text:name="OPTG1_F169F2F1D4054C8D9193BF0ADFE6938C"/><text:span text:style-name="T324">構造比較簡單沒有微血管　</text:span><text:bookmark-start text:name="OP2_F169F2F1D4054C8D9193BF0ADFE6938C"/><text:bookmark-end text:name="OP1_F169F2F1D4054C8D9193BF0ADFE6938C"/><text:bookmark-end text:name="OPTG1_F169F2F1D4054C8D9193BF0ADFE6938C"/><text:span text:style-name="T325">(Ｂ)</text:span><text:bookmark-start text:name="OPTG2_F169F2F1D4054C8D9193BF0ADFE6938C"/><text:span text:style-name="T326">血液由心臟流至末端開放的血管　</text:span><text:bookmark-start text:name="OP3_F169F2F1D4054C8D9193BF0ADFE6938C"/><text:bookmark-end text:name="OP2_F169F2F1D4054C8D9193BF0ADFE6938C"/><text:bookmark-end text:name="OPTG2_F169F2F1D4054C8D9193BF0ADFE6938C"/><text:span text:style-name="T327">(Ｃ)</text:span><text:bookmark-start text:name="OPTG3_F169F2F1D4054C8D9193BF0ADFE6938C"/><text:span text:style-name="T328">組織直接浸在血液中　</text:span><text:bookmark-start text:name="OP4_F169F2F1D4054C8D9193BF0ADFE6938C"/><text:bookmark-end text:name="OP3_F169F2F1D4054C8D9193BF0ADFE6938C"/><text:bookmark-end text:name="OPTG3_F169F2F1D4054C8D9193BF0ADFE6938C"/><text:span text:style-name="T329">(Ｄ)</text:span><text:bookmark-start text:name="OPTG4_F169F2F1D4054C8D9193BF0ADFE6938C"/><text:span text:style-name="T330">蚯蚓屬於此系統</text:span><text:bookmark-end text:name="OP4_F169F2F1D4054C8D9193BF0ADFE6938C"/><text:bookmark-end text:name="OPTG4_F169F2F1D4054C8D9193BF0ADFE6938C"/><text:span text:style-name="T331">。</text:span></text:p>
      <text:p text:style-name="P332"/>
      <text:p text:style-name="P333"><text:bookmark-end text:name="Z_F169F2F1D4054C8D9193BF0ADFE6938C"/><text:bookmark-end text:name="Q_F169F2F1D4054C8D9193BF0ADFE6938C"/><text:soft-page-break/><text:span text:style-name="T334"><draw:frame draw:z-index="251680768" draw:id="id25" draw:style-name="a35" draw:name="文字方塊 2" text:anchor-type="paragraph" svg:x="7.22153in" svg:y="-0.04931in" svg:width="1.79167in" svg:height="2.09722in" style:rel-width="scale" style:rel-height="scale"><draw:text-box><text:p text:style-name="內文"><draw:frame draw:style-name="a36" draw:name="圖片 38" text:anchor-type="as-char" svg:x="0in" svg:y="0in" svg:width="1.52778in" svg:height="1.6875in" style:rel-width="scale" style:rel-height="scale"><draw:image xlink:href="media/image13.png" xlink:type="simple" xlink:show="embed" xlink:actuate="onLoad"/><svg:title/><svg:desc>4-9</svg:desc></draw:frame></text:p></draw:text-box><svg:title/><svg:desc/></draw:frame></text:span><text:bookmark-start text:name="Z_FDE896CDB3614DEC8991D7707447173A"/><text:bookmark-start text:name="Q_FDE896CDB3614DEC8991D7707447173A"/><text:span text:style-name="T335">請根據</text:span><text:span text:style-name="T336">右</text:span><text:span text:style-name="T337">邊的</text:span><text:span text:style-name="T338">心臟及血管示意圖</text:span><text:span text:style-name="T339">，</text:span><text:span text:style-name="T340">回</text:span><text:span text:style-name="T341">答3</text:span><text:span text:style-name="T342">7</text:span><text:span text:style-name="T343">-3</text:span><text:span text:style-name="T344">9</text:span><text:span text:style-name="T345">題:</text:span></text:p>
      <text:p text:style-name="P346"><text:span text:style-name="T347">37</text:span><text:span text:style-name="T348">.( <text:s/>)請問何者是右心室?</text:span><text:span text:style-name="T349"><text:s/>(A)甲　(B)乙　(C)丙　(D)丁</text:span></text:p>
      <text:p text:style-name="P350"><text:span text:style-name="T351">38</text:span><text:span text:style-name="T352">.( <text:s/>)</text:span><text:span text:style-name="T353">關於血液循環的敘述</text:span><text:span text:style-name="T354">，下列何者正確？</text:span><text:span text:style-name="T355">(A)甲為體循環的</text:span><text:span text:style-name="T356">終</text:span><text:span text:style-name="T357">點　</text:span></text:p>
      <text:p text:style-name="P358"><text:span text:style-name="T359">(B)乙是</text:span><text:span text:style-name="T360">肺循環終點</text:span><text:span text:style-name="T361">　(C)丙</text:span><text:span text:style-name="T362">是肺循環起點</text:span><text:span text:style-name="T363">　(D)丁</text:span><text:span text:style-name="T364">是體循環的起點</text:span></text:p>
      <text:p text:style-name="P365"><text:bookmark-start text:name="OP1_FDE896CDB3614DEC8991D7707447173A"/>39.( <text:s/>)承上題，下列敘述何者正確？<text:s/>(Ａ)<text:bookmark-start text:name="OPTG1_FDE896CDB3614DEC8991D7707447173A"/>心臟收縮，血液由丁→d，甲→a</text:p>
      <text:p text:style-name="內文"><text:span text:style-name="T366">　</text:span><text:bookmark-start text:name="OP2_FDE896CDB3614DEC8991D7707447173A"/><text:bookmark-end text:name="OP1_FDE896CDB3614DEC8991D7707447173A"/><text:bookmark-end text:name="OPTG1_FDE896CDB3614DEC8991D7707447173A"/><text:span text:style-name="T367"><text:s text:c="4"/></text:span><text:span text:style-name="T368">(Ｂ)</text:span><text:bookmark-start text:name="OPTG2_FDE896CDB3614DEC8991D7707447173A"/><text:span text:style-name="T369">心臟收縮，血液由甲→a，丙→c　</text:span><text:bookmark-start text:name="OP3_FDE896CDB3614DEC8991D7707447173A"/><text:bookmark-end text:name="OP2_FDE896CDB3614DEC8991D7707447173A"/><text:bookmark-end text:name="OPTG2_FDE896CDB3614DEC8991D7707447173A"/><text:span text:style-name="T370">(Ｃ)</text:span><text:bookmark-start text:name="OPTG3_FDE896CDB3614DEC8991D7707447173A"/><text:span text:style-name="T371">心臟舒張，血液由</text:span><text:span text:style-name="T372">　</text:span><text:span text:style-name="T373">a→甲，d→丁</text:span></text:p>
      <text:p text:style-name="內文"><text:span text:style-name="T374">　</text:span><text:bookmark-start text:name="OP4_FDE896CDB3614DEC8991D7707447173A"/><text:bookmark-end text:name="OP3_FDE896CDB3614DEC8991D7707447173A"/><text:bookmark-end text:name="OPTG3_FDE896CDB3614DEC8991D7707447173A"/><text:span text:style-name="T375"><text:s text:c="4"/></text:span><text:span text:style-name="T376">(Ｄ)</text:span><text:bookmark-start text:name="OPTG4_FDE896CDB3614DEC8991D7707447173A"/><text:span text:style-name="T377">心臟舒張，血液由</text:span><text:span text:style-name="T378">　</text:span><text:span text:style-name="T379">c→丙，b→乙</text:span><text:bookmark-end text:name="OP4_FDE896CDB3614DEC8991D7707447173A"/><text:bookmark-end text:name="OPTG4_FDE896CDB3614DEC8991D7707447173A"/><text:span text:style-name="T380">。</text:span></text:p>
      <text:p text:style-name="P381"><text:bookmark-start text:name="Z_DFC905B2FA794106B07A1F7EA5CEB742"/>40.(<text:s/><text:s/>)<text:bookmark-start text:name="Q_DFC905B2FA794106B07A1F7EA5CEB742"/>人體的血液循環中，哪些部位會具有瓣膜？(甲)心室與動脈間<text:s/>(乙)大靜脈(丙)微血管(丁)心房與心室間(戊)心房與靜脈間　<text:bookmark-start text:name="OP1_DFC905B2FA794106B07A1F7EA5CEB742"/>(Ａ)<text:bookmark-start text:name="OPTG1_DFC905B2FA794106B07A1F7EA5CEB742"/>乙丁戊　<text:bookmark-start text:name="OP2_DFC905B2FA794106B07A1F7EA5CEB742"/><text:bookmark-end text:name="OP1_DFC905B2FA794106B07A1F7EA5CEB742"/><text:bookmark-end text:name="OPTG1_DFC905B2FA794106B07A1F7EA5CEB742"/>(Ｂ)<text:bookmark-start text:name="OPTG2_DFC905B2FA794106B07A1F7EA5CEB742"/>甲丁戊　<text:bookmark-start text:name="OP3_DFC905B2FA794106B07A1F7EA5CEB742"/><text:bookmark-end text:name="OP2_DFC905B2FA794106B07A1F7EA5CEB742"/><text:bookmark-end text:name="OPTG2_DFC905B2FA794106B07A1F7EA5CEB742"/>(Ｃ)<text:bookmark-start text:name="OPTG3_DFC905B2FA794106B07A1F7EA5CEB742"/>甲乙丙　<text:bookmark-start text:name="OP4_DFC905B2FA794106B07A1F7EA5CEB742"/><text:bookmark-end text:name="OP3_DFC905B2FA794106B07A1F7EA5CEB742"/><text:bookmark-end text:name="OPTG3_DFC905B2FA794106B07A1F7EA5CEB742"/>(Ｄ)<text:bookmark-start text:name="OPTG4_DFC905B2FA794106B07A1F7EA5CEB742"/>甲乙丁<text:bookmark-end text:name="OP4_DFC905B2FA794106B07A1F7EA5CEB742"/><text:bookmark-end text:name="OPTG4_DFC905B2FA794106B07A1F7EA5CEB742"/>。</text:p>
      <text:p text:style-name="內文"><text:bookmark-end text:name="Z_FDE896CDB3614DEC8991D7707447173A"/><text:bookmark-end text:name="Q_FDE896CDB3614DEC8991D7707447173A"/><text:bookmark-end text:name="Z_DFC905B2FA794106B07A1F7EA5CEB742"/><text:bookmark-end text:name="Q_DFC905B2FA794106B07A1F7EA5CEB742"/><text:span text:style-name="T382">41</text:span><text:span text:style-name="T383">.</text:span><text:span text:style-name="T384">( <text:s/>)</text:span><text:span text:style-name="T385">下列敘述何者正確？</text:span><text:span text:style-name="T386"><text:s/>(A)</text:span><text:span text:style-name="T387">肺靜脈為減氧血<text:s/></text:span><text:span text:style-name="T388">(B)</text:span><text:span text:style-name="T389">上</text:span><text:span text:style-name="T390">大靜脈為減氧血</text:span><text:span text:style-name="T391">　(C)</text:span><text:span text:style-name="T392">大動脈為減氧血</text:span><text:span text:style-name="T393"><text:s/></text:span><text:span text:style-name="T394">(D)</text:span><text:span text:style-name="T395">肺動脈為充氧血</text:span></text:p>
      <text:p text:style-name="P396"><text:bookmark-start text:name="Z_7B1FD463DBF34A81A4A5469806E4F24D"/><text:span text:style-name="T397">4</text:span><text:span text:style-name="T398">2</text:span><text:span text:style-name="T399">.( <text:s/>)</text:span><text:bookmark-start text:name="Q_7B1FD463DBF34A81A4A5469806E4F24D"/><text:span text:style-name="T400">下列有關心臟的敘述，何者</text:span><text:span text:style-name="T401">錯誤</text:span><text:span text:style-name="T402">？　</text:span><text:bookmark-start text:name="OP1_7B1FD463DBF34A81A4A5469806E4F24D"/><text:span text:style-name="T403">(Ａ)</text:span><text:bookmark-start text:name="OPTG1_7B1FD463DBF34A81A4A5469806E4F24D"/><text:span text:style-name="T404">心臟位於胸腔，偏左　</text:span><text:bookmark-start text:name="OP2_7B1FD463DBF34A81A4A5469806E4F24D"/><text:bookmark-end text:name="OP1_7B1FD463DBF34A81A4A5469806E4F24D"/><text:bookmark-end text:name="OPTG1_7B1FD463DBF34A81A4A5469806E4F24D"/><text:span text:style-name="T405">(Ｂ)</text:span><text:bookmark-start text:name="OPTG2_7B1FD463DBF34A81A4A5469806E4F24D"/><text:span text:style-name="T406">心臟主要由肌肉構成　</text:span><text:bookmark-start text:name="OP3_7B1FD463DBF34A81A4A5469806E4F24D"/><text:bookmark-end text:name="OP2_7B1FD463DBF34A81A4A5469806E4F24D"/><text:bookmark-end text:name="OPTG2_7B1FD463DBF34A81A4A5469806E4F24D"/><text:span text:style-name="T407">(Ｃ)</text:span><text:bookmark-start text:name="OPTG3_7B1FD463DBF34A81A4A5469806E4F24D"/><text:span text:style-name="T408">心室肌肉比心房厚　</text:span><text:bookmark-start text:name="OP4_7B1FD463DBF34A81A4A5469806E4F24D"/><text:bookmark-end text:name="OP3_7B1FD463DBF34A81A4A5469806E4F24D"/><text:bookmark-end text:name="OPTG3_7B1FD463DBF34A81A4A5469806E4F24D"/><text:span text:style-name="T409">(Ｄ)</text:span><text:bookmark-end text:name="OP4_7B1FD463DBF34A81A4A5469806E4F24D"/><text:span text:style-name="T410">心臟的腔室左右相通，上下不通。</text:span></text:p>
      <text:p text:style-name="P411"><text:bookmark-end text:name="Z_7B1FD463DBF34A81A4A5469806E4F24D"/><text:bookmark-end text:name="Q_7B1FD463DBF34A81A4A5469806E4F24D"/>43<text:bookmark-start text:name="Z_65496CE318264C4C96352BB7367330B5"/>.( <text:s/>)<text:bookmark-start text:name="Q_65496CE318264C4C96352BB7367330B5"/>有關人體血管的敘述，下列何者正確？<text:bookmark-start text:name="OP1_65496CE318264C4C96352BB7367330B5"/>(Ａ)<text:bookmark-start text:name="OP2_65496CE318264C4C96352BB7367330B5"/><text:bookmark-end text:name="OP1_65496CE318264C4C96352BB7367330B5"/>與心房相接的血管均為靜脈<text:s/>(Ｂ)<text:bookmark-start text:name="OPTG2_65496CE318264C4C96352BB7367330B5"/>管壁厚度大小：動脈＞微血管＞靜脈　<text:bookmark-start text:name="OP3_65496CE318264C4C96352BB7367330B5"/><text:bookmark-end text:name="OP2_65496CE318264C4C96352BB7367330B5"/><text:bookmark-end text:name="OPTG2_65496CE318264C4C96352BB7367330B5"/>(Ｃ)<text:bookmark-start text:name="OPTG3_65496CE318264C4C96352BB7367330B5"/>管腔體積大小：動脈＞微血管＞靜脈　<text:bookmark-start text:name="OP4_65496CE318264C4C96352BB7367330B5"/><text:bookmark-end text:name="OP3_65496CE318264C4C96352BB7367330B5"/><text:bookmark-end text:name="OPTG3_65496CE318264C4C96352BB7367330B5"/>(Ｄ)<text:bookmark-start text:name="OPTG4_65496CE318264C4C96352BB7367330B5"/><text:bookmark-start text:name="OPTG1_65496CE318264C4C96352BB7367330B5"/><text:s/>小動脈中有瓣膜，可防止血液倒流<text:bookmark-end text:name="OP4_65496CE318264C4C96352BB7367330B5"/><text:bookmark-end text:name="OPTG4_65496CE318264C4C96352BB7367330B5"/><text:bookmark-end text:name="OPTG1_65496CE318264C4C96352BB7367330B5"/>。</text:p>
      <text:p text:style-name="P412"><text:bookmark-end text:name="Z_65496CE318264C4C96352BB7367330B5"/><text:bookmark-end text:name="Q_65496CE318264C4C96352BB7367330B5"/><text:span text:style-name="T413"><draw:frame draw:z-index="251682816" draw:id="id26" draw:style-name="a37" draw:name="文字方塊 2" text:anchor-type="paragraph" svg:x="7.11806in" svg:y="0.38194in" svg:width="2.25in" svg:height="1.9375in" style:rel-width="scale" style:rel-height="scale"><draw:text-box><text:p text:style-name="內文"><draw:frame draw:style-name="a38" draw:name="圖片 39" text:anchor-type="as-char" svg:x="0in" svg:y="0in" svg:width="1.79167in" svg:height="1.3125in" style:rel-width="scale" style:rel-height="scale"><draw:image xlink:href="media/image14.png" xlink:type="simple" xlink:show="embed" xlink:actuate="onLoad"/><svg:title/><svg:desc>4-2-1</svg:desc></draw:frame></text:p></draw:text-box><svg:title/><svg:desc/></draw:frame></text:span><text:span text:style-name="T414">4</text:span><text:span text:style-name="T415">4</text:span><text:span text:style-name="T416">.</text:span><text:bookmark-start text:name="Z_844C78E92AE3413FB6DF395140CC1BB4"/><text:span text:style-name="T417">( <text:s/>)</text:span><text:bookmark-start text:name="Q_844C78E92AE3413FB6DF395140CC1BB4"/><text:span text:style-name="T418">捐血時抽取</text:span><text:span text:style-name="T419">　</text:span><text:span text:style-name="T420">A</text:span><text:span text:style-name="T421">　</text:span><text:span text:style-name="T422">血管的血，輸血時血液輸入</text:span><text:span text:style-name="T423">　</text:span><text:span text:style-name="T424">B</text:span><text:span text:style-name="T425">　</text:span><text:span text:style-name="T426">血管，則</text:span><text:span text:style-name="T427">　</text:span><text:span text:style-name="T428">A、B</text:span><text:span text:style-name="T429">　</text:span><text:span text:style-name="T430">依序分別為何？　</text:span><text:bookmark-start text:name="OP1_844C78E92AE3413FB6DF395140CC1BB4"/><text:span text:style-name="T431">(Ａ)</text:span><text:bookmark-start text:name="OPTG1_844C78E92AE3413FB6DF395140CC1BB4"/><text:span text:style-name="T432">動脈、靜脈　</text:span><text:bookmark-start text:name="OP2_844C78E92AE3413FB6DF395140CC1BB4"/><text:bookmark-end text:name="OP1_844C78E92AE3413FB6DF395140CC1BB4"/><text:bookmark-end text:name="OPTG1_844C78E92AE3413FB6DF395140CC1BB4"/><text:span text:style-name="T433">(Ｂ)</text:span><text:bookmark-start text:name="OPTG2_844C78E92AE3413FB6DF395140CC1BB4"/><text:span text:style-name="T434">靜脈、動脈　</text:span><text:bookmark-start text:name="OP3_844C78E92AE3413FB6DF395140CC1BB4"/><text:bookmark-end text:name="OP2_844C78E92AE3413FB6DF395140CC1BB4"/><text:bookmark-end text:name="OPTG2_844C78E92AE3413FB6DF395140CC1BB4"/><text:span text:style-name="T435">(Ｃ)</text:span><text:bookmark-start text:name="OPTG3_844C78E92AE3413FB6DF395140CC1BB4"/><text:span text:style-name="T436">皆為動脈　</text:span><text:bookmark-start text:name="OP4_844C78E92AE3413FB6DF395140CC1BB4"/><text:bookmark-end text:name="OP3_844C78E92AE3413FB6DF395140CC1BB4"/><text:bookmark-end text:name="OPTG3_844C78E92AE3413FB6DF395140CC1BB4"/><text:span text:style-name="T437">(Ｄ)</text:span><text:bookmark-start text:name="OPTG4_844C78E92AE3413FB6DF395140CC1BB4"/><text:span text:style-name="T438">皆為靜脈</text:span><text:bookmark-end text:name="OP4_844C78E92AE3413FB6DF395140CC1BB4"/><text:bookmark-end text:name="OPTG4_844C78E92AE3413FB6DF395140CC1BB4"/><text:span text:style-name="T439">。</text:span></text:p>
      <text:p text:style-name="P440"/>
      <text:p text:style-name="P441"><text:bookmark-start text:name="Z_B09FEBE3F6E44CBF9FD4B9126644620C"/><text:bookmark-end text:name="Z_844C78E92AE3413FB6DF395140CC1BB4"/><text:bookmark-end text:name="Q_844C78E92AE3413FB6DF395140CC1BB4"/><text:span text:style-name="T442">4</text:span><text:span text:style-name="T443">5</text:span><text:span text:style-name="T444">.( <text:s/>)</text:span><text:bookmark-start text:name="Q_B09FEBE3F6E44CBF9FD4B9126644620C"/><text:span text:style-name="T445">如</text:span><text:span text:style-name="T446">右</text:span><text:span text:style-name="T447">圖是人類血球模式圖，請問下列敘述何者</text:span><text:span text:style-name="T448">錯誤</text:span><text:span text:style-name="T449">？</text:span><text:span text:style-name="T450">(A)</text:span><text:span text:style-name="T451">乙的數量最多</text:span><text:span text:style-name="T452">　(B)甲沒有細胞核</text:span></text:p>
      <text:p text:style-name="P453"><text:span text:style-name="T454">　(C)丙可改變形狀　(D)</text:span><text:span text:style-name="T455">乙沒有細胞核</text:span></text:p>
      <text:p text:style-name="P456"><text:bookmark-start text:name="OP1_B09FEBE3F6E44CBF9FD4B9126644620C"/>46.( <text:s/>)承上題，下列敘述何者正確？(Ａ)<text:bookmark-start text:name="OPTG1_B09FEBE3F6E44CBF9FD4B9126644620C"/>甲能使血液凝固　<text:bookmark-start text:name="OP2_B09FEBE3F6E44CBF9FD4B9126644620C"/><text:bookmark-end text:name="OP1_B09FEBE3F6E44CBF9FD4B9126644620C"/><text:bookmark-end text:name="OPTG1_B09FEBE3F6E44CBF9FD4B9126644620C"/>(Ｂ)<text:bookmark-start text:name="OPTG2_B09FEBE3F6E44CBF9FD4B9126644620C"/>乙能攜帶氧氣　<text:bookmark-start text:name="OP3_B09FEBE3F6E44CBF9FD4B9126644620C"/><text:bookmark-end text:name="OP2_B09FEBE3F6E44CBF9FD4B9126644620C"/><text:bookmark-end text:name="OPTG2_B09FEBE3F6E44CBF9FD4B9126644620C"/></text:p>
      <text:p text:style-name="P457">(Ｃ)<text:bookmark-start text:name="OP4_B09FEBE3F6E44CBF9FD4B9126644620C"/><text:bookmark-end text:name="OP3_B09FEBE3F6E44CBF9FD4B9126644620C"/>有些乙可穿過微血管壁(Ｄ)<text:bookmark-start text:name="OPTG4_B09FEBE3F6E44CBF9FD4B9126644620C"/>丙具有防禦疾病的功能<text:bookmark-end text:name="OP4_B09FEBE3F6E44CBF9FD4B9126644620C"/><text:bookmark-end text:name="OPTG4_B09FEBE3F6E44CBF9FD4B9126644620C"/>。</text:p>
      <text:p text:style-name="P458"/>
      <text:p text:style-name="P459"><text:bookmark-start text:name="Z_B0D0541E9279430796F10FC3877B15CE"/><text:bookmark-end text:name="Z_B09FEBE3F6E44CBF9FD4B9126644620C"/><text:bookmark-end text:name="Q_B09FEBE3F6E44CBF9FD4B9126644620C"/><text:span text:style-name="T460">4</text:span><text:span text:style-name="T461">7</text:span><text:span text:style-name="T462">.( <text:s/>)</text:span><text:bookmark-start text:name="Q_B0D0541E9279430796F10FC3877B15CE"/><text:span text:style-name="T463">有關人體血漿的敘述，下列何者</text:span><text:span text:style-name="T464">錯誤</text:span><text:bookmark-start text:name="OP1_B0D0541E9279430796F10FC3877B15CE"/><text:span text:style-name="T465">？</text:span><text:span text:style-name="T466">(Ａ)</text:span><text:bookmark-start text:name="OPTG1_B0D0541E9279430796F10FC3877B15CE"/><text:span text:style-name="T467">可輸送二氧化碳</text:span><text:bookmark-start text:name="OP2_B0D0541E9279430796F10FC3877B15CE"/><text:bookmark-end text:name="OP1_B0D0541E9279430796F10FC3877B15CE"/><text:bookmark-end text:name="OPTG1_B0D0541E9279430796F10FC3877B15CE"/><text:span text:style-name="T468"><text:s/></text:span><text:span text:style-name="T469">(Ｂ)</text:span><text:bookmark-start text:name="OPTG2_B0D0541E9279430796F10FC3877B15CE"/><text:bookmark-start text:name="OPTG4_B0D0541E9279430796F10FC3877B15CE"/><text:span text:style-name="T470">可輸送</text:span><text:bookmark-start text:name="OP3_B0D0541E9279430796F10FC3877B15CE"/><text:bookmark-end text:name="OP2_B0D0541E9279430796F10FC3877B15CE"/><text:bookmark-end text:name="OPTG2_B0D0541E9279430796F10FC3877B15CE"/><text:bookmark-end text:name="OPTG4_B0D0541E9279430796F10FC3877B15CE"/><text:span text:style-name="T471">澱粉</text:span><text:span text:style-name="T472"><text:s/></text:span><text:span text:style-name="T473">(Ｃ)</text:span><text:bookmark-start text:name="OPTG3_B0D0541E9279430796F10FC3877B15CE"/><text:span text:style-name="T474">內有大量水分</text:span><text:bookmark-start text:name="OP4_B0D0541E9279430796F10FC3877B15CE"/><text:bookmark-end text:name="OP3_B0D0541E9279430796F10FC3877B15CE"/><text:bookmark-end text:name="OPTG3_B0D0541E9279430796F10FC3877B15CE"/><text:span text:style-name="T475"><text:s/></text:span><text:span text:style-name="T476">(Ｄ)</text:span><text:bookmark-end text:name="OP4_B0D0541E9279430796F10FC3877B15CE"/><text:span text:style-name="T477">可運送抗體</text:span></text:p>
      <text:p text:style-name="P478"><text:bookmark-start text:name="Z_DE40681A4274439DB5D47AA7648D073A"/><text:bookmark-end text:name="Z_B0D0541E9279430796F10FC3877B15CE"/><text:bookmark-end text:name="Q_B0D0541E9279430796F10FC3877B15CE"/><text:span text:style-name="T479">4</text:span><text:span text:style-name="T480">8</text:span><text:span text:style-name="T481">.</text:span><text:bookmark-start text:name="Z_71C66531C4CA4FED87E089787BA4A8D6"/><text:bookmark-end text:name="Z_DE40681A4274439DB5D47AA7648D073A"/><text:span text:style-name="T482">( <text:s/>)</text:span><text:bookmark-start text:name="Q_71C66531C4CA4FED87E089787BA4A8D6"/><text:span text:style-name="T483">志明</text:span><text:span text:style-name="T484">於運動前、後分別測量脈搏與心搏每分鐘跳動的次數，結果如表，則下列何者正確？</text:span></text:p>
      <table:table table:style-name="Table485">
        <table:table-columns>
          <table:table-column table:style-name="TableColumn486"/>
          <table:table-column table:style-name="TableColumn487"/>
          <table:table-column table:style-name="TableColumn488"/>
          <table:table-column table:style-name="TableColumn489"/>
          <table:table-column table:style-name="TableColumn490"/>
        </table:table-columns>
        <table:table-row table:style-name="TableRow491">
          <table:table-cell table:style-name="TableCell492" table:number-rows-spanned="2">
            <text:p text:style-name="P493"/>
          </table:table-cell>
          <table:table-cell table:style-name="TableCell494" table:number-columns-spanned="2">
            <text:p text:style-name="P495">運動前</text:p>
          </table:table-cell>
          <table:covered-table-cell/>
          <table:table-cell table:style-name="TableCell496" table:number-columns-spanned="2">
            <text:p text:style-name="P497">運動後</text:p>
          </table:table-cell>
          <table:covered-table-cell/>
        </table:table-row>
        <table:table-row table:style-name="TableRow498">
          <table:covered-table-cell>
            <text:p text:style-name="P499"/>
          </table:covered-table-cell>
          <table:table-cell table:style-name="TableCell500">
            <text:p text:style-name="P501">脈搏</text:p>
          </table:table-cell>
          <table:table-cell table:style-name="TableCell502">
            <text:p text:style-name="P503">心搏</text:p>
          </table:table-cell>
          <table:table-cell table:style-name="TableCell504">
            <text:p text:style-name="P505">脈搏</text:p>
          </table:table-cell>
          <table:table-cell table:style-name="TableCell506">
            <text:p text:style-name="P507">心搏</text:p>
          </table:table-cell>
        </table:table-row>
        <table:table-row table:style-name="TableRow508">
          <table:table-cell table:style-name="TableCell509">
            <text:p text:style-name="P510">次數</text:p>
          </table:table-cell>
          <table:table-cell table:style-name="TableCell511">
            <text:p text:style-name="P512">甲</text:p>
          </table:table-cell>
          <table:table-cell table:style-name="TableCell513">
            <text:p text:style-name="P514">乙</text:p>
          </table:table-cell>
          <table:table-cell table:style-name="TableCell515">
            <text:p text:style-name="P516">丙</text:p>
          </table:table-cell>
          <table:table-cell table:style-name="TableCell517">
            <text:p text:style-name="P518">丁</text:p>
          </table:table-cell>
        </table:table-row>
      </table:table>
      <text:p text:style-name="P519"><text:bookmark-start text:name="OP1_71C66531C4CA4FED87E089787BA4A8D6"/>(Ａ)<text:bookmark-start text:name="OPTG1_71C66531C4CA4FED87E089787BA4A8D6"/>甲＝乙　<text:bookmark-start text:name="OP2_71C66531C4CA4FED87E089787BA4A8D6"/><text:bookmark-end text:name="OP1_71C66531C4CA4FED87E089787BA4A8D6"/><text:bookmark-end text:name="OPTG1_71C66531C4CA4FED87E089787BA4A8D6"/>(Ｂ)<text:bookmark-start text:name="OPTG2_71C66531C4CA4FED87E089787BA4A8D6"/>丙＜丁　<text:bookmark-start text:name="OP3_71C66531C4CA4FED87E089787BA4A8D6"/><text:bookmark-end text:name="OP2_71C66531C4CA4FED87E089787BA4A8D6"/><text:bookmark-end text:name="OPTG2_71C66531C4CA4FED87E089787BA4A8D6"/>(Ｃ)<text:bookmark-start text:name="OPTG3_71C66531C4CA4FED87E089787BA4A8D6"/>甲＝丙　<text:bookmark-start text:name="OP4_71C66531C4CA4FED87E089787BA4A8D6"/><text:bookmark-end text:name="OP3_71C66531C4CA4FED87E089787BA4A8D6"/><text:bookmark-end text:name="OPTG3_71C66531C4CA4FED87E089787BA4A8D6"/>(Ｄ)<text:bookmark-start text:name="OPTG4_71C66531C4CA4FED87E089787BA4A8D6"/>乙＝丁<text:bookmark-end text:name="OP4_71C66531C4CA4FED87E089787BA4A8D6"/><text:bookmark-end text:name="OPTG4_71C66531C4CA4FED87E089787BA4A8D6"/>。</text:p>
      <text:p text:style-name="P520"><text:bookmark-start text:name="Z_2A6DFD97AE9146C59A5639982142D373"/><text:bookmark-end text:name="Z_71C66531C4CA4FED87E089787BA4A8D6"/><text:bookmark-end text:name="Q_71C66531C4CA4FED87E089787BA4A8D6"/>49.( <text:s/>)<text:bookmark-start text:name="Q_2A6DFD97AE9146C59A5639982142D373"/>複式顯微鏡視野下觀察小魚尾鰭的血液流動情形如圖所示。請問下列敘述何者正確？</text:p>
      <text:p text:style-name="P521"><text:span text:style-name="T522"><draw:frame draw:style-name="a39" draw:name="圖片 29" text:anchor-type="as-char" svg:x="0in" svg:y="0in" svg:width="1.53472in" svg:height="0.88194in" style:rel-width="scale" style:rel-height="scale"><draw:image xlink:href="media/image15.png" xlink:type="simple" xlink:show="embed" xlink:actuate="onLoad"/><svg:title/><svg:desc>104-2-17(小魚尾鰭)</svg:desc></draw:frame></text:span></text:p>
      <text:p text:style-name="P523"><text:bookmark-start text:name="OP1_2A6DFD97AE9146C59A5639982142D373"/>(Ａ)<text:bookmark-start text:name="OPTG1_2A6DFD97AE9146C59A5639982142D373"/>丙是將血液帶離心臟的血管　<text:bookmark-start text:name="OP2_2A6DFD97AE9146C59A5639982142D373"/><text:bookmark-end text:name="OP1_2A6DFD97AE9146C59A5639982142D373"/><text:bookmark-end text:name="OPTG1_2A6DFD97AE9146C59A5639982142D373"/>(Ｂ)<text:bookmark-start text:name="OPTG2_2A6DFD97AE9146C59A5639982142D373"/>由血流方向判斷小魚心臟的實際位置是在觀察者的左邊　<text:bookmark-start text:name="OP3_2A6DFD97AE9146C59A5639982142D373"/><text:bookmark-end text:name="OP2_2A6DFD97AE9146C59A5639982142D373"/><text:bookmark-end text:name="OPTG2_2A6DFD97AE9146C59A5639982142D373"/>(Ｃ)<text:bookmark-start text:name="OPTG3_2A6DFD97AE9146C59A5639982142D373"/>乙管內血液的流速最慢，以利物質進行交換　<text:bookmark-start text:name="OP4_2A6DFD97AE9146C59A5639982142D373"/><text:bookmark-end text:name="OP3_2A6DFD97AE9146C59A5639982142D373"/><text:bookmark-end text:name="OPTG3_2A6DFD97AE9146C59A5639982142D373"/>(Ｄ)<text:bookmark-start text:name="OPTG4_2A6DFD97AE9146C59A5639982142D373"/>甲管的管壁最薄<text:bookmark-end text:name="OP4_2A6DFD97AE9146C59A5639982142D373"/><text:bookmark-end text:name="OPTG4_2A6DFD97AE9146C59A5639982142D373"/>。</text:p>
      <text:p text:style-name="P524"><text:bookmark-end text:name="Z_2A6DFD97AE9146C59A5639982142D373"/><text:bookmark-end text:name="Q_2A6DFD97AE9146C59A5639982142D373"/><text:span text:style-name="T525"><draw:frame draw:z-index="251684864" draw:id="id27" draw:style-name="a40" draw:name="文字方塊 2" text:anchor-type="paragraph" svg:x="6.31597in" svg:y="0.06944in" svg:width="1.72917in" svg:height="1.83333in" style:rel-width="scale" style:rel-height="scale"><draw:text-box><text:p text:style-name="內文"><draw:frame draw:style-name="a41" draw:name="圖片 40" text:anchor-type="as-char" svg:x="0in" svg:y="0in" svg:width="1.29167in" svg:height="1.38889in" style:rel-width="scale" style:rel-height="scale"><draw:image xlink:href="media/image16.png" xlink:type="simple" xlink:show="embed" xlink:actuate="onLoad"/><svg:title/><svg:desc>4-2-02</svg:desc></draw:frame></text:p></draw:text-box><svg:title/><svg:desc/></draw:frame></text:span><text:span text:style-name="T526">50</text:span><text:span text:style-name="T527">.( <text:s/></text:span><text:span text:style-name="T528">)如圖是</text:span><text:span text:style-name="T529">大明</text:span><text:span text:style-name="T530">的右手，請問應按哪個部位來測量脈搏？</text:span></text:p>
      <text:p text:style-name="P531"><text:span text:style-name="T532"><text:s/></text:span><text:span text:style-name="T533"><text:s text:c="5"/></text:span><text:span text:style-name="T534">(A)A　(B)B　(C)C　(D)D</text:span></text:p>
      <text:p text:style-name="P535"/>
      <text:p text:style-name="P536"/>
      <text:p text:style-name="P537"/>
      <text:p text:style-name="P538"/>
      <text:p text:style-name="P539"/>
      <text:p text:style-name="P540"/>
      <text:p text:style-name="P541"/>
      <text:p text:style-name="P542"/>
      <text:p text:style-name="P543"/>
      <text:p text:style-name="P544"/>
      <text:p text:style-name="P545"/>
      <text:p text:style-name="P546"/>
      <text:p text:style-name="P547"/>
      <text:p text:style-name="P548"/>
      <text:soft-page-break/>
      <text:p text:style-name="P549">106-1-2<text:s text:c="2"/>七年級 <text:s/>自然科－解答</text:p>
      <text:p text:style-name="P550">1-10 ADABC CCABA</text:p>
      <text:p text:style-name="P551">11-20<text:s/>DACBB CDBCB</text:p>
      <text:p text:style-name="P552">21-30 ADCDD ACCAD</text:p>
      <text:p text:style-name="P553">31-40 CACBB DCCCD</text:p>
      <text:p text:style-name="P554">41-50 BDADA DBACD</text:p>
      <text:p text:style-name="P555"/>
      <text:p text:style-name="P556"/>
      <text:p text:style-name="P557"/>
      <text:p text:style-name="P558"/>
      <text:p text:style-name="P5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．" style:num-format="１, ２, ３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8333in" text:min-label-width="0.3125in" text:list-level-position-and-space-mode="label-alignment">
          <style:list-level-label-alignment text:label-followed-by="listtab" fo:margin-left="1.1458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3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12:59:00Z</meta:creation-date>
    <dc:date>2026-02-04T12:59:00Z</dc:date>
    <meta:template xlink:href="Normal" xlink:type="simple"/>
    <meta:editing-cycles>2</meta:editing-cycles>
    <meta:editing-duration>PT60S</meta:editing-duration>
    <meta:document-statistic meta:page-count="4" meta:paragraph-count="9" meta:word-count="673" meta:character-count="4501" meta:row-count="31" meta:non-whitespace-character-count="3837"/>
  </office:meta>
</office:document-meta>
</file>