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hdphoto1.wdp" manifest:media-type=""/>
  <manifest:file-entry manifest:full-path="media/image3.jpeg" manifest:media-type="image/jpeg"/>
  <manifest:file-entry manifest:full-path="media/image4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media/image5.jpeg" manifest:media-type="image/jpeg"/>
  <manifest:file-entry manifest:full-path="media/image6.png" manifest:media-type="image/png"/>
  <manifest:file-entry manifest:full-path="media/image7.png" manifest:media-type="image/pn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Object 2" manifest:media-type="application/octet-stream"/>
  <manifest:file-entry manifest:full-path="ObjectReplacements/Object 2" manifest:media-type="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Object 3" manifest:media-type="application/octet-stream"/>
  <manifest:file-entry manifest:full-path="ObjectReplacements/Object 3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標楷+Times" svg:font-family="標楷+Times" style:font-family-generic="system" svg:panose-1="0 0 0 0 0 0 0 0 0 0"/>
    <style:font-face style:name="ATC-6a195b8b*+Times-1" svg:font-family="ATC-6a195b8b*+Times-1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916in" text:min-label-width="0.275in" text:list-level-position-and-space-mode="label-alignment">
          <style:list-level-label-alignment text:label-followed-by="listtab" fo:margin-left="0.666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3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　　)" style:num-suffix="." style:num-format="1">
        <style:list-level-properties text:space-before="0.9847in" text:min-label-width="0in" text:list-level-position-and-space-mode="label-alignment">
          <style:list-level-label-alignment text:label-followed-by="listtab" fo:margin-left="0.9847in" fo:text-indent="0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5">
      <text:list-level-style-number text:level="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style:snap-to-layout-grid="true" fo:text-align="start" fo:margin-top="0.0694in" fo:margin-bottom="0.0694in" fo:margin-right="-0.0583in">
        <style:tab-stops>
          <style:tab-stop style:type="center" style:position="4.5in"/>
          <style:tab-stop style:type="right" style:position="9in"/>
        </style:tab-stops>
      </style:paragraph-properties>
      <style:text-properties style:font-name-asian="標楷體" fo:color="#000000" fo:letter-spacing="0.018in" fo:font-size="16pt" style:font-size-asian="16pt" style:font-size-complex="16pt"/>
    </style:style>
    <style:style style:name="P8" style:parent-style-name="頁首" style:family="paragraph">
      <style:paragraph-properties style:snap-to-layout-grid="true" fo:margin-top="0.0694in" fo:margin-bottom="0.0694in" fo:text-indent="4.4993in">
        <style:tab-stops>
          <style:tab-stop style:type="center" style:position="-1.125in"/>
        </style:tab-stops>
      </style:paragraph-properties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9" style:parent-style-name="內文" style:family="paragraph">
      <style:paragraph-properties fo:widows="0" fo:orphans="0" style:snap-to-layout-grid="false" fo:margin-left="0.3909in" fo:text-indent="-0.3909in">
        <style:tab-stops>
          <style:tab-stop style:type="left" style:position="0.317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0" style:parent-style-name="內文" style:family="paragraph">
      <style:paragraph-properties fo:widows="0" fo:orphans="0" style:snap-to-layout-grid="false" fo:margin-left="0.3909in" fo:text-indent="-0.3909in">
        <style:tab-stops>
          <style:tab-stop style:type="left" style:position="0.3173in"/>
        </style:tab-stops>
      </style:paragraph-properties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widows="0" fo:orphans="0" style:snap-to-layout-grid="false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375in"/>
        </style:tab-stops>
      </style:paragraph-properties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8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708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widows="0" fo:orphans="0" style:snap-to-layout-grid="false">
        <style:tab-stops>
          <style:tab-stop style:type="left" style:position="0.4541in"/>
        </style:tab-stops>
      </style:paragraph-properties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內文" style:family="paragraph">
      <style:paragraph-properties fo:widows="0" fo:orphans="0" style:snap-to-layout-grid="false" fo:margin-left="0.3333in">
        <style:tab-stops>
          <style:tab-stop style:type="left" style:position="0.4541in"/>
        </style:tab-stops>
      </style:paragraph-properties>
      <style:text-properties style:font-name-asian="標楷體" fo:font-size="14pt" style:font-size-asian="14pt" style:font-size-complex="14pt"/>
    </style:style>
    <style:style style:name="P42" style:parent-style-name="內文" style:family="paragraph">
      <style:paragraph-properties fo:widows="0" fo:orphans="0" style:snap-to-layout-grid="false" fo:margin-left="0.3333in">
        <style:tab-stops>
          <style:tab-stop style:type="left" style:position="0.4541in"/>
        </style:tab-stops>
      </style:paragraph-properties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widows="0" fo:orphans="0" style:snap-to-layout-grid="false" fo:margin-left="0.3333in">
        <style:tab-stops>
          <style:tab-stop style:type="left" style:position="0.4541in"/>
        </style:tab-stops>
      </style:paragraph-properties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1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1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34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1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1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1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1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1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76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1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1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1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1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1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12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4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5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6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2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2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8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2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51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52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2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58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59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60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61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62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63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2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7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2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2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2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4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2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6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2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06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07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3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0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3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2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5" style:parent-style-name="預設段落字型" style:family="text">
      <style:text-properties style:font-name-asian="標楷體" fo:color="#000000" style:text-scale="50%" fo:font-size="14pt" style:font-size-asian="14pt" style:font-size-complex="14pt"/>
    </style:style>
    <style:style style:name="T3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27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28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329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0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1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2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3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4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5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6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7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8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39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40" style:parent-style-name="預設段落字型" style:family="text">
      <style:text-properties style:font-name-asian="標楷體" fo:color="#000000" fo:letter-spacing="-0.0055in" fo:font-size="14pt" style:font-size-asian="14pt" style:font-size-complex="14pt"/>
    </style:style>
    <style:style style:name="T3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54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5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6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7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8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9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60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61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62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3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0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T3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9" style:parent-style-name="預設段落字型" style:family="text">
      <style:text-properties style:font-name-asian="標楷體" fo:color="#000000" style:text-position="super 64.2%" fo:font-size="14pt" style:font-size-asian="14pt" style:font-size-complex="14pt"/>
    </style:style>
    <style:style style:name="P380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81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P383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font-size="14pt" style:font-size-asian="14pt" style:font-size-complex="14pt"/>
    </style:style>
    <style:style style:name="P384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P393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3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98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99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400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401" style:parent-style-name="內文" style:family="paragraph">
      <style:paragraph-properties fo:widows="0" fo:orphans="0" style:punctuation-wrap="simple" style:text-autospace="none" style:snap-to-layout-grid="false" fo:margin-top="0.0694in" fo:margin-bottom="0.0694in"/>
    </style:style>
    <style:style style:name="T4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07" style:parent-style-name="預設段落字型" style:family="text">
      <style:text-properties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09" style:parent-style-name="預設段落字型" style:family="text">
      <style:text-properties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13" style:parent-style-name="預設段落字型" style:family="text">
      <style:text-properties style:font-name-asian="標楷體" fo:font-size="14pt" style:font-size-asian="14pt" style:font-size-complex="14pt"/>
    </style:style>
    <style:style style:name="P414" style:parent-style-name="內文" style:family="paragraph">
      <style:paragraph-properties style:punctuation-wrap="simple" style:text-autospace="none" style:snap-to-layout-grid="false" fo:text-align="center" fo:margin-top="0.0694in" fo:margin-bottom="0.0694in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-asian="標楷體" fo:font-size="14pt" style:font-size-asian="14pt" style:font-size-complex="14pt"/>
    </style:style>
    <style:style style:name="P418" style:parent-style-name="內文" style:family="paragraph">
      <style:paragraph-properties style:punctuation-wrap="simple" style:text-autospace="none" style:snap-to-layout-grid="false" fo:margin-top="0.0694in" fo:margin-bottom="0.0694in"/>
    </style:style>
    <style:style style:name="T419" style:parent-style-name="預設段落字型" style:family="text">
      <style:text-properties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1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22" style:parent-style-name="預設段落字型" style:family="text">
      <style:text-properties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26" style:parent-style-name="預設段落字型" style:family="text">
      <style:text-properties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4" style:parent-style-name="預設段落字型" style:family="text">
      <style:text-properties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38" style:parent-style-name="預設段落字型" style:family="text">
      <style:text-properties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0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41" style:parent-style-name="預設段落字型" style:family="text">
      <style:text-properties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-asian="標楷體" style:text-scale="25%" fo:font-size="14pt" style:font-size-asian="14pt" style:font-size-complex="14pt"/>
    </style:style>
    <style:style style:name="T443" style:parent-style-name="預設段落字型" style:family="text">
      <style:text-properties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P445" style:parent-style-name="內文" style:family="paragraph">
      <style:paragraph-properties fo:widows="0" fo:orphans="0" style:snap-to-layout-grid="false" style:line-height-at-least="0.25in" fo:text-indent="0in">
        <style:tab-stops>
          <style:tab-stop style:type="left" style:position="0.375in"/>
        </style:tab-stops>
      </style:paragraph-properties>
    </style:style>
    <style:style style:name="T4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61" style:parent-style-name="題目" style:family="paragraph">
      <style:paragraph-properties fo:margin-bottom="0.05in" fo:text-indent="-0.3333in"/>
      <style:text-properties fo:font-size="14pt" style:font-size-asian="14pt" style:font-size-complex="14pt"/>
    </style:style>
    <style:style style:name="P462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463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</style:style>
    <style:style style:name="T464" style:parent-style-name="預設段落字型" style:family="text">
      <style:text-properties fo:font-size="14pt" style:font-size-asian="14pt" style:font-size-complex="14pt"/>
    </style:style>
    <style:style style:name="T465" style:parent-style-name="預設段落字型" style:family="text">
      <style:text-properties fo:font-size="14pt" style:font-size-asian="14pt" style:font-size-complex="14pt"/>
    </style:style>
    <style:style style:name="T466" style:parent-style-name="預設段落字型" style:family="text">
      <style:text-properties fo:font-size="14pt" style:font-size-asian="14pt" style:font-size-complex="14pt"/>
    </style:style>
    <style:style style:name="T467" style:parent-style-name="預設段落字型" style:family="text">
      <style:text-properties fo:font-size="14pt" style:font-size-asian="14pt" style:font-size-complex="14pt"/>
    </style:style>
    <style:style style:name="T468" style:parent-style-name="預設段落字型" style:family="text">
      <style:text-properties fo:color="#000000" fo:font-size="14pt" style:font-size-asian="14pt" style:font-size-complex="14pt"/>
    </style:style>
    <style:style style:name="T469" style:parent-style-name="預設段落字型" style:family="text">
      <style:text-properties fo:font-size="14pt" style:font-size-asian="14pt" style:font-size-complex="14pt"/>
    </style:style>
    <style:style style:name="T470" style:parent-style-name="預設段落字型" style:family="text">
      <style:text-properties fo:font-size="14pt" style:font-size-asian="14pt" style:font-size-complex="14pt"/>
    </style:style>
    <style:style style:name="T471" style:parent-style-name="預設段落字型" style:family="text">
      <style:text-properties fo:font-size="14pt" style:font-size-asian="14pt" style:font-size-complex="14pt"/>
    </style:style>
    <style:style style:name="T472" style:parent-style-name="預設段落字型" style:family="text">
      <style:text-properties fo:font-size="14pt" style:font-size-asian="14pt" style:font-size-complex="14pt"/>
    </style:style>
    <style:style style:name="T473" style:parent-style-name="預設段落字型" style:family="text">
      <style:text-properties fo:font-size="14pt" style:font-size-asian="14pt" style:font-size-complex="14pt"/>
    </style:style>
    <style:style style:name="T474" style:parent-style-name="預設段落字型" style:family="text">
      <style:text-properties fo:font-size="14pt" style:font-size-asian="14pt" style:font-size-complex="14pt"/>
    </style:style>
    <style:style style:name="T475" style:parent-style-name="預設段落字型" style:family="text">
      <style:text-properties fo:font-size="14pt" style:font-size-asian="14pt" style:font-size-complex="14pt"/>
    </style:style>
    <style:style style:name="T476" style:parent-style-name="預設段落字型" style:family="text">
      <style:text-properties fo:font-size="14pt" style:font-size-asian="14pt" style:font-size-complex="14pt"/>
    </style:style>
    <style:style style:name="T477" style:parent-style-name="預設段落字型" style:family="text">
      <style:text-properties fo:font-size="14pt" style:font-size-asian="14pt" style:font-size-complex="14pt"/>
    </style:style>
    <style:style style:name="T478" style:parent-style-name="預設段落字型" style:family="text">
      <style:text-properties fo:font-size="14pt" style:font-size-asian="14pt" style:font-size-complex="14pt"/>
    </style:style>
    <style:style style:name="T479" style:parent-style-name="預設段落字型" style:family="text">
      <style:text-properties fo:font-size="14pt" style:font-size-asian="14pt" style:font-size-complex="14pt"/>
    </style:style>
    <style:style style:name="T480" style:parent-style-name="預設段落字型" style:family="text">
      <style:text-properties fo:font-size="14pt" style:font-size-asian="14pt" style:font-size-complex="14pt"/>
    </style:style>
    <style:style style:name="T481" style:parent-style-name="預設段落字型" style:family="text">
      <style:text-properties fo:font-size="14pt" style:font-size-asian="14pt" style:font-size-complex="14pt"/>
    </style:style>
    <style:style style:name="T482" style:parent-style-name="預設段落字型" style:family="text">
      <style:text-properties fo:font-size="14pt" style:font-size-asian="14pt" style:font-size-complex="14pt"/>
    </style:style>
    <style:style style:name="T483" style:parent-style-name="預設段落字型" style:family="text">
      <style:text-properties fo:font-size="14pt" style:font-size-asian="14pt" style:font-size-complex="14pt"/>
    </style:style>
    <style:style style:name="T484" style:parent-style-name="預設段落字型" style:family="text">
      <style:text-properties fo:font-size="14pt" style:font-size-asian="14pt" style:font-size-complex="14pt"/>
    </style:style>
    <style:style style:name="T485" style:parent-style-name="預設段落字型" style:family="text">
      <style:text-properties fo:font-size="14pt" style:font-size-asian="14pt" style:font-size-complex="14pt"/>
    </style:style>
    <style:style style:name="T486" style:parent-style-name="預設段落字型" style:family="text">
      <style:text-properties fo:font-size="14pt" style:font-size-asian="14pt" style:font-size-complex="14pt"/>
    </style:style>
    <style:style style:name="T487" style:parent-style-name="預設段落字型" style:family="text">
      <style:text-properties fo:font-size="14pt" style:font-size-asian="14pt" style:font-size-complex="14pt"/>
    </style:style>
    <style:style style:name="T488" style:parent-style-name="預設段落字型" style:family="text">
      <style:text-properties fo:font-size="14pt" style:font-size-asian="14pt" style:font-size-complex="14pt"/>
    </style:style>
    <style:style style:name="T489" style:parent-style-name="預設段落字型" style:family="text">
      <style:text-properties fo:font-size="14pt" style:font-size-asian="14pt" style:font-size-complex="14pt"/>
    </style:style>
    <style:style style:name="T490" style:parent-style-name="預設段落字型" style:family="text">
      <style:text-properties fo:font-size="14pt" style:font-size-asian="14pt" style:font-size-complex="14pt"/>
    </style:style>
    <style:style style:name="P491" style:parent-style-name="題目" style:family="paragraph">
      <style:paragraph-properties fo:margin-bottom="0.05in" fo:text-indent="-0.3333in"/>
      <style:text-properties fo:font-size="14pt" style:font-size-asian="14pt" style:font-size-complex="14pt"/>
    </style:style>
    <style:style style:name="P492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493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</style:style>
    <style:style style:name="T494" style:parent-style-name="預設段落字型" style:family="text">
      <style:text-properties fo:font-size="14pt" style:font-size-asian="14pt" style:font-size-complex="14pt"/>
    </style:style>
    <style:style style:name="T495" style:parent-style-name="預設段落字型" style:family="text">
      <style:text-properties fo:font-size="14pt" style:font-size-asian="14pt" style:font-size-complex="14pt"/>
    </style:style>
    <style:style style:name="P496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497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498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499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0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1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2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3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4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5" style:parent-style-name="題目" style:family="paragraph">
      <style:paragraph-properties fo:margin-bottom="0.05in" fo:margin-left="0.3333in" fo:text-indent="0in">
        <style:tab-stops>
          <style:tab-stop style:type="char" style:char="." style:position="0.4763in"/>
        </style:tab-stops>
      </style:paragraph-properties>
      <style:text-properties fo:font-size="14pt" style:font-size-asian="14pt" style:font-size-complex="14pt"/>
    </style:style>
    <style:style style:name="P506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0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fo:color="#000000" style:text-scale="50%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12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13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15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1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18" style:parent-style-name="清單段落" style:family="paragraph">
      <style:paragraph-properties style:snap-to-layout-grid="false" style:line-height-at-least="0.25in" fo:margin-left="0.65in">
        <style:tab-stops>
          <style:tab-stop style:type="left" style:position="0.1375in"/>
        </style:tab-stops>
      </style:paragraph-properties>
    </style:style>
    <style:style style:name="T51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29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fo:color="#000000" fo:letter-spacing="-0.0013in" fo:font-size="14pt" style:font-size-asian="14pt" style:font-size-complex="14pt"/>
    </style:style>
    <style:style style:name="P535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36" style:parent-style-name="預設段落字型" style:family="text">
      <style:text-properties style:font-name="Times New Roman" style:font-name-asian="標楷體" fo:color="#000000" fo:letter-spacing="-0.0013i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fo:color="#000000" fo:letter-spacing="-0.0013in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41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42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43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44" style:parent-style-name="清單段落" style:family="paragraph">
      <style:paragraph-properties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51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P555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P568" style:parent-style-name="內文" style:family="paragraph">
      <style:paragraph-properties fo:widows="0" fo:orphans="0" style:snap-to-layout-grid="false" style:line-height-at-least="0.25in">
        <style:tab-stops>
          <style:tab-stop style:type="left" style:position="0.4541in"/>
        </style:tab-stops>
      </style:paragraph-properties>
    </style:style>
    <style:style style:name="T5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5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6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7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font-size="14pt" style:font-size-asian="14pt" style:font-size-complex="14pt"/>
    </style:style>
    <style:style style:name="P578" style:parent-style-name="內文" style:family="paragraph">
      <style:paragraph-properties fo:widows="0" fo:orphans="0" style:snap-to-layout-grid="false" style:line-height-at-least="0.25in" fo:margin-left="0.3333in">
        <style:tab-stops>
          <style:tab-stop style:type="left" style:position="0.4541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79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0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1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2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3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4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5" style:parent-style-name="頁首" style:family="paragraph">
      <style:paragraph-properties style:snap-to-layout-grid="true" fo:margin-top="0.0694in" fo:margin-bottom="0.0694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86" style:parent-style-name="內文" style:family="paragraph">
      <style:paragraph-properties style:snap-to-layout-grid="false" fo:text-align="center" fo:margin-top="0.0694in" fo:margin-bottom="0.0694in" fo:margin-right="-0.059in"/>
      <style:text-properties style:font-name-asian="標楷體" fo:color="#000000" fo:letter-spacing="0.018in" fo:font-size="16pt" style:font-size-asian="16pt" style:font-size-complex="16pt"/>
    </style:style>
    <style:style style:name="P587" style:parent-style-name="頁首" style:family="paragraph">
      <style:paragraph-properties style:snap-to-layout-grid="true" fo:margin-top="0.0694in" fo:margin-bottom="0.0694in" fo:text-indent="4.4993in">
        <style:tab-stops>
          <style:tab-stop style:type="center" style:position="-1.125in"/>
        </style:tab-stops>
      </style:paragraph-properties>
    </style:style>
    <style:style style:name="T588" style:parent-style-name="預設段落字型" style:family="text">
      <style:text-properties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1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5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5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5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9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598" style:parent-style-name="頁首" style:family="paragraph">
      <style:paragraph-properties fo:margin-top="0.0694in" fo:margin-bottom="0.0694in"/>
    </style:style>
    <style:style style:name="T599" style:parent-style-name="預設段落字型" style:family="text">
      <style:text-properties style:font-name="新細明體" style:font-name-asian="新細明體" style:font-name-complex="新細明體" fo:color="#000000" style:letter-kerning="false" fo:font-size="14pt" style:font-size-asian="14pt" style:font-size-complex="14pt"/>
    </style:style>
    <style:style style:name="T6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0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Column606" style:family="table-column">
      <style:table-column-properties style:column-width="0.8465in"/>
    </style:style>
    <style:style style:name="TableColumn607" style:family="table-column">
      <style:table-column-properties style:column-width="0.8465in"/>
    </style:style>
    <style:style style:name="TableColumn608" style:family="table-column">
      <style:table-column-properties style:column-width="0.8472in"/>
    </style:style>
    <style:style style:name="TableColumn609" style:family="table-column">
      <style:table-column-properties style:column-width="0.8472in"/>
    </style:style>
    <style:style style:name="TableColumn610" style:family="table-column">
      <style:table-column-properties style:column-width="0.8479in"/>
    </style:style>
    <style:style style:name="TableColumn611" style:family="table-column">
      <style:table-column-properties style:column-width="0.8479in"/>
    </style:style>
    <style:style style:name="TableColumn612" style:family="table-column">
      <style:table-column-properties style:column-width="0.8479in"/>
    </style:style>
    <style:style style:name="TableColumn613" style:family="table-column">
      <style:table-column-properties style:column-width="0.8479in"/>
    </style:style>
    <style:style style:name="TableColumn614" style:family="table-column">
      <style:table-column-properties style:column-width="0.8479in"/>
    </style:style>
    <style:style style:name="TableColumn615" style:family="table-column">
      <style:table-column-properties style:column-width="0.8479in"/>
    </style:style>
    <style:style style:name="Table605" style:family="table">
      <style:table-properties style:width="8.475in" fo:margin-left="0in" table:align="center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fo:padding-top="0in" fo:padding-left="0.0194in" fo:padding-bottom="0in" fo:padding-right="0.0194in"/>
    </style:style>
    <style:style style:name="P61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19" style:family="table-cell">
      <style:table-cell-properties fo:border="0.0069in solid #000000" style:writing-mode="lr-tb" fo:padding-top="0in" fo:padding-left="0.0194in" fo:padding-bottom="0in" fo:padding-right="0.0194in"/>
    </style:style>
    <style:style style:name="P62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2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23" style:family="table-cell">
      <style:table-cell-properties fo:border="0.0069in solid #000000" style:writing-mode="lr-tb" fo:padding-top="0in" fo:padding-left="0.0194in" fo:padding-bottom="0in" fo:padding-right="0.0194in"/>
    </style:style>
    <style:style style:name="P62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25" style:family="table-cell">
      <style:table-cell-properties fo:border="0.0069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27" style:family="table-cell">
      <style:table-cell-properties fo:border="0.0069in solid #000000" style:writing-mode="lr-tb" fo:padding-top="0in" fo:padding-left="0.0194in" fo:padding-bottom="0in" fo:padding-right="0.0194in"/>
    </style:style>
    <style:style style:name="P62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29" style:family="table-cell">
      <style:table-cell-properties fo:border="0.0069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1" style:family="table-cell">
      <style:table-cell-properties fo:border="0.0069in solid #000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3" style:family="table-cell">
      <style:table-cell-properties fo:border="0.0069in solid #000000" style:writing-mode="lr-tb" fo:padding-top="0in" fo:padding-left="0.0194in" fo:padding-bottom="0in" fo:padding-right="0.0194in"/>
    </style:style>
    <style:style style:name="P63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35" style:family="table-cell">
      <style:table-cell-properties fo:border="0.0069in solid #000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37" style:family="table-row">
      <style:table-row-properties style:min-row-height="0.5236in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58" style:family="table-row">
      <style:table-row-properties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679" style:family="table-row">
      <style:table-row-properties style:min-row-height="0.5236in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00" style:family="table-row">
      <style:table-row-properties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21" style:family="table-row">
      <style:table-row-properties style:min-row-height="0.5236in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42" style:family="table-row">
      <style:table-row-properties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Row763" style:family="table-row">
      <style:table-row-properties style:min-row-height="0.5236in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margin-top="0.0694in" fo:margin-bottom="0.0694in"/>
      <style:text-properties style:font-name-asian="標楷體" fo:font-weight="bold" style:font-weight-asian="bold" fo:font-size="13.5pt" style:font-size-asian="13.5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margin-top="0.0694in" fo:margin-bottom="0.0694in"/>
      <style:text-properties style:font-name-asian="標楷體" fo:font-size="13.5pt" style:font-size-asian="13.5pt"/>
    </style:style>
    <style:style style:name="P784" style:parent-style-name="內文" style:family="paragraph">
      <style:paragraph-properties fo:margin-top="0.0694in" fo:margin-bottom="0.0694in"/>
      <style:text-properties style:font-name-asian="標楷體" fo:font-size="13.5pt" style:font-size-asian="13.5pt"/>
    </style:style>
    <style:style style:name="P785" style:parent-style-name="內文" style:family="paragraph">
      <style:paragraph-properties fo:margin-top="0.0694in" fo:margin-bottom="0.0694in"/>
      <style:text-properties style:font-name-asian="標楷體" fo:font-size="14pt" style:font-size-asian="14pt" style:font-size-complex="14pt"/>
    </style:style>
    <style:style style:name="P786" style:parent-style-name="樣式頁首標楷體14點行距固定行高20pt" style:family="paragraph">
      <style:paragraph-properties fo:margin-top="0.0694in" fo:margin-bottom="0.0694in" fo:line-height="100%"/>
      <style:text-properties style:font-name="Times New Roman" style:font-name-complex="Times New Roman" fo:font-size="16pt" style:font-size-asian="16pt" style:font-size-complex="16pt"/>
    </style:style>
    <style:style style:name="P787" style:parent-style-name="內文" style:family="paragraph">
      <style:paragraph-properties style:snap-to-layout-grid="false" fo:margin-top="0.0694in" fo:margin-bottom="0.0694in" fo:margin-left="0.3333in">
        <style:tab-stops>
          <style:tab-stop style:type="center" style:position="-1.4583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788" style:parent-style-name="內文" style:family="paragraph">
      <style:paragraph-properties fo:widows="0" fo:orphans="0" style:snap-to-layout-grid="false" fo:margin-top="0.0694in" fo:margin-bottom="0.0694in">
        <style:tab-stops>
          <style:tab-stop style:type="left" style:position="0.7083in"/>
        </style:tab-stops>
      </style:paragraph-properties>
      <style:text-properties style:font-name-asian="標楷體" fo:color="#000000" fo:font-size="14pt" style:font-size-asian="14pt" style:font-size-complex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color-mode="greyscale"/>
    </style:style>
    <style:style style:family="graphic" style:name="a4" style:parent-style-name="Graphics">
      <style:graphic-properties fo:border="0.01042in none" fo:background-color="transparent" fo:clip="rect(0in, 0in, 0in, 0in)" draw:color-mode="greyscale"/>
    </style:style>
    <style:style style:family="graphic" style:name="a5" style:parent-style-name="Graphics">
      <style:graphic-properties fo:border="0.01042in none" fo:background-color="transparent" fo:clip="rect(0in, 0in, 0in, 0in)" draw:color-mode="greyscale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一次定期評量自然科試題</text:p>
      <text:p text:style-name="P8"><text:span text:style-name="T9"><draw:connector draw:type="line" svg:x1="0in" svg:y1="0.38889in" svg:x2="9in" svg:y2="0.4in" draw:z-index="251656704" draw:id="id0" draw:style-name="a1" draw:name="Line 2" text:anchor-type="paragraph"><svg:title/><svg:desc/></draw:connector></text:span><text:span text:style-name="T10">八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姓名</text:span><text:span text:style-name="T18">　　　　</text:span></text:p>
      <text:list text:style-name="LFO21" text:continue-numbering="true">
        <text:list-item>
          <text:p text:style-name="P19">測量手臂長度為75.32<text:s/>公分，則哪一個數字為最小刻度？　<text:line-break/>(A)7　(B)5　(C)3　(D)2</text:p>
        </text:list-item>
        <text:list-item>
          <text:p text:style-name="P20"><text:span text:style-name="T21">用直尺測量鐵釘長度，附圖中的數字代表公分，則鐵釘的長度應記為多少公分？</text:span><text:span text:style-name="T22"><text:line-break/></text:span><text:span text:style-name="T23"><draw:frame draw:style-name="a2" draw:name="圖片 2" text:anchor-type="as-char" svg:x="0in" svg:y="0in" svg:width="1.57639in" svg:height="0.7625in" style:rel-width="scale" style:rel-height="scale"><draw:image xlink:href="media/image1.jpeg" xlink:type="simple" xlink:show="embed" xlink:actuate="onLoad"/><svg:title/><svg:desc>y8a022u-1-9</svg:desc></draw:frame></text:span><text:span text:style-name="T24">　</text:span><text:span text:style-name="T25"><text:line-break/>(A)16.0</text:span><text:span text:style-name="T26">　</text:span><text:span text:style-name="T27">(B)16.00</text:span><text:span text:style-name="T28">　</text:span><text:span text:style-name="T29">(C)4.00</text:span><text:span text:style-name="T30">　</text:span><text:span text:style-name="T31">(D)3.00</text:span></text:p>
        </text:list-item>
        <text:list-item>
          <text:p text:style-name="P32">量筒內裝有水100.0 c.c.，今投入一木塊時，水位升至125.0 c.c.，且木塊沉入水面，則木塊體積為何？　<text:line-break/>(A)小於25.0 c.c.　(B)25.0 c.c.　(C)大於25.0 c.c.　(D)無法判定</text:p>
        </text:list-item>
        <text:list-item>
          <text:p text:style-name="P33"><text:span text:style-name="T34"><draw:frame draw:z-index="251688960" draw:style-name="a3" draw:name="圖片 8" text:anchor-type="paragraph" svg:x="5.69653in" svg:y="0.08681in" svg:width="1.72847in" svg:height="0.75486in" style:rel-width="scale" style:rel-height="scale"><draw:image xlink:href="media/image2.jpeg" xlink:type="simple" xlink:show="embed" xlink:actuate="onLoad"/><svg:title/><svg:desc>y8a022u-1-10</svg:desc></draw:frame></text:span><text:span text:style-name="T35">右</text:span><text:span text:style-name="T36">圖顯示一量筒裝有少量之水，考量該量筒之準確度，</text:span></text:p>
        </text:list-item>
      </text:list>
      <text:p text:style-name="P37">則能判讀出裝有多少毫升的水？　</text:p>
      <text:p text:style-name="P38"><text:s text:c="4"/>(A)8.0　(B)8.5　(C)8.7　(D)9.0</text:p>
      <text:list text:style-name="LFO21" text:continue-numbering="true">
        <text:list-item>
          <text:p text:style-name="P39"><text:span text:style-name="T40">下列哪些是天平使用時，該注意的事項？</text:span></text:p>
        </text:list-item>
      </text:list>
      <text:p text:style-name="P41">(甲)使用前應先轉動校準螺絲，使天平歸零；(乙)為了節省時間，可以用手直接取放砝碼；</text:p>
      <text:p text:style-name="P42">(丙)待測物應置於左盤中，砝碼則放置在右盤中</text:p>
      <text:p text:style-name="P43"><text:bookmark-start text:name="OP1_86FAC218A14E4CE38B2446BC0DBBBC99"/><text:bookmark-start text:name="OPTG1_86FAC218A14E4CE38B2446BC0DBBBC99"/><text:span text:style-name="T44">(A)</text:span><text:span text:style-name="T45">甲乙丙　</text:span><text:bookmark-start text:name="OP2_86FAC218A14E4CE38B2446BC0DBBBC99"/><text:bookmark-start text:name="OPTG2_86FAC218A14E4CE38B2446BC0DBBBC99"/><text:bookmark-end text:name="OP1_86FAC218A14E4CE38B2446BC0DBBBC99"/><text:bookmark-end text:name="OPTG1_86FAC218A14E4CE38B2446BC0DBBBC99"/><text:span text:style-name="T46">(B)</text:span><text:span text:style-name="T47">甲乙　</text:span><text:bookmark-start text:name="OP3_86FAC218A14E4CE38B2446BC0DBBBC99"/><text:bookmark-start text:name="OPTG3_86FAC218A14E4CE38B2446BC0DBBBC99"/><text:bookmark-end text:name="OP2_86FAC218A14E4CE38B2446BC0DBBBC99"/><text:bookmark-end text:name="OPTG2_86FAC218A14E4CE38B2446BC0DBBBC99"/><text:span text:style-name="T48">(C)</text:span><text:span text:style-name="T49">乙丙　</text:span><text:bookmark-start text:name="OP4_86FAC218A14E4CE38B2446BC0DBBBC99"/><text:bookmark-start text:name="OPTG4_86FAC218A14E4CE38B2446BC0DBBBC99"/><text:bookmark-end text:name="OP3_86FAC218A14E4CE38B2446BC0DBBBC99"/><text:bookmark-end text:name="OPTG3_86FAC218A14E4CE38B2446BC0DBBBC99"/><text:span text:style-name="T50">(D)</text:span><text:span text:style-name="T51">甲丙</text:span><text:bookmark-end text:name="OP4_86FAC218A14E4CE38B2446BC0DBBBC99"/><text:bookmark-end text:name="OPTG4_86FAC218A14E4CE38B2446BC0DBBBC99"/></text:p>
      <text:list text:style-name="LFO21" text:continue-numbering="true">
        <text:list-item>
          <text:p text:style-name="P52"><text:span text:style-name="T53">使用懸吊式等臂天平測定木炭的質量，而且當其平衡時，完全未使用到騎碼，下列何種改變可能引起天平</text:span><text:span text:style-name="T54">不平衡</text:span><text:span text:style-name="T55">？　</text:span><text:span text:style-name="T56">(</text:span><text:span text:style-name="T57">甲</text:span><text:span text:style-name="T58">)</text:span><text:span text:style-name="T59">將木炭磨成粉末；</text:span><text:span text:style-name="T60">(</text:span><text:span text:style-name="T61">乙</text:span><text:span text:style-name="T62">)</text:span><text:span text:style-name="T63">到高山上重做此實驗；</text:span><text:span text:style-name="T64">(</text:span><text:span text:style-name="T65">丙</text:span><text:span text:style-name="T66">)</text:span><text:span text:style-name="T67">木炭與砝碼位置互換；</text:span></text:p>
        </text:list-item>
      </text:list>
      <text:p text:style-name="P68">(A)甲　(B)乙　(C)丙　(D)以上皆不會</text:p>
      <text:list text:style-name="LFO21" text:continue-numbering="true">
        <text:list-item>
          <text:p text:style-name="P69">小南利用等臂天平稱量物體的質量，他把物體置於左盤上，並在右盤上放置50 g砝碼1個、10 g砝碼1個、1 g砝碼3個、100 mg砝碼2個，並調整騎碼在第17~18個刻度間，求此物體質量應記為多少？　<text:line-break/>(A)66.70 g　(B)64.90 g　(C)64.95 g　(D)264.75 g</text:p>
        </text:list-item>
        <text:list-item>
          <text:p text:style-name="P70"><text:span text:style-name="T71">下列常見體積單位的關係，何者</text:span><text:span text:style-name="T72">錯誤</text:span><text:span text:style-name="T73">？　</text:span><text:span text:style-name="T74"><text:line-break/>(A)1</text:span><text:span text:style-name="T75">立方公尺＝</text:span><text:span text:style-name="T76">1000</text:span><text:span text:style-name="T77">公升　</text:span><text:span text:style-name="T78">(B)1</text:span><text:span text:style-name="T79">立方公分＝</text:span><text:span text:style-name="T80">1</text:span><text:span text:style-name="T81">公升　</text:span><text:span text:style-name="T82">(C)1</text:span><text:span text:style-name="T83">公升＝</text:span><text:span text:style-name="T84">1</text:span><text:span text:style-name="T85">立方公寸　</text:span><text:span text:style-name="T86">(D)1</text:span><text:span text:style-name="T87">公升＝</text:span><text:span text:style-name="T88">1000 c.c.</text:span></text:p>
        </text:list-item>
        <text:list-item>
          <text:p text:style-name="P89">天平使用前未歸零，指針偏向如附圖(一)，若左右兩秤盤分別放置蘋果與適量砝碼使天平達成平衡，</text:p>
        </text:list-item>
      </text:list>
      <text:p text:style-name="P90"><text:span text:style-name="T91">如附圖</text:span><text:span text:style-name="T92">(</text:span><text:span text:style-name="T93">二</text:span><text:span text:style-name="T94">)</text:span><text:span text:style-name="T95">，則蘋果真正的質量（</text:span><text:span text:style-name="T96">W</text:span><text:span text:style-name="T97">X</text:span><text:span text:style-name="T98">）和測得蘋果的質量（</text:span><text:span text:style-name="T99">W</text:span><text:span text:style-name="T100">）大小關係如何？</text:span><text:span text:style-name="T101"><text:line-break/></text:span><text:span text:style-name="T102"><draw:frame draw:style-name="a4" draw:name="圖片 4" text:anchor-type="as-char" svg:x="0in" svg:y="0in" svg:width="1.60668in" svg:height="0.95776in" style:rel-width="scale" style:rel-height="scale"><draw:image xlink:href="media/image3.jpeg" xlink:type="simple" xlink:show="embed" xlink:actuate="onLoad"/><svg:title/><svg:desc>y8a022u-1-12</svg:desc></draw:frame></text:span><text:span text:style-name="T103">　</text:span><text:span text:style-name="T104"><draw:frame draw:style-name="a5" draw:name="圖片 3" text:anchor-type="as-char" svg:x="0in" svg:y="0in" svg:width="1.33908in" svg:height="1.01256in" style:rel-width="scale" style:rel-height="scale"><draw:image xlink:href="media/image4.jpeg" xlink:type="simple" xlink:show="embed" xlink:actuate="onLoad"/><svg:title/><svg:desc>y8a022u-1-13</svg:desc></draw:frame></text:span><text:span text:style-name="T105"><text:line-break/></text:span><text:span text:style-name="T106">　　</text:span><text:span text:style-name="T107"><text:s/></text:span><text:span text:style-name="T108">圖</text:span><text:span text:style-name="T109">(</text:span><text:span text:style-name="T110">一</text:span><text:span text:style-name="T111">)<text:s/></text:span><text:span text:style-name="T112">　　　　　圖</text:span><text:span text:style-name="T113">(</text:span><text:span text:style-name="T114">二</text:span><text:span text:style-name="T115">)</text:span><text:span text:style-name="T116">　</text:span><text:span text:style-name="T117"><text:line-break/>(A)W</text:span><text:span text:style-name="T118">X</text:span><text:span text:style-name="T119"><text:s/></text:span><text:span text:style-name="T120">＞</text:span><text:span text:style-name="T121"><text:s/>W</text:span><text:span text:style-name="T122">　</text:span><text:span text:style-name="T123">(B)W</text:span><text:span text:style-name="T124">X</text:span><text:span text:style-name="T125"><text:s/></text:span><text:span text:style-name="T126">＜</text:span><text:span text:style-name="T127"><text:s/>W</text:span><text:span text:style-name="T128">　</text:span><text:span text:style-name="T129">(C)W</text:span><text:span text:style-name="T130">X</text:span><text:span text:style-name="T131"><text:s/></text:span><text:span text:style-name="T132">＝</text:span><text:span text:style-name="T133"><text:s/>W</text:span></text:p>
      <text:list text:style-name="LFO21" text:continue-numbering="true">
        <text:list-item>
          <text:p text:style-name="P134"><text:span text:style-name="T135">下列三種液體，哪一個的質量最重？</text:span><text:span text:style-name="T136">(</text:span><text:span text:style-name="T137">甲</text:span><text:span text:style-name="T138">) 300 mL</text:span><text:span text:style-name="T139">，密度為</text:span><text:span text:style-name="T140">1 g</text:span><text:span text:style-name="T141">／</text:span><text:span text:style-name="T142">cm</text:span><text:span text:style-name="T143">3</text:span><text:span text:style-name="T144"><text:s/></text:span><text:span text:style-name="T145">的水；</text:span><text:span text:style-name="T146">(</text:span><text:span text:style-name="T147">乙</text:span><text:span text:style-name="T148">)<text:s/></text:span><text:span text:style-name="T149">375</text:span><text:span text:style-name="T150"><text:s/>mL</text:span><text:span text:style-name="T151">，密度為</text:span><text:span text:style-name="T152">0.8g</text:span><text:span text:style-name="T153">／</text:span><text:span text:style-name="T154">cm</text:span><text:span text:style-name="T155">3</text:span><text:span text:style-name="T156"><text:s/></text:span><text:span text:style-name="T157">的酒精；</text:span><text:span text:style-name="T158">(</text:span><text:span text:style-name="T159">丙</text:span><text:span text:style-name="T160">) 500 mL</text:span><text:span text:style-name="T161">，密度為</text:span><text:span text:style-name="T162">0.6 g</text:span><text:span text:style-name="T163">／</text:span><text:span text:style-name="T164">cm</text:span><text:span text:style-name="T165">3</text:span><text:span text:style-name="T166">的果汁。　</text:span><text:span text:style-name="T167"><text:line-break/>(A)</text:span><text:span text:style-name="T168">甲　</text:span><text:span text:style-name="T169">(B)</text:span><text:span text:style-name="T170">乙　</text:span><text:span text:style-name="T171">(C)</text:span><text:span text:style-name="T172">丙　</text:span><text:span text:style-name="T173">(D)</text:span><text:span text:style-name="T174">一樣重</text:span></text:p>
        </text:list-item>
        <text:list-item>
          <text:p text:style-name="P175">一容量為600 c.c.的杯子，分別裝滿下列三種液體，試問哪一種液體的質量最大？</text:p>
        </text:list-item>
      </text:list>
      <text:p text:style-name="P176"><text:span text:style-name="T177">(</text:span><text:span text:style-name="T178">甲</text:span><text:span text:style-name="T179">)</text:span><text:span text:style-name="T180">密度為</text:span><text:span text:style-name="T181">1g</text:span><text:span text:style-name="T182">／</text:span><text:span text:style-name="T183">cm</text:span><text:span text:style-name="T184">3</text:span><text:span text:style-name="T185">的水；</text:span><text:span text:style-name="T186">(</text:span><text:span text:style-name="T187">乙</text:span><text:span text:style-name="T188">)</text:span><text:span text:style-name="T189">密度為</text:span><text:span text:style-name="T190">0.8 g</text:span><text:span text:style-name="T191">／</text:span><text:span text:style-name="T192">cm</text:span><text:span text:style-name="T193">3</text:span><text:span text:style-name="T194">的酒精；</text:span><text:span text:style-name="T195">(</text:span><text:span text:style-name="T196">丙</text:span><text:span text:style-name="T197">)</text:span><text:span text:style-name="T198">密度為</text:span><text:span text:style-name="T199">1.3 g</text:span><text:span text:style-name="T200">／</text:span><text:span text:style-name="T201">cm</text:span><text:span text:style-name="T202">3</text:span><text:span text:style-name="T203">的果汁。　</text:span><text:span text:style-name="T204"><text:line-break/>(A)</text:span><text:span text:style-name="T205">甲　</text:span><text:span text:style-name="T206">(B)</text:span><text:span text:style-name="T207">乙　</text:span><text:span text:style-name="T208">(C)</text:span><text:span text:style-name="T209">丙　</text:span><text:span text:style-name="T210">(D)</text:span><text:span text:style-name="T211">一樣多</text:span></text:p>
      <text:list text:style-name="LFO21" text:continue-numbering="true">
        <text:list-item>
          <text:p text:style-name="P212">甲、乙兩物體的體積比為2：3，質量比為1：4，則甲、乙兩物體的密度比為何？　<text:line-break/>(A)1：4　(B)2：3　(C)3：8　(D)8：3</text:p>
        </text:list-item>
        <text:list-item>
          <text:p text:style-name="P213">下列有關密度的敘述，何者正確？　<text:line-break/>(A)任何物質皆有一定的密度　<text:s text:c="14"/>(B)水和水蒸氣的密度相同　</text:p>
        </text:list-item>
      </text:list>
      <text:p text:style-name="P214">(C)將鋁塊切成體積相等的兩塊後密度會減半　(D)保麗龍會浮在水面上，表示其密度小於水</text:p>
      <text:p text:style-name="P215"/>
      <text:p text:style-name="P216"/>
      <text:soft-page-break/>
      <text:list text:style-name="LFO21" text:continue-numbering="true">
        <text:list-item>
          <text:p text:style-name="P217"><text:span text:style-name="T218">量筒中裝有質量</text:span><text:span text:style-name="T219">240 g</text:span><text:span text:style-name="T220">、體積</text:span><text:span text:style-name="T221">100 mL<text:s/></text:span><text:span text:style-name="T222">的某液體；若倒出</text:span><text:span text:style-name="T223">50 mL</text:span><text:span text:style-name="T224">，則量筒中剩餘液體的密度是多少</text:span><text:span text:style-name="T225">g</text:span><text:span text:style-name="T226">／</text:span><text:span text:style-name="T227">cm</text:span><text:span text:style-name="T228">3</text:span><text:span text:style-name="T229"><text:s/></text:span><text:span text:style-name="T230">？　</text:span><text:span text:style-name="T231"><text:line-break/>(A)1.2</text:span><text:span text:style-name="T232">　</text:span><text:span text:style-name="T233">(B)2.4</text:span><text:span text:style-name="T234">　</text:span><text:span text:style-name="T235">(C)3.0</text:span><text:span text:style-name="T236">　</text:span><text:span text:style-name="T237">(D)4.8</text:span></text:p>
        </text:list-item>
        <text:list-item>
          <text:p text:style-name="P238"><text:span text:style-name="T239">參考附表，請比較質量相等的鉛、鐵和銅三個金屬球的體積大小關係為何？</text:span><text:span text:style-name="T240"><text:line-break/></text:span><text:span text:style-name="T241"><draw:frame draw:z-index="0" draw:id="id1" draw:style-name="a6" draw:name="Picture 1" text:anchor-type="as-char" svg:x="0in" svg:y="0in" svg:width="3.26528in" svg:height="0.56389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42">　</text:span><text:span text:style-name="T243"><text:line-break/>(A)</text:span><text:span text:style-name="T244">鉛球＞鐵球＞銅球　</text:span><text:span text:style-name="T245">(B)</text:span><text:span text:style-name="T246">鉛球＞銅球＞鐵球　</text:span><text:span text:style-name="T247">(C)</text:span><text:span text:style-name="T248">鐵球＞銅球＞鉛球　</text:span><text:span text:style-name="T249">(D)</text:span><text:span text:style-name="T250">銅球＞鐵球＞鉛球</text:span></text:p>
        </text:list-item>
        <text:list-item>
          <text:p text:style-name="P251">下列何者不是化學變化？　<text:line-break/>(A)呼吸作用　(B)鐵罐生鏽　(C)瓦斯液化　(D)酒變成醋</text:p>
        </text:list-item>
        <text:list-item>
          <text:p text:style-name="P252"><text:span text:style-name="T253">分離食鹽和細砂混合物的實驗過程中，有關實驗的操作原因，下列何者</text:span><text:span text:style-name="T254">錯誤</text:span><text:span text:style-name="T255">？　</text:span><text:span text:style-name="T256"><text:line-break/>(A)</text:span><text:span text:style-name="T257">濾紙撕去一角的目的，是使濾紙在過濾時能貼緊漏斗內壁　</text:span></text:p>
        </text:list-item>
      </text:list>
      <text:p text:style-name="P258">(B)過濾時，漏斗頸要靠在燒杯內壁上的目的，是避免濾液濺起　</text:p>
      <text:p text:style-name="P259">(C)加熱蒸發時，使用陶瓷纖維網的目的是使加熱的速度增加　</text:p>
      <text:p text:style-name="P260">(D)傾倒濾液至蒸發皿中時，將玻棒靠在燒杯口的目的，是防止濾液流出蒸發皿外</text:p>
      <text:list text:style-name="LFO21" text:continue-numbering="true">
        <text:list-item>
          <text:p text:style-name="P261">日常生活中我們所接觸的物質中，下列哪一個不屬於純物質？　<text:line-break/>(A)純水　(B)純金　(C)純果汁　(D)純酒精</text:p>
        </text:list-item>
        <text:list-item>
          <text:p text:style-name="P262">加熱食鹽水濾液可得食鹽晶體，請問這是利用下列何種特性？　<text:line-break/>(A)食鹽之沸點比水低　(B)食鹽之沸點比水高　(C)食鹽會溶解在水中　(D)食鹽不會溶解在水中</text:p>
        </text:list-item>
        <text:list-item>
          <text:p text:style-name="P263"><text:span text:style-name="T264">在某溫度下，某物質的溶解度為</text:span><text:span text:style-name="T265">25</text:span><text:span text:style-name="T266">公克</text:span><text:span text:style-name="T267">／</text:span><text:span text:style-name="T268">100</text:span><text:span text:style-name="T269">公克水，如果在同溫度下於</text:span><text:span text:style-name="T270">300</text:span><text:span text:style-name="T271">公克的水中加入</text:span><text:span text:style-name="T272">100</text:span><text:span text:style-name="T273">公克的某物質，則其重量百分濃度為多少？　</text:span><text:span text:style-name="T274"><text:line-break/>(A)20</text:span><text:span text:style-name="T275">％　</text:span><text:span text:style-name="T276">(B)22.5</text:span><text:span text:style-name="T277">％　</text:span><text:span text:style-name="T278">(C)25</text:span><text:span text:style-name="T279">％　</text:span><text:span text:style-name="T280">(D)33</text:span><text:span text:style-name="T281">％</text:span></text:p>
        </text:list-item>
        <text:list-item>
          <text:p text:style-name="P282"><text:span text:style-name="T283">有一瓶</text:span><text:span text:style-name="T284">600 mL</text:span><text:span text:style-name="T285">的金門高梁酒，其酒精濃度標示為</text:span><text:span text:style-name="T286">58 %</text:span><text:span text:style-name="T287">，若量取</text:span><text:span text:style-name="T288">100 mL</text:span><text:span text:style-name="T289">的酒倒入杯中，此時杯中含有多少</text:span><text:span text:style-name="T290">mL</text:span><text:span text:style-name="T291">的酒精？</text:span><text:span text:style-name="T292">（酒精密度</text:span><text:span text:style-name="T293">0.8g</text:span><text:span text:style-name="T294">／</text:span><text:span text:style-name="T295">cm</text:span><text:span text:style-name="T296">3</text:span><text:span text:style-name="T297">）</text:span><text:span text:style-name="T298"><text:line-break/>(A)</text:span><text:span text:style-name="T299">46.4</text:span><text:span text:style-name="T300">　</text:span><text:span text:style-name="T301">(B)58</text:span><text:span text:style-name="T302">　</text:span><text:span text:style-name="T303">(C)116</text:span><text:span text:style-name="T304">　</text:span><text:span text:style-name="T305">(D)348</text:span></text:p>
        </text:list-item>
        <text:list-item>
          <text:p text:style-name="P306">將酒精10 mL加入裝有水92 mL的燒杯中，請問此時溶液的重量百分濃度最接近哪一個數字？</text:p>
        </text:list-item>
      </text:list>
      <text:p text:style-name="P307"><text:span text:style-name="T308">（酒精密度</text:span><text:span text:style-name="T309">0.8g</text:span><text:span text:style-name="T310">／</text:span><text:span text:style-name="T311">cm</text:span><text:span text:style-name="T312">3</text:span><text:span text:style-name="T313">；水密度</text:span><text:span text:style-name="T314">1 g</text:span><text:span text:style-name="T315">／</text:span><text:span text:style-name="T316">cm</text:span><text:span text:style-name="T317">3</text:span><text:span text:style-name="T318">）　</text:span><text:span text:style-name="T319"><text:line-break/>(A)2 %</text:span><text:span text:style-name="T320"><text:tab/></text:span><text:span text:style-name="T321">　</text:span><text:span text:style-name="T322">(B)4 %</text:span><text:span text:style-name="T323">　</text:span><text:span text:style-name="T324">(C)8 %</text:span><text:span text:style-name="T325">　</text:span><text:span text:style-name="T326">(D)10 %</text:span></text:p>
      <text:list text:style-name="LFO21" text:continue-numbering="true">
        <text:list-item>
          <text:p text:style-name="P327">有一杯飽和食鹽水溶液，在什麼情況下無法將把水中的食鹽溶掉？　<text:line-break/>(A)加入更多的水　(B)加入飽和鹽水　(C)加熱　(D)加入未飽和鹽水</text:p>
        </text:list-item>
        <text:list-item>
          <text:p text:style-name="P328"><text:span text:style-name="T329">(</text:span><text:span text:style-name="T330">甲</text:span><text:span text:style-name="T331">)</text:span><text:span text:style-name="T332">溫度；</text:span><text:span text:style-name="T333">(</text:span><text:span text:style-name="T334">乙</text:span><text:span text:style-name="T335">)</text:span><text:span text:style-name="T336">氧氣量；</text:span><text:span text:style-name="T337">(</text:span><text:span text:style-name="T338">丙</text:span><text:span text:style-name="T339">)</text:span><text:span text:style-name="T340">水量；上述何者可以影響氧氣在水中的溶解度？</text:span><text:span text:style-name="T341">　</text:span><text:span text:style-name="T342"><text:line-break/>(A)</text:span><text:span text:style-name="T343">甲　</text:span><text:span text:style-name="T344">(B)</text:span><text:span text:style-name="T345">甲</text:span><text:span text:style-name="T346">乙</text:span><text:span text:style-name="T347">　</text:span><text:span text:style-name="T348">(C)</text:span><text:span text:style-name="T349">甲</text:span><text:span text:style-name="T350">丙　</text:span><text:span text:style-name="T351">(D)</text:span><text:span text:style-name="T352">乙</text:span><text:span text:style-name="T353">丙</text:span></text:p>
        </text:list-item>
        <text:list-item>
          <text:p text:style-name="P354">小馨將10％的食鹽水100公克與20％的食鹽水300公克混合之後，試問此杯混合食鹽水濃度為多少％？　<text:line-break/>(A)14％　(B)15％　(C)17.5％　(D)30％</text:p>
        </text:list-item>
        <text:list-item>
          <text:p text:style-name="P355">將收集的三瓶二氧化碳氣體分別用澄清石灰水、潮溼的石蕊試紙、點燃的線香檢驗，下列何項試驗</text:p>
        </text:list-item>
      </text:list>
      <text:p text:style-name="P356">最能明確證實二氧化碳的沒有助燃性？　<text:line-break/>(A)使澄清石灰水產生白色沉澱　(B)使潮溼的石蕊試紙變紅色　</text:p>
      <text:p text:style-name="P357">(C)使點燃的線香熄滅　<text:s text:c="8"/>(D)以上皆可</text:p>
      <text:list text:style-name="LFO21" text:continue-numbering="true">
        <text:list-item>
          <text:p text:style-name="P358">有關空氣組成的敘述，下列何者正確？　<text:line-break/>(A)含量前三多為氮、氧、氦<text:s/>　(B)空氣易溶於水　</text:p>
        </text:list-item>
      </text:list>
      <text:p text:style-name="P359">(C)空氣是一種化合物　<text:s text:c="7"/>(D)空氣中的二氧化碳含量並不固定</text:p>
      <text:list text:style-name="LFO21" text:continue-numbering="true">
        <text:list-item>
          <text:p text:style-name="P360">呼吸作用時，吐出來的氣體，含量最多的是哪一種氣體？　<text:line-break/>(A)氫氣　(B)二氧化碳　(C)氧氣　(D)氮氣</text:p>
        </text:list-item>
        <text:list-item>
          <text:p text:style-name="P361">美櫻欲測量沙子的體積，於是她先將沙子裝到量筒裡，發現量筒量出的刻度為195.0 mL，於是她輕敲量筒，使量筒內的沙子更加緊密，這時顯示的刻度為180.0 mL，最後再將120.0 mL的水倒入量筒，</text:p>
        </text:list-item>
      </text:list>
      <text:p text:style-name="P362"><text:span text:style-name="T363">結果水位的刻度為</text:span><text:span text:style-name="T364">250.0 mL</text:span><text:span text:style-name="T365">，請問沙子的體積為多少</text:span><text:span text:style-name="T366">cm</text:span><text:span text:style-name="T367">3</text:span><text:span text:style-name="T368">？　</text:span><text:span text:style-name="T369"><text:line-break/>(A)70.0 cm</text:span><text:span text:style-name="T370">3</text:span><text:span text:style-name="T371">　</text:span><text:span text:style-name="T372">(B)130.0 cm</text:span><text:span text:style-name="T373">3</text:span><text:span text:style-name="T374">　</text:span><text:span text:style-name="T375">(C)180.0 cm</text:span><text:span text:style-name="T376">3</text:span><text:span text:style-name="T377">　</text:span><text:span text:style-name="T378">(D)195.0 cm</text:span><text:span text:style-name="T379">3</text:span></text:p>
      <text:list text:style-name="LFO21" text:continue-numbering="true">
        <text:list-item>
          <text:p text:style-name="P380">定溫下，將一杯沒有沉澱的食鹽水加入更多水之後，濃度從10％降低至<text:s/>5％，下列關於此溶液的敘述何者正確？　(A)溶解度增加　(B)溶解度減少　(C)食鹽的溶解量增加　(D)食鹽的溶解量不變</text:p>
        </text:list-item>
        <text:list-item>
          <text:p text:style-name="P381"><text:span text:style-name="T382">有關鈍氣的介紹，下列何者正確？　</text:span></text:p>
        </text:list-item>
      </text:list>
      <text:p text:style-name="P383">(Ａ)包含氮氣、氦氣和氖氣　<text:s text:c="18"/>(Ｂ)氦氣可防止燈絲氧化，常作為燈泡內的填充氣體　</text:p>
      <text:p text:style-name="P384"><text:span text:style-name="T385">(</text:span><text:span text:style-name="T386">Ｃ</text:span><text:span text:style-name="T387">)</text:span><text:span text:style-name="T388">氖氣通電後可發出紅光，常填充於霓虹燈中　</text:span><text:span text:style-name="T389">(</text:span><text:span text:style-name="T390">Ｄ</text:span><text:span text:style-name="T391">)</text:span><text:span text:style-name="T392">氬氣常填充於食物包裝中，降低食物腐敗的機會</text:span></text:p>
      <text:soft-page-break/>
      <text:list text:style-name="LFO21" text:continue-numbering="true">
        <text:list-item>
          <text:p text:style-name="P393"><text:span text:style-name="T394"><draw:frame draw:z-index="251689984" draw:style-name="a7" draw:name="圖片 5" text:anchor-type="paragraph" svg:x="7.24861in" svg:y="-0.01528in" svg:width="1.69375in" svg:height="1.2625in" style:rel-width="scale" style:rel-height="scale"><draw:image xlink:href="media/image5.jpeg" xlink:type="simple" xlink:show="embed" xlink:actuate="onLoad"/><svg:title/><svg:desc>2014-04-17_093708</svg:desc></draw:frame></text:span><text:span text:style-name="T395">二氧化碳的實驗裝置圖如附圖，關於二氧化碳的製備及其性質，下列何者正確？</text:span><text:span text:style-name="T396"><text:line-break/>(A)</text:span><text:span text:style-name="T397">圖中甲、乙兩物質分別為稀鹽酸和二氧化錳　</text:span></text:p>
        </text:list-item>
      </text:list>
      <text:p text:style-name="P398">(B)二氧化碳易溶於水，故本實驗使用排水集氣法收集之　</text:p>
      <text:p text:style-name="P399">(C)若提高溫度的話，會使二氧化碳氣體在水中的溶解度變小</text:p>
      <text:p text:style-name="P400">(D)二氧化碳密度比空氣小，所以氣泡會向上</text:p>
      <text:list text:style-name="LFO21" text:continue-numbering="true">
        <text:list-item>
          <text:p text:style-name="P401"><text:bookmark-start text:name="Q_CC3920FA146E476E8C926243204891FD"/><text:span text:style-name="T402">依依</text:span><text:span text:style-name="T403">在飲料店買了一杯</text:span><text:span text:style-name="T404">　</text:span><text:span text:style-name="T405">350</text:span><text:span text:style-name="T406">　</text:span><text:span text:style-name="T407">c.c.</text:span><text:span text:style-name="T408">　</text:span><text:span text:style-name="T409">的珍珠奶茶，她想知道珍珠占了多少體積，於是她將奶茶倒入數個量筒中，直到液體全部倒完，結果如圖所示，請問珍珠的體積共多少</text:span><text:span text:style-name="T410">　</text:span><text:span text:style-name="T411">cm</text:span><text:span text:style-name="T412">3</text:span><text:span text:style-name="T413">？</text:span></text:p>
        </text:list-item>
      </text:list>
      <text:p text:style-name="P414"><text:span text:style-name="T415"><draw:frame draw:style-name="a8" draw:name="圖片 7" text:anchor-type="as-char" svg:x="0in" svg:y="0in" svg:width="2.75417in" svg:height="0.96597in" style:rel-width="scale" style:rel-height="scale"><draw:image xlink:href="media/image6.png" xlink:type="simple" xlink:show="embed" xlink:actuate="onLoad"/><svg:title/><svg:desc>1-07</svg:desc></draw:frame></text:span><text:span text:style-name="T416">　</text:span><text:span text:style-name="T417"><draw:frame draw:style-name="a9" draw:name="圖片 6" text:anchor-type="as-char" svg:x="0in" svg:y="0in" svg:width="0.52569in" svg:height="0.79653in" style:rel-width="scale" style:rel-height="scale"><draw:image xlink:href="media/image7.png" xlink:type="simple" xlink:show="embed" xlink:actuate="onLoad"/><svg:title/><svg:desc>1-08</svg:desc></draw:frame></text:span></text:p>
      <text:p text:style-name="P418"><text:bookmark-start text:name="OP1_CC3920FA146E476E8C926243204891FD"/><text:span text:style-name="T419"><text:s text:c="4"/></text:span><text:bookmark-start text:name="OPTG1_CC3920FA146E476E8C926243204891FD"/><text:span text:style-name="T420">(A)</text:span><text:span text:style-name="T421">　</text:span><text:span text:style-name="T422">350</text:span><text:span text:style-name="T423">　</text:span><text:span text:style-name="T424">cm</text:span><text:span text:style-name="T425">3</text:span><text:span text:style-name="T426">　</text:span><text:bookmark-start text:name="OP2_CC3920FA146E476E8C926243204891FD"/><text:bookmark-start text:name="OPTG2_CC3920FA146E476E8C926243204891FD"/><text:bookmark-end text:name="OP1_CC3920FA146E476E8C926243204891FD"/><text:bookmark-end text:name="OPTG1_CC3920FA146E476E8C926243204891FD"/><text:span text:style-name="T427">(B)</text:span><text:span text:style-name="T428">190</text:span><text:span text:style-name="T429">　</text:span><text:span text:style-name="T430">cm</text:span><text:span text:style-name="T431">3</text:span><text:span text:style-name="T432">　</text:span><text:bookmark-start text:name="OP3_CC3920FA146E476E8C926243204891FD"/><text:bookmark-start text:name="OPTG3_CC3920FA146E476E8C926243204891FD"/><text:bookmark-end text:name="OP2_CC3920FA146E476E8C926243204891FD"/><text:bookmark-end text:name="OPTG2_CC3920FA146E476E8C926243204891FD"/><text:span text:style-name="T433">(C)</text:span><text:span text:style-name="T434">150</text:span><text:span text:style-name="T435">　</text:span><text:span text:style-name="T436">cm</text:span><text:span text:style-name="T437">3</text:span><text:span text:style-name="T438">　</text:span><text:bookmark-start text:name="OP4_CC3920FA146E476E8C926243204891FD"/><text:bookmark-start text:name="OPTG4_CC3920FA146E476E8C926243204891FD"/><text:bookmark-end text:name="OP3_CC3920FA146E476E8C926243204891FD"/><text:bookmark-end text:name="OPTG3_CC3920FA146E476E8C926243204891FD"/><text:span text:style-name="T439">(D)</text:span><text:span text:style-name="T440">　</text:span><text:span text:style-name="T441">90</text:span><text:span text:style-name="T442">　</text:span><text:span text:style-name="T443">cm</text:span><text:span text:style-name="T444">3</text:span><text:bookmark-end text:name="OP4_CC3920FA146E476E8C926243204891FD"/><text:bookmark-end text:name="OPTG4_CC3920FA146E476E8C926243204891FD"/></text:p>
      <text:list text:style-name="LFO21" text:continue-numbering="true">
        <text:list-item>
          <text:p text:style-name="P445"><text:bookmark-end text:name="Q_CC3920FA146E476E8C926243204891FD"/><text:span text:style-name="T446">附圖為對兩塊銅塊分別進行甲和乙兩種操作的示意圖，關於這兩種操作造成外觀上的改變是否為化學變化，下列判斷何者正確？</text:span><text:span text:style-name="T447"><text:line-break/></text:span><text:span text:style-name="T448"><draw:frame draw:style-name="a10" draw:name="圖片 9" text:anchor-type="as-char" svg:x="0in" svg:y="0in" svg:width="1.2625in" svg:height="1.7625in" style:rel-width="scale" style:rel-height="scale"><draw:image xlink:href="media/image8.jpeg" xlink:type="simple" xlink:show="embed" xlink:actuate="onLoad"/><svg:title/><svg:desc>Y8ML2A0-K-3A</svg:desc></draw:frame></text:span><text:span text:style-name="T449"><draw:frame draw:style-name="a11" draw:name="圖片 1" text:anchor-type="as-char" svg:x="0in" svg:y="0in" svg:width="1.54236in" svg:height="1.7625in" style:rel-width="scale" style:rel-height="scale"><draw:image xlink:href="media/image9.jpeg" xlink:type="simple" xlink:show="embed" xlink:actuate="onLoad"/><svg:title/><svg:desc>Y8ML2A0-K-3B</svg:desc></draw:frame></text:span><text:span text:style-name="T450"><text:line-break/>(A)</text:span><text:span text:style-name="T451">兩種都是</text:span><text:span text:style-name="T452"><text:s text:c="2"/></text:span><text:span text:style-name="T453">(B)</text:span><text:span text:style-name="T454">兩種都不是</text:span><text:span text:style-name="T455"><text:s text:c="2"/></text:span><text:span text:style-name="T456">(C)</text:span><text:span text:style-name="T457">只有甲操作是</text:span><text:span text:style-name="T458"><text:s text:c="2"/></text:span><text:span text:style-name="T459">(D)</text:span><text:span text:style-name="T460">只有乙操作是</text:span></text:p>
        </text:list-item>
        <text:list-item>
          <text:p text:style-name="P461">有甲、乙、丙三個大小不同、材質相同的均勻實心正立方體，取一已歸零的天平</text:p>
        </text:list-item>
      </text:list>
      <text:p text:style-name="P462">分別進行下表中的三組測量，每組天平測量均達到靜止水平平衡。</text:p>
      <text:p text:style-name="P463"><text:span text:style-name="T464">已知乙的邊長為</text:span><text:span text:style-name="T465">1cm</text:span><text:span text:style-name="T466">，由上述資訊判斷甲、丙的邊長分別為多少？</text:span><text:span text:style-name="T467"><text:line-break/></text:span><text:span text:style-name="T468"><draw:frame draw:style-name="a12" draw:name="圖片 13" text:anchor-type="as-char" svg:x="0in" svg:y="0in" svg:width="5.71214in" svg:height="1.33048in" style:rel-width="scale" style:rel-height="scale"><draw:image xlink:href="media/image10.jpeg" xlink:type="simple" xlink:show="embed" xlink:actuate="onLoad"/><svg:title/><svg:desc>描述: 34</svg:desc></draw:frame></text:span><text:span text:style-name="T469"><text:line-break/>(A)</text:span><text:span text:style-name="T470">甲：</text:span><text:span text:style-name="T471">2cm</text:span><text:span text:style-name="T472">，丙：</text:span><text:span text:style-name="T473">5cm</text:span><text:span text:style-name="T474"><text:s text:c="6"/></text:span><text:span text:style-name="T475">(B)</text:span><text:span text:style-name="T476">甲：</text:span><text:span text:style-name="T477">3cm</text:span><text:span text:style-name="T478">，丙：</text:span><text:span text:style-name="T479">4cm</text:span><text:span text:style-name="T480"><text:line-break/>(C)</text:span><text:span text:style-name="T481">甲：</text:span><text:span text:style-name="T482">8cm</text:span><text:span text:style-name="T483">，丙：</text:span><text:span text:style-name="T484">125cm</text:span><text:span text:style-name="T485"><text:s text:c="4"/></text:span><text:span text:style-name="T486">(D)</text:span><text:span text:style-name="T487">甲：</text:span><text:span text:style-name="T488">27cm</text:span><text:span text:style-name="T489">，丙：</text:span><text:span text:style-name="T490">64cm</text:span></text:p>
      <text:list text:style-name="LFO21" text:continue-numbering="true">
        <text:list-item>
          <text:p text:style-name="P491">右圖為實驗室常見的二項器材，利用這二項器材可分別</text:p>
        </text:list-item>
      </text:list>
      <text:p text:style-name="P492">得知待測物的甲、乙二種性質，這二種性質在分類上分別</text:p>
      <text:p text:style-name="P493"><text:span text:style-name="T494">屬於下列何者？</text:span><text:span text:style-name="T495"><draw:frame draw:z-index="251683840" draw:style-name="a13" draw:name="圖片 14" text:anchor-type="paragraph" svg:x="6.40833in" svg:y="-0.6125in" svg:width="2.53611in" svg:height="1.61806in" style:rel-width="scale" style:rel-height="scale"><draw:image xlink:href="media/image11.jpeg" xlink:type="simple" xlink:show="embed" xlink:actuate="onLoad"/><svg:title/><svg:desc>描述: 22</svg:desc></draw:frame></text:span></text:p>
      <text:p text:style-name="P496">(A)甲、乙均為物理性質<text:s text:c="4"/></text:p>
      <text:p text:style-name="P497">(B)甲、乙均為化學性質</text:p>
      <text:p text:style-name="P498">(C)甲為物理性質、乙為化學性質</text:p>
      <text:p text:style-name="P499">(D)甲為化學性質、乙為物理性質</text:p>
      <text:p text:style-name="P500"/>
      <text:p text:style-name="P501"/>
      <text:p text:style-name="P502"/>
      <text:p text:style-name="P503"/>
      <text:p text:style-name="P504"/>
      <text:p text:style-name="P505"/>
      <text:soft-page-break/>
      <text:list text:style-name="LFO21" text:continue-numbering="true">
        <text:list-item>
          <text:p text:style-name="P506"><text:span text:style-name="T507">已知室溫時，食鹽的溶解度為</text:span><text:span text:style-name="T508">36 g</text:span><text:span text:style-name="T509">／</text:span><text:span text:style-name="T510">100 g</text:span><text:span text:style-name="T511">水。小梅在室溫下分別配製甲、乙兩杯食鹽水溶液，</text:span></text:p>
        </text:list-item>
      </text:list>
      <text:p text:style-name="P512">各杯內加入的食鹽與水之質量如附表所示。</text:p>
      <text:p text:style-name="P513"><text:span text:style-name="T514"><draw:frame draw:z-index="0" draw:id="id2" draw:style-name="a14" draw:name="Object 2" text:anchor-type="as-char" svg:x="0in" svg:y="0in" svg:width="2.08472in" svg:height="0.89375in" style:rel-width="scale" style:rel-height="scale"><draw:object-ole draw:class-id="00020906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/text:p>
      <text:p text:style-name="P515"><text:span text:style-name="T516">小梅將兩杯食鹽水溶液過濾後混合成一杯，若過程中水的蒸發量不計，此杯混合濃度約為多少？</text:span><text:span text:style-name="T517"> </text:span></text:p>
      <text:list text:style-name="LFO25" text:continue-numbering="true">
        <text:list-item>
          <text:p text:style-name="P518"><text:span text:style-name="T519">26.5</text:span><text:span text:style-name="T520">％　</text:span><text:span text:style-name="T521">(B) 30.0</text:span><text:span text:style-name="T522">％　</text:span><text:span text:style-name="T523">(C) 36.0</text:span><text:span text:style-name="T524">％　</text:span><text:span text:style-name="T525">(D) 42.9</text:span><text:span text:style-name="T526">％</text:span><text:span text:style-name="T527"><text:line-break/></text:span><text:span text:style-name="T528"><text:s text:c="8"/></text:span></text:p>
        </text:list-item>
      </text:list>
      <text:list text:style-name="LFO21" text:continue-numbering="true">
        <text:list-item>
          <text:p text:style-name="P529"><text:span text:style-name="T530"><draw:frame draw:z-index="251685888" draw:style-name="a15" draw:name="圖片 17" text:anchor-type="paragraph" svg:x="7.08681in" svg:y="0.10903in" svg:width="1.85208in" svg:height="1.82431in" style:rel-width="scale" style:rel-height="scale"><draw:image xlink:href="media/image12.jpeg" xlink:type="simple" xlink:show="embed" xlink:actuate="onLoad"/><svg:title/><svg:desc>描述: Y8F35A0-K-10</svg:desc></draw:frame></text:span><text:span text:style-name="T531">附圖為兩項實驗器材，其使用說明如下：</text:span><text:span text:style-name="T532"><text:line-break/></text:span><text:span text:style-name="T533">器材一：</text:span><text:span text:style-name="T534">多用於吸取少量的液體，吸取液體後應將其顛倒放置，</text:span></text:p>
        </text:list-item>
      </text:list>
      <text:p text:style-name="P535"><text:span text:style-name="T536"><text:s text:c="9"/></text:span><text:span text:style-name="T537">以防止其內液體流出</text:span><text:span text:style-name="T538">。</text:span><text:span text:style-name="T539"><text:line-break/></text:span><text:span text:style-name="T540">器材二：常用於測量液體的體積，但不可在其內進行化學反應，</text:span></text:p>
      <text:p text:style-name="P541"><text:s text:c="9"/>也不可用於加熱。<text:s text:c="8"/></text:p>
      <text:p text:style-name="P542">關於這兩項器材的使用說明，下列判斷何者正確？　</text:p>
      <text:p text:style-name="P543">(A)兩項器材的說明皆正確　(B)兩項器材的說明皆錯誤　</text:p>
      <text:p text:style-name="P544"><text:span text:style-name="T545">(C)</text:span><text:span text:style-name="T546">只有器材一的說明正確　</text:span><text:span text:style-name="T547">(D)</text:span><text:span text:style-name="T548">只有器材二的說明正確</text:span><text:span text:style-name="T549"><text:s text:c="2"/></text:span><text:span text:style-name="T550"><text:s text:c="6"/></text:span></text:p>
      <text:list text:style-name="LFO21" text:continue-numbering="true">
        <text:list-item>
          <text:p text:style-name="P551"><text:span text:style-name="T552">在固定壓力改變溫度的實驗中，測得純物質</text:span><text:span text:style-name="T553">X</text:span><text:span text:style-name="T554">的甲、乙、丙三種不同狀態，</text:span></text:p>
        </text:list-item>
      </text:list>
      <text:p text:style-name="P555"><text:span text:style-name="T556">如</text:span><text:span text:style-name="T557">右</text:span><text:span text:style-name="T558">圖示。甲、乙、丙分別為物質三態中的哪一種？</text:span><text:span text:style-name="T559"><text:line-break/>(A)</text:span><text:span text:style-name="T560">甲：固態，乙：液態，丙：氣態</text:span><text:span text:style-name="T561"><draw:frame draw:z-index="251687936" draw:style-name="a16" draw:name="圖片 18" text:anchor-type="paragraph" svg:x="5.76667in" svg:y="0.19653in" svg:width="3.05694in" svg:height="0.94028in" style:rel-width="scale" style:rel-height="scale"><draw:image xlink:href="media/image13.jpeg" xlink:type="simple" xlink:show="embed" xlink:actuate="onLoad"/><svg:title/><svg:desc>11</svg:desc></draw:frame></text:span><text:span text:style-name="T562"><text:line-break/>(B)</text:span><text:span text:style-name="T563">甲：固態，乙：氣態，丙：液態</text:span><text:span text:style-name="T564"><text:line-break/>(C)</text:span><text:span text:style-name="T565">甲：液態，乙：固態，丙：氣態</text:span><text:span text:style-name="T566"><text:line-break/>(D)</text:span><text:span text:style-name="T567">甲：液態，乙：氣態，丙：固態</text:span></text:p>
      <text:list text:style-name="LFO21" text:continue-numbering="true">
        <text:list-item>
          <text:p text:style-name="P568"><text:span text:style-name="T569"><draw:frame draw:z-index="251691008" draw:style-name="a17" draw:name="圖片 29" text:anchor-type="paragraph" svg:x="6.81528in" svg:y="0.61389in" svg:width="1.71667in" svg:height="1.41667in" style:rel-width="scale" style:rel-height="scale"><draw:image xlink:href="media/image14.jpeg" xlink:type="simple" xlink:show="embed" xlink:actuate="onLoad"/><svg:title/><svg:desc>YY873-2-43</svg:desc></draw:frame></text:span><text:span text:style-name="T570">小依做雙氧水製氧的實驗，其裝置如附圖所示。他將不同體積的雙氧水與水混合反應，並用碼錶記錄集滿一瓶氧氣所需的時間，實驗紀錄如附表所示。下列有關此實驗的敘述，何者正確？</text:span><text:span text:style-name="T571"><text:line-break/></text:span><text:span text:style-name="T572"><text:line-break/></text:span><text:span text:style-name="T573"><draw:frame draw:z-index="0" draw:id="id3" draw:style-name="a18" draw:name="Object 3" text:anchor-type="as-char" svg:x="0in" svg:y="0in" svg:width="3.61944in" svg:height="1.98958in" style:rel-width="scale" style:rel-height="scale"><draw:object-ole draw:class-id="00020906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574">　</text:span></text:p>
        </text:list-item>
      </text:list>
      <text:p text:style-name="P575">(A)二氧化錳為此實驗的反應物　<text:s text:c="8"/>(B)水的量增加，氧氣總生成量亦增加　</text:p>
      <text:p text:style-name="P576">(C)雙氧水的濃度會影響氧氣的生成速率　(D)錐形瓶中溶液的總體積是影響氧氣生成速率的主因</text:p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soft-page-break/>
      <text:p text:style-name="P586">新北市立溪崑國民中學106學年度第一學期第一次定期評量自然科試題解答</text:p>
      <text:p text:style-name="P587"><text:span text:style-name="T588"><draw:connector draw:type="line" svg:x1="0in" svg:y1="0.38889in" svg:x2="9in" svg:y2="0.4in" draw:z-index="251681792" draw:id="id4" draw:style-name="a19" draw:name="Line 2" text:anchor-type="paragraph"><svg:title/><svg:desc/></draw:connector></text:span><text:span text:style-name="T589">八</text:span><text:span text:style-name="T590">年級</text:span><text:span text:style-name="T591">　　　</text:span><text:span text:style-name="T592">班</text:span><text:span text:style-name="T593"><text:s/></text:span><text:span text:style-name="T594">座號</text:span><text:span text:style-name="T595">　　　</text:span><text:span text:style-name="T596">姓名</text:span><text:span text:style-name="T597">　　　　</text:span></text:p>
      <text:p text:style-name="P598"><text:span text:style-name="T599">※</text:span><text:span text:style-name="T600">每題</text:span><text:span text:style-name="T601">2.5</text:span><text:span text:style-name="T602">分，總分</text:span><text:span text:style-name="T603">100</text:span><text:span text:style-name="T604">分</text:span></text:p>
      <table:table table:style-name="Table605">
        <table:table-columns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</table:table-columns>
        <table:table-row table:style-name="TableRow616">
          <table:table-cell table:style-name="TableCell617">
            <text:p text:style-name="P618">（1）</text:p>
          </table:table-cell>
          <table:table-cell table:style-name="TableCell619">
            <text:p text:style-name="P620">（2）</text:p>
          </table:table-cell>
          <table:table-cell table:style-name="TableCell621">
            <text:p text:style-name="P622">（3）</text:p>
          </table:table-cell>
          <table:table-cell table:style-name="TableCell623">
            <text:p text:style-name="P624">（4）</text:p>
          </table:table-cell>
          <table:table-cell table:style-name="TableCell625">
            <text:p text:style-name="P626">（5）</text:p>
          </table:table-cell>
          <table:table-cell table:style-name="TableCell627">
            <text:p text:style-name="P628">（6）</text:p>
          </table:table-cell>
          <table:table-cell table:style-name="TableCell629">
            <text:p text:style-name="P630">（7）</text:p>
          </table:table-cell>
          <table:table-cell table:style-name="TableCell631">
            <text:p text:style-name="P632">（8）</text:p>
          </table:table-cell>
          <table:table-cell table:style-name="TableCell633">
            <text:p text:style-name="P634">（9）</text:p>
          </table:table-cell>
          <table:table-cell table:style-name="TableCell635">
            <text:p text:style-name="P636">（10）</text:p>
          </table:table-cell>
        </table:table-row>
        <table:table-row table:style-name="TableRow637">
          <table:table-cell table:style-name="TableCell638">
            <text:p text:style-name="P639">Ｃ</text:p>
          </table:table-cell>
          <table:table-cell table:style-name="TableCell640">
            <text:p text:style-name="P641">Ｄ</text:p>
          </table:table-cell>
          <table:table-cell table:style-name="TableCell642">
            <text:p text:style-name="P643">Ｂ</text:p>
          </table:table-cell>
          <table:table-cell table:style-name="TableCell644">
            <text:p text:style-name="P645">Ａ</text:p>
          </table:table-cell>
          <table:table-cell table:style-name="TableCell646">
            <text:p text:style-name="P647">Ｄ</text:p>
          </table:table-cell>
          <table:table-cell table:style-name="TableCell648">
            <text:p text:style-name="P649">Ｄ</text:p>
          </table:table-cell>
          <table:table-cell table:style-name="TableCell650">
            <text:p text:style-name="P651">Ｃ</text:p>
          </table:table-cell>
          <table:table-cell table:style-name="TableCell652">
            <text:p text:style-name="P653">Ｂ</text:p>
          </table:table-cell>
          <table:table-cell table:style-name="TableCell654">
            <text:p text:style-name="P655">Ａ</text:p>
          </table:table-cell>
          <table:table-cell table:style-name="TableCell656">
            <text:p text:style-name="P657">Ｄ</text:p>
          </table:table-cell>
        </table:table-row>
        <table:table-row table:style-name="TableRow658">
          <table:table-cell table:style-name="TableCell659">
            <text:p text:style-name="P660">（11）</text:p>
          </table:table-cell>
          <table:table-cell table:style-name="TableCell661">
            <text:p text:style-name="P662">（12）</text:p>
          </table:table-cell>
          <table:table-cell table:style-name="TableCell663">
            <text:p text:style-name="P664">（13）</text:p>
          </table:table-cell>
          <table:table-cell table:style-name="TableCell665">
            <text:p text:style-name="P666">（14）</text:p>
          </table:table-cell>
          <table:table-cell table:style-name="TableCell667">
            <text:p text:style-name="P668">（15）</text:p>
          </table:table-cell>
          <table:table-cell table:style-name="TableCell669">
            <text:p text:style-name="P670">（16）</text:p>
          </table:table-cell>
          <table:table-cell table:style-name="TableCell671">
            <text:p text:style-name="P672">（17）</text:p>
          </table:table-cell>
          <table:table-cell table:style-name="TableCell673">
            <text:p text:style-name="P674">（18）</text:p>
          </table:table-cell>
          <table:table-cell table:style-name="TableCell675">
            <text:p text:style-name="P676">（19）</text:p>
          </table:table-cell>
          <table:table-cell table:style-name="TableCell677">
            <text:p text:style-name="P678">（20）</text:p>
          </table:table-cell>
        </table:table-row>
        <table:table-row table:style-name="TableRow679">
          <table:table-cell table:style-name="TableCell680">
            <text:p text:style-name="P681">Ｃ</text:p>
          </table:table-cell>
          <table:table-cell table:style-name="TableCell682">
            <text:p text:style-name="P683">Ｃ</text:p>
          </table:table-cell>
          <table:table-cell table:style-name="TableCell684">
            <text:p text:style-name="P685">Ｄ</text:p>
          </table:table-cell>
          <table:table-cell table:style-name="TableCell686">
            <text:p text:style-name="P687">Ｂ</text:p>
          </table:table-cell>
          <table:table-cell table:style-name="TableCell688">
            <text:p text:style-name="P689">Ｃ</text:p>
          </table:table-cell>
          <table:table-cell table:style-name="TableCell690">
            <text:p text:style-name="P691">Ｃ</text:p>
          </table:table-cell>
          <table:table-cell table:style-name="TableCell692">
            <text:p text:style-name="P693">Ｃ</text:p>
          </table:table-cell>
          <table:table-cell table:style-name="TableCell694">
            <text:p text:style-name="P695">Ｃ</text:p>
          </table:table-cell>
          <table:table-cell table:style-name="TableCell696">
            <text:p text:style-name="P697">Ｂ</text:p>
          </table:table-cell>
          <table:table-cell table:style-name="TableCell698">
            <text:p text:style-name="P699">Ａ</text:p>
          </table:table-cell>
        </table:table-row>
        <table:table-row table:style-name="TableRow700">
          <table:table-cell table:style-name="TableCell701">
            <text:p text:style-name="P702">（21）</text:p>
          </table:table-cell>
          <table:table-cell table:style-name="TableCell703">
            <text:p text:style-name="P704">（22）</text:p>
          </table:table-cell>
          <table:table-cell table:style-name="TableCell705">
            <text:p text:style-name="P706">（23）</text:p>
          </table:table-cell>
          <table:table-cell table:style-name="TableCell707">
            <text:p text:style-name="P708">（24）</text:p>
          </table:table-cell>
          <table:table-cell table:style-name="TableCell709">
            <text:p text:style-name="P710">（25）</text:p>
          </table:table-cell>
          <table:table-cell table:style-name="TableCell711">
            <text:p text:style-name="P712">（26）</text:p>
          </table:table-cell>
          <table:table-cell table:style-name="TableCell713">
            <text:p text:style-name="P714">（27）</text:p>
          </table:table-cell>
          <table:table-cell table:style-name="TableCell715">
            <text:p text:style-name="P716">（28）</text:p>
          </table:table-cell>
          <table:table-cell table:style-name="TableCell717">
            <text:p text:style-name="P718">（29）</text:p>
          </table:table-cell>
          <table:table-cell table:style-name="TableCell719">
            <text:p text:style-name="P720">（30）</text:p>
          </table:table-cell>
        </table:table-row>
        <table:table-row table:style-name="TableRow721">
          <table:table-cell table:style-name="TableCell722">
            <text:p text:style-name="P723">Ｂ</text:p>
          </table:table-cell>
          <table:table-cell table:style-name="TableCell724">
            <text:p text:style-name="P725">Ｃ</text:p>
          </table:table-cell>
          <table:table-cell table:style-name="TableCell726">
            <text:p text:style-name="P727">Ｂ</text:p>
          </table:table-cell>
          <table:table-cell table:style-name="TableCell728">
            <text:p text:style-name="P729">Ａ</text:p>
          </table:table-cell>
          <table:table-cell table:style-name="TableCell730">
            <text:p text:style-name="P731">Ｃ</text:p>
          </table:table-cell>
          <table:table-cell table:style-name="TableCell732">
            <text:p text:style-name="P733">Ｃ</text:p>
          </table:table-cell>
          <table:table-cell table:style-name="TableCell734">
            <text:p text:style-name="P735">Ｄ</text:p>
          </table:table-cell>
          <table:table-cell table:style-name="TableCell736">
            <text:p text:style-name="P737">Ｄ</text:p>
          </table:table-cell>
          <table:table-cell table:style-name="TableCell738">
            <text:p text:style-name="P739">Ｂ</text:p>
          </table:table-cell>
          <table:table-cell table:style-name="TableCell740">
            <text:p text:style-name="P741">Ｄ</text:p>
          </table:table-cell>
        </table:table-row>
        <table:table-row table:style-name="TableRow742">
          <table:table-cell table:style-name="TableCell743">
            <text:p text:style-name="P744">（31）</text:p>
          </table:table-cell>
          <table:table-cell table:style-name="TableCell745">
            <text:p text:style-name="P746">（32）</text:p>
          </table:table-cell>
          <table:table-cell table:style-name="TableCell747">
            <text:p text:style-name="P748">（33）</text:p>
          </table:table-cell>
          <table:table-cell table:style-name="TableCell749">
            <text:p text:style-name="P750">（34）</text:p>
          </table:table-cell>
          <table:table-cell table:style-name="TableCell751">
            <text:p text:style-name="P752">（35）</text:p>
          </table:table-cell>
          <table:table-cell table:style-name="TableCell753">
            <text:p text:style-name="P754">（36）</text:p>
          </table:table-cell>
          <table:table-cell table:style-name="TableCell755">
            <text:p text:style-name="P756">（37）</text:p>
          </table:table-cell>
          <table:table-cell table:style-name="TableCell757">
            <text:p text:style-name="P758">（38）</text:p>
          </table:table-cell>
          <table:table-cell table:style-name="TableCell759">
            <text:p text:style-name="P760">（39）</text:p>
          </table:table-cell>
          <table:table-cell table:style-name="TableCell761">
            <text:p text:style-name="P762">（40）</text:p>
          </table:table-cell>
        </table:table-row>
        <table:table-row table:style-name="TableRow763">
          <table:table-cell table:style-name="TableCell764">
            <text:p text:style-name="P765">Ｃ</text:p>
          </table:table-cell>
          <table:table-cell table:style-name="TableCell766">
            <text:p text:style-name="P767">Ｃ</text:p>
          </table:table-cell>
          <table:table-cell table:style-name="TableCell768">
            <text:p text:style-name="P769">Ｄ</text:p>
          </table:table-cell>
          <table:table-cell table:style-name="TableCell770">
            <text:p text:style-name="P771">Ｄ</text:p>
          </table:table-cell>
          <table:table-cell table:style-name="TableCell772">
            <text:p text:style-name="P773">B</text:p>
          </table:table-cell>
          <table:table-cell table:style-name="TableCell774">
            <text:p text:style-name="P775">A</text:p>
          </table:table-cell>
          <table:table-cell table:style-name="TableCell776">
            <text:p text:style-name="P777">Ａ</text:p>
          </table:table-cell>
          <table:table-cell table:style-name="TableCell778">
            <text:p text:style-name="P779">D</text:p>
          </table:table-cell>
          <table:table-cell table:style-name="TableCell780">
            <text:p text:style-name="P781">D</text:p>
          </table:table-cell>
          <table:table-cell table:style-name="TableCell782">
            <text:p text:style-name="P783">C</text:p>
          </table:table-cell>
        </table:table-row>
      </table:table>
      <text:p text:style-name="P784"/>
      <text:p text:style-name="P785"/>
      <text:p text:style-name="P786"/>
      <text:p text:style-name="P787"/>
      <text:p text:style-name="P7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標楷+Times" svg:font-family="標楷+Times" style:font-family-generic="system" svg:panose-1="0 0 0 0 0 0 0 0 0 0"/>
    <style:font-face style:name="ATC-6a195b8b*+Times-1" svg:font-family="ATC-6a195b8b*+Times-1" style:font-family-generic="system" svg:panose-1="0 0 0 0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fo:widows="0" fo:orphans="0" style:snap-to-layout-grid="false" fo:margin-top="0in" fo:margin-bottom="0in" fo:line-height="100%" fo:margin-left="0.6666in" fo:text-indent="-0.3333in">
        <style:tab-stops>
          <style:tab-stop style:type="left" style:position="0in"/>
        </style:tab-stops>
      </style:paragraph-properties>
      <style:text-properties style:font-name="Arial" style:font-name-asian="標楷體" style:font-name-complex="Times New Roman" fo:font-size="12pt" style:font-size-asian="12pt" fo:hyphenate="false"/>
    </style:style>
    <style:style style:name="內文" style:display-name="內文" style:family="paragraph"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第1章" style:display-name="01-第1章" style:family="paragraph" style:parent-style-name="內文">
      <style:paragraph-properties fo:text-align="justify" fo:margin-left="0.1458in">
        <style:tab-stops>
          <style:tab-stop style:type="center" style:position="1.1069in"/>
          <style:tab-stop style:type="center" style:position="3.6041in"/>
        </style:tab-stops>
      </style:paragraph-properties>
      <style:text-properties style:font-name="標楷體" style:font-name-asian="標楷體" fo:letter-spacing="0.0027in" fo:font-size="24pt" style:font-size-asian="24pt" fo:hyphenate="false"/>
    </style:style>
    <style:style style:name="頁首字元" style:display-name="頁首 字元" style:family="text">
      <style:text-properties style:font-name-asian="華康中明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純文字" style:display-name="純文字" style:family="paragraph" style:parent-style-name="內文">
      <style:paragraph-properties fo:widows="0" fo:orphans="0"/>
      <style:text-properties style:font-name="細明體" style:font-name-asian="細明體" style:font-name-complex="Courier New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基本段落" style:display-name="[基本段落]" style:family="paragraph" style:parent-style-name="內文">
      <style:paragraph-properties fo:widows="0" fo:orphans="0" style:text-autospace="none" fo:text-align="justify" style:vertical-align="middle"/>
      <style:text-properties style:letter-kerning="false" style:font-size-complex="13pt" fo:language="zh" fo:country="TW" fo:hyphenate="false"/>
    </style:style>
    <style:style style:name="答案M99" style:display-name="答案M99" style:family="text">
      <style:text-properties style:font-name="Times New Roman" style:font-name-asian="標楷體" fo:color="#E4007F" fo:font-size="11.5pt" style:font-size-asian="11.5pt" style:font-size-complex="11.5pt" style:text-underline-type="single" style:text-underline-style="solid" style:text-underline-width="auto" style:text-underline-mode="continuous" style:text-underline-color="#000000"/>
    </style:style>
    <style:style style:name="Q解析" style:display-name="14Q解析" style:family="paragraph" style:parent-style-name="內文">
      <style:paragraph-properties fo:widows="0" fo:orphans="0" style:text-autospace="none" style:snap-to-layout-grid="false" style:vertical-align="middle" fo:margin-left="0.3423in" fo:text-indent="-0.3423in">
        <style:tab-stops/>
      </style:paragraph-properties>
      <style:text-properties fo:color="#E4007F" style:letter-kerning="false" fo:font-size="10pt" style:font-size-asian="10pt" style:font-size-complex="10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例題" style:display-name="例題" style:family="paragraph" style:parent-style-name="內文">
      <style:paragraph-properties fo:widows="0" fo:orphans="0" style:text-autospace="none" style:vertical-align="middle" fo:margin-bottom="0.118in" style:line-height-at-least="0.2069in" fo:margin-left="0.1965in" fo:margin-right="0.1965in" fo:text-indent="0.3152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反應式" style:display-name="反應式" style:family="text">
      <style:text-properties style:font-name="Times New Roman" style:font-name-asian="新細明體" fo:color="#B71253"/>
    </style:style>
    <style:style style:name="無段落樣式" style:display-name="[無段落樣式]" style:family="paragraph">
      <style:paragraph-properties fo:widows="0" fo:orphans="0" style:text-autospace="none" fo:text-align="justify" style:vertical-align="middle" fo:line-height="120%"/>
      <style:text-properties style:font-name="ATC-4e2d5713*+Times" style:font-name-asian="ATC-4e2d5713*+Times" fo:color="#000000" fo:font-size="12pt" style:font-size-asian="12pt" style:font-size-complex="12pt" fo:language="zh" fo:country="TW" fo:hyphenate="false"/>
    </style:style>
    <style:style style:name="習題" style:display-name="習題" style:family="paragraph" style:parent-style-name="基本段落">
      <style:paragraph-properties fo:text-align="start" fo:margin-left="0.2659in" fo:text-indent="-0.2659in">
        <style:tab-stops>
          <style:tab-stop style:type="right" style:position="5.7576in"/>
        </style:tab-stops>
      </style:paragraph-properties>
      <style:text-properties fo:font-weight="bold" style:font-weight-asian="bold" style:font-weight-complex="bold" fo:color="#000000" fo:font-size="14pt" style:font-size-asian="14pt" style:font-size-complex="11.5pt" fo:background-color="#C3E7D2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例題解答" style:display-name="例題解答" style:family="paragraph" style:parent-style-name="內文">
      <style:paragraph-properties fo:widows="0" fo:orphans="0" fo:text-align="justify" style:vertical-align="middle" style:line-height-at-least="0.2458in" fo:margin-left="0.2444in" fo:text-indent="-0.2444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類題" style:display-name="類題" style:family="paragraph" style:parent-style-name="內文">
      <style:paragraph-properties fo:widows="0" fo:orphans="0" fo:text-align="justify" style:vertical-align="middle" fo:line-height="0.2361in" fo:margin-left="0.118in" fo:margin-right="1.4173in">
        <style:tab-stops/>
      </style:paragraph-properties>
      <style:text-properties fo:color="#000000" style:letter-kerning="false" fo:font-size="11.5pt" style:font-size-asian="11.5pt" style:font-size-complex="11.5pt" fo:hyphenate="false"/>
    </style:style>
    <style:style style:name="小試身手重點整理" style:display-name="小試身手。重點整理" style:family="paragraph" style:parent-style-name="內文">
      <style:paragraph-properties fo:widows="0" fo:orphans="0" fo:text-align="justify" fo:line-height="0.2361in" fo:margin-left="0.2215in" fo:text-indent="-0.2215in">
        <style:tab-stops>
          <style:tab-stop style:type="left" style:position="0in"/>
        </style:tab-stops>
      </style:paragraph-properties>
      <style:text-properties fo:color="#000000" style:letter-kerning="false" fo:font-size="10.5pt" style:font-size-asian="10.5pt" style:font-size-complex="10.5pt" fo:language="zh" fo:country="TW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填充" style:display-name="填充" style:family="text">
      <style:text-properties style:font-name="標楷+Times" style:font-name-asian="標楷+Times" fo:color="#E4007F" fo:font-size="12pt" style:font-size-asian="12pt" style:font-size-complex="12pt" style:text-underline-type="single" style:text-underline-style="solid" style:text-underline-width="bold" style:text-underline-mode="continuous" style:text-underline-color="#000000"/>
    </style:style>
    <style:style style:name="下線" style:display-name="下線" style:family="text">
      <style:text-properties style:font-name="ATC-6a195b8b*+Times-1" style:font-name-asian="ATC-6a195b8b*+Times-1" style:text-underline-type="single" style:text-underline-style="solid" style:text-underline-width="bold" style:text-underline-mode="continuous"/>
    </style:style>
    <style:style style:name="頭腦體操" style:display-name="頭腦體操" style:family="text">
      <style:text-properties style:font-name="Times New Roman" style:font-name-asian="新細明體" fo:letter-spacing="normal" style:text-scale="100%" style:text-position="0% 100%" fo:font-size="10pt" style:font-size-asian="10pt" style:font-size-complex="10.5pt"/>
    </style:style>
    <style:style style:name="左空" style:display-name="左空" style:family="paragraph" style:parent-style-name="基本段落">
      <style:paragraph-properties fo:margin-left="1.8111in">
        <style:tab-stops/>
      </style:paragraph-properties>
      <style:text-properties fo:color="#000000" style:font-size-complex="10pt" fo:hyphenate="false"/>
    </style:style>
    <style:style style:name="波浪線" style:display-name="波浪線" style:family="text">
      <style:text-properties style:text-underline-type="single" style:text-underline-style="wave" style:text-underline-width="auto" style:text-underline-mode="continuous" style:text-underline-color="#000000"/>
    </style:style>
    <style:style style:name="選擇題" style:display-name="02-選擇題" style:family="paragraph" style:parent-style-name="內文">
      <style:paragraph-properties fo:widows="0" fo:orphans="0" style:snap-to-layout-grid="false" fo:text-align="justify" fo:line-height="0.2013in" fo:margin-left="0.6215in" fo:text-indent="-0.6215in">
        <style:tab-stops>
          <style:tab-stop style:type="right" style:position="-0.009in"/>
          <style:tab-stop style:type="left" style:position="0.9437in"/>
          <style:tab-stop style:type="left" style:position="1.8965in"/>
          <style:tab-stop style:type="left" style:position="2.859in"/>
        </style:tab-stops>
      </style:paragraph-properties>
      <style:text-properties style:font-name-asian="標楷體" style:letter-kerning="false" fo:font-size="10.5pt" style:font-size-asian="10.5pt" fo:hyphenate="false"/>
    </style:style>
    <style:style style:name="noSerialize" style:display-name="noSerialize" style:family="paragraph" style:parent-style-name="內文" style:auto-update="true" style:list-style-name="LFO9">
      <style:paragraph-properties fo:widows="0" fo:orphans="0" style:snap-to-layout-grid="false" style:line-height-at-least="0.1666in" fo:margin-left="0.0694in">
        <style:tab-stops/>
      </style:paragraph-properties>
      <style:text-properties style:font-name-asian="標楷體" style:font-name-complex="Arial" style:font-weight-complex="bold" style:letter-kerning="false" style:font-size-complex="11pt" style:language-asian="ru" style:country-asian="RU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題目" style:display-name="題目" style:family="paragraph" style:parent-style-name="內文" style:auto-update="true">
      <style:paragraph-properties fo:widows="0" fo:orphans="0" style:snap-to-layout-grid="false" fo:text-align="justify" fo:margin-bottom="0.0333in" fo:margin-left="0.8847in" fo:text-indent="-0.8847in">
        <style:tab-stops>
          <style:tab-stop style:type="char" style:char="." style:position="-0.075in"/>
        </style:tab-stops>
      </style:paragraph-properties>
      <style:text-properties style:font-name-asian="標楷體" style:letter-kerning="false" fo:font-size="13pt" style:font-size-asian="13pt" fo:hyphenate="false"/>
    </style:style>
    <style:style style:name="一" style:display-name="03-一、" style:family="paragraph" style:parent-style-name="內文">
      <style:paragraph-properties fo:widows="0" fo:orphans="0" fo:text-align="justify" fo:margin-left="0.1388in" fo:text-indent="-0.1388in">
        <style:tab-stops/>
      </style:paragraph-properties>
      <style:text-properties fo:letter-spacing="0.0027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text:list-style style:name="LFO9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0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916in" text:min-label-width="0.275in" text:list-level-position-and-space-mode="label-alignment">
          <style:list-level-label-alignment text:label-followed-by="listtab" fo:margin-left="0.666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3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　　)" style:num-suffix="." style:num-format="1">
        <style:list-level-properties text:space-before="0.9847in" text:min-label-width="0in" text:list-level-position-and-space-mode="label-alignment">
          <style:list-level-label-alignment text:label-followed-by="listtab" fo:margin-left="0.9847in" fo:text-indent="0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5">
      <text:list-level-style-number text:level="1" style:num-prefix="(" style:num-suffix=")" style:num-format="A" style:num-letter-sync="true">
        <style:list-level-properties text:space-before="0.3333in" text:min-label-width="0.3166in" text:list-level-position-and-space-mode="label-alignment">
          <style:list-level-label-alignment text:label-followed-by="listtab" fo:margin-left="0.65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style:font-name-asian="標楷體" fo:font-size="12pt" style:font-size-asian="12pt" style:font-size-complex="12pt"/>
    </style:style>
    <style:style style:name="T4" style:parent-style-name="頁碼" style:family="text">
      <style:text-properties style:font-name-asian="標楷體" fo:font-size="12pt" style:font-size-asian="12pt" style:font-size-complex="12pt"/>
    </style:style>
    <style:style style:name="T5" style:parent-style-name="頁碼" style:family="text">
      <style:text-properties style:font-name-asian="標楷體" fo:font-size="12pt" style:font-size-asian="12pt" style:font-size-complex="12pt"/>
    </style:style>
    <style:style style:name="T6" style:parent-style-name="頁碼" style:family="text">
      <style:text-properties style:font-name-asian="標楷體" fo:font-size="12pt" style:font-size-asian="12pt" style:font-size-complex="12pt"/>
    </style:style>
    <style:style style:name="T7" style:parent-style-name="頁碼" style:family="text">
      <style:text-properties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第</text:span><text:span text:style-name="T4"><text:page-number text:fixed="false">1</text:page-number></text:span><text:span text:style-name="T5">頁，共</text:span><text:span text:style-name="T6">4</text:span><text:span text:style-name="T7">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溪崑國中教務處</meta:initial-creator>
    <dc:creator>sweettung</dc:creator>
    <meta:creation-date>2026-02-04T12:59:00Z</meta:creation-date>
    <dc:date>2026-02-04T12:59:00Z</dc:date>
    <meta:print-date>2017-09-28T06:36:00Z</meta:print-date>
    <meta:template xlink:href="Normal" xlink:type="simple"/>
    <meta:editing-cycles>2</meta:editing-cycles>
    <meta:editing-duration>PT0S</meta:editing-duration>
    <meta:document-statistic meta:page-count="5" meta:paragraph-count="9" meta:word-count="723" meta:character-count="4840" meta:row-count="34" meta:non-whitespace-character-count="4126"/>
  </office:meta>
</office:document-meta>
</file>