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2/" manifest:media-type="application/vnd.oasis.opendocument.formula"/>
  <manifest:file-entry manifest:full-path="Object 3/" manifest:media-type="application/vnd.oasis.opendocument.formula"/>
  <manifest:file-entry manifest:full-path="Object 4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標楷體" svg:font-family="華康標楷體" style:font-family-generic="script" style:font-pitch="fixed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P18" style:parent-style-name="清單段落" style:list-style-name="LFO1" style:family="paragraph">
      <style:paragraph-properties fo:margin-left="0.25in">
        <style:tab-stops/>
      </style:paragraph-properties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P27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28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29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30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31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32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33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34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35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36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37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38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39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0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1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2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3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4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5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6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7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8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9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50" style:parent-style-name="清單段落" style:list-style-name="LFO1" style:family="paragraph">
      <style:paragraph-properties fo:margin-left="0.25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63" style:parent-style-name="清單段落" style:list-style-name="LFO1" style:family="paragraph">
      <style:paragraph-properties fo:margin-left="0.25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P73" style:parent-style-name="清單段落" style:list-style-name="LFO1" style:family="paragraph">
      <style:paragraph-properties fo:margin-left="0.25in">
        <style:tab-stops/>
      </style:paragraph-properties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華康標楷體" style:font-name-asian="華康標楷體"/>
    </style:style>
    <style:style style:name="P105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06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07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08" style:parent-style-name="清單段落" style:list-style-name="LFO1" style:family="paragraph">
      <style:paragraph-properties fo:margin-left="0.25in">
        <style:tab-stops/>
      </style:paragraph-properties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/>
    </style:style>
    <style:style style:name="P113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4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5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6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7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8" style:parent-style-name="清單段落" style:family="paragraph">
      <style:paragraph-properties fo:margin-left="0.25in" fo:margin-right="-0.2166in">
        <style:tab-stops/>
      </style:paragraph-properties>
      <style:text-properties style:font-name="標楷體" style:font-name-asian="標楷體"/>
    </style:style>
    <style:style style:name="P119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20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21" style:parent-style-name="清單段落" style:list-style-name="LFO1" style:family="paragraph">
      <style:paragraph-properties fo:margin-left="0.25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/>
    </style:style>
    <style:style style:name="P124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25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26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27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28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29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30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31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32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33" style:parent-style-name="清單段落" style:list-style-name="LFO1" style:family="paragraph">
      <style:paragraph-properties fo:margin-left="0.25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P142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43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44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45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46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47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48" style:parent-style-name="清單段落" style:list-style-name="LFO1" style:family="paragraph">
      <style:paragraph-properties fo:margin-left="0.25in">
        <style:tab-stops/>
      </style:paragraph-properties>
    </style:style>
    <style:style style:name="T1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P155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56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57" style:parent-style-name="清單段落" style:list-style-name="LFO1" style:family="paragraph">
      <style:paragraph-properties fo:margin-left="0.25in">
        <style:tab-stops/>
      </style:paragraph-properties>
    </style:style>
    <style:style style:name="T1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P162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63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64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65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66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67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68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69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70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71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72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73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74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75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76" style:parent-style-name="清單段落" style:list-style-name="LFO1" style:family="paragraph">
      <style:paragraph-properties fo:margin-left="0.25in">
        <style:tab-stops/>
      </style:paragraph-properties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P191" style:parent-style-name="清單段落" style:list-style-name="LFO1" style:family="paragraph">
      <style:paragraph-properties fo:margin-left="0.25in">
        <style:tab-stops/>
      </style:paragraph-properties>
    </style:style>
    <style:style style:name="T1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P198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99" style:parent-style-name="內文" style:family="paragraph">
      <style:text-properties style:font-name="標楷體" style:font-name-asian="標楷體"/>
    </style:style>
    <style:style style:name="P200" style:parent-style-name="內文" style:family="paragraph">
      <style:text-properties style:font-name="標楷體" style:font-name-asian="標楷體"/>
    </style:style>
    <style:style style:name="P201" style:parent-style-name="內文" style:family="paragraph">
      <style:text-properties style:font-name="標楷體" style:font-name-asian="標楷體"/>
    </style:style>
    <style:style style:name="P202" style:parent-style-name="內文" style:family="paragraph">
      <style:text-properties style:font-name="標楷體" style:font-name-asian="標楷體"/>
    </style:style>
    <style:style style:name="P203" style:parent-style-name="內文" style:family="paragraph">
      <style:text-properties style:font-name="標楷體" style:font-name-asian="標楷體"/>
    </style:style>
    <style:style style:name="P204" style:parent-style-name="內文" style:family="paragraph">
      <style:text-properties style:font-name="標楷體" style:font-name-asian="標楷體"/>
    </style:style>
    <style:style style:name="P205" style:parent-style-name="內文" style:family="paragraph">
      <style:text-properties style:font-name="標楷體" style:font-name-asian="標楷體"/>
    </style:style>
    <style:style style:name="P206" style:parent-style-name="內文" style:family="paragraph">
      <style:text-properties style:font-name="標楷體" style:font-name-asian="標楷體"/>
    </style:style>
    <style:style style:name="P207" style:parent-style-name="內文" style:family="paragraph">
      <style:paragraph-properties fo:widows="2" fo:orphans="2" fo:break-before="page"/>
    </style:style>
    <style:style style:name="P208" style:parent-style-name="內文" style:family="paragraph">
      <style:paragraph-properties fo:widows="2" fo:orphans="2"/>
    </style:style>
    <style:style style:name="P209" style:parent-style-name="內文" style:family="paragraph">
      <style:text-properties style:font-name="標楷體" style:font-name-asian="標楷體" fo:font-size="14pt" style:font-size-asian="14pt"/>
    </style:style>
    <style:style style:name="P210" style:parent-style-name="內文" style:family="paragraph">
      <style:text-properties style:font-name="標楷體" style:font-name-asian="標楷體" fo:font-size="14pt" style:font-size-asian="14pt"/>
    </style:style>
    <style:style style:name="P211" style:parent-style-name="內文" style:family="paragraph">
      <style:text-properties style:font-name="標楷體" style:font-name-asian="標楷體" fo:font-size="14pt" style:font-size-asian="14pt"/>
    </style:style>
    <style:style style:name="P212" style:parent-style-name="內文" style:family="paragraph">
      <style:text-properties style:font-name="標楷體" style:font-name-asian="標楷體" fo:font-size="14pt" style:font-size-asian="14pt"/>
    </style:style>
    <style:style style:name="P213" style:parent-style-name="內文" style:family="paragraph">
      <style:text-properties style:font-name="標楷體" style:font-name-asian="標楷體" fo:font-size="14pt" style:font-size-asian="14pt"/>
    </style:style>
    <style:style style:name="P214" style:parent-style-name="內文" style:family="paragraph">
      <style:text-properties style:font-name="標楷體" style:font-name-asian="標楷體" fo:font-size="14pt" style:font-size-asian="14pt"/>
    </style:style>
    <style:style style:name="P215" style:parent-style-name="內文" style:family="paragraph">
      <style:text-properties style:font-name="標楷體" style:font-name-asian="標楷體" fo:font-size="14pt" style:font-size-asian="14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none" fo:background-color="transparent" fo:clip="rect(0in, 0in, 0in, 0in)"/>
    </style:style>
    <style:style style:family="graphic" style:name="a1">
      <style:graphic-properties style:vertical-pos="middle"/>
    </style:style>
    <style:style style:family="graphic" style:name="a10" style:parent-style-name="Graphics">
      <style:graphic-properties fo:border="none" fo:background-color="transparent" fo:clip="rect(0in, 0in, 0in, 0in)"/>
    </style:style>
    <style:style style:family="graphic" style:name="a8" style:parent-style-name="Graphics">
      <style:graphic-properties fo:border="none" fo:background-color="transparent" fo:clip="rect(0in, 0in, 0in, 0in)"/>
    </style:style>
    <style:style style:family="graphic" style:name="a2">
      <style:graphic-properties style:vertical-pos="middle"/>
    </style:style>
    <style:style style:family="graphic" style:name="a9" style:parent-style-name="Graphics">
      <style:graphic-properties fo:border="none" fo:background-color="transparent" fo:clip="rect(0in, 0in, 0in, 0in)"/>
    </style:style>
    <style:style style:family="graphic" style:name="a3">
      <style:graphic-properties style:vertical-pos="middle"/>
    </style:style>
    <style:style style:family="graphic" style:name="a4">
      <style:graphic-properties style:vertical-pos="middle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106學年度第一學期第一次定期評量<text:s/>自然科<text:s/>試題卷</text:p>
      <text:p text:style-name="P8"><text:span text:style-name="T9">七</text:span><text:span text:style-name="T10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1">年級</text:span><text:span text:style-name="T12">　　　</text:span><text:span text:style-name="T13">班 座號</text:span><text:span text:style-name="T14">　　　</text:span><text:span text:style-name="T15"><text:s/>姓名</text:span><text:span text:style-name="T16">　　　　　　　　</text:span><text:span text:style-name="T17"><text:s/></text:span></text:p>
      <text:list text:style-name="LFO1" text:continue-numbering="true">
        <text:list-item>
          <text:p text:style-name="P18"><text:bookmark-start text:name="_Hlk493882005"/><text:span text:style-name="T19">酒精燈中的酒精量應維持</text:span><text:span text:style-name="T20">在</text:span><text:span text:style-name="T21"><text:s/></text:span><text:span text:style-name="T22">(A)</text:span><draw:frame draw:style-name="a1" text:anchor-type="as-char" svg:x="0in" svg:y="0in" svg:width="0.675in" svg:height="0.25833in" style:rel-width="scale" style:rel-height="scale"><draw:object xlink:href="Object 1/" xlink:type="simple" xlink:show="embed" xlink:actuate="onLoad"/></draw:frame><text:bookmark-start text:name="_Hlk492653361"/><text:bookmark-end text:name="_Hlk492653361"/><text:span text:style-name="T23"><text:s/>(B)</text:span><draw:frame draw:style-name="a2" text:anchor-type="as-char" svg:x="0in" svg:y="0in" svg:width="0.70833in" svg:height="0.25833in" style:rel-width="scale" style:rel-height="scale"><draw:object xlink:href="Object 2/" xlink:type="simple" xlink:show="embed" xlink:actuate="onLoad"/></draw:frame><text:span text:style-name="T24"><text:s/>(C)</text:span><draw:frame draw:style-name="a3" text:anchor-type="as-char" svg:x="0in" svg:y="0in" svg:width="0.70833in" svg:height="0.25833in" style:rel-width="scale" style:rel-height="scale"><draw:object xlink:href="Object 3/" xlink:type="simple" xlink:show="embed" xlink:actuate="onLoad"/></draw:frame><text:span text:style-name="T25"><text:s/>(D)</text:span><draw:frame draw:style-name="a4" text:anchor-type="as-char" svg:x="0in" svg:y="0in" svg:width="0.525in" svg:height="0.25833in" style:rel-width="scale" style:rel-height="scale"><draw:object xlink:href="Object 4/" xlink:type="simple" xlink:show="embed" xlink:actuate="onLoad"/></draw:frame><text:span text:style-name="T26"><text:s/>之間。</text:span></text:p>
        </text:list-item>
        <text:list-item>
          <text:p text:style-name="P27">下列何者不是判斷生命現象的依據？ (A)運動<text:s/>(B)生長 (C)代謝<text:s/>(D)感應。</text:p>
        </text:list-item>
        <text:list-item>
          <text:p text:style-name="P28">關於地球上最早生命的敘述，下列何者錯誤？ (A)最早的生命可能出現在海洋 (B)最早的生命不會行光合作用<text:s/></text:p>
        </text:list-item>
      </text:list>
      <text:p text:style-name="P29">(C)最早的生命應是構造簡單的單細胞生物 (D)最早的生命需要氧氣。</text:p>
      <text:list text:style-name="LFO1" text:continue-numbering="true">
        <text:list-item>
          <text:p text:style-name="P30">生物圈的範圍大約在海平面垂直上下共約 (A)一萬公尺 (B)兩萬公尺 (C)三萬公尺 (D)十公里 的地方。</text:p>
        </text:list-item>
        <text:list-item>
          <text:p text:style-name="P31">關於複式顯微鏡的操作步驟 a.轉動粗調節輪，使物鏡和玻片標本的距離最接近<text:s/>b.兩眼同時張開，由目鏡觀察，並調整光圈和反光鏡<text:s/>c.將玻片標本放在載物台上<text:s/>d.轉動粗調節輪，看到物體後，再轉動細調節輪<text:s/>e.轉動旋轉盤，使用低倍物鏡。下列順序何者正確？ (A)abcde (B)ecabd (C)eacbd<text:s/>(D)ecbad。<text:bookmark-end text:name="_Hlk493882005"/></text:p>
        </text:list-item>
        <text:list-item>
          <text:p text:style-name="P32">在複式顯微鏡下，若需使用高倍物鏡，其操作步驟 a.轉動旋轉盤換高倍物鏡 b.轉動細調節輪 c.轉動粗調節輪 d.將目標物移到視野的正中央，下列何者為正確的順序？ (A)dab (B)dacb<text:s/>(C)adcb (D)adb。</text:p>
        </text:list-item>
        <text:list-item>
          <text:p text:style-name="P33">關於科學方法的步驟，下列何者正確？<text:s/></text:p>
        </text:list-item>
      </text:list>
      <text:p text:style-name="P34">(A)科學方法的第一步驟為提出問題<text:s/><text:s/>(B)實驗組和對照組之間只能有一個變因不同，這個變因稱為控制變因<text:s/></text:p>
      <text:p text:style-name="P35">(C)學說經過許多科學家的驗證，不可能再被修正或廢棄<text:s/><text:s/>(D)實驗後要測量或比較的項目稱為應變變因。</text:p>
      <text:list text:style-name="LFO1" text:continue-numbering="true">
        <text:list-item>
          <text:p text:style-name="P36">關於複式顯微鏡高、低倍鏡的比較，下列何者正確？ (A)高倍鏡時視野較廣，亮度較亮 (B)低倍鏡時應使用平面鏡<text:s/></text:p>
        </text:list-item>
      </text:list>
      <text:p text:style-name="P37">(C)高倍鏡時視野中看到的細胞數目較多<text:s/>(D)相較於低倍鏡，高倍鏡使用的光圈較小。</text:p>
      <text:list text:style-name="LFO1" text:continue-numbering="true">
        <text:list-item>
          <text:p text:style-name="P38">關於複式顯微鏡和解剖顯微鏡的比較，下列何者錯誤？ (A)解剖顯微鏡的放大倍率較小 (B)解剖顯微鏡可以用來觀察不透光的物體 (C)複式顯微鏡下看到的影像較為立體<text:s/>(D)複式顯微鏡只能觀察透光的標本。</text:p>
        </text:list-item>
        <text:list-item>
          <text:p text:style-name="P39">有「細胞的發電廠」之稱、可以將養分轉換為能量的構造是 (A)葉綠體 (B)粒線體 (C)液胞 (D)細胞核。</text:p>
        </text:list-item>
        <text:list-item>
          <text:p text:style-name="P40"><text:bookmark-start text:name="_Hlk493882072"/>綠色植物絕對無法在下列哪一種環境中生活？<text:s/></text:p>
        </text:list-item>
      </text:list>
      <text:p text:style-name="P41">(A)寒冷的高山 (B)乾燥炎熱的沙漠 (C)潮濕貧瘠的土壤 (D)10000公尺的海溝。</text:p>
      <text:list text:style-name="LFO1" text:continue-numbering="true">
        <text:list-item>
          <text:p text:style-name="P42">承上題，其無法生存的因素為 (A)溫度低 (B)缺乏養分 (C)缺乏水分 (D)沒有日光。</text:p>
        </text:list-item>
        <text:list-item>
          <text:p text:style-name="P43">下列關於生物的敘述，何者錯誤？ (A)北極熊是具有保護色的生物 (B)尺蠖的外型與周遭環境相似 (C)蝙蝠可由耳發出超音波，這種方式稱為回聲定位 (D)水筆仔生存的環境惡劣，一般植物難以生存。</text:p>
        </text:list-item>
        <text:list-item>
          <text:p text:style-name="P44">豬籠草可藉由捕捉昆蟲，獲得含 (A)氮 (B)磷<text:s/>(C)鉀<text:s/>(D)鈣 的養分。</text:p>
        </text:list-item>
        <text:list-item>
          <text:p text:style-name="P45">承上題，豬籠草用來捕捉昆蟲的器官為 (A)根 (B)莖 (C)葉 (D)果實。<text:bookmark-end text:name="_Hlk493882072"/></text:p>
        </text:list-item>
        <text:list-item>
          <text:p text:style-name="P46"><text:bookmark-start text:name="_Hlk493882155"/>關於水筆仔的敘述下列何者錯誤？<text:s/></text:p>
        </text:list-item>
      </text:list>
      <text:p text:style-name="P47">(A)生存的環境土壤缺乏氧氣 (B)生活在鹽度高的土壤 (C)種子可在土壤中萌芽 (D)具有筆狀的胎生苗。</text:p>
      <text:list text:style-name="LFO1" text:continue-numbering="true">
        <text:list-item>
          <text:p text:style-name="P48">仙人掌的莖因具有下列何種功能，所以可以生活在乾燥的沙漠？<text:s/></text:p>
        </text:list-item>
      </text:list>
      <text:p text:style-name="P49">(A)減少水分的散失 (B)儲存水分 (C)增加水分的吸收 (D)運輸水分。</text:p>
      <text:list text:style-name="LFO1" text:continue-numbering="true">
        <text:list-item>
          <text:p text:style-name="P50"><text:span text:style-name="T51">小玉</text:span><text:span text:style-name="T52">在</text:span><text:span text:style-name="T53">載</text:span><text:span text:style-name="T54">玻片上</text:span><text:span text:style-name="T55">寫了</text:span><text:span text:style-name="T56">「</text:span><text:span text:style-name="T57">bdp</text:span><text:span text:style-name="T58">」，放在解剖</text:span><text:span text:style-name="T59">顯微鏡下觀察，則她所看到的影像應為</text:span><text:span text:style-name="T60">下列何者？</text:span><text:bookmark-start text:name="OP1_875F1C4547244D9295354A3CBB35CC0A"/><text:bookmark-start text:name="OPTG1_875F1C4547244D9295354A3CBB35CC0A"/><text:span text:style-name="T61"><text:s/></text:span></text:p>
        </text:list-item>
      </text:list>
      <text:p text:style-name="P62">(A)<text:s/>dqp<text:bookmark-start text:name="OP2_875F1C4547244D9295354A3CBB35CC0A"/><text:bookmark-start text:name="OPTG2_875F1C4547244D9295354A3CBB35CC0A"/><text:bookmark-end text:name="OP1_875F1C4547244D9295354A3CBB35CC0A"/><text:bookmark-end text:name="OPTG1_875F1C4547244D9295354A3CBB35CC0A"/><text:s/>(B)d<text:bookmark-start text:name="OP3_875F1C4547244D9295354A3CBB35CC0A"/><text:bookmark-start text:name="OPTG3_875F1C4547244D9295354A3CBB35CC0A"/><text:bookmark-end text:name="OP2_875F1C4547244D9295354A3CBB35CC0A"/><text:bookmark-end text:name="OPTG2_875F1C4547244D9295354A3CBB35CC0A"/>pq<text:s/>(C)<text:bookmark-start text:name="OP4_875F1C4547244D9295354A3CBB35CC0A"/><text:bookmark-start text:name="OPTG4_875F1C4547244D9295354A3CBB35CC0A"/><text:bookmark-end text:name="OP3_875F1C4547244D9295354A3CBB35CC0A"/><text:bookmark-end text:name="OPTG3_875F1C4547244D9295354A3CBB35CC0A"/>bqd<text:s/>(D)bdp<text:bookmark-end text:name="OP4_875F1C4547244D9295354A3CBB35CC0A"/><text:bookmark-end text:name="OPTG4_875F1C4547244D9295354A3CBB35CC0A"/>。</text:p>
      <text:list text:style-name="LFO1" text:continue-numbering="true">
        <text:list-item>
          <text:p text:style-name="P63"><text:span text:style-name="T64">小丸子</text:span><text:span text:style-name="T65">觀察孑孓的生態，發現孑孓經常在</text:span><text:span text:style-name="T66">水面</text:span><text:span text:style-name="T67">活動</text:span><text:span text:style-name="T68">，所以</text:span><text:span text:style-name="T69">小丸子</text:span><text:span text:style-name="T70">認為</text:span><text:span text:style-name="T71">「孑孓浮到水面可能是為了呼吸」，請問引號中的敘述是屬於科學方法中的哪一個步驟？</text:span><text:span text:style-name="T72"><text:s/>(A)觀察 (B)提出問題 (C)假說 (D)結論。</text:span><text:bookmark-end text:name="_Hlk493882155"/></text:p>
        </text:list-item>
        <text:list-item>
          <text:p text:style-name="P73"><text:bookmark-start text:name="_Hlk493881980"/><text:span text:style-name="T74">某台複式顯微鏡有三種</text:span><text:span text:style-name="T75">目鏡</text:span><text:span text:style-name="T76">，</text:span><text:span text:style-name="T77">分別</text:span><text:span text:style-name="T78">為</text:span><text:span text:style-name="T79">5</text:span><text:span text:style-name="T80">X</text:span><text:span text:style-name="T81">、</text:span><text:span text:style-name="T82">10X</text:span><text:span text:style-name="T83">、</text:span><text:span text:style-name="T84">20</text:span><text:span text:style-name="T85">X</text:span><text:span text:style-name="T86">，</text:span><text:span text:style-name="T87">有三種物鏡</text:span><text:span text:style-name="T88">，</text:span><text:span text:style-name="T89">分別為10</text:span><text:span text:style-name="T90">X</text:span><text:span text:style-name="T91">、</text:span><text:span text:style-name="T92">20</text:span><text:span text:style-name="T93">X</text:span><text:span text:style-name="T94">、</text:span><text:span text:style-name="T95">40</text:span><text:span text:style-name="T96">X</text:span><text:span text:style-name="T97">，</text:span><text:span text:style-name="T98">則</text:span><text:span text:style-name="T99">此</text:span><text:span text:style-name="T100">台顯微鏡共有幾種放大倍率</text:span><text:span text:style-name="T101">？</text:span><text:span text:style-name="T102"><text:s/>(A)5種 (B)6種 (C)7種 (D)9種。</text:span><text:span text:style-name="T103"><text:line-break/></text:span><text:bookmark-start text:name="_Hlk493105721"/><text:span text:style-name="T104"><draw:frame draw:style-name="a5" draw:name="圖片 3" text:anchor-type="as-char" svg:x="0in" svg:y="0in" svg:width="2.88786in" svg:height="0.7874in" style:rel-width="scale" style:rel-height="scale"><draw:image xlink:href="media/image1.png" xlink:type="simple" xlink:show="embed" xlink:actuate="onLoad"/><svg:title/><svg:desc>104-1-38(A+目鏡 物鏡)</svg:desc></draw:frame></text:span><text:bookmark-end text:name="_Hlk493105721"/></text:p>
        </text:list-item>
        <text:list-item>
          <text:p text:style-name="P105">如上圖，某台複式顯微鏡有甲、乙、丙三種目鏡及戊、己、庚三種物鏡，則下列敘述何者正確？ (A)使用甲與戊組合觀察水中小生物時，小生物看起來最大<text:s/>(B)若觀察同一玻片標本，則視野範圍：丙與己組合＞丙與庚的組合<text:s/>(C)<text:bookmark-start text:name="OPTG4_E30769C7C30D498688F067BB253FC960"/>若觀察同一玻片標本，則視野亮度：甲與庚組合＞甲與己的組合<text:bookmark-end text:name="OPTG4_E30769C7C30D498688F067BB253FC960"/><text:s/>(D)使用乙和己組合時，觀察葉下表皮，看到的細胞數量最多。</text:p>
        </text:list-item>
        <text:list-item>
          <text:p text:style-name="P106">關於動、植物細胞的敘述，下列何者錯誤？<text:s/></text:p>
        </text:list-item>
      </text:list>
      <text:p text:style-name="P107">(A)植物細胞一定有葉綠體 (B)植物細胞一定有細胞壁 (C)動物細胞一定沒有葉綠體 (D)動物細胞一定沒有細胞壁。</text:p>
      <text:list text:style-name="LFO1" text:continue-numbering="true">
        <text:list-item>
          <text:p text:style-name="P108"><text:span text:style-name="T109">關</text:span><text:span text:style-name="T110">於</text:span><text:span text:style-name="T111">虎克</text:span><text:span text:style-name="T112">的敘述，下列何者錯誤？ (A)他是歷史上第一位描述細胞的科學家 (B)他發現的蜂窩狀小格子應為細胞壁<text:s/></text:span></text:p>
        </text:list-item>
      </text:list>
      <text:p text:style-name="P113">(C)他提出了「所有的生物都是由細胞構成」的觀點 (D)他用自製的顯微鏡觀察軟木栓的薄片。<text:bookmark-end text:name="_Hlk493881980"/></text:p>
      <text:list text:style-name="LFO1" text:continue-numbering="true">
        <text:list-item>
          <text:p text:style-name="P114"><text:bookmark-start text:name="_Hlk493882218"/><text:soft-page-break/>關於細胞構造的敘述，下列何者錯誤？ (A)細胞核是細胞的生命中樞，能控制細胞的代謝作用 (B)葉綠體的功能是行光合作用，製造葡萄糖 (C)植物細胞的液胞較大，動物細胞的液胞較小<text:s/>(D)細胞壁可以控制物質進出細胞。</text:p>
        </text:list-item>
        <text:list-item>
          <text:p text:style-name="P115">下列何種生物需藉由各種不同的細胞分工合作，才能表現出完整的生命現象？<text:s/></text:p>
        </text:list-item>
      </text:list>
      <text:p text:style-name="P116">(A)水蚤 (B)草履蟲 (C)新月藻 (D)細菌。<text:bookmark-end text:name="_Hlk493882218"/></text:p>
      <text:list text:style-name="LFO1" text:continue-numbering="true">
        <text:list-item>
          <text:p text:style-name="P117"><text:bookmark-start text:name="_Hlk493882042"/>下列關於各種細胞形態與功能的敘述，何者正確？<text:s/></text:p>
        </text:list-item>
      </text:list>
      <text:p text:style-name="P118">(A)表皮細胞形態細長 (B)肌肉細胞扁平而排列緊密 (C)神經細胞的功能是傳遞訊息<text:s/>(D)植物的表皮細胞可以製造養分。</text:p>
      <text:list text:style-name="LFO1" text:continue-numbering="true">
        <text:list-item>
          <text:p text:style-name="P119">人體若缺乏 (A)鐵<text:s/>(B)磷 (C)鈣<text:s/>(D)鈉 易造成貧血症。</text:p>
        </text:list-item>
        <text:list-item>
          <text:p text:style-name="P120">關於地球大氣主要組成的演變，大約可分三個時期 a.氮氣、氧氣b.氫氣、氦氣、甲烷、氨氣c.水氣、二氧化碳、氮氣，其正確順序應為 (A)abc (B)bca (C)cab (D)cba。</text:p>
        </text:list-item>
        <text:list-item>
          <text:p text:style-name="P121"><text:span text:style-name="T122">小毛</text:span><text:span text:style-name="T123">使用複式顯微鏡來觀察水中小生物，其操作步驟下列何者錯誤？<text:s/></text:span></text:p>
        </text:list-item>
      </text:list>
      <text:p text:style-name="P124">(A)先滴一滴池水於載玻片中央<text:s text:c="12"/><text:s/>(B)蓋上蓋玻片後，再用吸水紙吸去多餘的水分<text:s/></text:p>
      <text:p text:style-name="P125">(C)先用高倍物鏡觀察，必要時再換低倍物鏡 (D)若物鏡的鏡頭不乾淨，可使用拭鏡紙擦拭。</text:p>
      <text:list text:style-name="LFO1" text:continue-numbering="true">
        <text:list-item>
          <text:p text:style-name="P126">承上題，觀察時若水中小生物由視野的左下方離開，應將玻片如何移動，才能讓小生物回到視野中央？<text:s/></text:p>
        </text:list-item>
      </text:list>
      <text:p text:style-name="P127">(A)左上方 (B)左下方 (C)右上方 (D)右下方。<text:bookmark-end text:name="_Hlk493882042"/></text:p>
      <text:list text:style-name="LFO1" text:continue-numbering="true">
        <text:list-item>
          <text:p text:style-name="P128"><text:bookmark-start text:name="_Hlk493882190"/>下列何者在個體組成的層次上屬於「組織」？<text:s/>a.一隻草履蟲<text:s/>b.一顆綠豆<text:s/>c.一塊牛肉<text:s/>d.葉子的下表皮。<text:s/></text:p>
        </text:list-item>
      </text:list>
      <text:p text:style-name="P129">(A)ab (B)bc (C)cd (D)c。</text:p>
      <text:list text:style-name="LFO1" text:continue-numbering="true">
        <text:list-item>
          <text:p text:style-name="P130">台灣四面環海，缺水時農民若引海水來灌溉農田，會使植物發生哪種現象？<text:s/></text:p>
        </text:list-item>
      </text:list>
      <text:p text:style-name="P131">(A)根部細胞吸收過多的水分，細胞脹破而死 (B)根部細胞吸收大量的鹽分而死<text:s/></text:p>
      <text:p text:style-name="P132">(C)根部細胞的水份滲透出來，導致枯死<text:s text:c="3"/><text:s text:c="2"/>(D)根部細胞吸收過多的水分，細胞膨脹。</text:p>
      <text:list text:style-name="LFO1" text:continue-numbering="true">
        <text:list-item>
          <text:p text:style-name="P133"><text:span text:style-name="T134">小毛</text:span><text:span text:style-name="T135">利用複式顯微鏡觀察洋蔥表皮細胞、</text:span><text:span text:style-name="T136">風車草葉片下表皮與人類口腔皮膜細胞，以下為觀察後所畫出的細胞圖</text:span><text:span text:style-name="T137">，</text:span><text:span text:style-name="T138"><text:line-break/></text:span><text:span text:style-name="T139"><draw:frame draw:style-name="a6" draw:name="圖片 2" text:anchor-type="as-char" svg:x="0in" svg:y="0in" svg:width="5.07675in" svg:height="1.53543in" style:rel-width="scale" style:rel-height="scale"><draw:image xlink:href="media/image2.jpeg" xlink:type="simple" xlink:show="embed" xlink:actuate="onLoad"/><svg:title/><svg:desc>21-1</svg:desc></draw:frame></text:span><text:span text:style-name="T140"><text:line-break/></text:span><text:span text:style-name="T141">請問標示配對後，圖(一)、圖(二)、圖(三) 依序應為 (A)風車草葉片下表皮、人類口腔皮膜細胞、洋蔥表皮細胞 (B)洋蔥表皮細胞、人類口腔皮膜細胞、風車草葉片下表皮 (C)風車草葉片下表皮、洋蔥表皮細胞、人類口腔皮膜細胞 (D)洋蔥表皮細胞、風車草葉片下表皮、人類口腔皮膜細胞。</text:span></text:p>
        </text:list-item>
        <text:list-item>
          <text:p text:style-name="P142">承上題，下列關於三種細胞觀察的敘述，何者不正確？ (A)洋蔥表皮細胞經染色後，可看到細胞核和葉綠體 (B)圖(一)中的甲是表皮細胞，乙是保衛細胞 (C)人類口腔皮膜細胞經染色後，細胞核清晰可見 (D)保衛細胞不需染色，即可清楚看到葉綠體。</text:p>
        </text:list-item>
        <text:list-item>
          <text:p text:style-name="P143">承上題，關於上題圖示中各種細胞的敘述，下列何者正確？ (A)植物的保衛細胞有細胞壁，沒有葉綠體 (B)洋蔥的表皮細胞有葉綠體，沒有細胞壁 (C)人的口腔皮膜細胞沒有葉綠體，也沒有細胞壁 (D)植物的保衛細胞有保護的功能。</text:p>
        </text:list-item>
        <text:list-item>
          <text:p text:style-name="P144"><text:bookmark-start text:name="_Hlk493882129"/><text:bookmark-end text:name="_Hlk493882190"/>(甲)葡萄糖 (乙)脂質 (丙)蛋白質 (丁)水 (戊)二氧化碳 (己)澱粉 (庚)氧氣 (辛)胺基酸 (壬)礦物質。上列哪些物質能直接利用擴散作用，而不需藉由蛋白質通道進出細胞？ (A)甲乙丙 (B)甲丁辛壬 (C)丁戊庚 (D)乙丙己。</text:p>
        </text:list-item>
        <text:list-item>
          <text:p text:style-name="P145">承上題，上列哪些物質只能藉由細胞膜上的蛋白質通道才能進出細胞？<text:s/></text:p>
        </text:list-item>
      </text:list>
      <text:p text:style-name="P146">(A)甲<text:bookmark-start text:name="_Hlk493860169"/>乙丙 (B)甲丁辛壬 (C)丁戊庚 (D)甲辛壬。<text:bookmark-end text:name="_Hlk493860169"/></text:p>
      <text:list text:style-name="LFO1" text:continue-numbering="true">
        <text:list-item>
          <text:p text:style-name="P147">承上題，哪些物質必須先分解成小分子才能進出細胞？ (A)甲乙丙 (B)甲辛壬 (C)丁戊庚 (D)乙丙己。</text:p>
        </text:list-item>
        <text:list-item>
          <text:p text:style-name="P148"><text:span text:style-name="T149">阿賢</text:span><text:span text:style-name="T150">的午餐為</text:span><text:span text:style-name="T151">「排骨一塊，毛豆一碟，地瓜葉</text:span><text:span text:style-name="T152">少許，金針</text:span><text:span text:style-name="T153">花</text:span><text:span text:style-name="T154">蛤蜊湯，蘋果一個，紅豆湯一碗」。請問上述菜單中，屬於「器官」的食材一共有幾種？ (A)兩種 (B)三種 (C)四種 (D)五種。</text:span></text:p>
        </text:list-item>
        <text:list-item>
          <text:p text:style-name="P155"><text:bookmark-start text:name="_Hlk494319300"/><text:bookmark-end text:name="_Hlk493882129"/>關於擴散作用的敘述下列何者錯誤？<text:s/></text:p>
        </text:list-item>
      </text:list>
      <text:p text:style-name="P156">(A)分子會由低濃度往高濃度移動 (B)是一種自然發生的現象 (C)不需外力也不需能量 (D)最後分子會均勻分布。<text:bookmark-end text:name="_Hlk494319300"/></text:p>
      <text:list text:style-name="LFO1" text:continue-numbering="true">
        <text:list-item>
          <text:p text:style-name="P157"><text:bookmark-start text:name="_Hlk493882351"/><text:span text:style-name="T158">小新</text:span><text:span text:style-name="T159">在甲、乙、丙三支試管中裝入相同的溶液，將碘液加入甲試管內，結果呈黃褐色，接著在乙、丙試管中加入本氏液並</text:span><text:span text:style-name="T160">分</text:span><text:span text:style-name="T161">別作不同的處理，結果乙試管有反應，丙試管無反應，則反應後乙、丙試管的顏色最有可能分別為下列何者？<text:s/></text:span></text:p>
        </text:list-item>
      </text:list>
      <text:p text:style-name="P162">(A)藍黑色、黃褐色 (B)黃褐色、藍黑色 (C)淡藍色、紅色 (D)紅色、淡藍色。</text:p>
      <text:list text:style-name="LFO1" text:continue-numbering="true">
        <text:list-item>
          <text:p text:style-name="P163">承上題，造成乙、丙兩試管產生不同的結果，可能是哪一支試管的處理過程中，缺少了什麼步驟？<text:s/></text:p>
        </text:list-item>
      </text:list>
      <text:p text:style-name="P164">(A)丙試管沒有隔水加熱<text:s/>(B)丙試管沒有混合均勻<text:s/>(C)乙試管沒有隔水加熱<text:s/>(D)乙試管沒有混合均勻。</text:p>
      <text:list text:style-name="LFO1" text:continue-numbering="true">
        <text:list-item>
          <text:p text:style-name="P165">承上題，由實驗結果可推知，試管中的溶液<text:s/></text:p>
        </text:list-item>
      </text:list>
      <text:p text:style-name="P166">(A)含有澱粉 (B)含有葡萄糖 (C)含有澱粉和葡萄糖 (D)不含澱粉也不含葡萄糖。</text:p>
      <text:list text:style-name="LFO1" text:continue-numbering="true">
        <text:list-item>
          <text:p text:style-name="P167"><text:bookmark-start text:name="_Hlk494325840"/><text:bookmark-end text:name="_Hlk493882351"/><text:soft-page-break/>關於生物維持生命所需的物質，下列敘述何者錯誤？<text:s/></text:p>
        </text:list-item>
      </text:list>
      <text:p text:style-name="P168">(A)生物所需的能量都是直接或間接來自於太陽 (B)空氣中的二氧化碳，可以供植物行呼吸作用<text:s/></text:p>
      <text:p text:style-name="P169">(C)植物行光合作用可以製造養分<text:s text:c="12"/><text:s/>(D)水是生物體內進行許多作用的必要物質<text:bookmark-end text:name="_Hlk494325840"/>。</text:p>
      <text:list text:style-name="LFO1" text:continue-numbering="true">
        <text:list-item>
          <text:p text:style-name="P170"><text:bookmark-start text:name="_Hlk493882269"/>關於養分的敘述，下列何者錯誤？<text:s/></text:p>
        </text:list-item>
      </text:list>
      <text:p text:style-name="P171">(A)醣類、蛋白質、脂質都可以提供能量<text:s text:c="10"/><text:s/>(B)維生素又稱維他命，完全無法產生能量<text:s/></text:p>
      <text:p text:style-name="P172">(C)纖維素是一種醣類，也是構成細胞膜的主要成分 (D)動物的毛髮、肌肉中都含有蛋白質。</text:p>
      <text:list text:style-name="LFO1" text:continue-numbering="true">
        <text:list-item>
          <text:p text:style-name="P173">在生物體的組成層次上，植物體較動物體少了哪一個層次？ (A)細胞 (B)組織 (C)器官 (D)器官系統。</text:p>
        </text:list-item>
        <text:list-item>
          <text:p text:style-name="P174"><text:bookmark-start text:name="_Hlk494319153"/>a.細胞膜<text:s/>b.細胞壁 c.動物的液胞 d.植物的液胞，上述哪些構造具有「維持細胞形狀」的功能<text:bookmark-end text:name="_Hlk493882269"/>？<text:s/></text:p>
        </text:list-item>
      </text:list>
      <text:p text:style-name="P175">(A)ab (B)bc (C)bd (D)bcd。<text:bookmark-end text:name="_Hlk494319153"/></text:p>
      <text:list text:style-name="LFO1" text:continue-numbering="true">
        <text:list-item>
          <text:p text:style-name="P176"><text:bookmark-start text:name="_Hlk493882382"/><text:span text:style-name="T177">如圖有四組膳食配製，每一組均為</text:span><text:span text:style-name="T178">500克重。請問哪一組膳食的熱量最高</text:span><text:span text:style-name="T179">？</text:span><text:span text:style-name="T180"><text:line-break/></text:span><text:span text:style-name="T181">(</text:span><text:span text:style-name="T182">A)</text:span><text:span text:style-name="T183"><draw:frame draw:style-name="a7" draw:name="圖片 6" text:anchor-type="as-char" svg:x="0in" svg:y="0in" svg:width="0.97917in" svg:height="0.97917in" style:rel-width="scale" style:rel-height="scale"><draw:image xlink:href="media/image3.png" xlink:type="simple" xlink:show="embed" xlink:actuate="onLoad"/><svg:title/><svg:desc/></draw:frame></text:span><text:span text:style-name="T184"><text:s/>(B)</text:span><text:span text:style-name="T185"><draw:frame draw:style-name="a8" draw:name="圖片 7" text:anchor-type="as-char" svg:x="0in" svg:y="0in" svg:width="0.97917in" svg:height="0.97917in" style:rel-width="scale" style:rel-height="scale"><draw:image xlink:href="media/image4.png" xlink:type="simple" xlink:show="embed" xlink:actuate="onLoad"/><svg:title/><svg:desc/></draw:frame></text:span><text:span text:style-name="T186"><text:s/>(C)</text:span><text:span text:style-name="T187"><draw:frame draw:style-name="a9" draw:name="圖片 8" text:anchor-type="as-char" svg:x="0in" svg:y="0in" svg:width="0.97917in" svg:height="0.97917in" style:rel-width="scale" style:rel-height="scale"><draw:image xlink:href="media/image5.png" xlink:type="simple" xlink:show="embed" xlink:actuate="onLoad"/><svg:title/><svg:desc/></draw:frame></text:span><text:span text:style-name="T188"><text:s/>(D)</text:span><text:span text:style-name="T189"><draw:frame draw:style-name="a10" draw:name="圖片 9" text:anchor-type="as-char" svg:x="0in" svg:y="0in" svg:width="0.97917in" svg:height="0.97917in" style:rel-width="scale" style:rel-height="scale"><draw:image xlink:href="media/image6.png" xlink:type="simple" xlink:show="embed" xlink:actuate="onLoad"/><svg:title/><svg:desc/></draw:frame></text:span><text:span text:style-name="T190">。</text:span></text:p>
        </text:list-item>
        <text:list-item>
          <text:p text:style-name="P191"><text:bookmark-start text:name="_Hlk493882311"/><text:bookmark-end text:name="_Hlk493882382"/><text:span text:style-name="T192">小葵</text:span><text:span text:style-name="T193">觀察到食品包裝上有標示營養成分</text:span><text:span text:style-name="T194">：碳水化合物90公克、蛋白質30公克、脂質20公克、維生素C 100毫克、</text:span><text:span text:style-name="T195">維生素E 50毫克、</text:span><text:span text:style-name="T196">鈉10毫克</text:span><text:span text:style-name="T197">。請問此食品共含有多少熱量？ (A)660大卡 (B)660卡 (C)710大卡 (D)710卡。</text:span><text:bookmark-end text:name="_Hlk493882311"/></text:p>
        </text:list-item>
        <text:list-item>
          <text:p text:style-name="P198"><text:bookmark-start text:name="_Hlk493882407"/>已知某植物細胞的濃度為0.75%，現將此植物細胞置入一未知溶液中，結果觀察到細胞膜和細胞壁有分離的現象，則推測此未知溶液的濃度應為 (A)大於0.75% (B)等於0.75% (C)小於0.75% (D)無法推測。<text:bookmark-end text:name="_Hlk493882407"/></text:p>
        </text:list-item>
      </text:list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>106-1-1 <text:s/>七年級 <text:s/>自然科－解答</text:p>
      <text:p text:style-name="P210">1-10 <text:s/>BADBB ADBCB</text:p>
      <text:p text:style-name="P211">11-20 DDCAC CBDCA</text:p>
      <text:p text:style-name="P212">21-30 CACDA CABCB</text:p>
      <text:p text:style-name="P213">31-40 CCCAC<text:s/>CDDDA</text:p>
      <text:p text:style-name="P214">41-50 DABBC<text:s/>DCBAA</text:p>
      <text:p text:style-name="P2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標楷體" svg:font-family="華康標楷體" style:font-family-generic="script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3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2:58:00Z</meta:creation-date>
    <dc:date>2026-02-04T12:58:00Z</dc:date>
    <meta:print-date>2017-09-30T07:20:00Z</meta:print-date>
    <meta:template xlink:href="Normal" xlink:type="simple"/>
    <meta:editing-cycles>2</meta:editing-cycles>
    <meta:editing-duration>PT0S</meta:editing-duration>
    <meta:document-statistic meta:page-count="4" meta:paragraph-count="9" meta:word-count="703" meta:character-count="4702" meta:row-count="33" meta:non-whitespace-character-count="4008"/>
  </office:meta>
</office:document-meta>
</file>

<file path=Object 1/content.xml><?xml version="1.0" encoding="utf-8"?>
<mml:math xmlns:mml="http://www.w3.org/1998/Math/MathML" xmlns:m="http://schemas.openxmlformats.org/officeDocument/2006/math">
  <mml:mfrac bevelled="true">
    <mml:mrow>
      <mml:mn>1</mml:mn>
    </mml:mrow>
    <mml:mrow>
      <mml:mn>3</mml:mn>
    </mml:mrow>
  </mml:mfrac>
  <mml:mo>~</mml:mo>
  <mml:mfrac bevelled="true">
    <mml:mrow>
      <mml:mn>1</mml:mn>
    </mml:mrow>
    <mml:mrow>
      <mml:mn>2</mml:mn>
    </mml:mrow>
  </mml:mfrac>
</mml:math>
</file>

<file path=Object 2/content.xml><?xml version="1.0" encoding="utf-8"?>
<mml:math xmlns:mml="http://www.w3.org/1998/Math/MathML" xmlns:m="http://schemas.openxmlformats.org/officeDocument/2006/math">
  <mml:mi mathvariant="normal"> </mml:mi>
  <mml:mfrac bevelled="true">
    <mml:mrow>
      <mml:mn>1</mml:mn>
    </mml:mrow>
    <mml:mrow>
      <mml:mn>3</mml:mn>
    </mml:mrow>
  </mml:mfrac>
  <mml:mo>~</mml:mo>
  <mml:mfrac bevelled="true">
    <mml:mrow>
      <mml:mn>2</mml:mn>
    </mml:mrow>
    <mml:mrow>
      <mml:mn>3</mml:mn>
    </mml:mrow>
  </mml:mfrac>
</mml:math>
</file>

<file path=Object 3/content.xml><?xml version="1.0" encoding="utf-8"?>
<mml:math xmlns:mml="http://www.w3.org/1998/Math/MathML" xmlns:m="http://schemas.openxmlformats.org/officeDocument/2006/math">
  <mml:mi mathvariant="normal"> </mml:mi>
  <mml:mfrac bevelled="true">
    <mml:mrow>
      <mml:mn>1</mml:mn>
    </mml:mrow>
    <mml:mrow>
      <mml:mn>2</mml:mn>
    </mml:mrow>
  </mml:mfrac>
  <mml:mo>~</mml:mo>
  <mml:mfrac bevelled="true">
    <mml:mrow>
      <mml:mn>2</mml:mn>
    </mml:mrow>
    <mml:mrow>
      <mml:mn>3</mml:mn>
    </mml:mrow>
  </mml:mfrac>
</mml:math>
</file>

<file path=Object 4/content.xml><?xml version="1.0" encoding="utf-8"?>
<mml:math xmlns:mml="http://www.w3.org/1998/Math/MathML" xmlns:m="http://schemas.openxmlformats.org/officeDocument/2006/math">
  <mml:mi mathvariant="normal"> </mml:mi>
  <mml:mfrac bevelled="true">
    <mml:mrow>
      <mml:mn>2</mml:mn>
    </mml:mrow>
    <mml:mrow>
      <mml:mn>3</mml:mn>
    </mml:mrow>
  </mml:mfrac>
  <mml:mo>~</mml:mo>
  <mml:mn>1</mml:mn>
</mml:math>
</file>