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emf" manifest:media-type=""/>
  <manifest:file-entry manifest:full-path="media/image5.png" manifest:media-type="image/pn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png" manifest:media-type="image/png"/>
  <manifest:file-entry manifest:full-path="media/image10.png" manifest:media-type="image/pn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標宋體" svg:font-family="華康標宋體" style:font-family-generic="modern" style:font-pitch="fixed"/>
  </office:font-face-decl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prefix="(　　)" style:num-suffix="." style:num-format="1" text:start-value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　　)" style:num-suffix="." style:num-format="1" text:start-value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 text:start-value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　　)" style:num-suffix="." style:num-format="1" text:start-value="1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　　)" style:num-suffix="." style:num-format="1" text:start-value="1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　　)" style:num-suffix="." style:num-format="1" text:start-value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　　)" style:num-suffix="." style:num-format="1" text:start-value="1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　　)" style:num-suffix="." style:num-format="1" text:start-value="1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　　)" style:num-suffix="." style:num-format="1" text:start-value="1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　　)" style:num-suffix="." style:num-format="1" text:start-value="1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　　)" style:num-suffix="." style:num-format="1" text:start-value="2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　　)" style:num-suffix="." style:num-format="1" text:start-value="2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　　)" style:num-suffix="." style:num-format="1" text:start-value="2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　　)" style:num-suffix="." style:num-format="1" text:start-value="2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　　)" style:num-suffix="." style:num-format="1" text:start-value="2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　　)" style:num-suffix="." style:num-format="1" text:start-value="2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　　)" style:num-suffix="." style:num-format="1" text:start-value="2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　　)" style:num-suffix="." style:num-format="1" text:start-value="2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　　)" style:num-suffix="." style:num-format="1" text:start-value="2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　　)" style:num-suffix="." style:num-format="1" text:start-value="3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　　)" style:num-suffix="." style:num-format="1" text:start-value="3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甲, 乙, 丙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letter-kerning="false" style:font-size-complex="12pt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P16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P26" style:parent-style-name="內文" style:family="paragraph">
      <style:paragraph-properties style:snap-to-layout-grid="false" style:line-height-at-least="0.25in" fo:margin-left="0.7083in" fo:text-indent="-0.7083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9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3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5" style:parent-style-name="預設段落字型" style:family="text">
      <style:text-properties style:font-name="標楷體" style:font-name-asian="標楷體" fo:color="#000000" style:font-size-complex="12pt"/>
    </style:style>
    <style:style style:name="T3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" style:parent-style-name="預設段落字型" style:family="text">
      <style:text-properties style:font-name="標楷體" style:font-name-asian="標楷體" style:font-name-complex="Times New Roman" fo:color="#000000" style:text-scale="50%" style:font-size-complex="12pt"/>
    </style:style>
    <style:style style:name="T3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9" style:parent-style-name="內文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color="#000000" style:font-size-complex="12pt"/>
    </style:style>
    <style:style style:name="T61" style:parent-style-name="預設段落字型" style:family="text">
      <style:text-properties style:font-name="標楷體" style:font-name-asian="標楷體" fo:color="#000000" style:font-size-complex="12pt"/>
    </style:style>
    <style:style style:name="T62" style:parent-style-name="預設段落字型" style:family="text">
      <style:text-properties style:font-name="標楷體" style:font-name-asian="標楷體" fo:color="#000000" style:font-size-complex="12pt"/>
    </style:style>
    <style:style style:name="T63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color="#000000" style:font-size-complex="12pt"/>
    </style:style>
    <style:style style:name="T65" style:parent-style-name="預設段落字型" style:family="text">
      <style:text-properties style:font-name="標楷體" style:font-name-asian="標楷體" fo:color="#000000" style:font-size-complex="12pt"/>
    </style:style>
    <style:style style:name="T66" style:parent-style-name="預設段落字型" style:family="text">
      <style:text-properties style:font-name="標楷體" style:font-name-asian="標楷體" fo:color="#000000" style:font-size-complex="12pt"/>
    </style:style>
    <style:style style:name="T67" style:parent-style-name="預設段落字型" style:family="text">
      <style:text-properties style:font-name="標楷體" style:font-name-asian="標楷體" fo:color="#000000" style:font-size-complex="12pt"/>
    </style:style>
    <style:style style:name="T68" style:parent-style-name="預設段落字型" style:family="text">
      <style:text-properties style:font-name="標楷體" style:font-name-asian="標楷體" fo:color="#000000" style:font-size-complex="12pt"/>
    </style:style>
    <style:style style:name="T69" style:parent-style-name="預設段落字型" style:family="text">
      <style:text-properties style:font-name="標楷體" style:font-name-asian="標楷體" fo:color="#000000" style:font-size-complex="12pt"/>
    </style:style>
    <style:style style:name="T70" style:parent-style-name="預設段落字型" style:family="text">
      <style:text-properties style:font-name="標楷體" style:font-name-asian="標楷體" fo:color="#000000" style:font-size-complex="12pt"/>
    </style:style>
    <style:style style:name="T71" style:parent-style-name="預設段落字型" style:family="text">
      <style:text-properties style:font-name="標楷體" style:font-name-asian="標楷體" fo:color="#000000" style:font-size-complex="12pt"/>
    </style:style>
    <style:style style:name="T72" style:parent-style-name="預設段落字型" style:family="text">
      <style:text-properties style:font-name="標楷體" style:font-name-asian="標楷體" fo:color="#000000" style:font-size-complex="12pt"/>
    </style:style>
    <style:style style:name="T73" style:parent-style-name="預設段落字型" style:family="text">
      <style:text-properties style:font-name="標楷體" style:font-name-asian="標楷體" fo:color="#000000" style:font-size-complex="12pt"/>
    </style:style>
    <style:style style:name="T74" style:parent-style-name="預設段落字型" style:family="text">
      <style:text-properties style:font-name="標楷體" style:font-name-asian="標楷體" fo:color="#000000" style:font-size-complex="12pt"/>
    </style:style>
    <style:style style:name="T75" style:parent-style-name="預設段落字型" style:family="text">
      <style:text-properties style:font-name="標楷體" style:font-name-asian="標楷體" fo:color="#000000" style:font-size-complex="12pt"/>
    </style:style>
    <style:style style:name="T76" style:parent-style-name="預設段落字型" style:family="text">
      <style:text-properties style:font-name="標楷體" style:font-name-asian="標楷體" fo:color="#000000" style:font-size-complex="12pt"/>
    </style:style>
    <style:style style:name="T77" style:parent-style-name="預設段落字型" style:family="text">
      <style:text-properties style:font-name="標楷體" style:font-name-asian="標楷體" fo:color="#000000" style:font-size-complex="12pt"/>
    </style:style>
    <style:style style:name="T78" style:parent-style-name="預設段落字型" style:family="text">
      <style:text-properties style:font-name="標楷體" style:font-name-asian="標楷體" fo:color="#000000" style:font-size-complex="12pt"/>
    </style:style>
    <style:style style:name="T79" style:parent-style-name="預設段落字型" style:family="text">
      <style:text-properties style:font-name="標楷體" style:font-name-asian="標楷體" fo:color="#000000" style:font-size-complex="12pt"/>
    </style:style>
    <style:style style:name="P80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81" style:parent-style-name="預設段落字型" style:family="text">
      <style:text-properties style:font-name="標楷體" style:font-name-asian="標楷體" fo:color="#000000" style:font-size-complex="12pt"/>
    </style:style>
    <style:style style:name="T82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T84" style:parent-style-name="預設段落字型" style:family="text">
      <style:text-properties style:font-name="標楷體" style:font-name-asian="標楷體" fo:color="#000000" style:font-size-complex="12pt"/>
    </style:style>
    <style:style style:name="T85" style:parent-style-name="預設段落字型" style:family="text">
      <style:text-properties style:font-name="標楷體" style:font-name-asian="標楷體" fo:color="#000000" style:font-size-complex="12pt"/>
    </style:style>
    <style:style style:name="T8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87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88" style:parent-style-name="預設段落字型" style:family="text">
      <style:text-properties style:font-name="標楷體" style:font-name-asian="標楷體" fo:color="#000000" style:font-size-complex="12pt"/>
    </style:style>
    <style:style style:name="T89" style:parent-style-name="預設段落字型" style:family="text">
      <style:text-properties style:font-name="標楷體" style:font-name-asian="標楷體" fo:color="#000000" style:font-size-complex="12pt"/>
    </style:style>
    <style:style style:name="T90" style:parent-style-name="預設段落字型" style:family="text">
      <style:text-properties style:font-name="標楷體" style:font-name-asian="標楷體" fo:color="#000000" style:font-size-complex="12pt"/>
    </style:style>
    <style:style style:name="T91" style:parent-style-name="預設段落字型" style:family="text">
      <style:text-properties style:font-name="標楷體" style:font-name-asian="標楷體" fo:color="#000000" style:font-size-complex="12pt"/>
    </style:style>
    <style:style style:name="P92" style:parent-style-name="內文" style:family="paragraph">
      <style:paragraph-properties style:snap-to-layout-grid="false" style:line-height-at-least="0.25in" fo:margin-left="0.7083in">
        <style:tab-stops>
          <style:tab-stop style:type="left" style:position="0in"/>
        </style:tab-stops>
      </style:paragraph-properties>
    </style:style>
    <style:style style:name="T93" style:parent-style-name="預設段落字型" style:family="text">
      <style:text-properties style:font-name="標楷體" style:font-name-asian="標楷體" fo:color="#000000" style:font-size-complex="12pt"/>
    </style:style>
    <style:style style:name="T94" style:parent-style-name="預設段落字型" style:family="text">
      <style:text-properties style:font-name="標楷體" style:font-name-asian="標楷體" fo:color="#000000" style:font-size-complex="12pt"/>
    </style:style>
    <style:style style:name="T95" style:parent-style-name="預設段落字型" style:family="text">
      <style:text-properties style:font-name="標楷體" style:font-name-asian="標楷體" fo:color="#000000" style:font-size-complex="12pt"/>
    </style:style>
    <style:style style:name="T96" style:parent-style-name="預設段落字型" style:family="text">
      <style:text-properties style:font-name="標楷體" style:font-name-asian="標楷體" fo:color="#000000" style:font-size-complex="12pt"/>
    </style:style>
    <style:style style:name="T97" style:parent-style-name="預設段落字型" style:family="text">
      <style:text-properties style:font-name="標楷體" style:font-name-asian="標楷體" fo:color="#000000" style:font-size-complex="12pt"/>
    </style:style>
    <style:style style:name="T98" style:parent-style-name="預設段落字型" style:family="text">
      <style:text-properties style:font-name="標楷體" style:font-name-asian="標楷體" fo:color="#000000" style:font-size-complex="12pt"/>
    </style:style>
    <style:style style:name="P99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00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10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1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1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13" style:parent-style-name="內文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14" style:parent-style-name="預設段落字型" style:family="text">
      <style:text-properties style:font-name="標楷體" style:font-name-asian="標楷體" fo:color="#000000" style:font-size-complex="12pt"/>
    </style:style>
    <style:style style:name="T115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118" style:parent-style-name="預設段落字型" style:family="text">
      <style:text-properties style:font-name="標楷體" style:font-name-asian="標楷體" fo:color="#000000" style:font-size-complex="12pt"/>
    </style:style>
    <style:style style:name="T119" style:parent-style-name="預設段落字型" style:family="text">
      <style:text-properties style:font-name="標楷體" style:font-name-asian="標楷體" fo:color="#000000" style:font-size-complex="12pt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標楷體" style:font-name-asian="標楷體" fo:color="#000000" style:font-size-complex="12pt"/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T123" style:parent-style-name="預設段落字型" style:family="text">
      <style:text-properties style:font-name="標楷體" style:font-name-asian="標楷體" fo:color="#000000" style:font-size-complex="12pt"/>
    </style:style>
    <style:style style:name="T124" style:parent-style-name="預設段落字型" style:family="text">
      <style:text-properties style:font-name="標楷體" style:font-name-asian="標楷體" fo:color="#000000" style:font-size-complex="12pt"/>
    </style:style>
    <style:style style:name="T125" style:parent-style-name="預設段落字型" style:family="text">
      <style:text-properties style:font-name="標楷體" style:font-name-asian="標楷體" fo:color="#000000" style:font-size-complex="12pt"/>
    </style:style>
    <style:style style:name="T126" style:parent-style-name="預設段落字型" style:family="text">
      <style:text-properties style:font-name="標楷體" style:font-name-asian="標楷體" fo:color="#000000" style:font-size-complex="12pt"/>
    </style:style>
    <style:style style:name="T127" style:parent-style-name="預設段落字型" style:family="text">
      <style:text-properties style:font-name="標楷體" style:font-name-asian="標楷體" fo:color="#000000" style:font-size-complex="12pt"/>
    </style:style>
    <style:style style:name="T128" style:parent-style-name="預設段落字型" style:family="text">
      <style:text-properties style:font-name="標楷體" style:font-name-asian="標楷體" fo:color="#000000" style:font-size-complex="12pt"/>
    </style:style>
    <style:style style:name="P129" style:parent-style-name="內文" style:family="paragraph">
      <style:paragraph-properties style:snap-to-layout-grid="false" style:line-height-at-least="0.25in" fo:margin-left="0.7083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130" style:parent-style-name="內文" style:family="paragraph">
      <style:paragraph-properties fo:margin-left="0.6666in" fo:text-indent="-0.6666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color="#000000" style:font-size-complex="12pt"/>
    </style:style>
    <style:style style:name="P132" style:parent-style-name="內文" style:family="paragraph">
      <style:paragraph-properties fo:text-align="center" fo:line-height="0.1666in"/>
    </style:style>
    <style:style style:name="P133" style:parent-style-name="內文" style:family="paragraph">
      <style:paragraph-properties fo:text-align="center"/>
    </style:style>
    <style:style style:name="P134" style:parent-style-name="內文" style:family="paragraph">
      <style:paragraph-properties fo:text-align="center"/>
    </style:style>
    <style:style style:name="P135" style:parent-style-name="內文" style:family="paragraph">
      <style:paragraph-properties fo:text-align="center"/>
    </style:style>
    <style:style style:name="P136" style:parent-style-name="內文" style:family="paragraph">
      <style:paragraph-properties fo:text-align="center"/>
    </style:style>
    <style:style style:name="P137" style:parent-style-name="內文" style:family="paragraph">
      <style:paragraph-properties fo:text-align="center"/>
    </style:style>
    <style:style style:name="P138" style:parent-style-name="內文" style:family="paragraph">
      <style:paragraph-properties fo:text-align="center"/>
    </style:style>
    <style:style style:name="P139" style:parent-style-name="內文" style:family="paragraph">
      <style:paragraph-properties fo:text-align="center"/>
    </style:style>
    <style:style style:name="P140" style:parent-style-name="內文" style:family="paragraph">
      <style:paragraph-properties fo:text-align="center" fo:line-height="0.1666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標楷體" style:font-name-asian="標楷體" fo:color="#000000" style:font-size-complex="12pt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145" style:parent-style-name="預設段落字型" style:family="text">
      <style:text-properties style:font-name="標楷體" style:font-name-asian="標楷體" fo:color="#000000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標楷體" style:font-name-asian="標楷體" fo:color="#000000" style:font-size-complex="12pt"/>
    </style:style>
    <style:style style:name="T148" style:parent-style-name="預設段落字型" style:family="text">
      <style:text-properties style:font-name="標楷體" style:font-name-asian="標楷體" fo:color="#000000" style:font-size-complex="12pt"/>
    </style:style>
    <style:style style:name="T149" style:parent-style-name="預設段落字型" style:family="text">
      <style:text-properties style:font-name="標楷體" style:font-name-asian="標楷體" fo:color="#000000" style:font-size-complex="12pt"/>
    </style:style>
    <style:style style:name="T150" style:parent-style-name="預設段落字型" style:family="text">
      <style:text-properties style:font-name="標楷體" style:font-name-asian="標楷體" fo:color="#000000" style:font-size-complex="12pt"/>
    </style:style>
    <style:style style:name="T151" style:parent-style-name="預設段落字型" style:family="text">
      <style:text-properties style:font-name="標楷體" style:font-name-asian="標楷體" fo:color="#000000" style:font-size-complex="12pt"/>
    </style:style>
    <style:style style:name="T152" style:parent-style-name="預設段落字型" style:family="text">
      <style:text-properties style:font-name="標楷體" style:font-name-asian="標楷體" fo:color="#000000" style:font-size-complex="12pt"/>
    </style:style>
    <style:style style:name="T153" style:parent-style-name="預設段落字型" style:family="text">
      <style:text-properties style:font-name="標楷體" style:font-name-asian="標楷體" fo:color="#000000" style:font-size-complex="12pt"/>
    </style:style>
    <style:style style:name="T154" style:parent-style-name="預設段落字型" style:family="text">
      <style:text-properties style:font-name="標楷體" style:font-name-asian="標楷體" fo:color="#000000" style:font-size-complex="12pt"/>
    </style:style>
    <style:style style:name="T155" style:parent-style-name="預設段落字型" style:family="text">
      <style:text-properties style:font-name="標楷體" style:font-name-asian="標楷體" fo:color="#000000" style:font-size-complex="12pt"/>
    </style:style>
    <style:style style:name="T156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157" style:parent-style-name="預設段落字型" style:family="text">
      <style:text-properties style:font-name="標楷體" style:font-name-asian="標楷體" fo:color="#000000" style:font-size-complex="12pt"/>
    </style:style>
    <style:style style:name="T158" style:parent-style-name="預設段落字型" style:family="text">
      <style:text-properties style:font-name="標楷體" style:font-name-asian="標楷體" fo:color="#000000" style:font-size-complex="12pt"/>
    </style:style>
    <style:style style:name="T159" style:parent-style-name="預設段落字型" style:family="text">
      <style:text-properties style:font-name="標楷體" style:font-name-asian="標楷體" fo:color="#000000" style:font-size-complex="12pt"/>
    </style:style>
    <style:style style:name="T160" style:parent-style-name="預設段落字型" style:family="text">
      <style:text-properties style:font-name="標楷體" style:font-name-asian="標楷體" fo:color="#000000" style:font-size-complex="12pt"/>
    </style:style>
    <style:style style:name="T161" style:parent-style-name="預設段落字型" style:family="text">
      <style:text-properties style:font-name="標楷體" style:font-name-asian="標楷體" fo:color="#000000" style:font-size-complex="12pt"/>
    </style:style>
    <style:style style:name="T162" style:parent-style-name="預設段落字型" style:family="text">
      <style:text-properties style:font-name="標楷體" style:font-name-asian="標楷體" fo:color="#000000" style:font-size-complex="12pt"/>
    </style:style>
    <style:style style:name="P163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fo:color="#000000" style:font-size-complex="12pt"/>
    </style:style>
    <style:style style:name="P164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fo:color="#000000" style:font-size-complex="12pt"/>
    </style:style>
    <style:style style:name="P165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fo:color="#000000" style:font-size-complex="12pt"/>
    </style:style>
    <style:style style:name="P166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fo:color="#000000" style:font-size-complex="12pt"/>
    </style:style>
    <style:style style:name="P167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fo:color="#000000" style:font-size-complex="12pt"/>
    </style:style>
    <style:style style:name="P168" style:parent-style-name="內文" style:list-style-name="LFO7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16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170" style:parent-style-name="內文" style:list-style-name="LFO7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1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2" style:parent-style-name="預設段落字型" style:family="text">
      <style:text-properties style:font-name="標楷體" style:font-name-asian="標楷體" fo:color="#000000" style:font-size-complex="12pt"/>
    </style:style>
    <style:style style:name="T1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4" style:parent-style-name="預設段落字型" style:family="text">
      <style:text-properties style:font-name="標楷體" style:font-name-asian="標楷體" fo:color="#000000" style:font-size-complex="12pt"/>
    </style:style>
    <style:style style:name="P175" style:parent-style-name="內文" style:family="paragraph">
      <style:paragraph-properties style:snap-to-layout-grid="false" style:line-height-at-least="0.25in" fo:text-indent="0.75in">
        <style:tab-stops>
          <style:tab-stop style:type="left" style:position="0.7875in"/>
        </style:tab-stops>
      </style:paragraph-properties>
    </style:style>
    <style:style style:name="T176" style:parent-style-name="預設段落字型" style:family="text">
      <style:text-properties style:font-name="標楷體" style:font-name-asian="標楷體" fo:color="#000000" style:font-size-complex="12pt"/>
    </style:style>
    <style:style style:name="T17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8" style:parent-style-name="預設段落字型" style:family="text">
      <style:text-properties style:font-name="標楷體" style:font-name-asian="標楷體" fo:color="#000000" style:font-size-complex="12pt"/>
    </style:style>
    <style:style style:name="T17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2" style:parent-style-name="預設段落字型" style:family="text">
      <style:text-properties style:font-name="標楷體" style:font-name-asian="標楷體" fo:color="#000000" style:font-size-complex="12pt"/>
    </style:style>
    <style:style style:name="T18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84" style:parent-style-name="內文" style:family="paragraph">
      <style:paragraph-properties style:snap-to-layout-grid="false" style:line-height-at-least="0.25in" fo:text-indent="0.7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8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86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1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8" style:parent-style-name="預設段落字型" style:family="text">
      <style:text-properties style:font-name="標楷體" style:font-name-asian="標楷體" fo:color="#000000" style:font-size-complex="12pt"/>
    </style:style>
    <style:style style:name="T189" style:parent-style-name="預設段落字型" style:family="text">
      <style:text-properties style:font-name="標楷體" style:font-name-asian="標楷體" fo:color="#000000" style:font-size-complex="12pt"/>
    </style:style>
    <style:style style:name="T190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191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192" style:parent-style-name="預設段落字型" style:family="text">
      <style:text-properties style:font-name="標楷體" style:font-name-asian="標楷體" fo:color="#000000" style:font-size-complex="12pt"/>
    </style:style>
    <style:style style:name="T193" style:parent-style-name="預設段落字型" style:family="text">
      <style:text-properties style:font-name="標楷體" style:font-name-asian="標楷體" fo:color="#000000" style:font-size-complex="12pt"/>
    </style:style>
    <style:style style:name="T194" style:parent-style-name="預設段落字型" style:family="text">
      <style:text-properties style:font-name="標楷體" style:font-name-asian="標楷體" fo:color="#000000" style:font-size-complex="12pt"/>
    </style:style>
    <style:style style:name="T195" style:parent-style-name="預設段落字型" style:family="text">
      <style:text-properties style:font-name="標楷體" style:font-name-asian="標楷體" fo:color="#000000" style:font-size-complex="12pt"/>
    </style:style>
    <style:style style:name="T196" style:parent-style-name="預設段落字型" style:family="text">
      <style:text-properties style:font-name="標楷體" style:font-name-asian="標楷體" fo:color="#000000" style:font-size-complex="12pt"/>
    </style:style>
    <style:style style:name="T197" style:parent-style-name="預設段落字型" style:family="text">
      <style:text-properties style:font-name="標楷體" style:font-name-asian="標楷體" fo:color="#000000" style:font-size-complex="12pt"/>
    </style:style>
    <style:style style:name="T198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199" style:parent-style-name="預設段落字型" style:family="text">
      <style:text-properties style:font-name="標楷體" style:font-name-asian="標楷體" fo:color="#000000" style:font-size-complex="12pt"/>
    </style:style>
    <style:style style:name="T200" style:parent-style-name="預設段落字型" style:family="text">
      <style:text-properties style:font-name="標楷體" style:font-name-asian="標楷體" fo:color="#000000" style:font-size-complex="12pt"/>
    </style:style>
    <style:style style:name="T201" style:parent-style-name="預設段落字型" style:family="text">
      <style:text-properties style:font-name="標楷體" style:font-name-asian="標楷體" fo:color="#000000" style:font-size-complex="12pt"/>
    </style:style>
    <style:style style:name="T202" style:parent-style-name="預設段落字型" style:family="text">
      <style:text-properties style:font-name="標楷體" style:font-name-asian="標楷體" fo:color="#000000" style:font-size-complex="12pt"/>
    </style:style>
    <style:style style:name="P203" style:parent-style-name="內文" style:list-style-name="LFO8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204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05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0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07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08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09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10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11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P212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213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14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15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1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17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18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19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20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5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8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4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P237" style:parent-style-name="內文" style:list-style-name="LFO8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238" style:parent-style-name="內文" style:list-style-name="LFO8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239" style:parent-style-name="內文" style:list-style-name="LFO8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2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41" style:parent-style-name="預設段落字型" style:family="text">
      <style:text-properties style:font-name="標楷體" style:font-name-asian="標楷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4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4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5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5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253" style:parent-style-name="內文" style:list-style-name="LFO8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olumn255" style:family="table-column">
      <style:table-column-properties style:column-width="0.5409in"/>
    </style:style>
    <style:style style:name="TableColumn256" style:family="table-column">
      <style:table-column-properties style:column-width="0.6173in"/>
    </style:style>
    <style:style style:name="TableColumn257" style:family="table-column">
      <style:table-column-properties style:column-width="0.984in"/>
    </style:style>
    <style:style style:name="TableColumn258" style:family="table-column">
      <style:table-column-properties style:column-width="0.7875in"/>
    </style:style>
    <style:style style:name="Table254" style:family="table">
      <style:table-properties style:width="2.9298in" fo:margin-left="0in" table:align="left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Row268" style:family="table-row">
      <style:table-row-properties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</style:style>
    <style:style style:name="T275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7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77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78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79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</style:style>
    <style:style style:name="T282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83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84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85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ableRow286" style:family="table-row">
      <style:table-row-properties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</style:style>
    <style:style style:name="T293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94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</style:style>
    <style:style style:name="T297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298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</style:style>
    <style:style style:name="T30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07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</style:style>
    <style:style style:name="T310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11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12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ableRow313" style:family="table-row">
      <style:table-row-properties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</style:style>
    <style:style style:name="T320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21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style:snap-to-layout-grid="false" fo:text-align="center" style:line-height-at-least="0.25in">
        <style:tab-stops>
          <style:tab-stop style:type="left" style:position="0.7875in"/>
        </style:tab-stops>
      </style:paragraph-properties>
    </style:style>
    <style:style style:name="T324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25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P326" style:parent-style-name="內文" style:list-style-name="LFO8" style:family="paragraph">
      <style:paragraph-properties style:snap-to-layout-grid="false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327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328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329" style:parent-style-name="預設段落字型" style:family="text">
      <style:text-properties style:font-name="標楷體" style:font-name-asian="標楷體" fo:color="#000000" style:font-size-complex="12pt"/>
    </style:style>
    <style:style style:name="T330" style:parent-style-name="預設段落字型" style:family="text">
      <style:text-properties style:font-name="標楷體" style:font-name-asian="標楷體" fo:color="#000000" style:font-size-complex="12pt"/>
    </style:style>
    <style:style style:name="T331" style:parent-style-name="預設段落字型" style:family="text">
      <style:text-properties style:font-name="標楷體" style:font-name-asian="標楷體" fo:color="#000000" style:font-size-complex="12pt"/>
    </style:style>
    <style:style style:name="T332" style:parent-style-name="預設段落字型" style:family="text">
      <style:text-properties style:font-name="標楷體" style:font-name-asian="標楷體" fo:color="#000000" style:font-size-complex="12pt"/>
    </style:style>
    <style:style style:name="T333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34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P33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336" style:parent-style-name="預設段落字型" style:family="text">
      <style:text-properties style:font-name="標楷體" style:font-name-asian="標楷體" fo:color="#000000" style:font-size-complex="12pt"/>
    </style:style>
    <style:style style:name="T337" style:parent-style-name="預設段落字型" style:family="text">
      <style:text-properties style:font-name="標楷體" style:font-name-asian="標楷體" fo:color="#000000" style:font-size-complex="12pt"/>
    </style:style>
    <style:style style:name="T338" style:parent-style-name="預設段落字型" style:family="text">
      <style:text-properties style:font-name="標楷體" style:font-name-asian="標楷體" fo:color="#000000" style:font-size-complex="12pt"/>
    </style:style>
    <style:style style:name="T339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40" style:parent-style-name="預設段落字型" style:family="text">
      <style:text-properties style:font-name="標楷體" style:font-name-asian="標楷體" fo:color="#000000" style:font-size-complex="12pt"/>
    </style:style>
    <style:style style:name="T341" style:parent-style-name="預設段落字型" style:family="text">
      <style:text-properties style:font-name="標楷體" style:font-name-asian="標楷體" fo:color="#000000" style:font-size-complex="12pt"/>
    </style:style>
    <style:style style:name="T342" style:parent-style-name="預設段落字型" style:family="text">
      <style:text-properties style:font-name="標楷體" style:font-name-asian="標楷體" fo:color="#000000" style:font-size-complex="12pt"/>
    </style:style>
    <style:style style:name="T343" style:parent-style-name="預設段落字型" style:family="text">
      <style:text-properties style:font-name="標楷體" style:font-name-asian="標楷體" fo:color="#000000" style:font-size-complex="12pt"/>
    </style:style>
    <style:style style:name="T344" style:parent-style-name="預設段落字型" style:family="text">
      <style:text-properties style:font-name="標楷體" style:font-name-asian="標楷體" fo:color="#000000" style:font-size-complex="12pt"/>
    </style:style>
    <style:style style:name="P34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347" style:parent-style-name="預設段落字型" style:family="text">
      <style:text-properties style:font-name="標楷體" style:font-name-asian="標楷體" fo:color="#000000" style:font-size-complex="12pt"/>
    </style:style>
    <style:style style:name="T348" style:parent-style-name="預設段落字型" style:family="text">
      <style:text-properties style:font-name="標楷體" style:font-name-asian="標楷體" fo:color="#000000" style:font-size-complex="12pt"/>
    </style:style>
    <style:style style:name="T349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50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51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52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53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54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P35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華康標宋體" fo:color="#000000" style:font-size-complex="12pt"/>
    </style:style>
    <style:style style:name="P356" style:parent-style-name="內文" style:list-style-name="LFO8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357" style:parent-style-name="預設段落字型" style:family="text">
      <style:text-properties style:font-name="標楷體" style:font-name-asian="標楷體" fo:color="#000000" style:font-size-complex="12pt"/>
    </style:style>
    <style:style style:name="T358" style:parent-style-name="預設段落字型" style:family="text">
      <style:text-properties style:font-name="標楷體" style:font-name-asian="標楷體" fo:color="#000000" style:font-size-complex="12pt"/>
    </style:style>
    <style:style style:name="T359" style:parent-style-name="預設段落字型" style:family="text">
      <style:text-properties style:font-name="標楷體" style:font-name-asian="標楷體" fo:color="#000000" style:font-size-complex="12pt"/>
    </style:style>
    <style:style style:name="T360" style:parent-style-name="預設段落字型" style:family="text">
      <style:text-properties style:font-name="標楷體" style:font-name-asian="標楷體" fo:color="#000000" style:font-size-complex="12pt"/>
    </style:style>
    <style:style style:name="T361" style:parent-style-name="預設段落字型" style:family="text">
      <style:text-properties style:font-name="標楷體" style:font-name-asian="標楷體" fo:color="#000000" style:font-size-complex="12pt"/>
    </style:style>
    <style:style style:name="T3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63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364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365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366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367" style:parent-style-name="內文" style:list-style-name="LFO9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368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6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70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</style:style>
    <style:style style:name="T3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2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7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77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78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79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80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81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8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83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</style:style>
    <style:style style:name="T38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85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38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88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P389" style:parent-style-name="內文" style:list-style-name="LFO10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390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3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92" style:parent-style-name="內文" style:family="paragraph">
      <style:paragraph-properties fo:text-align="center"/>
    </style:style>
    <style:style style:name="T393" style:parent-style-name="預設段落字型" style:family="text">
      <style:text-properties style:font-name="Times New Roman" style:font-name-asian="新細明體" style:font-name-complex="Times New Roman" fo:color="#000000"/>
    </style:style>
    <style:style style:name="P394" style:parent-style-name="內文" style:family="paragraph">
      <style:paragraph-properties fo:text-align="center"/>
    </style:style>
    <style:style style:name="P395" style:parent-style-name="內文" style:family="paragraph">
      <style:paragraph-properties fo:text-align="center"/>
    </style:style>
    <style:style style:name="T3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00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01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02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03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04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40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406" style:parent-style-name="預設段落字型" style:family="text">
      <style:text-properties style:font-name="標楷體" style:font-name-asian="標楷體" fo:color="#000000" style:font-size-complex="12pt"/>
    </style:style>
    <style:style style:name="P407" style:parent-style-name="內文" style:family="paragraph">
      <style:paragraph-properties fo:text-align="center"/>
    </style:style>
    <style:style style:name="T408" style:parent-style-name="預設段落字型" style:family="text">
      <style:text-properties style:font-name="Times New Roman" style:font-name-asian="新細明體" style:font-name-complex="Times New Roman" fo:font-weight="bold" style:font-weight-asian="bold" fo:color="#000000"/>
    </style:style>
    <style:style style:name="T409" style:parent-style-name="預設段落字型" style:family="text">
      <style:text-properties style:font-name="標楷體" style:font-name-asian="標楷體" fo:color="#000000" style:font-size-complex="12pt"/>
    </style:style>
    <style:style style:name="T410" style:parent-style-name="預設段落字型" style:family="text">
      <style:text-properties style:font-name="標楷體" style:font-name-asian="標楷體" fo:color="#000000" style:font-size-complex="12pt"/>
    </style:style>
    <style:style style:name="P411" style:parent-style-name="內文" style:list-style-name="LFO11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4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5" style:parent-style-name="預設段落字型" style:family="text">
      <style:text-properties style:font-name="標楷體" style:font-name-asian="標楷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2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22" style:parent-style-name="預設段落字型" style:family="text">
      <style:text-properties style:font-name="標楷體" style:font-name-asian="標楷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2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26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27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</style:style>
    <style:style style:name="T42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29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3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3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3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3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38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39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</style:style>
    <style:style style:name="T4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4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4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4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450" style:parent-style-name="預設段落字型" style:family="text">
      <style:text-properties style:font-name="標楷體" style:font-name-asian="標楷體" fo:color="#000000" style:font-size-complex="12pt"/>
    </style:style>
    <style:style style:name="P45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color="#000000" style:font-size-complex="12pt"/>
    </style:style>
    <style:style style:name="T453" style:parent-style-name="預設段落字型" style:family="text">
      <style:text-properties style:font-name="標楷體" style:font-name-asian="標楷體" fo:color="#000000" style:font-size-complex="12pt"/>
    </style:style>
    <style:style style:name="T454" style:parent-style-name="預設段落字型" style:family="text">
      <style:text-properties style:font-name="標楷體" style:font-name-asian="標楷體" fo:color="#000000" style:font-size-complex="12pt"/>
    </style:style>
    <style:style style:name="P45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456" style:parent-style-name="內文" style:list-style-name="LFO12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57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45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59" style:parent-style-name="內文" style:family="paragraph">
      <style:paragraph-properties fo:text-align="center"/>
    </style:style>
    <style:style style:name="T460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4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6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69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70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71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72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73" style:parent-style-name="內文" style:family="paragraph">
      <style:text-properties style:font-name="標楷體" style:font-name-asian="標楷體" style:font-size-complex="12pt"/>
    </style:style>
    <style:style style:name="P474" style:parent-style-name="內文" style:list-style-name="LFO13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475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7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77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78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79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P480" style:parent-style-name="內文" style:family="paragraph">
      <style:paragraph-properties style:snap-to-layout-grid="false" style:line-height-at-least="0.25in" fo:text-indent="0.7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華康標宋體" fo:color="#000000" style:font-size-complex="12pt"/>
    </style:style>
    <style:style style:name="P481" style:parent-style-name="內文" style:family="paragraph">
      <style:paragraph-properties style:snap-to-layout-grid="false" style:line-height-at-least="0.25in" fo:text-indent="0.75in">
        <style:tab-stops>
          <style:tab-stop style:type="left" style:position="0.7875in"/>
        </style:tab-stops>
      </style:paragraph-properties>
    </style:style>
    <style:style style:name="T482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8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8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85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8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87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1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92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93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4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99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P500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01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02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P503" style:parent-style-name="內文" style:family="paragraph">
      <style:paragraph-properties fo:text-align="center"/>
    </style:style>
    <style:style style:name="T504" style:parent-style-name="預設段落字型" style:family="text">
      <style:text-properties style:font-name="Times New Roman" style:font-name-asian="新細明體" style:font-name-complex="華康標宋體" fo:color="#000000"/>
    </style:style>
    <style:style style:name="T505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07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0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1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1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P512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13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1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1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18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1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3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2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2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30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32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3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3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3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37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3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3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42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43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44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P54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華康標宋體" fo:color="#000000" style:font-size-complex="12pt"/>
    </style:style>
    <style:style style:name="P546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華康標宋體" fo:color="#000000" style:font-size-complex="12pt"/>
    </style:style>
    <style:style style:name="P547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48" style:parent-style-name="預設段落字型" style:family="text">
      <style:text-properties style:font-name="標楷體" style:font-name-asian="標楷體" style:font-size-complex="12pt"/>
    </style:style>
    <style:style style:name="P549" style:parent-style-name="內文" style:family="paragraph">
      <style:paragraph-properties fo:text-align="center"/>
    </style:style>
    <style:style style:name="T550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5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6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66" style:parent-style-name="預設段落字型" style:family="text">
      <style:text-properties style:font-name="標楷體" style:font-name-asian="標楷體" style:font-name-complex="華康標宋體" fo:color="#000000" style:font-size-complex="12pt"/>
    </style:style>
    <style:style style:name="T5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6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6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76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577" style:parent-style-name="內文" style:list-style-name="LFO15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578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57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580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581" style:parent-style-name="內文" style:family="paragraph">
      <style:text-properties style:font-name="標楷體" style:font-name-asian="標楷體" style:font-size-complex="12pt"/>
    </style:style>
    <style:style style:name="P582" style:parent-style-name="內文" style:list-style-name="LFO16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8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8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8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8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92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9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1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16" style:parent-style-name="內文" style:list-style-name="LFO17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61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18" style:parent-style-name="內文" style:family="paragraph">
      <style:paragraph-properties fo:text-align="center"/>
    </style:style>
    <style:style style:name="T619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62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2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2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2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28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2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30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31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32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33" style:parent-style-name="內文" style:family="paragraph">
      <style:text-properties style:font-name="標楷體" style:font-name-asian="標楷體" style:font-size-complex="12pt"/>
    </style:style>
    <style:style style:name="P634" style:parent-style-name="內文" style:list-style-name="LFO18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635" style:parent-style-name="預設段落字型" style:family="text">
      <style:text-properties style:font-name="標楷體" style:font-name-asian="標楷體" style:font-size-complex="12pt"/>
    </style:style>
    <style:style style:name="P636" style:parent-style-name="內文" style:family="paragraph">
      <style:paragraph-properties fo:text-align="center"/>
    </style:style>
    <style:style style:name="T637" style:parent-style-name="預設段落字型" style:family="text">
      <style:text-properties style:font-name="Times New Roman" fo:color="#000000"/>
    </style:style>
    <style:style style:name="T638" style:parent-style-name="預設段落字型" style:family="text">
      <style:text-properties style:font-name="標楷體" style:font-name-asian="標楷體" style:font-size-complex="12pt"/>
    </style:style>
    <style:style style:name="T6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5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5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5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5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5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56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57" style:parent-style-name="內文" style:list-style-name="LFO20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658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65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660" style:parent-style-name="預設段落字型" style:family="text">
      <style:text-properties style:font-name="標楷體" style:font-name-asian="標楷體" fo:color="#000000" style:font-size-complex="12pt"/>
    </style:style>
    <style:style style:name="T661" style:parent-style-name="預設段落字型" style:family="text">
      <style:text-properties style:font-name="標楷體" style:font-name-asian="標楷體" fo:color="#000000" style:font-size-complex="12pt"/>
    </style:style>
    <style:style style:name="T662" style:parent-style-name="預設段落字型" style:family="text">
      <style:text-properties style:font-name="標楷體" style:font-name-asian="標楷體" fo:color="#000000" style:font-size-complex="12pt"/>
    </style:style>
    <style:style style:name="T663" style:parent-style-name="預設段落字型" style:family="text">
      <style:text-properties style:font-name="標楷體" style:font-name-asian="標楷體" fo:color="#000000" style:font-size-complex="12pt"/>
    </style:style>
    <style:style style:name="T664" style:parent-style-name="預設段落字型" style:family="text">
      <style:text-properties style:font-name="標楷體" style:font-name-asian="標楷體" fo:color="#000000" style:font-size-complex="12pt"/>
    </style:style>
    <style:style style:name="T665" style:parent-style-name="預設段落字型" style:family="text">
      <style:text-properties style:font-name="標楷體" style:font-name-asian="標楷體" fo:color="#000000" style:font-size-complex="12pt"/>
    </style:style>
    <style:style style:name="T666" style:parent-style-name="預設段落字型" style:family="text">
      <style:text-properties style:font-name="標楷體" style:font-name-asian="標楷體" fo:color="#000000" style:font-size-complex="12pt"/>
    </style:style>
    <style:style style:name="T667" style:parent-style-name="預設段落字型" style:family="text">
      <style:text-properties style:font-name="標楷體" style:font-name-asian="標楷體" fo:color="#000000" style:font-size-complex="12pt"/>
    </style:style>
    <style:style style:name="T668" style:parent-style-name="預設段落字型" style:family="text">
      <style:text-properties style:font-name="標楷體" style:font-name-asian="標楷體" fo:color="#000000" style:font-size-complex="12pt"/>
    </style:style>
    <style:style style:name="T669" style:parent-style-name="預設段落字型" style:family="text">
      <style:text-properties style:font-name="標楷體" style:font-name-asian="標楷體" fo:color="#000000" style:font-size-complex="12pt"/>
    </style:style>
    <style:style style:name="T670" style:parent-style-name="預設段落字型" style:family="text">
      <style:text-properties style:font-name="標楷體" style:font-name-asian="標楷體" fo:color="#000000" style:font-size-complex="12pt"/>
    </style:style>
    <style:style style:name="T671" style:parent-style-name="預設段落字型" style:family="text">
      <style:text-properties style:font-name="標楷體" style:font-name-asian="標楷體" fo:color="#000000" style:font-size-complex="12pt"/>
    </style:style>
    <style:style style:name="T672" style:parent-style-name="預設段落字型" style:family="text">
      <style:text-properties style:font-name="標楷體" style:font-name-asian="標楷體" fo:color="#000000" style:font-size-complex="12pt"/>
    </style:style>
    <style:style style:name="T673" style:parent-style-name="預設段落字型" style:family="text">
      <style:text-properties style:font-name="標楷體" style:font-name-asian="標楷體" fo:color="#000000" style:font-size-complex="12pt"/>
    </style:style>
    <style:style style:name="T674" style:parent-style-name="預設段落字型" style:family="text">
      <style:text-properties style:font-name="標楷體" style:font-name-asian="標楷體" fo:color="#000000" style:font-size-complex="12pt"/>
    </style:style>
    <style:style style:name="T675" style:parent-style-name="預設段落字型" style:family="text">
      <style:text-properties style:font-name="標楷體" style:font-name-asian="標楷體" fo:color="#000000" style:font-size-complex="12pt"/>
    </style:style>
    <style:style style:name="T676" style:parent-style-name="預設段落字型" style:family="text">
      <style:text-properties style:font-name="標楷體" style:font-name-asian="標楷體" fo:color="#000000" style:font-size-complex="12pt"/>
    </style:style>
    <style:style style:name="P677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678" style:parent-style-name="內文" style:list-style-name="LFO20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7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80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6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3" style:parent-style-name="預設段落字型" style:family="text">
      <style:text-properties style:font-name="標楷體" style:font-name-asian="標楷體" fo:color="#000000" style:font-size-complex="12pt"/>
    </style:style>
    <style:style style:name="P684" style:parent-style-name="內文" style:family="paragraph">
      <style:paragraph-properties style:snap-to-layout-grid="false" style:line-height-at-least="0.25in" fo:text-indent="0.8333in">
        <style:tab-stops>
          <style:tab-stop style:type="left" style:position="0.7875in"/>
        </style:tab-stops>
      </style:paragraph-properties>
    </style:style>
    <style:style style:name="T68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86" style:parent-style-name="內文" style:family="paragraph">
      <style:paragraph-properties fo:text-align="center"/>
    </style:style>
    <style:style style:name="T687" style:parent-style-name="預設段落字型" style:family="text">
      <style:text-properties style:font-name="標楷體" style:font-name-asian="標楷體" style:font-size-complex="12pt"/>
    </style:style>
    <style:style style:name="P688" style:parent-style-name="內文" style:family="paragraph">
      <style:paragraph-properties fo:text-align="center"/>
    </style:style>
    <style:style style:name="T6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91" style:parent-style-name="內文" style:family="paragraph">
      <style:paragraph-properties fo:text-align="center"/>
    </style:style>
    <style:style style:name="T6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93" style:parent-style-name="內文" style:family="paragraph">
      <style:paragraph-properties fo:text-align="center"/>
    </style:style>
    <style:style style:name="T6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95" style:parent-style-name="內文" style:family="paragraph">
      <style:paragraph-properties fo:text-align="center"/>
    </style:style>
    <style:style style:name="T6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97" style:parent-style-name="內文" style:family="paragraph">
      <style:paragraph-properties fo:text-align="center"/>
    </style:style>
    <style:style style:name="T6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99" style:parent-style-name="內文" style:family="paragraph">
      <style:paragraph-properties fo:text-align="center"/>
    </style:style>
    <style:style style:name="T700" style:parent-style-name="預設段落字型" style:family="text">
      <style:text-properties style:font-name="Times New Roman" style:font-name-asian="新細明體" style:font-name-complex="Times New Roman" fo:color="#000000"/>
    </style:style>
    <style:style style:name="T70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15" style:parent-style-name="內文" style:family="paragraph">
      <style:text-properties style:font-name="標楷體" style:font-name-asian="標楷體" style:font-size-complex="12pt"/>
    </style:style>
    <style:style style:name="P716" style:parent-style-name="內文" style:family="paragraph">
      <style:text-properties style:font-name="標楷體" style:font-name-asian="標楷體" style:font-size-complex="12pt"/>
    </style:style>
    <style:style style:name="P717" style:parent-style-name="內文" style:list-style-name="LFO21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71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19" style:parent-style-name="內文" style:family="paragraph">
      <style:paragraph-properties fo:text-align="center"/>
    </style:style>
    <style:style style:name="T720" style:parent-style-name="預設段落字型" style:family="text">
      <style:text-properties style:font-name="Times New Roman" style:font-name-asian="新細明體" style:font-name-complex="Times New Roman" fo:color="#000000"/>
    </style:style>
    <style:style style:name="P721" style:parent-style-name="內文" style:family="paragraph">
      <style:paragraph-properties fo:text-align="center" fo:line-height="0.1666in"/>
      <style:text-properties fo:font-weight="bold" style:font-weight-asian="bold" fo:font-size="16pt" style:font-size-asian="16pt" style:font-size-complex="16pt"/>
    </style:style>
    <style:style style:name="T7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6" style:parent-style-name="預設段落字型" style:family="text">
      <style:text-properties style:font-name="標楷體" style:font-name-asian="標楷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72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36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737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738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739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740" style:parent-style-name="內文" style:list-style-name="LFO22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7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2" style:parent-style-name="預設段落字型" style:family="text">
      <style:text-properties style:font-name="標楷體" style:font-name-asian="標楷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7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50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T751" style:parent-style-name="預設段落字型" style:family="text">
      <style:text-properties style:font-name="標楷體" style:font-name-asian="標楷體" fo:color="#000000" style:font-size-complex="12pt"/>
    </style:style>
    <style:style style:name="P752" style:parent-style-name="內文" style:family="paragraph">
      <style:paragraph-properties fo:text-align="center"/>
    </style:style>
    <style:style style:name="P753" style:parent-style-name="清單段落" style:list-style-name="LFO23" style:family="paragraph">
      <style:paragraph-properties fo:text-align="center" fo:margin-left="0.2708in">
        <style:tab-stops/>
      </style:paragraph-properties>
    </style:style>
    <style:style style:name="T754" style:parent-style-name="預設段落字型" style:family="text">
      <style:text-properties style:font-name="標楷體" style:font-name-asian="標楷體" fo:color="#000000" style:font-size-complex="12pt"/>
    </style:style>
    <style:style style:name="P755" style:parent-style-name="內文" style:family="paragraph">
      <style:paragraph-properties fo:text-align="center"/>
    </style:style>
    <style:style style:name="T756" style:parent-style-name="預設段落字型" style:family="text">
      <style:text-properties style:font-name="Times New Roman" fo:color="#000000"/>
    </style:style>
    <style:style style:name="T757" style:parent-style-name="預設段落字型" style:family="text">
      <style:text-properties style:font-name="標楷體" style:font-name-asian="標楷體" fo:color="#000000" style:font-size-complex="12pt"/>
    </style:style>
    <style:style style:name="T758" style:parent-style-name="預設段落字型" style:family="text">
      <style:text-properties style:font-name="標楷體" style:font-name-asian="標楷體" fo:color="#000000" style:font-size-complex="12pt"/>
    </style:style>
    <style:style style:name="T759" style:parent-style-name="預設段落字型" style:family="text">
      <style:text-properties style:font-name="標楷體" style:font-name-asian="標楷體" fo:color="#000000" style:font-size-complex="12pt"/>
    </style:style>
    <style:style style:name="T760" style:parent-style-name="預設段落字型" style:family="text">
      <style:text-properties style:font-name="標楷體" style:font-name-asian="標楷體" fo:color="#000000" style:font-size-complex="12pt"/>
    </style:style>
    <style:style style:name="T761" style:parent-style-name="預設段落字型" style:family="text">
      <style:text-properties style:font-name="標楷體" style:font-name-asian="標楷體" fo:color="#000000" style:font-size-complex="12pt"/>
    </style:style>
    <style:style style:name="T762" style:parent-style-name="預設段落字型" style:family="text">
      <style:text-properties style:font-name="標楷體" style:font-name-asian="標楷體" fo:color="#000000" style:font-size-complex="12pt"/>
    </style:style>
    <style:style style:name="T763" style:parent-style-name="預設段落字型" style:family="text">
      <style:text-properties style:font-name="標楷體" style:font-name-asian="標楷體" fo:color="#000000" style:font-size-complex="12pt"/>
    </style:style>
    <style:style style:name="P764" style:parent-style-name="內文" style:family="paragraph">
      <style:text-properties style:font-name="標楷體" style:font-name-asian="標楷體" style:font-size-complex="12pt"/>
    </style:style>
    <style:style style:name="P765" style:parent-style-name="內文" style:family="paragraph">
      <style:text-properties style:font-name="標楷體" style:font-name-asian="標楷體" style:font-size-complex="12pt"/>
    </style:style>
    <style:style style:name="P766" style:parent-style-name="內文" style:family="paragraph">
      <style:text-properties style:font-name="標楷體" style:font-name-asian="標楷體" style:font-size-complex="12pt"/>
    </style:style>
    <style:style style:name="P767" style:parent-style-name="內文" style:family="paragraph">
      <style:text-properties style:font-name="標楷體" style:font-name-asian="標楷體" style:font-size-complex="12pt"/>
    </style:style>
    <style:style style:name="T768" style:parent-style-name="預設段落字型" style:family="text">
      <style:text-properties style:font-name="標楷體" style:font-name-asian="標楷體" style:font-size-complex="12pt"/>
    </style:style>
    <style:style style:name="T769" style:parent-style-name="預設段落字型" style:family="text">
      <style:text-properties style:font-name="標楷體" style:font-name-asian="標楷體" style:font-size-complex="12pt"/>
    </style:style>
    <style:style style:name="T770" style:parent-style-name="預設段落字型" style:family="text">
      <style:text-properties style:font-name="標楷體" style:font-name-asian="標楷體" fo:color="#000000" style:font-size-complex="12pt"/>
    </style:style>
    <style:style style:name="T771" style:parent-style-name="預設段落字型" style:family="text">
      <style:text-properties style:font-name="標楷體" style:font-name-asian="標楷體" fo:color="#000000" style:font-size-complex="12pt"/>
    </style:style>
    <style:style style:name="T772" style:parent-style-name="預設段落字型" style:family="text">
      <style:text-properties style:font-name="標楷體" style:font-name-asian="標楷體" fo:color="#000000" style:font-size-complex="12pt"/>
    </style:style>
    <style:style style:name="T773" style:parent-style-name="預設段落字型" style:family="text">
      <style:text-properties style:font-name="標楷體" style:font-name-asian="標楷體" fo:color="#000000" style:font-size-complex="12pt"/>
    </style:style>
    <style:style style:name="T774" style:parent-style-name="預設段落字型" style:family="text">
      <style:text-properties style:font-name="標楷體" style:font-name-asian="標楷體" fo:color="#000000" style:font-size-complex="12pt"/>
    </style:style>
    <style:style style:name="T775" style:parent-style-name="預設段落字型" style:family="text">
      <style:text-properties style:font-name="標楷體" style:font-name-asian="標楷體" fo:color="#000000" style:font-size-complex="12pt"/>
    </style:style>
    <style:style style:name="T776" style:parent-style-name="預設段落字型" style:family="text">
      <style:text-properties style:font-name="標楷體" style:font-name-asian="標楷體" fo:color="#000000" style:font-size-complex="12pt"/>
    </style:style>
    <style:style style:name="T777" style:parent-style-name="預設段落字型" style:family="text">
      <style:text-properties style:font-name="標楷體" style:font-name-asian="標楷體" fo:color="#000000" style:font-size-complex="12pt"/>
    </style:style>
    <style:style style:name="T778" style:parent-style-name="預設段落字型" style:family="text">
      <style:text-properties style:font-name="標楷體" style:font-name-asian="標楷體" fo:color="#000000" style:font-size-complex="12pt"/>
    </style:style>
    <style:style style:name="T779" style:parent-style-name="預設段落字型" style:family="text">
      <style:text-properties style:font-name="標楷體" style:font-name-asian="標楷體" fo:color="#000000" style:font-size-complex="12pt"/>
    </style:style>
    <style:style style:name="T780" style:parent-style-name="預設段落字型" style:family="text">
      <style:text-properties style:font-name="標楷體" style:font-name-asian="標楷體" fo:color="#000000" style:font-size-complex="12pt"/>
    </style:style>
    <style:style style:name="T781" style:parent-style-name="預設段落字型" style:family="text">
      <style:text-properties style:font-name="標楷體" style:font-name-asian="標楷體" fo:color="#000000" style:font-size-complex="12pt"/>
    </style:style>
    <style:style style:name="T782" style:parent-style-name="預設段落字型" style:family="text">
      <style:text-properties style:font-name="標楷體" style:font-name-asian="標楷體" fo:color="#000000" style:font-size-complex="12pt"/>
    </style:style>
    <style:style style:name="T783" style:parent-style-name="預設段落字型" style:family="text">
      <style:text-properties style:font-name="標楷體" style:font-name-asian="標楷體" fo:color="#000000" style:font-size-complex="12pt"/>
    </style:style>
    <style:style style:name="T784" style:parent-style-name="預設段落字型" style:family="text">
      <style:text-properties style:font-name="標楷體" style:font-name-asian="標楷體" fo:color="#000000" style:font-size-complex="12pt"/>
    </style:style>
    <style:style style:name="T785" style:parent-style-name="預設段落字型" style:family="text">
      <style:text-properties style:font-name="標楷體" style:font-name-asian="標楷體" fo:color="#000000" style:font-size-complex="12pt"/>
    </style:style>
    <style:style style:name="T786" style:parent-style-name="預設段落字型" style:family="text">
      <style:text-properties style:font-name="標楷體" style:font-name-asian="標楷體" fo:color="#000000" style:font-size-complex="12pt"/>
    </style:style>
    <style:style style:name="T787" style:parent-style-name="預設段落字型" style:family="text">
      <style:text-properties style:font-name="標楷體" style:font-name-asian="標楷體" fo:color="#000000" style:font-size-complex="12pt"/>
    </style:style>
    <style:style style:name="T788" style:parent-style-name="預設段落字型" style:family="text">
      <style:text-properties style:font-name="標楷體" style:font-name-asian="標楷體" fo:color="#000000" style:font-size-complex="12pt"/>
    </style:style>
    <style:style style:name="T789" style:parent-style-name="預設段落字型" style:family="text">
      <style:text-properties style:font-name="標楷體" style:font-name-asian="標楷體" fo:color="#000000" style:font-size-complex="12pt"/>
    </style:style>
    <style:style style:name="T790" style:parent-style-name="預設段落字型" style:family="text">
      <style:text-properties style:font-name="標楷體" style:font-name-asian="標楷體" fo:color="#000000" style:font-size-complex="12pt"/>
    </style:style>
    <style:style style:name="T791" style:parent-style-name="預設段落字型" style:family="text">
      <style:text-properties style:font-name="標楷體" style:font-name-asian="標楷體" fo:color="#000000" style:font-size-complex="12pt"/>
    </style:style>
    <style:style style:name="T792" style:parent-style-name="預設段落字型" style:family="text">
      <style:text-properties style:font-name="標楷體" style:font-name-asian="標楷體" fo:color="#000000" style:font-size-complex="12pt"/>
    </style:style>
    <style:style style:name="T793" style:parent-style-name="預設段落字型" style:family="text">
      <style:text-properties style:font-name="標楷體" style:font-name-asian="標楷體" fo:color="#000000" style:font-size-complex="12pt"/>
    </style:style>
    <style:style style:name="T794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795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796" style:parent-style-name="預設段落字型" style:family="text">
      <style:text-properties style:font-name="標楷體" style:font-name-asian="標楷體" fo:color="#000000" style:font-size-complex="12pt"/>
    </style:style>
    <style:style style:name="T797" style:parent-style-name="預設段落字型" style:family="text">
      <style:text-properties style:font-name="標楷體" style:font-name-asian="標楷體" style:font-size-complex="12pt"/>
    </style:style>
    <style:style style:name="T798" style:parent-style-name="預設段落字型" style:family="text">
      <style:text-properties style:font-name="標楷體" style:font-name-asian="標楷體" fo:color="#000000" style:font-size-complex="12pt"/>
    </style:style>
    <style:style style:name="T799" style:parent-style-name="預設段落字型" style:family="text">
      <style:text-properties style:font-name="標楷體" style:font-name-asian="標楷體" fo:color="#000000" style:font-size-complex="12pt"/>
    </style:style>
    <style:style style:name="T800" style:parent-style-name="預設段落字型" style:family="text">
      <style:text-properties style:font-name="標楷體" style:font-name-asian="標楷體" fo:color="#000000" style:font-size-complex="12pt"/>
    </style:style>
    <style:style style:name="T801" style:parent-style-name="預設段落字型" style:family="text">
      <style:text-properties style:font-name="標楷體" style:font-name-asian="標楷體" fo:color="#000000" style:font-size-complex="12pt"/>
    </style:style>
    <style:style style:name="T802" style:parent-style-name="預設段落字型" style:family="text">
      <style:text-properties style:font-name="標楷體" style:font-name-asian="標楷體" fo:color="#000000" style:font-size-complex="12pt"/>
    </style:style>
    <style:style style:name="T803" style:parent-style-name="預設段落字型" style:family="text">
      <style:text-properties style:font-name="標楷體" style:font-name-asian="標楷體" fo:color="#000000" style:font-size-complex="12pt"/>
    </style:style>
    <style:style style:name="T804" style:parent-style-name="預設段落字型" style:family="text">
      <style:text-properties style:font-name="標楷體" style:font-name-asian="標楷體" fo:color="#000000" style:font-size-complex="12pt"/>
    </style:style>
    <style:style style:name="T805" style:parent-style-name="預設段落字型" style:family="text">
      <style:text-properties style:font-name="標楷體" style:font-name-asian="標楷體" fo:color="#000000" style:font-size-complex="12pt"/>
    </style:style>
    <style:style style:name="T806" style:parent-style-name="預設段落字型" style:family="text">
      <style:text-properties style:font-name="標楷體" style:font-name-asian="標楷體" fo:color="#000000" style:font-size-complex="12pt"/>
    </style:style>
    <style:style style:name="T807" style:parent-style-name="預設段落字型" style:family="text">
      <style:text-properties style:font-name="標楷體" style:font-name-asian="標楷體" fo:color="#000000" style:font-size-complex="12pt"/>
    </style:style>
    <style:style style:name="T808" style:parent-style-name="預設段落字型" style:family="text">
      <style:text-properties style:font-name="標楷體" style:font-name-asian="標楷體" fo:color="#000000" style:font-size-complex="12pt"/>
    </style:style>
    <style:style style:name="T809" style:parent-style-name="預設段落字型" style:family="text">
      <style:text-properties style:font-name="標楷體" style:font-name-asian="標楷體" fo:color="#000000" style:font-size-complex="12pt"/>
    </style:style>
    <style:style style:name="T810" style:parent-style-name="預設段落字型" style:family="text">
      <style:text-properties style:font-name="標楷體" style:font-name-asian="標楷體" fo:color="#000000" style:font-size-complex="12pt"/>
    </style:style>
    <style:style style:name="P811" style:parent-style-name="內文" style:family="paragraph">
      <style:text-properties style:font-name="標楷體" style:font-name-asian="標楷體" style:font-size-complex="12pt"/>
    </style:style>
    <style:style style:name="P812" style:parent-style-name="內文" style:family="paragraph">
      <style:paragraph-properties fo:margin-top="0.1666in"/>
    </style:style>
    <style:style style:name="T813" style:parent-style-name="預設段落字型" style:family="text">
      <style:text-properties style:font-name="標楷體" style:font-name-asian="標楷體" style:font-size-complex="12pt"/>
    </style:style>
    <style:style style:name="T8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15" style:parent-style-name="預設段落字型" style:family="text">
      <style:text-properties style:font-name="標楷體" style:font-name-asian="標楷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816" style:parent-style-name="預設段落字型" style:family="text">
      <style:text-properties style:font-name="標楷體" style:font-name-asian="標楷體" fo:color="#000000" style:font-size-complex="12pt"/>
    </style:style>
    <style:style style:name="P817" style:parent-style-name="內文" style:family="paragraph">
      <style:text-properties style:font-name="標楷體" style:font-name-asian="標楷體" fo:color="#000000" style:font-size-complex="12pt"/>
    </style:style>
    <style:style style:name="T818" style:parent-style-name="預設段落字型" style:family="text">
      <style:text-properties style:font-name="標楷體" style:font-name-asian="標楷體" fo:color="#000000" style:font-size-complex="12pt"/>
    </style:style>
    <style:style style:name="T819" style:parent-style-name="預設段落字型" style:family="text">
      <style:text-properties style:font-name="標楷體" style:font-name-asian="標楷體" fo:color="#000000" style:font-size-complex="12pt"/>
    </style:style>
    <style:style style:name="T820" style:parent-style-name="預設段落字型" style:family="text">
      <style:text-properties style:font-name="標楷體" style:font-name-asian="標楷體" fo:color="#000000" style:font-size-complex="12pt"/>
    </style:style>
    <style:style style:name="T821" style:parent-style-name="預設段落字型" style:family="text">
      <style:text-properties style:font-name="標楷體" style:font-name-asian="標楷體" fo:color="#000000" style:font-size-complex="12pt"/>
    </style:style>
    <style:style style:name="T822" style:parent-style-name="預設段落字型" style:family="text">
      <style:text-properties style:font-name="標楷體" style:font-name-asian="標楷體" fo:color="#000000" style:font-size-complex="12pt"/>
    </style:style>
    <style:style style:name="T823" style:parent-style-name="預設段落字型" style:family="text">
      <style:text-properties style:font-name="標楷體" style:font-name-asian="標楷體" fo:color="#000000" style:font-size-complex="12pt"/>
    </style:style>
    <style:style style:name="T824" style:parent-style-name="預設段落字型" style:family="text">
      <style:text-properties style:font-name="標楷體" style:font-name-asian="標楷體" fo:color="#000000" style:font-size-complex="12pt"/>
    </style:style>
    <style:style style:name="T825" style:parent-style-name="預設段落字型" style:family="text">
      <style:text-properties style:font-name="標楷體" style:font-name-asian="標楷體" fo:color="#000000" style:font-size-complex="12pt"/>
    </style:style>
    <style:style style:name="T826" style:parent-style-name="預設段落字型" style:family="text">
      <style:text-properties style:font-name="標楷體" style:font-name-asian="標楷體" fo:color="#000000" style:font-size-complex="12pt"/>
    </style:style>
    <style:style style:name="T827" style:parent-style-name="預設段落字型" style:family="text">
      <style:text-properties style:font-name="標楷體" style:font-name-asian="標楷體" fo:color="#000000" style:font-size-complex="12pt"/>
    </style:style>
    <style:style style:name="T828" style:parent-style-name="預設段落字型" style:family="text">
      <style:text-properties style:font-name="標楷體" style:font-name-asian="標楷體" fo:color="#000000" style:font-size-complex="12pt"/>
    </style:style>
    <style:style style:name="T829" style:parent-style-name="預設段落字型" style:family="text">
      <style:text-properties style:font-name="標楷體" style:font-name-asian="標楷體" fo:color="#000000" style:font-size-complex="12pt"/>
    </style:style>
    <style:style style:name="P830" style:parent-style-name="內文" style:family="paragraph">
      <style:text-properties style:font-name="標楷體" style:font-name-asian="標楷體" style:font-size-complex="12pt"/>
    </style:style>
    <style:style style:name="P831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832" style:parent-style-name="預設段落字型" style:family="text">
      <style:text-properties style:font-name="標楷體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8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3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35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83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38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8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847" style:parent-style-name="內文" style:family="paragraph">
      <style:paragraph-properties style:snap-to-layout-grid="false" style:line-height-at-least="0.25in" fo:margin-left="0.3347in">
        <style:tab-stops>
          <style:tab-stop style:type="left" style:position="0in"/>
        </style:tab-stops>
      </style:paragraph-properties>
    </style:style>
    <style:style style:name="T84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849" style:parent-style-name="內文" style:family="paragraph">
      <style:paragraph-properties fo:text-align="center"/>
    </style:style>
    <style:style style:name="T850" style:parent-style-name="預設段落字型" style:family="text">
      <style:text-properties style:font-name="Times New Roman" fo:color="#000000" style:font-size-complex="12.5pt"/>
    </style:style>
    <style:style style:name="T8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5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5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854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85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5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57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85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5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864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8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7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7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7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7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7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7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8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82" style:parent-style-name="預設段落字型" style:family="text">
      <style:text-properties style:font-name="標楷體" style:font-name-asian="標楷體" style:font-name-complex="Times New Roman" fo:color="#000000" style:font-size-complex="12pt" style:text-underline-type="single" style:text-underline-style="solid" style:text-underline-width="auto" style:text-underline-mode="continuous" style:text-underline-color="#000000"/>
    </style:style>
    <style:style style:name="T88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8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8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8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9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9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0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0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0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0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908" style:parent-style-name="內文" style:family="paragraph">
      <style:paragraph-properties style:snap-to-layout-grid="false" style:line-height-at-least="0.25in" fo:text-indent="0.75in">
        <style:tab-stops>
          <style:tab-stop style:type="left" style:position="0.3347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909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T910" style:parent-style-name="預設段落字型" style:family="text">
      <style:text-properties style:font-name="標楷體" style:font-name-asian="標楷體" style:font-size-complex="12pt"/>
    </style:style>
    <style:style style:name="T911" style:parent-style-name="預設段落字型" style:family="text">
      <style:text-properties style:font-name="標楷體" style:font-name-asian="標楷體" style:font-size-complex="12pt"/>
    </style:style>
    <style:style style:name="T912" style:parent-style-name="預設段落字型" style:family="text">
      <style:text-properties style:font-name="標楷體" style:font-name-asian="標楷體" style:font-size-complex="12pt"/>
    </style:style>
    <style:style style:name="T9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915" style:parent-style-name="內文" style:family="paragraph">
      <style:paragraph-properties fo:text-align="center"/>
    </style:style>
    <style:style style:name="T916" style:parent-style-name="預設段落字型" style:family="text">
      <style:text-properties style:font-name="Times New Roman" fo:color="#000000" style:font-size-complex="12.5pt"/>
    </style:style>
    <style:style style:name="T91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918" style:parent-style-name="內文" style:family="paragraph">
      <style:paragraph-properties fo:text-align="center"/>
    </style:style>
    <style:style style:name="T919" style:parent-style-name="預設段落字型" style:family="text">
      <style:text-properties style:font-name="Times New Roman" fo:color="#000000" style:font-size-complex="12.5pt"/>
    </style:style>
    <style:style style:name="T92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921" style:parent-style-name="內文" style:family="paragraph">
      <style:paragraph-properties fo:text-indent="0.5in"/>
    </style:style>
    <style:style style:name="T9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923" style:parent-style-name="內文" style:family="paragraph">
      <style:paragraph-properties fo:text-align="center"/>
    </style:style>
    <style:style style:name="T924" style:parent-style-name="預設段落字型" style:family="text">
      <style:text-properties style:font-name="Times New Roman" fo:color="#000000" style:font-size-complex="12.5pt"/>
    </style:style>
    <style:style style:name="T9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926" style:parent-style-name="內文" style:family="paragraph">
      <style:paragraph-properties fo:text-align="center"/>
    </style:style>
    <style:style style:name="T927" style:parent-style-name="預設段落字型" style:family="text">
      <style:text-properties style:font-name="Times New Roman" fo:color="#000000" style:font-size-complex="12.5pt"/>
    </style:style>
    <style:style style:name="P928" style:parent-style-name="內文" style:family="paragraph">
      <style:paragraph-properties fo:text-indent="0.5in"/>
    </style:style>
    <style:style style:name="T9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4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93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9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9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8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94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950" style:parent-style-name="內文" style:family="paragraph">
      <style:text-properties style:font-name="標楷體" style:font-name-asian="標楷體" style:font-size-complex="12pt"/>
    </style:style>
    <style:style style:name="P951" style:parent-style-name="內文" style:family="paragraph">
      <style:text-properties style:font-name="標楷體" style:font-name-asian="標楷體" style:font-size-complex="12pt"/>
    </style:style>
    <style:style style:name="P95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953" style:parent-style-name="內文" style:family="paragraph">
      <style:text-properties style:font-name="標楷體" style:font-name-asian="標楷體" style:font-size-complex="12pt"/>
    </style:style>
    <style:style style:name="TableColumn955" style:family="table-column">
      <style:table-column-properties style:column-width="0.893in"/>
    </style:style>
    <style:style style:name="TableColumn956" style:family="table-column">
      <style:table-column-properties style:column-width="0.893in"/>
    </style:style>
    <style:style style:name="TableColumn957" style:family="table-column">
      <style:table-column-properties style:column-width="0.893in"/>
    </style:style>
    <style:style style:name="TableColumn958" style:family="table-column">
      <style:table-column-properties style:column-width="0.893in"/>
    </style:style>
    <style:style style:name="TableColumn959" style:family="table-column">
      <style:table-column-properties style:column-width="0.893in"/>
    </style:style>
    <style:style style:name="TableColumn960" style:family="table-column">
      <style:table-column-properties style:column-width="0.893in"/>
    </style:style>
    <style:style style:name="TableColumn961" style:family="table-column">
      <style:table-column-properties style:column-width="0.893in"/>
    </style:style>
    <style:style style:name="TableColumn962" style:family="table-column">
      <style:table-column-properties style:column-width="0.893in"/>
    </style:style>
    <style:style style:name="TableColumn963" style:family="table-column">
      <style:table-column-properties style:column-width="0.893in"/>
    </style:style>
    <style:style style:name="TableColumn964" style:family="table-column">
      <style:table-column-properties style:column-width="0.893in"/>
    </style:style>
    <style:style style:name="Table954" style:family="table">
      <style:table-properties style:width="8.9305in" fo:margin-left="0in" table:align="left"/>
    </style:style>
    <style:style style:name="TableRow965" style:family="table-row">
      <style:table-row-properties style:min-row-height="0.5034in"/>
    </style:style>
    <style:style style:name="TableCell96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967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6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969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7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971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7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973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7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975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7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977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7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979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8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981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8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983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8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985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Row986" style:family="table-row">
      <style:table-row-properties style:min-row-height="0.5034in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03" style:family="table-cell">
      <style:table-cell-properties fo:border="0.0069in solid #000000" style:writing-mode="lr-tb" fo:padding-top="0in" fo:padding-left="0.075in" fo:padding-bottom="0in" fo:padding-right="0.075in"/>
    </style:style>
    <style:style style:name="P1004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05" style:family="table-cell">
      <style:table-cell-properties fo:border="0.0069in solid #000000" style:writing-mode="lr-tb" fo:padding-top="0in" fo:padding-left="0.075in" fo:padding-bottom="0in" fo:padding-right="0.075in"/>
    </style:style>
    <style:style style:name="P1006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Row1007" style:family="table-row">
      <style:table-row-properties style:min-row-height="0.5034in"/>
    </style:style>
    <style:style style:name="TableCell100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09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1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11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1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13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1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15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1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17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1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19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2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21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2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23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2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25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2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27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Row1028" style:family="table-row">
      <style:table-row-properties style:min-row-height="0.5034in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31" style:family="table-cell">
      <style:table-cell-properties fo:border="0.0069in solid #000000" style:writing-mode="lr-tb" fo:padding-top="0in" fo:padding-left="0.075in" fo:padding-bottom="0in" fo:padding-right="0.075in"/>
    </style:style>
    <style:style style:name="P1032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Row1049" style:family="table-row">
      <style:table-row-properties style:min-row-height="0.5034in"/>
    </style:style>
    <style:style style:name="TableCell105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51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5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53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5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55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5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57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5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59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6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61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6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63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6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65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6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67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6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69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Row1070" style:family="table-row">
      <style:table-row-properties style:min-row-height="0.5034in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77" style:family="table-cell">
      <style:table-cell-properties fo:border="0.0069in solid #000000" style:writing-mode="lr-tb" fo:padding-top="0in" fo:padding-left="0.075in" fo:padding-bottom="0in" fo:padding-right="0.075in"/>
    </style:style>
    <style:style style:name="P1078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79" style:family="table-cell">
      <style:table-cell-properties fo:border="0.0069in solid #000000" style:writing-mode="lr-tb" fo:padding-top="0in" fo:padding-left="0.075in" fo:padding-bottom="0in" fo:padding-right="0.075in"/>
    </style:style>
    <style:style style:name="P1080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81" style:family="table-cell">
      <style:table-cell-properties fo:border="0.0069in solid #000000" style:writing-mode="lr-tb" fo:padding-top="0in" fo:padding-left="0.075in" fo:padding-bottom="0in" fo:padding-right="0.075in"/>
    </style:style>
    <style:style style:name="P1082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83" style:family="table-cell">
      <style:table-cell-properties fo:border="0.0069in solid #000000" style:writing-mode="lr-tb" fo:padding-top="0in" fo:padding-left="0.075in" fo:padding-bottom="0in" fo:padding-right="0.075in"/>
    </style:style>
    <style:style style:name="P1084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85" style:family="table-cell">
      <style:table-cell-properties fo:border="0.0069in solid #000000" style:writing-mode="lr-tb" fo:padding-top="0in" fo:padding-left="0.075in" fo:padding-bottom="0in" fo:padding-right="0.075in"/>
    </style:style>
    <style:style style:name="P1086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87" style:family="table-cell">
      <style:table-cell-properties fo:border="0.0069in solid #000000" style:writing-mode="lr-tb" fo:padding-top="0in" fo:padding-left="0.075in" fo:padding-bottom="0in" fo:padding-right="0.075in"/>
    </style:style>
    <style:style style:name="P1088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89" style:family="table-cell">
      <style:table-cell-properties fo:border="0.0069in solid #000000" style:writing-mode="lr-tb" fo:padding-top="0in" fo:padding-left="0.075in" fo:padding-bottom="0in" fo:padding-right="0.075in"/>
    </style:style>
    <style:style style:name="P1090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Row1091" style:family="table-row">
      <style:table-row-properties style:min-row-height="0.5034in"/>
    </style:style>
    <style:style style:name="TableCell109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93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9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95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9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97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09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99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0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01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0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03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0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05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0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07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0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09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1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11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Row1112" style:family="table-row">
      <style:table-row-properties style:min-row-height="0.5034in"/>
    </style:style>
    <style:style style:name="TableCell1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14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18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P1120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23" style:family="table-cell">
      <style:table-cell-properties fo:border="0.0069in solid #000000" style:writing-mode="lr-tb" fo:padding-top="0in" fo:padding-left="0.075in" fo:padding-bottom="0in" fo:padding-right="0.075in"/>
    </style:style>
    <style:style style:name="P1124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25" style:family="table-cell">
      <style:table-cell-properties fo:border="0.0069in solid #000000" style:writing-mode="lr-tb" fo:padding-top="0in" fo:padding-left="0.075in" fo:padding-bottom="0in" fo:padding-right="0.075in"/>
    </style:style>
    <style:style style:name="P1126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27" style:family="table-cell">
      <style:table-cell-properties fo:border="0.0069in solid #000000" style:writing-mode="lr-tb" fo:padding-top="0in" fo:padding-left="0.075in" fo:padding-bottom="0in" fo:padding-right="0.075in"/>
    </style:style>
    <style:style style:name="P1128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29" style:family="table-cell">
      <style:table-cell-properties fo:border="0.0069in solid #000000" style:writing-mode="lr-tb" fo:padding-top="0in" fo:padding-left="0.075in" fo:padding-bottom="0in" fo:padding-right="0.075in"/>
    </style:style>
    <style:style style:name="P1130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TableCell1131" style:family="table-cell">
      <style:table-cell-properties fo:border="0.0069in solid #000000" style:writing-mode="lr-tb" fo:padding-top="0in" fo:padding-left="0.075in" fo:padding-bottom="0in" fo:padding-right="0.075in"/>
    </style:style>
    <style:style style:name="P1132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fo:letter-spacing="0.0416in" fo:font-size="24pt" style:font-size-asian="24pt" style:font-size-complex="24pt"/>
    </style:style>
    <style:style style:name="P1133" style:parent-style-name="內文" style:family="paragraph">
      <style:text-properties style:font-name="標楷體" style:font-name-asian="標楷體" style:font-name-complex="Times New Roman" fo:letter-spacing="0.0416in" style:font-size-complex="12pt"/>
    </style:style>
    <style:style style:name="P1134" style:parent-style-name="內文" style:family="paragraph">
      <style:text-properties style:font-name="標楷體" style:font-name-asian="標楷體" style:font-name-complex="Times New Roman" fo:letter-spacing="0.0416in" style:font-size-complex="12pt"/>
    </style:style>
    <style:style style:name="P1135" style:parent-style-name="內文" style:family="paragraph">
      <style:text-properties style:font-name="標楷體" style:font-name-asian="標楷體" style:font-name-complex="Times New Roman" fo:letter-spacing="0.0416in" style:font-size-complex="12pt"/>
    </style:style>
    <style:style style:name="P1136" style:parent-style-name="內文" style:family="paragraph">
      <style:text-properties style:font-name="標楷體" style:font-name-asian="標楷體" style:font-name-complex="Times New Roman" fo:letter-spacing="0.0416in" style:font-size-complex="12pt"/>
    </style:style>
    <style:style style:name="P1137" style:parent-style-name="內文" style:family="paragraph">
      <style:text-properties style:font-name="標楷體" style:font-name-asian="標楷體" style:font-name-complex="Times New Roman" fo:letter-spacing="0.0416in" style:font-size-complex="12pt"/>
    </style:style>
    <style:style style:name="P1138" style:parent-style-name="內文" style:family="paragraph">
      <style:text-properties style:font-name="標楷體" style:font-name-asian="標楷體" style:font-size-complex="12pt"/>
    </style:style>
    <style:style style:name="P1139" style:parent-style-name="內文" style:family="paragraph">
      <style:text-properties style:font-name="標楷體" style:font-name-asian="標楷體" style:font-size-complex="12pt"/>
    </style:style>
    <style:style style:name="P1140" style:parent-style-name="內文" style:family="paragraph">
      <style:text-properties style:font-name="標楷體" style:font-name-asian="標楷體" style:font-size-complex="12pt"/>
    </style:style>
    <style:style style:name="P114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family="graphic" style:name="a86">
      <style:graphic-properties draw:fill="none" draw:stroke="dash" draw:stroke-dash="a85" svg:stroke-width="0.01042in" svg:stroke-color="#000000" svg:stroke-opacity="100%" svg:stroke-linecap="butt"/>
    </style:style>
    <style:style style:family="graphic" style:name="a8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0">
      <style:graphic-properties style:wrap="run-through" style:run-through="foreground" draw:fill="solid" draw:fill-color="#ffffff" draw:opacity="100%" draw:stroke="dash" draw:stroke-dash="a49" svg:stroke-width="0.02778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88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52">
      <style:graphic-properties style:wrap="run-through" style:run-through="foreground" draw:fill="solid" draw:fill-color="#ffffff" draw:opacity="100%" draw:stroke="dash" draw:stroke-dash="a51" svg:stroke-width="0.02778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53" style:parent-style-name="Graphics">
      <style:graphic-properties fo:border="0.01042in none" fo:background-color="transparent" fo:clip="rect(0in, 0in, 0in, 0in)" draw:color-mode="greyscale"/>
    </style:style>
    <style:style style:family="graphic" style:name="a5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5" style:parent-style-name="Graphics">
      <style:graphic-properties fo:border="0.01042in none" fo:background-color="transparent" fo:clip="rect(0in, 0in, 0in, 0in)" draw:color-mode="greyscale"/>
    </style:style>
    <style:style style:family="graphic" style:name="a5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7" style:parent-style-name="Graphics">
      <style:graphic-properties fo:border="0.01042in none" fo:background-color="transparent" fo:clip="rect(0in, 0in, 0in, 0in)" draw:color-mode="greyscale"/>
    </style:style>
    <style:style style:family="graphic" style:name="a58">
      <style:graphic-properties draw:fill="solid" draw:fill-color="#4f81bd" draw:opacity="100%" draw:stroke="solid" svg:stroke-width="0.02778in" svg:stroke-color="#385d8a" svg:stroke-opacity="100%" svg:stroke-linecap="butt"/>
    </style:style>
    <style:style style:family="graphic" style:name="a21">
      <style:graphic-properties draw:fill="none" draw:stroke="solid" svg:stroke-width="0.01042in" svg:stroke-color="#4a7ebb" draw:marker-start="a19" draw:marker-end="a20" svg:stroke-opacity="100%" svg:stroke-linecap="butt"/>
    </style:style>
    <style:style style:family="graphic" style:name="a22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23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2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5" style:parent-style-name="Graphics">
      <style:graphic-properties fo:border="0.01042in none" fo:background-color="transparent" fo:clip="rect(0in, 0in, 0in, 0in)" draw:color-mode="greyscale"/>
    </style:style>
    <style:style style:family="graphic" style:name="a2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3125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7" style:parent-style-name="Graphics">
      <style:graphic-properties fo:border="0.01042in none" fo:background-color="transparent" fo:clip="rect(0in, 0in, 0in, 0in)" draw:color-mode="greyscale"/>
    </style:style>
    <style:style style:family="graphic" style:name="a28">
      <style:graphic-properties style:wrap="run-through" style:run-through="fore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/>
    </style:style>
    <style:style style:family="graphic" style:name="a29">
      <style:graphic-properties style:wrap="run-through" style:run-through="foreground" draw:fill="solid" draw:fill-color="#4f81bd" draw:opacity="100%" draw:stroke="solid" svg:stroke-width="0.02778in" svg:stroke-color="#385d8a" svg:stroke-opacity="100%" svg:stroke-linecap="butt" style:horizontal-rel="paragraph" style:vertical-rel="paragraph" style:horizontal-pos="from-left" style:vertical-pos="from-top"/>
    </style:style>
    <style:style style:family="graphic" style:name="a90">
      <style:graphic-properties draw:fill="none" draw:stroke="dash" draw:stroke-dash="a89" svg:stroke-width="0.01042in" svg:stroke-color="#000000" svg:stroke-opacity="100%" svg:stroke-linecap="butt"/>
    </style:style>
    <style:style style:family="graphic" style:name="a91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9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93" style:parent-style-name="Graphics">
      <style:graphic-properties fo:border="0.01042in none" fo:background-color="transparent" fo:clip="rect(0in, 0in, 0in, 0in)" draw:color-mode="greyscale"/>
    </style:style>
    <style:style style:family="graphic" style:name="a94" style:parent-style-name="Graphics">
      <style:graphic-properties fo:border="0.01042in none" fo:background-color="transparent" fo:clip="rect(0in, 0in, 0in, 0in)" draw:color-mode="greyscale"/>
    </style:style>
    <style:style style:family="graphic" style:name="a95" style:parent-style-name="Graphics">
      <style:graphic-properties fo:border="0.01042in none" fo:background-color="transparent" fo:clip="rect(0in, 0in, 0in, 0in)" draw:color-mode="greyscale"/>
    </style:style>
    <style:style style:family="graphic" style:name="a96" style:parent-style-name="Graphics">
      <style:graphic-properties fo:border="0.01042in none" fo:background-color="transparent" fo:clip="rect(0in, 0in, 0in, 0in)" draw:color-mode="greyscale"/>
    </style:style>
    <style:style style:family="graphic" style:name="a97" style:parent-style-name="Graphics">
      <style:graphic-properties fo:border="0.01042in none" fo:background-color="transparent" fo:clip="rect(0in, 0in, 0in, 0in)" draw:color-mode="greyscale"/>
    </style:style>
    <style:style style:family="graphic" style:name="a60">
      <style:graphic-properties draw:fill="none" draw:stroke="solid" svg:stroke-width="0.01042in" svg:stroke-color="#000000" draw:marker-end="a59" svg:stroke-opacity="100%" svg:stroke-linecap="butt"/>
    </style:style>
    <style:style style:family="graphic" style:name="a98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99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62">
      <style:graphic-properties draw:fill="none" draw:stroke="solid" svg:stroke-width="0.01042in" svg:stroke-color="#000000" draw:marker-end="a61" svg:stroke-opacity="100%" svg:stroke-linecap="butt"/>
    </style:style>
    <style:style style:family="graphic" style:name="a10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64">
      <style:graphic-properties draw:fill="none" draw:stroke="solid" svg:stroke-width="0.01042in" svg:stroke-color="#000000" draw:marker-end="a63" svg:stroke-opacity="100%" svg:stroke-linecap="butt"/>
    </style:style>
    <style:style style:family="graphic" style:name="a101" style:parent-style-name="Graphics">
      <style:graphic-properties fo:border="0.01042in none" fo:background-color="transparent" fo:clip="rect(0in, 0in, 0in, 0in)" draw:color-mode="greysca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 draw:color-mode="greyscale"/>
    </style:style>
    <style:style style:family="graphic" style:name="a102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66">
      <style:graphic-properties draw:fill="none" draw:stroke="solid" svg:stroke-width="0.01042in" svg:stroke-color="#000000" draw:marker-end="a65" svg:stroke-opacity="100%" svg:stroke-linecap="butt"/>
    </style:style>
    <style:style style:family="graphic" style:name="a103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6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04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68">
      <style:graphic-properties draw:fill="solid" draw:fill-color="#000000" draw:opacity="100%" draw:stroke="solid" svg:stroke-width="0.01389in" svg:stroke-color="#000000" svg:stroke-opacity="100%" svg:stroke-linecap="butt"/>
    </style:style>
    <style:style style:family="graphic" style:name="a105" style:parent-style-name="Graphics">
      <style:graphic-properties fo:border="0.01042in none" fo:background-color="transparent" fo:clip="rect(0in, 0in, 0in, 0in)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31">
      <style:graphic-properties style:wrap="run-through" style:run-through="foreground" draw:fill="none" draw:stroke="solid" svg:stroke-width="0.01389in" svg:stroke-color="#000000" draw:marker-end="a30" svg:stroke-opacity="100%" svg:stroke-linecap="butt" style:horizontal-rel="paragraph" style:vertical-rel="paragraph" style:horizontal-pos="from-left" style:vertical-pos="from-top"/>
    </style:style>
    <style:style style:family="graphic" style:name="a106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>
      <style:graphic-properties draw:fill="none" draw:stroke="solid" svg:stroke-width="0.01042in" svg:stroke-color="#4a7ebb" svg:stroke-opacity="100%" svg:stroke-linecap="butt"/>
    </style:style>
    <style:style style:family="graphic" style:name="a69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6">
      <style:graphic-properties draw:fill="none" draw:stroke="solid" svg:stroke-width="0.01042in" svg:stroke-color="#4a7ebb" svg:stroke-opacity="100%" svg:stroke-linecap="butt"/>
    </style:style>
    <style:style style:family="graphic" style:name="a107" style:parent-style-name="Graphics">
      <style:graphic-properties fo:border="0.01042in none" fo:background-color="transparent" fo:clip="rect(0in, 0in, 0in, 0in)"/>
    </style:style>
    <style:style style:family="graphic" style:name="a33">
      <style:graphic-properties style:wrap="run-through" style:run-through="foreground" draw:fill="none" draw:stroke="solid" svg:stroke-width="0.01389in" svg:stroke-color="#000000" draw:marker-end="a32" svg:stroke-opacity="100%" svg:stroke-linecap="butt" style:horizontal-rel="paragraph" style:vertical-rel="paragraph" style:horizontal-pos="from-left" style:vertical-pos="from-top"/>
    </style:style>
    <style:style style:family="graphic" style:name="a108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7">
      <style:graphic-properties draw:fill="none" draw:stroke="solid" svg:stroke-width="0.01042in" svg:stroke-color="#4a7ebb" svg:stroke-opacity="100%" svg:stroke-linecap="butt"/>
    </style:style>
    <style:style style:family="graphic" style:name="a3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9">
      <style:graphic-properties draw:fill="solid" draw:fill-color="#ffffff" draw:opacity="100%" draw:stroke="solid" svg:stroke-width="0.02778in" svg:stroke-color="#ffffff" svg:stroke-opacity="100%" svg:stroke-linecap="butt"/>
    </style:style>
    <style:style style:family="graphic" style:name="a8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9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36">
      <style:graphic-properties style:wrap="run-through" style:run-through="foreground" draw:fill="none" draw:stroke="solid" svg:stroke-width="0.01389in" svg:stroke-color="#000000" draw:marker-end="a35" svg:stroke-opacity="100%" svg:stroke-linecap="butt" style:horizontal-rel="paragraph" style:vertical-rel="paragraph" style:horizontal-pos="from-left" style:vertical-pos="from-top"/>
    </style:style>
    <style:style style:family="graphic" style:name="a3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1">
      <style:graphic-properties draw:fill="none" draw:stroke="dash" draw:stroke-dash="a70" svg:stroke-width="0.01042in" svg:stroke-color="#000000" svg:stroke-opacity="100%" svg:stroke-linecap="butt"/>
    </style:style>
    <style:style style:family="graphic" style:name="a72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7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1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11" style:parent-style-name="Graphics">
      <style:graphic-properties fo:border="0.01042in none" fo:background-color="transparent" fo:clip="rect(0in, 0in, 0in, 0in)" draw:color-mode="greyscale"/>
    </style:style>
    <style:style style:family="graphic" style:name="a75">
      <style:graphic-properties style:wrap="run-through" style:run-through="foreground" draw:fill="none" draw:stroke="dash" draw:stroke-dash="a74" svg:stroke-width="0.01042in" svg:stroke-color="#4a7ebb" svg:stroke-opacity="100%" svg:stroke-linecap="butt" style:horizontal-rel="paragraph" style:vertical-rel="paragraph" style:horizontal-pos="from-left" style:vertical-pos="from-top"/>
    </style:style>
    <style:style style:family="graphic" style:name="a112">
      <style:graphic-properties style:wrap="run-through" style:run-through="foreground" draw:fill="none" draw:stroke="solid" svg:stroke-width="0.02083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6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13" style:parent-style-name="Graphics">
      <style:graphic-properties fo:border="0.01042in none" fo:background-color="transparent" fo:clip="rect(0in, 0in, 0in, 0in)" draw:color-mode="greyscale"/>
    </style:style>
    <style:style style:family="graphic" style:name="a114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8">
      <style:graphic-properties draw:fill="none" draw:stroke="dash" draw:stroke-dash="a77" svg:stroke-width="0.01042in" svg:stroke-color="#000000" svg:stroke-opacity="100%" svg:stroke-linecap="butt"/>
    </style:style>
    <style:style style:family="graphic" style:name="a115" style:parent-style-name="Graphics">
      <style:graphic-properties fo:border="0.01042in none" fo:background-color="transparent" fo:clip="rect(0in, 0in, 0in, 0in)" draw:color-mode="greyscale" style:mirror="horizontal"/>
    </style:style>
    <style:style style:family="graphic" style:name="a40" style:parent-style-name="Graphics">
      <style:graphic-properties fo:border="0.01042in none" fo:background-color="transparent" fo:clip="rect(0in, 0in, 0in, 0in)" draw:color-mode="greyscale"/>
    </style:style>
    <style:style style:family="graphic" style:name="a7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16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17" style:parent-style-name="Graphics">
      <style:graphic-properties fo:border="0.01042in none" fo:background-color="transparent" fo:clip="rect(0in, 0in, 0in, 0in)" draw:color-mode="greyscale" style:mirror="horizontal"/>
    </style:style>
    <style:style style:family="graphic" style:name="a43">
      <style:graphic-properties draw:fill="solid" draw:fill-color="#ffffff" draw:opacity="100%" draw:stroke="dash" draw:stroke-dash="a42" svg:stroke-width="0.02778in" svg:stroke-color="#000000" svg:stroke-opacity="100%" svg:stroke-linecap="butt"/>
    </style:style>
    <style:style style:family="graphic" style:name="a118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19" style:parent-style-name="Graphics">
      <style:graphic-properties fo:border="0.01042in none" fo:background-color="transparent" fo:clip="rect(0in, 0in, 0in, 0in)" draw:color-mode="greyscale" style:mirror="horizontal"/>
    </style:style>
    <style:style style:family="graphic" style:name="a45" style:parent-style-name="Graphics">
      <style:graphic-properties fo:border="0.01042in none" fo:background-color="transparent" fo:clip="rect(0in, 0in, 0in, 0in)" draw:color-mode="greyscale"/>
    </style:style>
    <style:style style:family="graphic" style:name="a46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7" style:parent-style-name="Graphics">
      <style:graphic-properties fo:border="0.01042in none" fo:background-color="transparent" fo:clip="rect(0in, 0in, 0in, 0in)"/>
    </style:style>
    <style:style style:family="graphic" style:name="a10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48">
      <style:graphic-properties style:wrap="run-through" style:run-through="fore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/>
    </style:style>
    <style:style style:family="graphic" style:name="a11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2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 draw:color-mode="greyscale"/>
    </style:style>
    <style:style style:family="graphic" style:name="a15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8">
      <style:graphic-properties draw:fill="none" draw:stroke="solid" svg:stroke-width="0.01042in" svg:stroke-color="#4a7ebb" draw:marker-start="a16" draw:marker-end="a17" svg:stroke-opacity="100%" svg:stroke-linecap="butt"/>
    </style:style>
    <style:style style:family="graphic" style:name="a80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82">
      <style:graphic-properties draw:fill="none" draw:stroke="dash" draw:stroke-dash="a81" svg:stroke-width="0.01042in" svg:stroke-color="#000000" svg:stroke-opacity="100%" svg:stroke-linecap="butt"/>
    </style:style>
    <style:style style:family="graphic" style:name="a8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20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4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ffffff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21" style:parent-style-name="Graphics">
      <style:graphic-properties fo:border="0.01042in none" fo:background-color="transparent" fo:clip="rect(0in, 0in, 0in, 0in)" draw:color-mode="greyscale" style:mirror="horizontal"/>
    </style:style>
  </office:automatic-styles>
  <office:body>
    <office:text text:use-soft-page-breaks="true">
      <text:p text:style-name="P1"><text:span text:style-name="T8">新北市立溪崑國民中學106學年度第一學期第</text:span><text:span text:style-name="T9">二</text:span><text:span text:style-name="T10">次定期評量</text:span><text:span text:style-name="T11"><text:s/>自然</text:span><text:span text:style-name="T12">科</text:span><text:span text:style-name="T13"><text:s/></text:span><text:span text:style-name="T14">試</text:span><text:span text:style-name="T15">題卷</text:span></text:p>
      <text:p text:style-name="P16"><text:span text:style-name="T17">八</text:span><text:span text:style-name="T18"><draw:connector draw:type="line" svg:x1="0.05486in" svg:y1="0.41944in" svg:x2="8.92986in" svg:y2="0.41944in" draw:z-index="251651072" draw:id="id0" draw:style-name="a0" draw:name="直線接點 1" text:anchor-type="paragraph"><svg:title/><svg:desc/></draw:connector></text:span><text:span text:style-name="T19">年級</text:span><text:span text:style-name="T20">　　　</text:span><text:span text:style-name="T21">班 座號</text:span><text:span text:style-name="T22">　　　</text:span><text:span text:style-name="T23"><text:s/>姓名</text:span><text:span text:style-name="T24">　　　　　　　　</text:span><text:span text:style-name="T25"><text:s/></text:span></text:p>
      <text:p text:style-name="P26"><text:span text:style-name="T27">一、單選題</text:span><text:span text:style-name="T28">：</text:span></text:p>
      <text:list text:style-name="LFO1" text:continue-numbering="true">
        <text:list-item>
          <text:p text:style-name="P29"><text:span text:style-name="T30">一連續週期波的波形，如圖所示。波源做 1</text:span><text:span text:style-name="T31">/2</text:span><text:span text:style-name="T32"><text:s/>次完整振動需<text:s/></text:span><text:span text:style-name="T33">2</text:span><text:span text:style-name="T34"><text:s/>秒，則週期波在此介質中</text:span><text:span text:style-name="T35">振動週期為何及</text:span><text:span text:style-name="T36">傳遞時的速率為多少公分</text:span><text:span text:style-name="T37">／</text:span><text:span text:style-name="T38">秒？</text:span><text:span text:style-name="T39"><text:line-break/></text:span><text:span text:style-name="T40"><draw:frame draw:style-name="a1" draw:name="圖片 2" text:anchor-type="as-char" svg:x="0in" svg:y="0in" svg:width="1.71875in" svg:height="0.59375in" style:rel-width="scale" style:rel-height="scale"><draw:image xlink:href="media/image1.jpeg" xlink:type="simple" xlink:show="embed" xlink:actuate="onLoad"/><svg:title/><svg:desc>y8a022u-3-5</svg:desc></draw:frame></text:span><text:span text:style-name="T41">　</text:span><text:span text:style-name="T42"><text:line-break/>(A)</text:span><text:span text:style-name="T43">週期0.4秒，速率</text:span><text:span text:style-name="T44">4.8　</text:span><text:span text:style-name="T45"><text:s/></text:span><text:span text:style-name="T46">(B)</text:span><text:span text:style-name="T47">週期4秒，速率</text:span><text:span text:style-name="T48">5.0</text:span><text:span text:style-name="T49">　</text:span><text:span text:style-name="T50"><text:s/></text:span><text:span text:style-name="T51">(C)</text:span><text:span text:style-name="T52">週期1.4秒，速率</text:span><text:span text:style-name="T53">6.0</text:span><text:span text:style-name="T54">　</text:span><text:span text:style-name="T55"><text:s/></text:span><text:span text:style-name="T56">(D)</text:span><text:span text:style-name="T57">週期2秒，速率</text:span><text:span text:style-name="T58">12.0</text:span></text:p>
        </text:list-item>
        <text:list-item>
          <text:p text:style-name="P59"><text:span text:style-name="T60">一連續週期波通過介質中某一點時，該點作往復運動的位置坐標與時間關係曲線如</text:span><text:span text:style-name="T61">下</text:span><text:span text:style-name="T62">圖，下列敘述何者</text:span><text:span text:style-name="T63">錯誤</text:span><text:span text:style-name="T64">？</text:span><text:span text:style-name="T65"><text:line-break/></text:span><text:span text:style-name="T66"><draw:frame draw:style-name="a2" draw:name="圖片 10" text:anchor-type="as-char" svg:x="0in" svg:y="0in" svg:width="2.69792in" svg:height="1.29167in" style:rel-width="scale" style:rel-height="scale"><draw:image xlink:href="media/image2.jpeg" xlink:type="simple" xlink:show="embed" xlink:actuate="onLoad"/><svg:title/><svg:desc>YW823A-5-1</svg:desc></draw:frame></text:span><text:span text:style-name="T67"><text:s/>　(每一格長度相同)</text:span><text:span text:style-name="T68"><text:line-break/>(A)</text:span><text:span text:style-name="T69">振幅為10公分</text:span><text:span text:style-name="T70"><text:s/></text:span><text:span text:style-name="T71">　</text:span><text:span text:style-name="T72">(B)</text:span><text:span text:style-name="T73">波長為0.2公分　</text:span><text:span text:style-name="T74"><text:s/></text:span><text:span text:style-name="T75">(C)</text:span><text:span text:style-name="T76">頻率為5赫茲　</text:span><text:span text:style-name="T77"><text:s/></text:span><text:span text:style-name="T78">(D)</text:span><text:span text:style-name="T79">週期每次0.2秒</text:span></text:p>
        </text:list-item>
        <text:list-item>
          <text:p text:style-name="P80"><text:span text:style-name="T81">下列關於縱波性質的描述，何者</text:span><text:span text:style-name="T82">錯誤</text:span><text:span text:style-name="T83">？</text:span><text:span text:style-name="T84">　</text:span><text:span text:style-name="T85"><text:line-break/>(A)</text:span><text:span text:style-name="T86">雷聲傳遞的</text:span><text:span text:style-name="T87">介質</text:span><text:span text:style-name="T88">屬於疏密波</text:span><text:span text:style-name="T89">　 <text:s text:c="9"/></text:span><text:span text:style-name="T90">(B)</text:span><text:span text:style-name="T91">介質振動方向與波前進方向平行</text:span></text:p>
        </text:list-item>
      </text:list>
      <text:p text:style-name="P92"><text:span text:style-name="T93">(C)</text:span><text:span text:style-name="T94">密部介質的密度大，疏部介質的密度小</text:span><text:span text:style-name="T95">　</text:span><text:span text:style-name="T96">(D)</text:span><text:span text:style-name="T97">相鄰兩疏部間的距離稱為</text:span><text:span text:style-name="T98">振幅</text:span></text:p>
      <text:list text:style-name="LFO1" text:continue-numbering="true">
        <text:list-item>
          <text:p text:style-name="P99"><text:span text:style-name="T100">下列選項中何者為『非力學波』？</text:span><text:span text:style-name="T101">　甲:聲波　乙:彈簧波　丙:無線電波　丁:水波 <text:s/>戊:光波 <text:s/>己:繩波</text:span><text:span text:style-name="T102"><text:line-break/>(A)</text:span><text:span text:style-name="T103">甲乙　</text:span><text:span text:style-name="T104"><text:s/></text:span><text:span text:style-name="T105">(B)</text:span><text:span text:style-name="T106">丙丁　</text:span><text:span text:style-name="T107"><text:s/></text:span><text:span text:style-name="T108">(C)</text:span><text:span text:style-name="T109">戊己　</text:span><text:span text:style-name="T110"><text:s/></text:span><text:span text:style-name="T111">(D)</text:span><text:span text:style-name="T112">丙戊</text:span></text:p>
        </text:list-item>
        <text:list-item>
          <text:p text:style-name="P113"><text:span text:style-name="T114">一繩波之位置與波源距離關係如附圖，若波由P點至R點共歷時0.025秒，則下列何者</text:span><text:span text:style-name="T115">錯誤</text:span><text:span text:style-name="T116">？</text:span><text:span text:style-name="T117"><text:line-break/></text:span><text:span text:style-name="T118"><draw:frame draw:style-name="a3" draw:name="圖片 3" text:anchor-type="as-char" svg:x="0in" svg:y="0in" svg:width="2.30208in" svg:height="0.95833in" style:rel-width="scale" style:rel-height="scale"><draw:image xlink:href="media/image3.jpeg" xlink:type="simple" xlink:show="embed" xlink:actuate="onLoad"/><svg:title/><svg:desc>YW823C-2-1-5</svg:desc></draw:frame></text:span><text:span text:style-name="T119">　</text:span><text:span text:style-name="T120"><text:line-break/>(A)</text:span><text:span text:style-name="T121"><text:s/></text:span><text:span text:style-name="T122">波長20公分，振幅2公分，頻率為10 Hz <text:s/></text:span><text:span text:style-name="T123"><text:s/>(B)</text:span><text:span text:style-name="T124"><text:s/>P</text:span><text:span text:style-name="T125">、R、</text:span><text:span text:style-name="T126">Q</text:span><text:span text:style-name="T127">三</text:span><text:span text:style-name="T128">點瞬間運動方向，皆向下　</text:span></text:p>
        </text:list-item>
      </text:list>
      <text:p text:style-name="P129">(C)<text:s/>由P點至Q點共歷時0.15秒　 <text:s text:c="11"/>(D)<text:s/>若頻率加倍則波長減半，波速不變</text:p>
      <text:p text:style-name="P130"><text:span text:style-name="T131"><draw:g draw:z-index="251650047" draw:name="群組 18" draw:id="id11" draw:style-name="a12" text:anchor-type="paragraph"><svg:title/><svg:desc/><draw:custom-shape svg:x="5.94028in" svg:y="0.90278in" svg:width="0.66458in" svg:height="0.29653in" draw:id="id1" draw:style-name="a4" draw:name="矩形 16"><svg:title/><svg:desc/><text:p text:style-name="P132">50m</text:p><text:p text:style-name="P133"/><draw:enhanced-geometry draw:type="non-primitive" svg:viewBox="0 0 21600 21600" draw:enhanced-path="M 0 0 L 21600 0 21600 21600 0 21600 Z N"/></draw:custom-shape><draw:g draw:name="群組 15" draw:id="id10"><svg:title/><svg:desc/><draw:g draw:name="群組 13" draw:id="id8"><svg:title/><svg:desc/><draw:connector draw:type="line" svg:x1="6.55193in" svg:y1="0.69359in" svg:x2="8.77009in" svg:y2="1.51765in" draw:id="id2" draw:style-name="a5" draw:name="直線接點 5"><svg:title/><svg:desc/></draw:connector><draw:connector draw:type="line" svg:x1="6.55193in" svg:y1="0.69359in" svg:x2="6.55193in" svg:y2="1.51765in" draw:id="id3" draw:style-name="a6" draw:name="直線接點 6"><svg:title/><svg:desc/></draw:connector><draw:connector draw:type="line" svg:x1="6.55193in" svg:y1="1.51765in" svg:x2="8.77009in" svg:y2="1.51765in" draw:id="id4" draw:style-name="a7" draw:name="直線接點 7"><svg:title/><svg:desc/></draw:connector><draw:custom-shape svg:x="6.27361in" svg:y="0.30903in" svg:width="0.58195in" svg:height="0.36259in" draw:id="id5" draw:style-name="a8" draw:name="矩形 8"><svg:title/><svg:desc/><text:p text:style-name="P134">看臺</text:p><text:p text:style-name="P135"/><draw:enhanced-geometry draw:type="non-primitive" svg:viewBox="0 0 21600 21600" draw:enhanced-path="M 0 0 L 21600 0 21600 21600 0 21600 Z N"/></draw:custom-shape><draw:custom-shape svg:x="6.27361in" svg:y="1.55061in" svg:width="0.58195in" svg:height="0.36259in" draw:id="id6" draw:style-name="a9" draw:name="矩形 9"><svg:title/><svg:desc/><text:p text:style-name="P136">終點<draw:frame draw:style-name="a13" draw:name="圖片 17" text:anchor-type="as-char" svg:x="0in" svg:y="0in" svg:width="0.49097in" svg:height="0.24549in" style:rel-width="scale" style:rel-height="scale"><draw:image xlink:href="media/image4.emf" xlink:type="simple" xlink:show="embed" xlink:actuate="onLoad"/><svg:title/><svg:desc/></draw:frame></text:p><text:p text:style-name="P137"/><draw:enhanced-geometry draw:type="non-primitive" svg:viewBox="0 0 21600 21600" draw:enhanced-path="M 0 0 L 21600 0 21600 21600 0 21600 Z N"/></draw:custom-shape><draw:custom-shape svg:x="8.48333in" svg:y="1.53962in" svg:width="0.58195in" svg:height="0.36259in" draw:id="id7" draw:style-name="a10" draw:name="矩形 11"><svg:title/><svg:desc/><text:p text:style-name="P138">起點台</text:p><text:p text:style-name="P139"/><draw:enhanced-geometry draw:type="non-primitive" svg:viewBox="0 0 21600 21600" draw:enhanced-path="M 0 0 L 21600 0 21600 21600 0 21600 Z N"/></draw:custom-shape></draw:g><draw:custom-shape svg:x="7.21111in" svg:y="1.19901in" svg:width="0.66497in" svg:height="0.29666in" draw:id="id9" draw:style-name="a11" draw:name="矩形 12"><svg:title/><svg:desc/><text:p text:style-name="P140">100m</text:p><text:p text:style-name="P141"/><draw:enhanced-geometry draw:type="non-primitive" svg:viewBox="0 0 21600 21600" draw:enhanced-path="M 0 0 L 21600 0 21600 21600 0 21600 Z N"/></draw:custom-shape></draw:g></draw:g></text:span><text:span text:style-name="T142">( <text:s text:c="3"/>)</text:span><text:span text:style-name="T143">6</text:span><text:span text:style-name="T144">. 小明在學校運動會中，想要替班上100公尺短跑的同學計時</text:span><text:span text:style-name="T145">(附圖如下</text:span><text:span text:style-name="T146">)</text:span><text:span text:style-name="T147">。</text:span><text:span text:style-name="T148">當時</text:span><text:span text:style-name="T149">無風</text:span><text:span text:style-name="T150">無雨</text:span><text:span text:style-name="T151">，氣溫</text:span><text:span text:style-name="T152">1</text:span><text:span text:style-name="T153">5℃</text:span><text:span text:style-name="T154">，</text:span><text:span text:style-name="T155">聲速約為340公尺</text:span><text:span text:style-name="T156">／</text:span><text:span text:style-name="T157">秒</text:span><text:span text:style-name="T158">。有關小明的計時方式下列何者正確？</text:span></text:p>
      <text:p text:style-name="內文"><text:span text:style-name="T159"><text:s text:c="7"/></text:span><text:span text:style-name="T160">（小明</text:span><text:span text:style-name="T161">站在看臺</text:span><text:span text:style-name="T162">、鳴槍者在起點）　</text:span></text:p>
      <text:p text:style-name="P163"><text:s text:c="8"/>(A)<text:s/>小明聽到槍聲後開始計時，選手到達終點，可推算正確時間</text:p>
      <text:p text:style-name="P164"><text:s text:c="5"/><text:s/><text:s/><text:s/>(B)<text:s/>小明聽到槍聲後開始計時，選手到達終點，可推算看臺至起點距離</text:p>
      <text:p text:style-name="P165"><text:s text:c="8"/>(C)<text:s/>小明看到煙霧開始計時，選手到達終點時間，可推算看臺至起點距離</text:p>
      <text:p text:style-name="P166"><text:s text:c="8"/>(D)<text:s/>小明看到煙霧開始計時，再聽到槍響時間，可推算看臺至起點距離</text:p>
      <text:p text:style-name="P167"/>
      <text:list text:style-name="LFO7" text:continue-numbering="true">
        <text:list-item>
          <text:p text:style-name="P168">大雄回到家之後就躲進房間偷打電動，等到媽媽一回家找大雄，他立刻藏起電動玩具，大雄能立刻聽出是媽媽</text:p>
        </text:list-item>
      </text:list>
      <text:p text:style-name="P169"><text:s text:c="9"/>的聲音，主要是依靠聲波的何項性質來辨識？　(A)波形　<text:s/>(B)頻率　<text:s/>(C)振幅　<text:s/>(D)波長</text:p>
      <text:list text:style-name="LFO7" text:continue-numbering="true">
        <text:list-item>
          <text:p text:style-name="P170"><text:span text:style-name="T171">四支音叉量測結果如下：(甲) 10秒內振動1000次；</text:span><text:span text:style-name="T172">發聲強度為80分貝</text:span><text:span text:style-name="T173">(乙) 20秒內振動3000次；</text:span><text:span text:style-name="T174">發聲強度</text:span></text:p>
        </text:list-item>
      </text:list>
      <text:p text:style-name="P175"><text:span text:style-name="T176">為100分貝</text:span><text:span text:style-name="T177">(丙) 5秒內振動1000次；</text:span><text:span text:style-name="T178">發聲強度為70分貝</text:span><text:span text:style-name="T179">(丁)<text:s/></text:span><text:span text:style-name="T180">8</text:span><text:span text:style-name="T181">秒內振動4000次；</text:span><text:span text:style-name="T182">發聲強度為90分貝</text:span><text:span text:style-name="T183">。則哪</text:span></text:p>
      <text:p text:style-name="P184">支音叉產生音調高？<text:s/>哪支振幅大？　<text:s/>(A)甲、丁　<text:s/>(B)乙、丙　<text:s/>(C)甲、丙　<text:s/>(D)丁、乙</text:p>
      <text:p text:style-name="P185">( <text:s text:c="3"/>)9. 某士兵打靶，子彈以每秒680公尺等速射出，經1.5秒後聽到中靶的聲音(當時聲速每秒340公尺)，求士兵與靶</text:p>
      <text:p text:style-name="P186"><text:span text:style-name="T187"><text:s text:c="9"/>之間距離為多少公尺?<text:s/></text:span><text:span text:style-name="T188">(A)</text:span><text:span text:style-name="T189">3</text:span><text:span text:style-name="T190">40</text:span><text:span text:style-name="T191"><text:s/></text:span><text:span text:style-name="T192">　</text:span><text:span text:style-name="T193">(B)</text:span><text:span text:style-name="T194">510　</text:span><text:span text:style-name="T195"><text:s/></text:span><text:span text:style-name="T196">(C)</text:span><text:span text:style-name="T197">68</text:span><text:span text:style-name="T198">0</text:span><text:span text:style-name="T199"><text:s text:c="3"/></text:span><text:span text:style-name="T200">(D</text:span><text:span text:style-name="T201">)</text:span><text:span text:style-name="T202">1020</text:span></text:p>
      <text:list text:style-name="LFO8" text:continue-numbering="true">
        <text:list-item>
          <text:p text:style-name="P203"><text:span text:style-name="T204">如附圖，小明在兩峭壁間鳴槍，已知離較</text:span><text:span text:style-name="T205">遠</text:span><text:span text:style-name="T206">的峭壁距離</text:span><text:span text:style-name="T207">85</text:span><text:span text:style-name="T208">0 m</text:span><text:span text:style-name="T209">，鳴槍後聽到第一回聲與第二回聲的時間間隔為</text:span><text:span text:style-name="T210">2</text:span><text:span text:style-name="T211"><text:s text:c="2"/></text:span></text:p>
        </text:list-item>
      </text:list>
      <text:p text:style-name="P212"><text:span text:style-name="T213"><text:s text:c="10"/>秒</text:span><text:span text:style-name="T214">，若當時聲速為</text:span><text:span text:style-name="T215">340 m</text:span><text:span text:style-name="T216">／</text:span><text:span text:style-name="T217">s</text:span><text:span text:style-name="T218">，則兩峭壁相距多少</text:span><text:span text:style-name="T219">m<text:s/></text:span><text:span text:style-name="T220">？</text:span><text:span text:style-name="T221">　</text:span><text:span text:style-name="T222"><text:line-break/></text:span><text:span text:style-name="T223"><text:s text:c="10"/></text:span><text:span text:style-name="T224">(A)</text:span><text:span text:style-name="T225">940</text:span><text:span text:style-name="T226">　</text:span><text:span text:style-name="T227">(B)</text:span><text:span text:style-name="T228">1280</text:span><text:span text:style-name="T229">　</text:span><text:span text:style-name="T230">(C)</text:span><text:span text:style-name="T231">1360</text:span><text:span text:style-name="T232">　</text:span><text:span text:style-name="T233">(D)</text:span><text:span text:style-name="T234"><text:s/>1410</text:span></text:p>
      <text:p text:style-name="內文"><text:span text:style-name="T235"><text:s text:c="76"/></text:span><text:span text:style-name="T236"><draw:frame draw:style-name="a14" draw:name="圖片 4" text:anchor-type="as-char" svg:x="0in" svg:y="0in" svg:width="2.15625in" svg:height="1in" style:rel-width="scale" style:rel-height="scale"><draw:image xlink:href="media/image5.png" xlink:type="simple" xlink:show="embed" xlink:actuate="onLoad"/><svg:title/><svg:desc>2</svg:desc></draw:frame></text:span></text:p>
      <text:soft-page-break/>
      <text:list text:style-name="LFO8" text:continue-numbering="true">
        <text:list-item>
          <text:p text:style-name="P237">當飛彈在天空爆炸，聲波從天空傳至水中時，下列哪一項不會改變？　<text:line-break/><text:s text:c="10"/>(A)聲波的波速<text:s/>　(B)聲波的響度　<text:s/>(C)聲波的波長　<text:s/>(D)聲波的頻率</text:p>
        </text:list-item>
        <text:list-item>
          <text:p text:style-name="P238">下列何種波的傳遞，其波形和大家不一樣？　<text:line-break/><text:s text:c="10"/>(A)上下擺動的繩波<text:s/>　(B)球場上的波浪舞<text:s/>　(C)下端掛一重物上下振動的彈簧波<text:s/>　(D)電磁波</text:p>
        </text:list-item>
        <text:list-item>
          <text:p text:style-name="P239"><text:span text:style-name="T240">有關共鳴的現象，下列敘述何者</text:span><text:span text:style-name="T241">錯誤</text:span><text:span text:style-name="T242">？　</text:span><text:span text:style-name="T243"><text:line-break/></text:span><text:span text:style-name="T244"><text:s text:c="10"/></text:span><text:span text:style-name="T245">(A)</text:span><text:span text:style-name="T246">兩發音體產生共鳴的條件為頻率相同　</text:span><text:span text:style-name="T247">(B)</text:span><text:span text:style-name="T248">共鳴可以增加響度　</text:span><text:span text:style-name="T249">(C)</text:span><text:span text:style-name="T250">共鳴不可以傳播能量<text:s/></text:span><text:span text:style-name="T251">(D)</text:span><text:span text:style-name="T252">共鳴可以調音</text:span></text:p>
        </text:list-item>
        <text:list-item>
          <text:p text:style-name="P253">已知響度每增加10分貝，聲音強度增強10倍，則90分貝的聲音強度是70分貝的多少倍？　<text:line-break/><text:s text:c="10"/>(A)20　(B)100　(C)200　(D)1000</text:p>
        </text:list-item>
      </text:list>
      <table:table table:style-name="Table254">
        <table:table-columns>
          <table:table-column table:style-name="TableColumn255"/>
          <table:table-column table:style-name="TableColumn256"/>
          <table:table-column table:style-name="TableColumn257"/>
          <table:table-column table:style-name="TableColumn258"/>
        </table:table-columns>
        <table:table-row table:style-name="TableRow259">
          <table:table-cell table:style-name="TableCell260">
            <text:p text:style-name="P261">項目</text:p>
          </table:table-cell>
          <table:table-cell table:style-name="TableCell262">
            <text:p text:style-name="P263">氣溫</text:p>
          </table:table-cell>
          <table:table-cell table:style-name="TableCell264">
            <text:p text:style-name="P265">頻率</text:p>
          </table:table-cell>
          <table:table-cell table:style-name="TableCell266">
            <text:p text:style-name="P267">響度</text:p>
          </table:table-cell>
        </table:table-row>
        <table:table-row table:style-name="TableRow268">
          <table:table-cell table:style-name="TableCell269">
            <text:p text:style-name="P270">甲</text:p>
          </table:table-cell>
          <table:table-cell table:style-name="TableCell271">
            <text:p text:style-name="P272">20</text:p>
          </table:table-cell>
          <table:table-cell table:style-name="TableCell273">
            <text:p text:style-name="P274"><text:span text:style-name="T275">1</text:span><text:span text:style-name="T276">0000</text:span><text:span text:style-name="T277">0</text:span><text:span text:style-name="T278"><text:s/></text:span><text:span text:style-name="T279">赫</text:span></text:p>
          </table:table-cell>
          <table:table-cell table:style-name="TableCell280">
            <text:p text:style-name="P281"><text:span text:style-name="T282">1</text:span><text:span text:style-name="T283">2</text:span><text:span text:style-name="T284">0</text:span><text:span text:style-name="T285">分貝</text:span></text:p>
          </table:table-cell>
        </table:table-row>
        <table:table-row table:style-name="TableRow286">
          <table:table-cell table:style-name="TableCell287">
            <text:p text:style-name="P288">乙</text:p>
          </table:table-cell>
          <table:table-cell table:style-name="TableCell289">
            <text:p text:style-name="P290">20</text:p>
          </table:table-cell>
          <table:table-cell table:style-name="TableCell291">
            <text:p text:style-name="P292"><text:span text:style-name="T293">12000</text:span><text:span text:style-name="T294">赫</text:span></text:p>
          </table:table-cell>
          <table:table-cell table:style-name="TableCell295">
            <text:p text:style-name="P296"><text:span text:style-name="T297">90<text:s/></text:span><text:span text:style-name="T298">分貝</text:span></text:p>
          </table:table-cell>
        </table:table-row>
        <table:table-row table:style-name="TableRow299">
          <table:table-cell table:style-name="TableCell300">
            <text:p text:style-name="P301">丙</text:p>
          </table:table-cell>
          <table:table-cell table:style-name="TableCell302">
            <text:p text:style-name="P303">25</text:p>
          </table:table-cell>
          <table:table-cell table:style-name="TableCell304">
            <text:p text:style-name="P305"><text:span text:style-name="T306">10000<text:s/></text:span><text:span text:style-name="T307">赫</text:span></text:p>
          </table:table-cell>
          <table:table-cell table:style-name="TableCell308">
            <text:p text:style-name="P309"><text:span text:style-name="T310">6</text:span><text:span text:style-name="T311">0</text:span><text:span text:style-name="T312">分貝</text:span></text:p>
          </table:table-cell>
        </table:table-row>
        <table:table-row table:style-name="TableRow313">
          <table:table-cell table:style-name="TableCell314">
            <text:p text:style-name="P315">丁</text:p>
          </table:table-cell>
          <table:table-cell table:style-name="TableCell316">
            <text:p text:style-name="P317">25</text:p>
          </table:table-cell>
          <table:table-cell table:style-name="TableCell318">
            <text:p text:style-name="P319"><text:span text:style-name="T320">6000<text:s/></text:span><text:span text:style-name="T321">赫</text:span></text:p>
          </table:table-cell>
          <table:table-cell table:style-name="TableCell322">
            <text:p text:style-name="P323"><text:span text:style-name="T324">0</text:span><text:span text:style-name="T325">分貝</text:span></text:p>
          </table:table-cell>
        </table:table-row>
      </table:table>
      <text:list text:style-name="LFO8" text:continue-numbering="true">
        <text:list-item>
          <text:p text:style-name="P326">根據附表，有關甲、乙、丙、丁四支相同的音叉，有關聲波的敘述比較，何者正確？　<text:line-break/><text:s text:c="9"/></text:p>
        </text:list-item>
      </text:list>
      <text:p text:style-name="P327"><text:s text:c="21"/>(A)四聲波中，甲為超聲波，響度最大，故傳遞最快</text:p>
      <text:p text:style-name="P328"><text:span text:style-name="T329"><text:s text:c="15"/></text:span><text:span text:style-name="T330">(B)</text:span><text:span text:style-name="T331">四聲波中，</text:span><text:span text:style-name="T332">乙</text:span><text:span text:style-name="T333">響度不是最大，所以</text:span><text:span text:style-name="T334">聲音不是最大聲</text:span></text:p>
      <text:p text:style-name="P335"><text:span text:style-name="T336"><text:s text:c="16"/></text:span><text:span text:style-name="T337">(C)</text:span><text:span text:style-name="T338">四聲波中，</text:span><text:span text:style-name="T339">丙</text:span><text:span text:style-name="T340">在常溫中，響度適中，故傳</text:span><text:span text:style-name="T341">遞</text:span><text:span text:style-name="T342">最</text:span><text:span text:style-name="T343">遠</text:span><text:span text:style-name="T344">　</text:span></text:p>
      <text:p text:style-name="P345"><text:span text:style-name="T346"><text:s text:c="16"/></text:span><text:span text:style-name="T347">(D)</text:span><text:span text:style-name="T348">四聲波中，</text:span><text:span text:style-name="T349">丁</text:span><text:span text:style-name="T350">響度最小</text:span><text:span text:style-name="T351">，</text:span><text:span text:style-name="T352">且頻率最小，</text:span><text:span text:style-name="T353">故</text:span><text:span text:style-name="T354">聲音最小聲</text:span></text:p>
      <text:p text:style-name="P355"/>
      <text:list text:style-name="LFO8" text:continue-numbering="true">
        <text:list-item>
          <text:p text:style-name="P356"><text:span text:style-name="T357">聲音在空氣的傳播速率為</text:span><text:span text:style-name="T358">V=</text:span><text:span text:style-name="T359">331+0</text:span><text:span text:style-name="T360">.</text:span><text:span text:style-name="T361">6T（T為攝氏溫度），</text:span><text:span text:style-name="T362">下列有關聲音的敘述，何者正確？　</text:span></text:p>
        </text:list-item>
      </text:list>
      <text:p text:style-name="P363">(A)聲速超過340 m／s 的聲音，稱為超聲波</text:p>
      <text:p text:style-name="P364">(B)聲音的高低稱為音調，通常以赫茲為單位　</text:p>
      <text:p text:style-name="P365">(C)將吉他弦線拉緊，撥弦時弦線每秒振動的次數會減少　</text:p>
      <text:p text:style-name="P366">(D)聲音唯有在空氣中才能傳播，所以溫度15℃和溫度25℃聲速相等</text:p>
      <text:list text:style-name="LFO9" text:continue-numbering="true">
        <text:list-item>
          <text:p text:style-name="P367"><text:span text:style-name="T368">下列有關光線傳播的敘述，何者正確？</text:span><text:span text:style-name="T369">　</text:span></text:p>
        </text:list-item>
      </text:list>
      <text:p text:style-name="P370"><text:span text:style-name="T371">(A)</text:span><text:span text:style-name="T372">光線必須透過介質才能傳播出去</text:span><text:span text:style-name="T373">　</text:span><text:span text:style-name="T374"><text:s text:c="18"/></text:span><text:span text:style-name="T375">(B)</text:span><text:span text:style-name="T376">光</text:span><text:span text:style-name="T377">1秒鐘約繞地球七圈半，</text:span><text:span text:style-name="T378">但是</text:span><text:span text:style-name="T379">光</text:span><text:span text:style-name="T380">仍以</text:span><text:span text:style-name="T381">直線前進</text:span><text:span text:style-name="T382">　</text:span></text:p>
      <text:p text:style-name="P383"><text:span text:style-name="T384">(C)</text:span><text:span text:style-name="T385">當光傳播遇到不透明物體時，會在物體前方形成陰影</text:span><text:span text:style-name="T386">　</text:span><text:span text:style-name="T387">(D)</text:span><text:span text:style-name="T388">光線在水中的傳播速度比在空氣中還要快</text:span></text:p>
      <text:list text:style-name="LFO10" text:continue-numbering="true">
        <text:list-item>
          <text:p text:style-name="P389">如附圖，在不透明紙板中央刺一針孔，置於蠟燭與紙屏之間，點燃蠟燭做針孔成像的實驗。若調整物距或像距，<text:s/></text:p>
        </text:list-item>
      </text:list>
      <text:p text:style-name="P390"><text:span text:style-name="T391"><draw:g draw:z-index="251658240" draw:name="群組 28" draw:id="id18" draw:style-name="a24" text:anchor-type="paragraph"><svg:title/><svg:desc/><draw:custom-shape svg:x="5.08611in" svg:y="0.12222in" svg:width="3.76042in" svg:height="1.64583in" draw:id="id12" draw:style-name="a15" draw:name="矩形 20"><svg:title/><svg:desc/><text:p text:style-name="P392"><text:span text:style-name="T393"><draw:frame draw:style-name="a25" draw:name="圖片 21" text:anchor-type="as-char" svg:x="0in" svg:y="0in" svg:width="3.4705in" svg:height="1.19769in" style:rel-width="scale" style:rel-height="scale"><draw:image xlink:href="media/image6.jpeg" xlink:type="simple" xlink:show="embed" xlink:actuate="onLoad"/><svg:title/><svg:desc>y8a022u-4-7</svg:desc></draw:frame></text:span></text:p><draw:enhanced-geometry draw:type="non-primitive" svg:viewBox="0 0 21600 21600" draw:enhanced-path="M 0 0 L 21600 0 21600 21600 0 21600 Z N"/></draw:custom-shape><draw:g draw:name="群組 27" draw:id="id17"><svg:title/><svg:desc/><draw:connector draw:type="line" svg:x1="5.37778in" svg:y1="1.62756in" svg:x2="6.74236in" svg:y2="1.62756in" draw:id="id13" draw:style-name="a18" draw:name="直線單箭頭接點 23"><svg:title/><svg:desc/></draw:connector><draw:connector draw:type="line" svg:x1="6.74236in" svg:y1="1.62756in" svg:x2="8.24236in" svg:y2="1.62756in" draw:id="id14" draw:style-name="a21" draw:name="直線單箭頭接點 24"><svg:title/><svg:desc/></draw:connector><draw:custom-shape svg:x="5.66944in" svg:y="1.27631in" svg:width="0.73958in" svg:height="0.33117in" draw:id="id15" draw:style-name="a22" draw:name="矩形 25"><svg:title/><svg:desc/><text:p text:style-name="P394">物距</text:p><draw:enhanced-geometry draw:type="non-primitive" svg:viewBox="0 0 21600 21600" draw:enhanced-path="M 0 0 L 21600 0 21600 21600 0 21600 Z N"/></draw:custom-shape><draw:custom-shape svg:x="7.13819in" svg:y="1.27631in" svg:width="0.73958in" svg:height="0.33117in" draw:id="id16" draw:style-name="a23" draw:name="矩形 26"><svg:title/><svg:desc/><text:p text:style-name="P395">像距</text:p><draw:enhanced-geometry draw:type="non-primitive" svg:viewBox="0 0 21600 21600" draw:enhanced-path="M 0 0 L 21600 0 21600 21600 0 21600 Z N"/></draw:custom-shape></draw:g></draw:g></text:span><text:span text:style-name="T396"><text:s text:c="10"/></text:span><text:span text:style-name="T397">則燭火在紙屏上的成像變化，下列何者正確？</text:span><text:span text:style-name="T398"><text:line-break/></text:span><text:span text:style-name="T399"><text:s text:c="9"/></text:span></text:p>
      <text:p text:style-name="P400">(A)當物距小於像距，紙屏成像大於原物體　</text:p>
      <text:p text:style-name="P401">(B)當物距小於像距，紙屏成像小於原物體　</text:p>
      <text:p text:style-name="P402">(C)當物距大於像距，紙屏成像大於原物體　</text:p>
      <text:p text:style-name="P403">(D)當物距大於像距，紙屏成像等於原物體</text:p>
      <text:p text:style-name="P404"><text:s text:c="5"/></text:p>
      <text:p text:style-name="P405"><text:span text:style-name="T406"><draw:custom-shape svg:x="6.14861in" svg:y="0.01736in" svg:width="1.72917in" svg:height="1.97917in" draw:z-index="251669504" draw:id="id19" draw:style-name="a26" draw:name="矩形 30" text:anchor-type="paragraph"><svg:title/><svg:desc/><text:p text:style-name="P407"><text:span text:style-name="T408"><draw:frame draw:style-name="a27" draw:name="圖片 109" text:anchor-type="as-char" svg:x="0in" svg:y="0in" svg:width="1.33333in" svg:height="1.76296in" style:rel-width="scale" style:rel-height="scale"><draw:image xlink:href="media/image7.jpeg" xlink:type="simple" xlink:show="embed" xlink:actuate="onLoad"/><svg:title/><svg:desc>y8a022u-4-12</svg:desc></draw:frame></text:span></text:p><draw:enhanced-geometry draw:type="non-primitive" svg:viewBox="0 0 21600 21600" draw:enhanced-path="M 0 0 L 21600 0 21600 21600 0 21600 Z N"/></draw:custom-shape></text:span><text:span text:style-name="T409"><draw:custom-shape svg:x="6.46111in" svg:y="0.10069in" svg:width="0.20833in" svg:height="1.64583in" draw:z-index="251670528" draw:id="id20" draw:style-name="a28" draw:name="矩形 33" text:anchor-type="paragraph"><svg:title/><svg:desc/><draw:enhanced-geometry draw:type="non-primitive" svg:viewBox="0 0 21600 21600" draw:enhanced-path="M 0 0 L 21600 0 21600 21600 0 21600 Z N"/></draw:custom-shape></text:span><text:span text:style-name="T410"><draw:custom-shape svg:width="0.32292in" svg:height="1.64583in" draw:z-index="251671552" draw:id="id21" draw:style-name="a29" draw:transform="translate(-0.16146in -0.82292in) rotate(-3.14159) translate(6.50799in 0.98611in)" draw:name="月亮 32" text:anchor-type="paragraph"><svg:title/><svg:desc/><draw:enhanced-geometry draw:type="non-primitive" svg:viewBox="0 0 295275 1504950" draw:enhanced-path="M 295275 1504950 A ?f59 ?f60 ?f61 ?f62 295275 1504950 ?f56 ?f58  W ?f63 ?f64 ?f65 ?f66 295275 1504950 ?f56 ?f58 A ?f106 ?f107 ?f108 ?f109 ?f56 ?f58 ?f103 ?f105  W ?f110 ?f111 ?f112 ?f113 ?f56 ?f58 ?f103 ?f105 Z N" draw:text-areas="?f17 ?f18 ?f11 ?f19" draw:glue-points="?f13 ?f14 ?f15 ?f12 ?f13 ?f16 ?f11 ?f12" draw:glue-point-leaving-directions="-360, -270, -180, -9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5419351 / 1725033"/><draw:equation draw:name="f9" draw:formula="?f7 / 295275"/><draw:equation draw:name="f10" draw:formula="?f6 / 1504950"/><draw:equation draw:name="f11" draw:formula="147638 / ?f9"/><draw:equation draw:name="f12" draw:formula="752475 / ?f10"/><draw:equation draw:name="f13" draw:formula="295275 / ?f9"/><draw:equation draw:name="f14" draw:formula="0 / ?f10"/><draw:equation draw:name="f15" draw:formula="0 / ?f9"/><draw:equation draw:name="f16" draw:formula="1504950 / ?f10"/><draw:equation draw:name="f17" draw:formula="43244 / ?f9"/><draw:equation draw:name="f18" draw:formula="360423 / ?f10"/><draw:equation draw:name="f19" draw:formula="1144527 / ?f10"/><draw:equation draw:name="f20" draw:formula="21550000 - 10800000"/><draw:equation draw:name="f21" draw:formula="if(?f20, 10800000, 21550000)"/><draw:equation draw:name="f22" draw:formula="-21550000 - ?f21"/><draw:equation draw:name="f23" draw:formula="if(?f22, -21550000, ?f21)"/><draw:equation draw:name="f24" draw:formula="5400000 + ?f23"/><draw:equation draw:name="f25" draw:formula="5400000 + ?f1"/><draw:equation draw:name="f26" draw:formula="?f25 * ?f8 / ?f0"/><draw:equation draw:name="f27" draw:formula="0 - ?f26"/><draw:equation draw:name="f28" draw:formula="cos(?f27)"/><draw:equation draw:name="f29" draw:formula="0 - ?f28"/><draw:equation draw:name="f30" draw:formula="?f29 * 295275"/><draw:equation draw:name="f31" draw:formula="sin(?f27)"/><draw:equation draw:name="f32" draw:formula="0 - ?f31"/><draw:equation draw:name="f33" draw:formula="?f32 * 752475"/><draw:equation draw:name="f34" draw:formula="sqrt(?f30 * ?f30 + ?f33 * ?f33 + 0 * 0)"/><draw:equation draw:name="f35" draw:formula="295275 * 752475 / ?f34"/><draw:equation draw:name="f36" draw:formula="?f32 * ?f35"/><draw:equation draw:name="f37" draw:formula="295275 - ?f36"/><draw:equation draw:name="f38" draw:formula="?f29 * ?f35"/><draw:equation draw:name="f39" draw:formula="1504950 - ?f38"/><draw:equation draw:name="f40" draw:formula="?f37 - 295275"/><draw:equation draw:name="f41" draw:formula="?f39 - 752475"/><draw:equation draw:name="f42" draw:formula="?f37 + 295275"/><draw:equation draw:name="f43" draw:formula="?f39 + 752475"/><draw:equation draw:name="f44" draw:formula="?f24 + ?f1"/><draw:equation draw:name="f45" draw:formula="?f44 * ?f8 / ?f0"/><draw:equation draw:name="f46" draw:formula="0 - ?f45"/><draw:equation draw:name="f47" draw:formula="cos(?f46)"/><draw:equation draw:name="f48" draw:formula="0 - ?f47"/><draw:equation draw:name="f49" draw:formula="?f48 * 295275"/><draw:equation draw:name="f50" draw:formula="sin(?f46)"/><draw:equation draw:name="f51" draw:formula="0 - ?f50"/><draw:equation draw:name="f52" draw:formula="?f51 * 752475"/><draw:equation draw:name="f53" draw:formula="sqrt(?f49 * ?f49 + ?f52 * ?f52 + 0 * 0)"/><draw:equation draw:name="f54" draw:formula="295275 * 752475 / ?f53"/><draw:equation draw:name="f55" draw:formula="?f51 * ?f54"/><draw:equation draw:name="f56" draw:formula="?f37 + ?f55"/><draw:equation draw:name="f57" draw:formula="?f48 * ?f54"/><draw:equation draw:name="f58" draw:formula="?f39 + ?f57"/><draw:equation draw:name="f59" draw:formula="if(?f23, 295275, ?f40)"/><draw:equation draw:name="f60" draw:formula="if(?f23, 1504950, ?f41)"/><draw:equation draw:name="f61" draw:formula="if(?f23, 295275, ?f42)"/><draw:equation draw:name="f62" draw:formula="if(?f23, 1504950, ?f43)"/><draw:equation draw:name="f63" draw:formula="if(?f23, ?f40, ?f56)"/><draw:equation draw:name="f64" draw:formula="if(?f23, ?f41, ?f58)"/><draw:equation draw:name="f65" draw:formula="if(?f23, ?f42, ?f56)"/><draw:equation draw:name="f66" draw:formula="if(?f23, ?f43, ?f58)"/><draw:equation draw:name="f67" draw:formula="21550000 - -8832077"/><draw:equation draw:name="f68" draw:formula="if(?f67, -8832077, 21550000)"/><draw:equation draw:name="f69" draw:formula="-21550000 - ?f68"/><draw:equation draw:name="f70" draw:formula="if(?f69, -21550000, ?f68)"/><draw:equation draw:name="f71" draw:formula="-6383961 + ?f70"/><draw:equation draw:name="f72" draw:formula="-6383961 + ?f1"/><draw:equation draw:name="f73" draw:formula="?f72 * ?f8 / ?f0"/><draw:equation draw:name="f74" draw:formula="0 - ?f73"/><draw:equation draw:name="f75" draw:formula="cos(?f74)"/><draw:equation draw:name="f76" draw:formula="0 - ?f75"/><draw:equation draw:name="f77" draw:formula="?f76 * 369094"/><draw:equation draw:name="f78" draw:formula="sin(?f74)"/><draw:equation draw:name="f79" draw:formula="0 - ?f78"/><draw:equation draw:name="f80" draw:formula="?f79 * 940594"/><draw:equation draw:name="f81" draw:formula="sqrt(?f77 * ?f77 + ?f80 * ?f80 + 0 * 0)"/><draw:equation draw:name="f82" draw:formula="369094 * 940594 / ?f81"/><draw:equation draw:name="f83" draw:formula="?f79 * ?f82"/><draw:equation draw:name="f84" draw:formula="?f56 - ?f83"/><draw:equation draw:name="f85" draw:formula="?f76 * ?f82"/><draw:equation draw:name="f86" draw:formula="?f58 - ?f85"/><draw:equation draw:name="f87" draw:formula="?f84 - 369094"/><draw:equation draw:name="f88" draw:formula="?f86 - 940594"/><draw:equation draw:name="f89" draw:formula="?f84 + 369094"/><draw:equation draw:name="f90" draw:formula="?f86 + 940594"/><draw:equation draw:name="f91" draw:formula="?f71 + ?f1"/><draw:equation draw:name="f92" draw:formula="?f91 * ?f8 / ?f0"/><draw:equation draw:name="f93" draw:formula="0 - ?f92"/><draw:equation draw:name="f94" draw:formula="cos(?f93)"/><draw:equation draw:name="f95" draw:formula="0 - ?f94"/><draw:equation draw:name="f96" draw:formula="?f95 * 369094"/><draw:equation draw:name="f97" draw:formula="sin(?f93)"/><draw:equation draw:name="f98" draw:formula="0 - ?f97"/><draw:equation draw:name="f99" draw:formula="?f98 * 940594"/><draw:equation draw:name="f100" draw:formula="sqrt(?f96 * ?f96 + ?f99 * ?f99 + 0 * 0)"/><draw:equation draw:name="f101" draw:formula="369094 * 940594 / ?f100"/><draw:equation draw:name="f102" draw:formula="?f98 * ?f101"/><draw:equation draw:name="f103" draw:formula="?f84 + ?f102"/><draw:equation draw:name="f104" draw:formula="?f95 * ?f101"/><draw:equation draw:name="f105" draw:formula="?f86 + ?f104"/><draw:equation draw:name="f106" draw:formula="if(?f70, ?f56, ?f87)"/><draw:equation draw:name="f107" draw:formula="if(?f70, ?f58, ?f88)"/><draw:equation draw:name="f108" draw:formula="if(?f70, ?f56, ?f89)"/><draw:equation draw:name="f109" draw:formula="if(?f70, ?f58, ?f90)"/><draw:equation draw:name="f110" draw:formula="if(?f70, ?f87, ?f103)"/><draw:equation draw:name="f111" draw:formula="if(?f70, ?f88, ?f105)"/><draw:equation draw:name="f112" draw:formula="if(?f70, ?f89, ?f103)"/><draw:equation draw:name="f113" draw:formula="if(?f70, ?f90, ?f105)"/></draw:enhanced-geometry></draw:custom-shape></text:span></text:p>
      <text:list text:style-name="LFO11" text:continue-numbering="true">
        <text:list-item>
          <text:p text:style-name="P411"><text:span text:style-name="T412"><draw:connector draw:type="line" svg:x1="6.66944in" svg:y1="0.72569in" svg:x2="7.41944in" svg:y2="1.12153in" draw:z-index="251673600" draw:id="id22" draw:style-name="a31" draw:name="直線單箭頭接點 35" text:anchor-type="paragraph"><svg:title/><svg:desc/></draw:connector></text:span><text:span text:style-name="T413"><draw:connector draw:type="line" svg:x1="6.66944in" svg:y1="0.72569in" svg:x2="7.0125in" svg:y2="1.49653in" draw:z-index="251675648" draw:id="id23" draw:style-name="a33" draw:name="直線單箭頭接點 34" text:anchor-type="paragraph"><svg:title/><svg:desc/></draw:connector></text:span><text:span text:style-name="T414">如附圖，光線入射</text:span><text:span text:style-name="T415">凸</text:span><text:span text:style-name="T416">面鏡</text:span><text:span text:style-name="T417">M，</text:span><text:span text:style-name="T418">∠α</text:span><text:span text:style-name="T419"><text:s/></text:span><text:span text:style-name="T420">＝∠β，</text:span><text:span text:style-name="T421">下列哪一個敘述是</text:span><text:span text:style-name="T422">正確</text:span><text:span text:style-name="T423">的？</text:span><text:span text:style-name="T424"><text:line-break/></text:span><text:span text:style-name="T425">　</text:span></text:p>
        </text:list-item>
      </text:list>
      <text:p text:style-name="P426">(A)I<text:s/>為入射線、N<text:s/>為法線、R<text:s/>為反射線</text:p>
      <text:p text:style-name="P427"><text:span text:style-name="T428"><draw:custom-shape svg:x="7.41944in" svg:y="0.19444in" svg:width="0.26042in" svg:height="0.32292in" draw:z-index="251674624" draw:id="id24" draw:style-name="a34" draw:name="矩形 36" text:anchor-type="paragraph"><svg:title/><svg:desc/><text:p text:style-name="P429">A</text:p><draw:enhanced-geometry draw:type="non-primitive" svg:viewBox="0 0 21600 21600" draw:enhanced-path="M 0 0 L 21600 0 21600 21600 0 21600 Z N"/></draw:custom-shape></text:span><text:span text:style-name="T430"><draw:connector draw:type="line" svg:x1="6.49236in" svg:y1="0.13194in" svg:x2="6.11736in" svg:y2="0.90278in" draw:z-index="251677696" draw:id="id25" draw:style-name="a36" draw:name="直線單箭頭接點 39" text:anchor-type="paragraph"><svg:title/><svg:desc/></draw:connector></text:span><text:span text:style-name="T431">(B)</text:span><text:span text:style-name="T432">I<text:s/></text:span><text:span text:style-name="T433">為入射線、</text:span><text:span text:style-name="T434">N<text:s/></text:span><text:span text:style-name="T435">為法線、A</text:span><text:span text:style-name="T436"><text:s/></text:span><text:span text:style-name="T437">為反射線</text:span></text:p>
      <text:p text:style-name="P438">(C)I<text:s/>為入射線、N<text:s/>為法線、B<text:s/>為反射線</text:p>
      <text:p text:style-name="P439"><text:span text:style-name="T440"><draw:custom-shape svg:x="6.90903in" svg:y="0.10069in" svg:width="0.26042in" svg:height="0.32292in" draw:z-index="251672576" draw:id="id26" draw:style-name="a37" draw:name="矩形 37" text:anchor-type="paragraph"><svg:title/><svg:desc/><text:p text:style-name="P441">B</text:p><draw:enhanced-geometry draw:type="non-primitive" svg:viewBox="0 0 21600 21600" draw:enhanced-path="M 0 0 L 21600 0 21600 21600 0 21600 Z N"/></draw:custom-shape></text:span><text:span text:style-name="T442">(D)</text:span><text:span text:style-name="T443">I<text:s/></text:span><text:span text:style-name="T444">為入射線、</text:span><text:span text:style-name="T445">N<text:s/></text:span><text:span text:style-name="T446">為法線、C</text:span><text:span text:style-name="T447"><text:s/></text:span><text:span text:style-name="T448">為折射線</text:span></text:p>
      <text:p text:style-name="P449"><text:span text:style-name="T450"><draw:custom-shape svg:x="5.81528in" svg:y="0.05903in" svg:width="0.42708in" svg:height="0.44792in" draw:z-index="251676672" draw:id="id27" draw:style-name="a38" draw:name="矩形 41" text:anchor-type="paragraph"><svg:title/><svg:desc/><text:p text:style-name="P451">C</text:p><draw:enhanced-geometry draw:type="non-primitive" svg:viewBox="0 0 21600 21600" draw:enhanced-path="M 0 0 L 21600 0 21600 21600 0 21600 Z N"/></draw:custom-shape></text:span><text:span text:style-name="T452"><text:s/></text:span><text:span text:style-name="T453">　</text:span><text:span text:style-name="T454"><text:s/></text:span></text:p>
      <text:p text:style-name="P455"/>
      <text:list text:style-name="LFO12" text:continue-numbering="true">
        <text:list-item>
          <text:p text:style-name="P456">如附圖所示，甲、乙、丙三點位於一平面鏡前，E點為眼睛所在處。依光的反射定律，若眼睛想從平面鏡中看</text:p>
        </text:list-item>
      </text:list>
      <text:p text:style-name="P457"><text:span text:style-name="T458"><draw:custom-shape svg:x="4.60694in" svg:y="0.05972in" svg:width="4.09375in" svg:height="1.59375in" draw:z-index="251678720" draw:id="id28" draw:style-name="a39" draw:name="矩形 45" text:anchor-type="paragraph"><svg:title/><svg:desc/><text:p text:style-name="P459"><text:span text:style-name="T460"><draw:frame draw:style-name="a40" draw:name="圖片 46" text:anchor-type="as-char" svg:x="0in" svg:y="0in" svg:width="3.27083in" svg:height="1.45882in" style:rel-width="scale" style:rel-height="scale"><draw:image xlink:href="media/image8.jpeg" xlink:type="simple" xlink:show="embed" xlink:actuate="onLoad"/><svg:title/><svg:desc>y8a022u-4-14</svg:desc></draw:frame></text:span></text:p><draw:enhanced-geometry draw:type="non-primitive" svg:viewBox="0 0 21600 21600" draw:enhanced-path="M 0 0 L 21600 0 21600 21600 0 21600 Z N"/></draw:custom-shape></text:span><text:span text:style-name="T461"><text:s text:c="9"/></text:span><text:span text:style-name="T462">到</text:span><text:span text:style-name="T463">所有</text:span><text:span text:style-name="T464">點的像</text:span><text:span text:style-name="T465">，平面鏡要如何移動</text:span><text:span text:style-name="T466">？</text:span><text:span text:style-name="T467"><text:line-break/></text:span><text:span text:style-name="T468">　</text:span></text:p>
      <text:p text:style-name="P469">(A)向上移動一格　</text:p>
      <text:p text:style-name="P470">(B)向下移動一格</text:p>
      <text:p text:style-name="P471">(C)向右移動一格</text:p>
      <text:p text:style-name="P472">(D)向左移動一格</text:p>
      <text:p text:style-name="P473"/>
      <text:list text:style-name="LFO13" text:continue-numbering="true">
        <text:list-item>
          <text:p text:style-name="P474"><text:span text:style-name="T475">若將光線投射在下列各物體的表面上時，下列何者的反射光線會遵守反射定律</text:span><text:span text:style-name="T476">?</text:span><text:span text:style-name="T477"><text:s/>(甲)波濤洶湧的海面</text:span><text:span text:style-name="T478">上</text:span><text:span text:style-name="T479">；(乙)</text:span></text:p>
        </text:list-item>
      </text:list>
      <text:p text:style-name="P480">高低起伏的山坡；(丙)前禿後翹的哈哈鏡；(丁)七彩繽紛的毛玻璃；(戊)平淡無奇的平玻璃；(己)黃沙滾滾的塵</text:p>
      <text:p text:style-name="P481"><text:span text:style-name="T482">土</text:span><text:span text:style-name="T483"><text:s/></text:span><text:span text:style-name="T484">(A)</text:span><text:span text:style-name="T485">甲乙丁</text:span><text:span text:style-name="T486">己</text:span><text:span text:style-name="T487">不會遵守</text:span><text:span text:style-name="T488">　</text:span><text:span text:style-name="T489">(B)</text:span><text:span text:style-name="T490">只有</text:span><text:span text:style-name="T491">丙丁</text:span><text:span text:style-name="T492">戊</text:span><text:span text:style-name="T493">會遵守</text:span><text:span text:style-name="T494">　</text:span><text:span text:style-name="T495">(C)</text:span><text:span text:style-name="T496">全部都不會遵守反射定律</text:span><text:span text:style-name="T497">　</text:span><text:span text:style-name="T498">(D)</text:span><text:span text:style-name="T499">全部都會遵守反射定律</text:span></text:p>
      <text:soft-page-break/>
      <text:p text:style-name="P500"><text:span text:style-name="T501">( <text:s text:c="3"/>)22.<text:s/></text:span><text:span text:style-name="T502"><draw:g draw:z-index="251680768" draw:name="群組 31" draw:id="id31" draw:style-name="a44" text:anchor-type="paragraph"><svg:title/><svg:desc/><draw:custom-shape svg:x="4.65903in" svg:y="0.50278in" svg:width="4.1875in" svg:height="1.9375in" draw:id="id29" draw:style-name="a41" draw:name="矩形 19"><svg:title/><svg:desc/><text:p text:style-name="P503"><text:span text:style-name="T504"><draw:frame draw:style-name="a45" draw:name="圖片 44" text:anchor-type="as-char" svg:x="0in" svg:y="0in" svg:width="3.93245in" svg:height="1.54432in" style:rel-width="scale" style:rel-height="scale"><draw:image xlink:href="media/image9.png" xlink:type="simple" xlink:show="embed" xlink:actuate="onLoad"/><svg:title/><svg:desc>4</svg:desc></draw:frame></text:span></text:p><draw:enhanced-geometry draw:type="non-primitive" svg:viewBox="0 0 21600 21600" draw:enhanced-path="M 0 0 L 21600 0 21600 21600 0 21600 Z N"/></draw:custom-shape><draw:custom-shape svg:x="8.08611in" svg:y="0.61736in" svg:width="0.16667in" svg:height="1.52083in" draw:id="id30" draw:style-name="a43" draw:name="矩形 29"><svg:title/><svg:desc/><draw:enhanced-geometry draw:type="non-primitive" svg:viewBox="0 0 21600 21600" draw:enhanced-path="M 0 0 L 21600 0 21600 21600 0 21600 Z N"/></draw:custom-shape></draw:g></text:span><text:span text:style-name="T505">如圖所示，</text:span><text:span text:style-name="T506">若小崎身高160公分，眼距頂10公分，她想買一平面鏡可看到全身，則平面鏡至少多長</text:span><text:span text:style-name="T507">？</text:span><text:span text:style-name="T508">鏡底需離</text:span></text:p>
      <text:p text:style-name="P509"><text:span text:style-name="T510"><text:s text:c="9"/>地面多少公分</text:span><text:span text:style-name="T511">？</text:span></text:p>
      <text:p text:style-name="P512"><text:span text:style-name="T513"><text:s text:c="9"/></text:span><text:span text:style-name="T514">(A)</text:span><text:span text:style-name="T515">鏡長80公分</text:span><text:span text:style-name="T516">；</text:span><text:span text:style-name="T517">離地80公分</text:span></text:p>
      <text:p text:style-name="P518"><text:span text:style-name="T519"><text:s text:c="7"/></text:span><text:span text:style-name="T520">　</text:span><text:span text:style-name="T521">(B)</text:span><text:span text:style-name="T522">鏡長80公分</text:span><text:span text:style-name="T523">；</text:span><text:span text:style-name="T524">離地75公分</text:span></text:p>
      <text:p text:style-name="P525"><text:span text:style-name="T526"><text:s text:c="7"/></text:span><text:span text:style-name="T527">　</text:span><text:span text:style-name="T528">(C)</text:span><text:span text:style-name="T529">鏡長75公分</text:span><text:span text:style-name="T530">；</text:span><text:span text:style-name="T531">離地80公分</text:span></text:p>
      <text:p text:style-name="P532"><text:span text:style-name="T533"><text:s text:c="7"/></text:span><text:span text:style-name="T534">　</text:span><text:span text:style-name="T535">(D)</text:span><text:span text:style-name="T536">鏡長75公分</text:span><text:span text:style-name="T537">；</text:span><text:span text:style-name="T538">離地75公分</text:span></text:p>
      <text:p text:style-name="P539"><text:span text:style-name="T540">( <text:s text:c="3"/>)23.<text:s/></text:span><text:span text:style-name="T541">承22題，小琪</text:span><text:span text:style-name="T542">站在平面鏡前</text:span><text:span text:style-name="T543">1<text:s/></text:span><text:span text:style-name="T544">公尺處，觀察到身後</text:span></text:p>
      <text:p text:style-name="P545"><text:s text:c="9"/>的牆壁也成像於平面鏡中，若她發現牆壁的像與本人</text:p>
      <text:p text:style-name="P546"><text:s text:c="9"/>相距5<text:s/>公尺，則小琪本人與牆壁的距離幾公尺？</text:p>
      <text:p text:style-name="P547"><text:span text:style-name="T548"><draw:custom-shape svg:x="5.87778in" svg:y="0.19028in" svg:width="2.34375in" svg:height="2.26042in" draw:z-index="251679743" draw:id="id32" draw:style-name="a46" draw:name="矩形 51" text:anchor-type="paragraph"><svg:title/><svg:desc/><text:p text:style-name="P549"><draw:frame draw:style-name="a47" draw:name="圖片 52" text:anchor-type="as-char" svg:x="0in" svg:y="0in" svg:width="2.00098in" svg:height="2.05755in" style:rel-width="scale" style:rel-height="scale"><draw:image xlink:href="media/image10.png" xlink:type="simple" xlink:show="embed" xlink:actuate="onLoad"/><svg:title/><svg:desc>「時鐘」的圖片搜尋結果</svg:desc></draw:frame></text:p><draw:enhanced-geometry draw:type="non-primitive" svg:viewBox="0 0 21600 21600" draw:enhanced-path="M 0 0 L 21600 0 21600 21600 0 21600 Z N"/></draw:custom-shape></text:span><text:span text:style-name="T550"><text:s text:c="9"/></text:span><text:span text:style-name="T551">(A)</text:span><text:span text:style-name="T552">3　</text:span><text:span text:style-name="T553">(B)</text:span><text:span text:style-name="T554">4　</text:span><text:span text:style-name="T555">(C)</text:span><text:span text:style-name="T556">5　</text:span><text:span text:style-name="T557">(D)</text:span><text:span text:style-name="T558">6　</text:span></text:p>
      <text:p text:style-name="P559"><text:span text:style-name="T560">( <text:s text:c="3"/>)24.<text:s/></text:span><text:span text:style-name="T561">承2</text:span><text:span text:style-name="T562">3</text:span><text:span text:style-name="T563">題，若小崎</text:span><text:span text:style-name="T564">在鏡前一直</text:span><text:span text:style-name="T565">向後退，觀察到的像變化如何</text:span><text:span text:style-name="T566">？</text:span><text:span text:style-name="T567"><text:s text:c="2"/></text:span><text:span text:style-name="T568">(A)</text:span><text:span text:style-name="T569">變大　</text:span><text:span text:style-name="T570">(B)</text:span><text:span text:style-name="T571">變小　</text:span><text:span text:style-name="T572">(C)</text:span><text:span text:style-name="T573">不變　</text:span><text:span text:style-name="T574">(D)</text:span><text:span text:style-name="T575">消失</text:span></text:p>
      <text:p text:style-name="P576"/>
      <text:list text:style-name="LFO15" text:continue-numbering="true">
        <text:list-item>
          <text:p text:style-name="P577">鏡中有一個背後牆上的時鐘所成的像，此鐘的刻度沒有數字，時針</text:p>
        </text:list-item>
      </text:list>
      <text:p text:style-name="P578"><text:s text:c="9"/>分針指示的時間為4時18分，則此時的正確時間為何？　<text:line-break/><text:s text:c="9"/>(A)6時42分　(B)7時38分　(C)7時42分　(D)8時42分</text:p>
      <text:p text:style-name="P579"/>
      <text:p text:style-name="P580"/>
      <text:p text:style-name="P581"/>
      <text:list text:style-name="LFO16" text:continue-numbering="true">
        <text:list-item>
          <text:p text:style-name="P582"><text:span text:style-name="T583"><draw:custom-shape svg:x="0.73194in" svg:y="0.91944in" svg:width="0.47917in" svg:height="0.21875in" draw:z-index="251684864" draw:id="id33" draw:style-name="a48" draw:name="矩形 47" text:anchor-type="paragraph"><svg:title/><svg:desc/><draw:enhanced-geometry draw:type="non-primitive" svg:viewBox="0 0 21600 21600" draw:enhanced-path="M 0 0 L 21600 0 21600 21600 0 21600 Z N"/></draw:custom-shape></text:span><text:span text:style-name="T584"><draw:custom-shape svg:x="1.27361in" svg:y="0.91944in" svg:width="0.46875in" svg:height="0.14583in" draw:z-index="251683840" draw:id="id34" draw:style-name="a50" draw:name="矩形 40" text:anchor-type="paragraph"><svg:title/><svg:desc/><draw:enhanced-geometry draw:type="non-primitive" svg:viewBox="0 0 21600 21600" draw:enhanced-path="M 0 0 L 21600 0 21600 21600 0 21600 Z N"/></draw:custom-shape></text:span><text:span text:style-name="T585"><draw:custom-shape svg:x="2.37778in" svg:y="0.91944in" svg:width="0.46875in" svg:height="0.14583in" draw:z-index="251681792" draw:id="id35" draw:style-name="a52" draw:name="矩形 22" text:anchor-type="paragraph"><svg:title/><svg:desc/><draw:enhanced-geometry draw:type="non-primitive" svg:viewBox="0 0 21600 21600" draw:enhanced-path="M 0 0 L 21600 0 21600 21600 0 21600 Z N"/></draw:custom-shape></text:span><text:span text:style-name="T586">如圖，宜文</text:span><text:span text:style-name="T587">將</text:span><text:span text:style-name="T588">透鏡放在太陽光下，並將火柴棒置於透鏡下方，</text:span><text:span text:style-name="T589"><text:s/></text:span><text:span text:style-name="T590">本來是看到放大正立的火柴棒，後來她緩慢移動</text:span><text:span text:style-name="T591"><text:s text:c="4"/></text:span></text:p>
        </text:list-item>
      </text:list>
      <text:p text:style-name="P592"><text:span text:style-name="T593"><text:s text:c="10"/></text:span><text:span text:style-name="T594">透鏡，卻發現火柴棒起火了，請問：她是</text:span><text:span text:style-name="T595">使用何種</text:span><text:span text:style-name="T596">透鏡的？</text:span><text:span text:style-name="T597"><text:line-break/></text:span><text:span text:style-name="T598"><text:s text:c="9"/></text:span><text:span text:style-name="T599"><draw:frame draw:style-name="a53" draw:name="圖片 14" text:anchor-type="as-char" svg:x="0in" svg:y="0in" svg:width="2.32292in" svg:height="0.96875in" style:rel-width="scale" style:rel-height="scale"><draw:image xlink:href="media/image11.jpeg" xlink:type="simple" xlink:show="embed" xlink:actuate="onLoad"/><svg:title/><svg:desc>y8a022u-4-18</svg:desc></draw:frame></text:span><text:span text:style-name="T600">　</text:span><text:span text:style-name="T601"><text:s text:c="4"/></text:span><text:span text:style-name="T602">(A)</text:span><text:span text:style-name="T603">平</text:span><text:span text:style-name="T604">凸透鏡</text:span><text:span text:style-name="T605"><text:s text:c="2"/></text:span><text:span text:style-name="T606">(B)</text:span><text:span text:style-name="T607">平</text:span><text:span text:style-name="T608">透鏡</text:span><text:span text:style-name="T609"><text:s text:c="2"/></text:span><text:span text:style-name="T610">(C)</text:span><text:span text:style-name="T611">凸</text:span><text:span text:style-name="T612">凹</text:span><text:span text:style-name="T613">透鏡　</text:span><text:span text:style-name="T614">(D)</text:span><text:span text:style-name="T615">雙凹透鏡</text:span></text:p>
      <text:list text:style-name="LFO17" text:continue-numbering="true">
        <text:list-item>
          <text:p text:style-name="P616"><text:span text:style-name="T617"><draw:custom-shape svg:x="5.15903in" svg:y="0.46389in" svg:width="3.60417in" svg:height="1.57292in" draw:z-index="251685888" draw:id="id36" draw:style-name="a54" draw:name="矩形 49" text:anchor-type="paragraph"><svg:title/><svg:desc/><text:p text:style-name="P618"><text:span text:style-name="T619"><draw:frame draw:style-name="a55" draw:name="圖片 50" text:anchor-type="as-char" svg:x="0in" svg:y="0in" svg:width="3.32503in" svg:height="1.42107in" style:rel-width="scale" style:rel-height="scale"><draw:image xlink:href="media/image12.jpeg" xlink:type="simple" xlink:show="embed" xlink:actuate="onLoad"/><svg:title/><svg:desc>y8a022u-4-20</svg:desc></draw:frame></text:span></text:p><draw:enhanced-geometry draw:type="non-primitive" svg:viewBox="0 0 21600 21600" draw:enhanced-path="M 0 0 L 21600 0 21600 21600 0 21600 Z N"/></draw:custom-shape></text:span><text:span text:style-name="T620">以一焦距為</text:span><text:span text:style-name="T621">10<text:s/></text:span><text:span text:style-name="T622">公分的凸透鏡觀察紙上一數字「7」，試問附圖中</text:span><text:span text:style-name="T623">，</text:span><text:span text:style-name="T624">有關</text:span><text:span text:style-name="T625">甲乙丙丁四個凸透鏡</text:span><text:span text:style-name="T626">的成像</text:span><text:span text:style-name="T627">結果，下列敘</text:span></text:p>
        </text:list-item>
      </text:list>
      <text:p text:style-name="P628"><text:s text:c="9"/>述何者正確？</text:p>
      <text:p text:style-name="P629"><text:line-break/>　<text:s text:c="8"/>(A)甲︰物體置於2F上，可得到大小相等的像</text:p>
      <text:p text:style-name="P630"><text:s text:c="8"/>　(B)乙︰物體置於F外可得到放大的像</text:p>
      <text:p text:style-name="P631"><text:s text:c="8"/>　(C)丙︰物體置於F內可得到縮小的像</text:p>
      <text:p text:style-name="P632"><text:s text:c="8"/>　(D)丁︰物體置於2F~F可得到放大的像</text:p>
      <text:p text:style-name="P633"/>
      <text:list text:style-name="LFO18" text:continue-numbering="true">
        <text:list-item>
          <text:p text:style-name="P634"><text:span text:style-name="T635"><draw:custom-shape svg:x="7.16944in" svg:y="0.43264in" svg:width="1.67708in" svg:height="1.32292in" draw:z-index="251714560" draw:id="id37" draw:style-name="a56" draw:name="矩形 92" text:anchor-type="paragraph"><svg:title/><svg:desc/><text:p text:style-name="P636"><text:span text:style-name="T637"><draw:frame draw:style-name="a57" draw:name="圖片 93" text:anchor-type="as-char" svg:x="0in" svg:y="0in" svg:width="1.37962in" svg:height="1.18518in" style:rel-width="scale" style:rel-height="scale"><draw:image xlink:href="media/image13.jpeg" xlink:type="simple" xlink:show="embed" xlink:actuate="onLoad"/><svg:title/><svg:desc>y8a022u-4-13a</svg:desc></draw:frame></text:span></text:p><draw:enhanced-geometry draw:type="non-primitive" svg:viewBox="0 0 21600 21600" draw:enhanced-path="M 0 0 L 21600 0 21600 21600 0 21600 Z N"/></draw:custom-shape></text:span><text:span text:style-name="T638"><draw:g draw:z-index="251691008" draw:name="群組 58" draw:id="id43" draw:style-name="a67" text:anchor-type="paragraph"><svg:title/><svg:desc/><draw:custom-shape svg:x="5.82569in" svg:y="0.43264in" svg:width="0.42708in" svg:height="1.26042in" draw:id="id38" draw:style-name="a58" draw:name="矩形 53"><svg:title/><svg:desc/><draw:enhanced-geometry draw:type="non-primitive" svg:viewBox="0 0 21600 21600" draw:enhanced-path="M 0 0 L 21600 0 21600 21600 0 21600 Z N"/></draw:custom-shape><draw:connector draw:type="line" svg:x1="5.29444in" svg:y1="1.04722in" svg:x2="5.82569in" svg:y2="0.82847in" draw:id="id39" draw:style-name="a60" draw:name="直線單箭頭接點 54"><svg:title/><svg:desc/></draw:connector><draw:connector draw:type="line" svg:x1="5.29444in" svg:y1="1.04722in" svg:x2="5.82569in" svg:y2="1.30764in" draw:id="id40" draw:style-name="a62" draw:name="直線單箭頭接點 55"><svg:title/><svg:desc/></draw:connector><draw:connector draw:type="line" svg:x1="6.25278in" svg:y1="0.75556in" svg:x2="6.91944in" svg:y2="0.66181in" draw:id="id41" draw:style-name="a64" draw:name="直線單箭頭接點 56"><svg:title/><svg:desc/></draw:connector><draw:connector draw:type="line" svg:x1="6.25278in" svg:y1="1.46389in" svg:x2="6.91944in" svg:y2="1.52639in" draw:id="id42" draw:style-name="a66" draw:name="直線單箭頭接點 57"><svg:title/><svg:desc/></draw:connector></draw:g></text:span><text:span text:style-name="T639">如</text:span><text:span text:style-name="T640">右</text:span><text:span text:style-name="T641">附圖</text:span><text:span text:style-name="T642">一，若根據光線的行進方向來判斷，</text:span><text:span text:style-name="T643">圖中間灰色塊狀物，應放置下列何種鏡面？</text:span><text:span text:style-name="T644"><text:line-break/></text:span><text:span text:style-name="T645">　</text:span><text:span text:style-name="T646"><text:s text:c="7"/></text:span><text:span text:style-name="T647"><text:s/></text:span><text:span text:style-name="T648">(A)</text:span><text:span text:style-name="T649">平面鏡　</text:span><text:span text:style-name="T650">(B)</text:span><text:span text:style-name="T651">凹面鏡　</text:span><text:span text:style-name="T652">(C)</text:span><text:span text:style-name="T653">凹透鏡　</text:span><text:span text:style-name="T654">(D)</text:span><text:span text:style-name="T655">凸透鏡</text:span></text:p>
        </text:list-item>
      </text:list>
      <text:p text:style-name="P656"/>
      <text:list text:style-name="LFO20" text:continue-numbering="true">
        <text:list-item>
          <text:p text:style-name="P657">如右附圖二所示，小琪取一蠟燭豎立於桌面上的平面鏡MN<text:s/></text:p>
        </text:list-item>
      </text:list>
      <text:p text:style-name="P658"><text:s text:c="10"/>前，若小琪將平面鏡順時鐘方向旋轉45°時，則燭火的像</text:p>
      <text:p text:style-name="P659"><text:span text:style-name="T660"><text:s text:c="10"/>與物所形成的夾角為何？</text:span><text:span text:style-name="T661"><text:line-break/></text:span><text:span text:style-name="T662">　 <text:s text:c="7"/></text:span><text:span text:style-name="T663">(A)</text:span><text:span text:style-name="T664">0度</text:span><text:span text:style-name="T665">　</text:span><text:span text:style-name="T666"><text:s/></text:span><text:span text:style-name="T667">(B)</text:span><text:span text:style-name="T668">45度</text:span><text:span text:style-name="T669">　</text:span><text:span text:style-name="T670"><text:s/></text:span><text:span text:style-name="T671">(C)</text:span><text:span text:style-name="T672">90度</text:span><text:span text:style-name="T673"><text:s/></text:span><text:span text:style-name="T674">　</text:span><text:span text:style-name="T675">(D)</text:span><text:span text:style-name="T676">120度 <text:s text:c="2"/></text:span></text:p>
      <text:p text:style-name="P677"><text:s text:c="71"/>附圖一 <text:s text:c="17"/>附圖二</text:p>
      <text:list text:style-name="LFO20" text:continue-numbering="true">
        <text:list-item>
          <text:p text:style-name="P678">有一個透明玻璃是半圓柱狀，BA<text:s/>線段為此半圓形的直徑，O<text:s/>點為此透明玻璃的圓心。將此透明玻璃半圓柱放</text:p>
        </text:list-item>
      </text:list>
      <text:p text:style-name="P679"><text:s text:c="10"/>入水槽中，若有一條光線CO<text:s/>自空氣中射入此透明玻璃半圓柱中，再由玻璃射入水中，入射點為O<text:s/>點，如附</text:p>
      <text:p text:style-name="P680"><text:span text:style-name="T681"><text:s text:c="10"/></text:span><text:span text:style-name="T682">圖所示，則下列何者為此光線的折射</text:span><text:span text:style-name="T683">？</text:span></text:p>
      <text:p text:style-name="P684"><text:span text:style-name="T685"><draw:g draw:z-index="251649022" draw:name="群組 83" draw:id="id48" draw:style-name="a72" text:anchor-type="paragraph"><svg:title/><svg:desc/><draw:custom-shape svg:x="0.30486in" svg:y="0.38194in" svg:width="1.98958in" svg:height="1.67708in" draw:id="id44" draw:style-name="a68" draw:name="矩形 82"><svg:title/><svg:desc/><draw:enhanced-geometry draw:type="non-primitive" svg:viewBox="0 0 21600 21600" draw:enhanced-path="M 0 0 L 21600 0 21600 21600 0 21600 Z N"/></draw:custom-shape><draw:g draw:name="群組 76" draw:id="id47"><svg:title/><svg:desc/><draw:custom-shape svg:x="1.01319in" svg:y="1.25043in" svg:width="0.57292in" svg:height="0.30946in" draw:id="id45" draw:style-name="a69" draw:name="矩形 66"><svg:title/><svg:desc/><text:p text:style-name="P686">水</text:p><draw:enhanced-geometry draw:type="non-primitive" svg:viewBox="0 0 21600 21600" draw:enhanced-path="M 0 0 L 21600 0 21600 21600 0 21600 Z N"/></draw:custom-shape><draw:connector draw:type="line" svg:x1="0.41944in" svg:y1="0.83116in" svg:x2="2.16944in" svg:y2="0.83116in" draw:id="id46" draw:style-name="a71" draw:name="直線接點 71"><svg:title/><svg:desc/></draw:connector></draw:g></draw:g></text:span><text:span text:style-name="T687"><draw:custom-shape svg:x="1.01319in" svg:y="1.29722in" svg:width="0.57292in" svg:height="0.32292in" draw:z-index="251713536" draw:id="id49" draw:style-name="a73" draw:name="矩形 85" text:anchor-type="paragraph"><svg:title/><svg:desc/><text:p text:style-name="P688">水</text:p><draw:enhanced-geometry draw:type="non-primitive" svg:viewBox="0 0 21600 21600" draw:enhanced-path="M 0 0 L 21600 0 21600 21600 0 21600 Z N"/></draw:custom-shape></text:span><text:span text:style-name="T689"><draw:connector draw:type="line" svg:x1="0.41944in" svg:y1="0.85972in" svg:x2="2.22153in" svg:y2="0.85972in" draw:z-index="251711488" draw:id="id50" draw:style-name="a75" draw:name="直線接點 84" text:anchor-type="paragraph"><svg:title/><svg:desc/></draw:connector></text:span><text:span text:style-name="T690"><draw:g draw:z-index="251710464" draw:name="群組 80" draw:id="id53" draw:style-name="a79" text:anchor-type="paragraph"><svg:title/><svg:desc/><draw:custom-shape svg:x="7.73194in" svg:y="1.28681in" svg:width="0.57292in" svg:height="0.32292in" draw:id="id51" draw:style-name="a76" draw:name="矩形 69"><svg:title/><svg:desc/><text:p text:style-name="P691">水</text:p><draw:enhanced-geometry draw:type="non-primitive" svg:viewBox="0 0 21600 21600" draw:enhanced-path="M 0 0 L 21600 0 21600 21600 0 21600 Z N"/></draw:custom-shape><draw:connector draw:type="line" svg:x1="7.20069in" svg:y1="0.85972in" svg:x2="8.95069in" svg:y2="0.85972in" draw:id="id52" draw:style-name="a78" draw:name="直線接點 75"><svg:title/><svg:desc/></draw:connector></draw:g></text:span><text:span text:style-name="T692"><draw:g draw:z-index="251708416" draw:name="群組 79" draw:id="id56" draw:style-name="a83" text:anchor-type="paragraph"><svg:title/><svg:desc/><draw:custom-shape svg:x="6.16944in" svg:y="1.27639in" svg:width="0.57292in" svg:height="0.32292in" draw:id="id54" draw:style-name="a80" draw:name="矩形 68"><svg:title/><svg:desc/><text:p text:style-name="P693">水</text:p><draw:enhanced-geometry draw:type="non-primitive" svg:viewBox="0 0 21600 21600" draw:enhanced-path="M 0 0 L 21600 0 21600 21600 0 21600 Z N"/></draw:custom-shape><draw:connector draw:type="line" svg:x1="5.54444in" svg:y1="0.84931in" svg:x2="7.29444in" svg:y2="0.84931in" draw:id="id55" draw:style-name="a82" draw:name="直線接點 74"><svg:title/><svg:desc/></draw:connector></draw:g></text:span><text:span text:style-name="T694"><draw:g draw:z-index="251706368" draw:name="群組 78" draw:id="id59" draw:style-name="a87" text:anchor-type="paragraph"><svg:title/><svg:desc/><draw:custom-shape svg:x="4.56528in" svg:y="1.28681in" svg:width="0.57292in" svg:height="0.32292in" draw:id="id57" draw:style-name="a84" draw:name="矩形 67"><svg:title/><svg:desc/><text:p text:style-name="P695">水</text:p><draw:enhanced-geometry draw:type="non-primitive" svg:viewBox="0 0 21600 21600" draw:enhanced-path="M 0 0 L 21600 0 21600 21600 0 21600 Z N"/></draw:custom-shape><draw:connector draw:type="line" svg:x1="3.95069in" svg:y1="0.85972in" svg:x2="5.70069in" svg:y2="0.85972in" draw:id="id58" draw:style-name="a86" draw:name="直線接點 73"><svg:title/><svg:desc/></draw:connector></draw:g></text:span><text:span text:style-name="T696"><draw:g draw:z-index="251704320" draw:name="群組 77" draw:id="id62" draw:style-name="a91" text:anchor-type="paragraph"><svg:title/><svg:desc/><draw:custom-shape svg:x="2.87778in" svg:y="1.26597in" svg:width="0.57292in" svg:height="0.32292in" draw:id="id60" draw:style-name="a88" draw:name="矩形 70"><svg:title/><svg:desc/><text:p text:style-name="P697">水</text:p><draw:enhanced-geometry draw:type="non-primitive" svg:viewBox="0 0 21600 21600" draw:enhanced-path="M 0 0 L 21600 0 21600 21600 0 21600 Z N"/></draw:custom-shape><draw:connector draw:type="line" svg:x1="2.29444in" svg:y1="0.83889in" svg:x2="4.04444in" svg:y2="0.83889in" draw:id="id61" draw:style-name="a90" draw:name="直線接點 72"><svg:title/><svg:desc/></draw:connector></draw:g></text:span><text:span text:style-name="T698"><draw:custom-shape svg:x="0.41944in" svg:y="0.03681in" svg:width="1.75in" svg:height="1.89583in" draw:z-index="251692032" draw:id="id63" draw:style-name="a92" draw:name="矩形 64" text:anchor-type="paragraph"><svg:title/><svg:desc/><text:p text:style-name="P699"><text:span text:style-name="T700"><draw:frame draw:style-name="a93" draw:name="圖片 65" text:anchor-type="as-char" svg:x="0in" svg:y="0in" svg:width="1.1778in" svg:height="0.94595in" style:rel-width="scale" style:rel-height="scale"><draw:image xlink:href="media/image14.png" xlink:type="simple" xlink:show="embed" xlink:actuate="onLoad"/><svg:title/><svg:desc>10</svg:desc></draw:frame></text:span></text:p><draw:enhanced-geometry draw:type="non-primitive" svg:viewBox="0 0 21600 21600" draw:enhanced-path="M 0 0 L 21600 0 21600 21600 0 21600 Z N"/></draw:custom-shape></text:span><text:span text:style-name="T701"><text:line-break/></text:span><text:span text:style-name="T702">　</text:span><text:span text:style-name="T703"><text:line-break/></text:span><text:span text:style-name="T704"><text:s text:c="28"/></text:span><text:span text:style-name="T705">(A)</text:span><text:span text:style-name="T706"><draw:frame draw:style-name="a94" draw:name="圖片 62" text:anchor-type="as-char" svg:x="0in" svg:y="0in" svg:width="1.32292in" svg:height="0.94792in" style:rel-width="scale" style:rel-height="scale"><draw:image xlink:href="media/image15.png" xlink:type="simple" xlink:show="embed" xlink:actuate="onLoad"/><svg:title/><svg:desc>11</svg:desc></draw:frame></text:span><text:span text:style-name="T707">　</text:span><text:span text:style-name="T708">(B)</text:span><text:span text:style-name="T709"><draw:frame draw:style-name="a95" draw:name="圖片 61" text:anchor-type="as-char" svg:x="0in" svg:y="0in" svg:width="1.125in" svg:height="0.90625in" style:rel-width="scale" style:rel-height="scale"><draw:image xlink:href="media/image16.png" xlink:type="simple" xlink:show="embed" xlink:actuate="onLoad"/><svg:title/><svg:desc>12</svg:desc></draw:frame></text:span><text:span text:style-name="T710">　</text:span><text:span text:style-name="T711">(C)</text:span><text:span text:style-name="T712"><draw:frame draw:style-name="a96" draw:name="圖片 60" text:anchor-type="as-char" svg:x="0in" svg:y="0in" svg:width="1.2055in" svg:height="0.94792in" style:rel-width="scale" style:rel-height="scale"><draw:image xlink:href="media/image17.png" xlink:type="simple" xlink:show="embed" xlink:actuate="onLoad"/><svg:title/><svg:desc>13</svg:desc></draw:frame></text:span><text:span text:style-name="T713">(D)</text:span><text:span text:style-name="T714"><draw:frame draw:style-name="a97" draw:name="圖片 59" text:anchor-type="as-char" svg:x="0in" svg:y="0in" svg:width="1.35209in" svg:height="0.919in" style:rel-width="scale" style:rel-height="scale"><draw:image xlink:href="media/image18.png" xlink:type="simple" xlink:show="embed" xlink:actuate="onLoad"/><svg:title/><svg:desc>14</svg:desc></draw:frame></text:span></text:p>
      <text:p text:style-name="P715"/>
      <text:p text:style-name="P716"/>
      <text:soft-page-break/>
      <text:list text:style-name="LFO21" text:continue-numbering="true">
        <text:list-item>
          <text:p text:style-name="P717"><text:span text:style-name="T718"><draw:g draw:z-index="251716608" draw:name="群組 98" draw:id="id66" draw:style-name="a100" text:anchor-type="paragraph"><svg:title/><svg:desc/><draw:custom-shape svg:x="5.94028in" svg:y="0.28403in" svg:width="2.91667in" svg:height="1.64583in" draw:id="id64" draw:style-name="a98" draw:name="矩形 95"><svg:title/><svg:desc/><text:p text:style-name="P719"><text:span text:style-name="T720"><draw:frame draw:style-name="a101" draw:name="圖片 96" text:anchor-type="as-char" svg:x="0in" svg:y="0in" svg:width="2.66078in" svg:height="1.30208in" style:rel-width="scale" style:rel-height="scale"><draw:image xlink:href="media/image19.jpeg" xlink:type="simple" xlink:show="embed" xlink:actuate="onLoad"/><svg:title/><svg:desc>y8a022u-4-17</svg:desc></draw:frame></text:span></text:p><draw:enhanced-geometry draw:type="non-primitive" svg:viewBox="0 0 21600 21600" draw:enhanced-path="M 0 0 L 21600 0 21600 21600 0 21600 Z N"/></draw:custom-shape><draw:custom-shape svg:x="6.91944in" svg:y="1.12778in" svg:width="0.34375in" svg:height="0.39583in" draw:id="id65" draw:style-name="a99" draw:name="矩形 97"><svg:title/><svg:desc/><text:p text:style-name="P721">F</text:p><draw:enhanced-geometry draw:type="non-primitive" svg:viewBox="0 0 21600 21600" draw:enhanced-path="M 0 0 L 21600 0 21600 21600 0 21600 Z N"/></draw:custom-shape></draw:g></text:span><text:span text:style-name="T722">如圖，在凹透鏡前的焦點外側豎立一根蠟燭，</text:span><text:span text:style-name="T723">有關</text:span><text:span text:style-name="T724">凹透鏡折射所成的像</text:span><text:span text:style-name="T725">，下列敘述成像作圖法何者</text:span><text:span text:style-name="T726">錯誤</text:span><text:span text:style-name="T727">？</text:span><text:span text:style-name="T728"><text:line-break/></text:span><text:span text:style-name="T729">　</text:span><text:span text:style-name="T730"><text:s text:c="8"/>( F為焦點 )</text:span><text:span text:style-name="T731"><text:line-break/></text:span><text:span text:style-name="T732"><text:s text:c="9"/></text:span><text:span text:style-name="T733">(A)</text:span><text:span text:style-name="T734">平行於主軸的光經透鏡折射後，向外發散</text:span><text:span text:style-name="T735">　</text:span></text:p>
        </text:list-item>
      </text:list>
      <text:p text:style-name="P736"><text:s text:c="9"/>(B)向外發散的光，若沿反方向延伸必通過虛焦點</text:p>
      <text:p text:style-name="P737">　<text:s text:c="7"/>(C)通過鏡心的光線，不產生偏折　</text:p>
      <text:p text:style-name="P738"><text:s text:c="9"/>(D)通過焦點的光線，經透鏡折射後，必平行於主軸</text:p>
      <text:p text:style-name="P739"/>
      <text:list text:style-name="LFO22" text:continue-numbering="true">
        <text:list-item>
          <text:p text:style-name="P740"><text:span text:style-name="T741">下列有關照相機和眼睛構造的敘述，何項</text:span><text:span text:style-name="T742">錯誤</text:span><text:span text:style-name="T743">？　</text:span><text:span text:style-name="T744"><text:line-break/></text:span><text:span text:style-name="T745"><text:s text:c="9"/></text:span><text:span text:style-name="T746">(A)</text:span><text:span text:style-name="T747">鏡頭和水晶體好比透鏡將光線會聚成像　</text:span><text:span text:style-name="T748">(B)</text:span><text:span text:style-name="T749">底片和視網膜成像好比紙屏為倒立縮小實像　</text:span></text:p>
        </text:list-item>
      </text:list>
      <text:p text:style-name="P750"><text:s text:c="9"/>(C)物體最好位於焦距至兩倍焦距之間　<text:s text:c="2"/><text:s text:c="2"/>(D)鏡頭和水晶體皆是凸透鏡構造</text:p>
      <text:p text:style-name="內文"><text:span text:style-name="T751"><draw:g draw:z-index="251720704" draw:name="群組 117" draw:id="id69" draw:style-name="a104" text:anchor-type="paragraph"><svg:title/><svg:desc/><draw:custom-shape svg:x="1.35694in" svg:y="0.14861in" svg:width="3.75in" svg:height="1.28125in" draw:id="id67" draw:style-name="a102" draw:name="矩形 113"><svg:title/><svg:desc/><text:p text:style-name="P752"><draw:frame draw:style-name="a105" draw:name="圖片 115" text:anchor-type="as-char" svg:x="0in" svg:y="0in" svg:width="3.58477in" svg:height="1.06293in" style:rel-width="scale" style:rel-height="scale"><draw:image xlink:href="media/image20.jpeg" xlink:type="simple" xlink:show="embed" xlink:actuate="onLoad"/><svg:title/><svg:desc>「透鏡種類」的圖片搜尋結果</svg:desc></draw:frame></text:p><draw:enhanced-geometry draw:type="non-primitive" svg:viewBox="0 0 21600 21600" draw:enhanced-path="M 0 0 L 21600 0 21600 21600 0 21600 Z N"/></draw:custom-shape><draw:custom-shape svg:x="1.15903in" svg:y="1.33611in" svg:width="4.14583in" svg:height="0.40625in" draw:id="id68" draw:style-name="a103" draw:name="矩形 116"><svg:title/><svg:desc/><text:list text:style-name="LFO23" text:continue-numbering="true"><text:list-item><text:p text:style-name="P753"><text:s text:c="4"/>(乙) <text:s text:c="3"/>(丙) <text:s text:c="3"/>(丁) <text:s text:c="3"/>(戊) <text:s text:c="3"/>(己)</text:p></text:list-item></text:list><draw:enhanced-geometry draw:type="non-primitive" svg:viewBox="0 0 21600 21600" draw:enhanced-path="M 0 0 L 21600 0 21600 21600 0 21600 Z N"/></draw:custom-shape></draw:g></text:span><text:span text:style-name="T754"><draw:custom-shape svg:x="6.24236in" svg:y="0.02361in" svg:width="2.22917in" svg:height="1.83333in" draw:z-index="251717632" draw:id="id70" draw:style-name="a106" draw:name="矩形 100" text:anchor-type="paragraph"><svg:title/><svg:desc/><text:p text:style-name="P755"><text:span text:style-name="T756"><draw:frame draw:style-name="a107" draw:name="圖片 102" text:anchor-type="as-char" svg:x="0in" svg:y="0in" svg:width="1.77083in" svg:height="1.60482in" style:rel-width="scale" style:rel-height="scale"><draw:image xlink:href="media/image21.jpeg" xlink:type="simple" xlink:show="embed" xlink:actuate="onLoad"/><svg:title/><svg:desc>YW823-2-26A</svg:desc></draw:frame></text:span></text:p><draw:enhanced-geometry draw:type="non-primitive" svg:viewBox="0 0 21600 21600" draw:enhanced-path="M 0 0 L 21600 0 21600 21600 0 21600 Z N"/></draw:custom-shape></text:span><text:span text:style-name="T757">( <text:s text:c="3"/>)33. 附圖是近視眼睛的成像情形，下列何者鏡片</text:span><text:span text:style-name="T758">適合</text:span><text:span text:style-name="T759">矯正近視眼</text:span><text:span text:style-name="T760">？</text:span><text:span text:style-name="T761">　</text:span></text:p>
      <text:p text:style-name="內文"><text:span text:style-name="T762"><text:line-break/></text:span><text:span text:style-name="T763">　</text:span></text:p>
      <text:p text:style-name="P764"/>
      <text:p text:style-name="P765"/>
      <text:p text:style-name="P766"/>
      <text:p text:style-name="P767"/>
      <text:p text:style-name="內文"><text:span text:style-name="T768"><text:s/></text:span><text:span text:style-name="T769"><text:s text:c="7"/></text:span><text:span text:style-name="T770"><text:s/></text:span><text:span text:style-name="T771">(A)</text:span><text:span text:style-name="T772">甲乙</text:span><text:span text:style-name="T773">丙</text:span><text:span text:style-name="T774"><text:s/></text:span><text:span text:style-name="T775">　</text:span><text:span text:style-name="T776">(B)</text:span><text:span text:style-name="T777">丁戊己</text:span><text:span text:style-name="T778"><text:s/></text:span><text:span text:style-name="T779">　</text:span><text:span text:style-name="T780">(C)</text:span><text:span text:style-name="T781">只有丙</text:span><text:span text:style-name="T782">　</text:span><text:span text:style-name="T783"><text:s/></text:span><text:span text:style-name="T784">(D)</text:span><text:span text:style-name="T785">只有戊</text:span><text:span text:style-name="T786"><text:s text:c="3"/></text:span></text:p>
      <text:p text:style-name="內文"><text:span text:style-name="T787">( <text:s text:c="3"/>)34.<text:s/></text:span><text:span text:style-name="T788">若</text:span><text:span text:style-name="T789">紅、綠、藍三種色光照在</text:span><text:span text:style-name="T790">同一</text:span><text:span text:style-name="T791">物體後</text:span><text:span text:style-name="T792">可反射出紅色光</text:span><text:span text:style-name="T793">，試判斷物體的表面</text:span><text:span text:style-name="T794">不</text:span><text:span text:style-name="T795">可能</text:span><text:span text:style-name="T796">為何色？</text:span></text:p>
      <text:p text:style-name="內文"><text:span text:style-name="T797"><text:s text:c="8"/></text:span><text:span text:style-name="T798"><text:s/></text:span><text:span text:style-name="T799">(A)</text:span><text:span text:style-name="T800">藍色</text:span><text:span text:style-name="T801"><text:s/></text:span><text:span text:style-name="T802">　</text:span><text:span text:style-name="T803">(B)</text:span><text:span text:style-name="T804">紅色　</text:span><text:span text:style-name="T805"><text:s/></text:span><text:span text:style-name="T806">(C)</text:span><text:span text:style-name="T807">白色　</text:span><text:span text:style-name="T808"><text:s/></text:span><text:span text:style-name="T809">(D)</text:span><text:span text:style-name="T810">黃色 <text:s text:c="2"/></text:span></text:p>
      <text:p text:style-name="P811"/>
      <text:p text:style-name="P812"><text:span text:style-name="T813">( <text:s text:c="3"/>)35.<text:s/></text:span><text:span text:style-name="T814">有關聲速和光速的比較，下列敘述何者</text:span><text:span text:style-name="T815">錯誤</text:span><text:span text:style-name="T816">？</text:span></text:p>
      <text:p text:style-name="P817"><text:s text:c="10"/>(A)在無風乾燥的空氣中，聲速約為331m/s；光速每秒大約3000000公里</text:p>
      <text:p text:style-name="內文"><text:span text:style-name="T818"><text:s text:c="10"/></text:span><text:span text:style-name="T819">(B)</text:span><text:span text:style-name="T820">聲速需要介質，光速可不需要介質<text:s/></text:span><text:span text:style-name="T821"><text:s/></text:span><text:span text:style-name="T822"><text:s/></text:span><text:span text:style-name="T823">　</text:span><text:span text:style-name="T824">(C)</text:span><text:span text:style-name="T825">聲音和光都是一種能量 <text:s text:c="2"/></text:span><text:span text:style-name="T826">　</text:span><text:span text:style-name="T827">(D)</text:span><text:span text:style-name="T828">聲音是機械波、光是非力學波</text:span><text:span text:style-name="T829"><text:s text:c="4"/></text:span></text:p>
      <text:p text:style-name="P830"><text:s text:c="17"/></text:p>
      <text:p text:style-name="P831"><text:span text:style-name="T832">小胖</text:span><text:span text:style-name="T833">作凸透鏡成像實驗，分別將甲、乙、丙、丁、戊五個相同的物體置於透鏡前，另置一屏幕於凸透鏡右邊，如附圖，試回答下列問題：（圖中</text:span><text:span text:style-name="T834">f</text:span><text:span text:style-name="T835">1</text:span><text:span text:style-name="T836">、</text:span><text:span text:style-name="T837">f</text:span><text:span text:style-name="T838">2</text:span><text:span text:style-name="T839"><text:s/></text:span><text:span text:style-name="T840">為透鏡的焦點，</text:span><text:span text:style-name="T841">A<text:s/></text:span><text:span text:style-name="T842">點及</text:span><text:span text:style-name="T843">B<text:s/></text:span><text:span text:style-name="T844">點為焦距的</text:span><text:span text:style-name="T845">2<text:s/></text:span><text:span text:style-name="T846">倍）</text:span></text:p>
      <text:p text:style-name="P847"><text:span text:style-name="T848"><draw:g draw:z-index="251722752" draw:name="群組 124" draw:id="id73" draw:style-name="a110" text:anchor-type="paragraph"><svg:title/><svg:desc/><draw:custom-shape svg:width="0.55727in" svg:height="0.97778in" draw:id="id71" draw:style-name="a108" draw:transform="translate(-0.27864in -0.48889in) rotate(-5.55787) translate(0.26058in 0.85625in)" draw:name="矩形 121"><svg:title/><svg:desc/><text:p text:style-name="P849"><text:span text:style-name="T850"><draw:frame draw:style-name="a111" draw:name="圖片 122" text:anchor-type="as-char" svg:x="0in" svg:y="0in" svg:width="0.17156in" svg:height="0.89594in" style:rel-width="scale" style:rel-height="scale"><draw:image xlink:href="media/image22.jpeg" xlink:type="simple" xlink:show="embed" xlink:actuate="onLoad"/><svg:title/><svg:desc>y8a022u-4-13b</svg:desc></draw:frame></text:span></text:p><draw:enhanced-geometry draw:type="non-primitive" svg:viewBox="0 0 21600 21600" draw:enhanced-path="M 0 0 L 21600 0 21600 21600 0 21600 Z N"/></draw:custom-shape><draw:custom-shape svg:x="0.33609in" svg:y="0.52351in" svg:width="0.45697in" svg:height="0.26024in" draw:id="id72" draw:style-name="a109" draw:name="矩形 123"><svg:title/><svg:desc/><draw:enhanced-geometry draw:type="non-primitive" svg:viewBox="0 0 21600 21600" draw:enhanced-path="M 0 0 L 21600 0 21600 21600 0 21600 Z N"/></draw:custom-shape></draw:g></text:span><text:span text:style-name="T851"><draw:connector draw:type="line" svg:x1="0.33542in" svg:y1="1.21111in" svg:x2="0.99167in" svg:y2="1.21111in" draw:z-index="251723776" draw:id="id74" draw:style-name="a112" draw:name="直線接點 125" text:anchor-type="paragraph"><svg:title/><svg:desc/></draw:connector></text:span><text:span text:style-name="T852"><text:line-break/></text:span><text:span text:style-name="T853"><draw:frame draw:style-name="a113" draw:name="圖片 120" text:anchor-type="as-char" svg:x="0in" svg:y="0in" svg:width="4.39583in" svg:height="1.72693in" style:rel-width="scale" style:rel-height="scale"><draw:image xlink:href="media/image23.jpeg" xlink:type="simple" xlink:show="embed" xlink:actuate="onLoad"/><svg:title/><svg:desc>y8a022u-4-32</svg:desc></draw:frame></text:span></text:p>
      <text:p text:style-name="P854"><text:span text:style-name="T855">( <text:s text:c="3"/>)36.<text:s/></text:span><text:span text:style-name="T856">若將報紙至於透鏡前方f</text:span><text:span text:style-name="T857">1</text:span><text:span text:style-name="T858">內</text:span><text:span text:style-name="T859">，</text:span><text:span text:style-name="T860">則</text:span><text:span text:style-name="T861">產生</text:span><text:span text:style-name="T862">何種成像</text:span><text:span text:style-name="T863">？　</text:span></text:p>
      <text:p text:style-name="P864"><text:span text:style-name="T865"><text:s text:c="8"/></text:span><text:span text:style-name="T866"><text:s/></text:span><text:span text:style-name="T867"><text:s/></text:span><text:span text:style-name="T868">(A)</text:span><text:span text:style-name="T869">正立放大虛像</text:span><text:span text:style-name="T870">　</text:span><text:span text:style-name="T871"><text:s/></text:span><text:span text:style-name="T872">(B)</text:span><text:span text:style-name="T873">正立縮小虛像</text:span><text:span text:style-name="T874">　</text:span><text:span text:style-name="T875"><text:s/></text:span><text:span text:style-name="T876">(C)</text:span><text:span text:style-name="T877">倒立放大實像</text:span><text:span text:style-name="T878">　</text:span><text:span text:style-name="T879"><text:s/></text:span><text:span text:style-name="T880">(D)</text:span><text:span text:style-name="T881">倒立縮小實像</text:span><text:span text:style-name="T882"><text:line-break/></text:span><text:span text:style-name="T883">( <text:s text:c="3"/>)37.<text:s/></text:span><text:span text:style-name="T884">當物體放在下列的哪</text:span><text:span text:style-name="T885">個</text:span><text:span text:style-name="T886">位置</text:span><text:span text:style-name="T887">時，可以得到</text:span><text:span text:style-name="T888">放大</text:span><text:span text:style-name="T889">的像？　(A)</text:span><text:span text:style-name="T890">甲、</text:span><text:span text:style-name="T891">乙　(B)</text:span><text:span text:style-name="T892">乙、</text:span><text:span text:style-name="T893">丙　(C)</text:span><text:span text:style-name="T894">丙、戊</text:span><text:span text:style-name="T895">　(D)</text:span><text:span text:style-name="T896">丙、丁</text:span><text:span text:style-name="T897">。</text:span><text:span text:style-name="T898"><text:line-break/></text:span><text:span text:style-name="T899">(</text:span><text:span text:style-name="T900"><text:s text:c="4"/></text:span><text:span text:style-name="T901">)</text:span><text:span text:style-name="T902">38.<text:s/></text:span><text:span text:style-name="T903">若將燭火由</text:span><text:span text:style-name="T904">丁</text:span><text:span text:style-name="T905">處往</text:span><text:span text:style-name="T906">戊</text:span><text:span text:style-name="T907">處移動，讓燭火愈來愈靠近透鏡，則成像將會有何變化？　(A)愈來愈小　(B)愈來愈大　</text:span></text:p>
      <text:p text:style-name="P908"><text:s/>(C)由倒立變正立　(D)由正立變倒立。<text:line-break/>(<text:s text:c="4"/>)39.<text:s/>如果透鏡不小心打破一半，則剩下一半的透鏡成像之大小將有何改變？　(A)只剩下半部　(B)大小不變　</text:p>
      <text:p text:style-name="P909"><text:s text:c="9"/><text:s/>(C)只剩上半部　(D)變成兩倍。</text:p>
      <text:p text:style-name="內文"><text:span text:style-name="T910">( <text:s/></text:span><text:span text:style-name="T911"><text:s/></text:span><text:span text:style-name="T912"><text:s/>)40.<text:s/></text:span><text:span text:style-name="T913">附圖中，甲位置的成像及位置有何改變？</text:span></text:p>
      <text:p text:style-name="內文"><text:span text:style-name="T914"><draw:custom-shape svg:width="0.46806in" svg:height="0.83542in" draw:z-index="251726848" draw:id="id75" draw:style-name="a114" draw:transform="translate(-0.23403in -0.41771in) rotate(-0.46173) translate(7.40139in 0.60312in)" draw:name="矩形 48" text:anchor-type="paragraph"><svg:title/><svg:desc/><text:p text:style-name="P915"><text:span text:style-name="T916"><draw:frame draw:style-name="a115" draw:name="圖片 63" text:anchor-type="as-char" svg:x="0in" svg:y="0in" svg:width="0.10032in" svg:height="0.52389in" style:rel-width="scale" style:rel-height="scale"><draw:image xlink:href="media/image22.jpeg" xlink:type="simple" xlink:show="embed" xlink:actuate="onLoad"/><svg:title/><svg:desc>y8a022u-4-13b</svg:desc></draw:frame></text:span></text:p><draw:enhanced-geometry draw:type="non-primitive" svg:viewBox="0 0 21600 21600" draw:enhanced-path="M 0 0 L 21600 0 21600 21600 0 21600 Z N"/></draw:custom-shape></text:span><text:span text:style-name="T917"><draw:custom-shape svg:width="0.41875in" svg:height="0.78194in" draw:z-index="251730944" draw:id="id76" draw:style-name="a116" draw:transform="translate(-0.20937in -0.39097in) rotate(-5.59708) translate(5.30801in 0.52767in)" draw:name="矩形 89" text:anchor-type="paragraph"><svg:title/><svg:desc/><text:p text:style-name="P918"><text:span text:style-name="T919"><draw:frame draw:style-name="a117" draw:name="圖片 90" text:anchor-type="as-char" svg:x="0in" svg:y="0in" svg:width="0.10399in" svg:height="0.54476in" style:rel-width="scale" style:rel-height="scale"><draw:image xlink:href="media/image22.jpeg" xlink:type="simple" xlink:show="embed" xlink:actuate="onLoad"/><svg:title/><svg:desc>y8a022u-4-13b</svg:desc></draw:frame></text:span></text:p><draw:enhanced-geometry draw:type="non-primitive" svg:viewBox="0 0 21600 21600" draw:enhanced-path="M 0 0 L 21600 0 21600 21600 0 21600 Z N"/></draw:custom-shape></text:span><text:span text:style-name="T920"><text:s text:c="16"/></text:span></text:p>
      <text:p text:style-name="P921"><text:span text:style-name="T922"><draw:custom-shape svg:width="0.26042in" svg:height="0.70764in" draw:z-index="251724800" draw:id="id77" draw:style-name="a118" draw:transform="translate(-0.13021in -0.35382in) rotate(-2.6614) translate(1.44965in 0.42882in)" draw:name="矩形 81" text:anchor-type="paragraph"><svg:title/><svg:desc/><text:p text:style-name="P923"><text:span text:style-name="T924"><draw:frame draw:style-name="a119" draw:name="圖片 86" text:anchor-type="as-char" svg:x="0in" svg:y="0in" svg:width="0.10817in" svg:height="0.56666in" style:rel-width="scale" style:rel-height="scale"><draw:image xlink:href="media/image22.jpeg" xlink:type="simple" xlink:show="embed" xlink:actuate="onLoad"/><svg:title/><svg:desc>y8a022u-4-13b</svg:desc></draw:frame></text:span></text:p><draw:enhanced-geometry draw:type="non-primitive" svg:viewBox="0 0 21600 21600" draw:enhanced-path="M 0 0 L 21600 0 21600 21600 0 21600 Z N"/></draw:custom-shape></text:span><text:span text:style-name="T925"><draw:custom-shape svg:width="0.30139in" svg:height="0.71597in" draw:z-index="251728896" draw:id="id78" draw:style-name="a120" draw:transform="translate(-0.15069in -0.35799in) rotate(-3.75306) translate(3.37431in 0.45109in)" draw:name="矩形 87" text:anchor-type="paragraph"><svg:title/><svg:desc/><text:p text:style-name="P926"><text:span text:style-name="T927"><draw:frame draw:style-name="a121" draw:name="圖片 94" text:anchor-type="as-char" svg:x="0in" svg:y="0in" svg:width="0.1068in" svg:height="0.55948in" style:rel-width="scale" style:rel-height="scale"><draw:image xlink:href="media/image22.jpeg" xlink:type="simple" xlink:show="embed" xlink:actuate="onLoad"/><svg:title/><svg:desc>y8a022u-4-13b</svg:desc></draw:frame></text:span></text:p><draw:enhanced-geometry draw:type="non-primitive" svg:viewBox="0 0 21600 21600" draw:enhanced-path="M 0 0 L 21600 0 21600 21600 0 21600 Z N"/></draw:custom-shape></text:span></text:p>
      <text:p text:style-name="P928"><text:span text:style-name="T929"><text:s/>(A)<text:s/></text:span><text:span text:style-name="T930">像︰</text:span><text:span text:style-name="T931"><text:s text:c="3"/></text:span><text:span text:style-name="T932"><text:s/></text:span><text:span text:style-name="T933">位置︰f</text:span><text:span text:style-name="T934">2</text:span><text:span text:style-name="T935">~B</text:span><text:span text:style-name="T936"><text:s text:c="2"/>(B)</text:span><text:span text:style-name="T937"><text:s/>像︰</text:span><text:span text:style-name="T938"><text:s text:c="5"/>位置︰f</text:span><text:span text:style-name="T939">2</text:span><text:span text:style-name="T940">~B <text:s text:c="2"/></text:span><text:span text:style-name="T941">(C)</text:span><text:span text:style-name="T942"><text:s/></text:span><text:span text:style-name="T943">像︰ <text:s text:c="4"/>位置︰B</text:span><text:span text:style-name="T944">上</text:span><text:span text:style-name="T945"><text:s text:c="2"/></text:span><text:span text:style-name="T946">(D)</text:span><text:span text:style-name="T947"><text:s/>像︰ <text:s text:c="3"/>位置︰</text:span><text:span text:style-name="T948">B</text:span><text:span text:style-name="T949">以外</text:span></text:p>
      <text:p text:style-name="P950"/>
      <text:p text:style-name="P951"/>
      <text:p text:style-name="P952"/>
      <text:p text:style-name="P953">106-1-2<text:s text:c="2"/>八年級 <text:s/>自然科－解答</text:p>
      <table:table table:style-name="Table954">
        <table:table-columns>
          <table:table-column table:style-name="TableColumn955"/>
          <table:table-column table:style-name="TableColumn956"/>
          <table:table-column table:style-name="TableColumn957"/>
          <table:table-column table:style-name="TableColumn958"/>
          <table:table-column table:style-name="TableColumn959"/>
          <table:table-column table:style-name="TableColumn960"/>
          <table:table-column table:style-name="TableColumn961"/>
          <table:table-column table:style-name="TableColumn962"/>
          <table:table-column table:style-name="TableColumn963"/>
          <table:table-column table:style-name="TableColumn964"/>
        </table:table-columns>
        <table:table-row table:style-name="TableRow965">
          <table:table-cell table:style-name="TableCell966">
            <text:soft-page-break/>
            <text:p text:style-name="P967">1</text:p>
          </table:table-cell>
          <table:table-cell table:style-name="TableCell968">
            <text:p text:style-name="P969">2</text:p>
          </table:table-cell>
          <table:table-cell table:style-name="TableCell970">
            <text:p text:style-name="P971">3</text:p>
          </table:table-cell>
          <table:table-cell table:style-name="TableCell972">
            <text:p text:style-name="P973">4</text:p>
          </table:table-cell>
          <table:table-cell table:style-name="TableCell974">
            <text:p text:style-name="P975">5</text:p>
          </table:table-cell>
          <table:table-cell table:style-name="TableCell976">
            <text:p text:style-name="P977">6</text:p>
          </table:table-cell>
          <table:table-cell table:style-name="TableCell978">
            <text:p text:style-name="P979">7</text:p>
          </table:table-cell>
          <table:table-cell table:style-name="TableCell980">
            <text:p text:style-name="P981">8</text:p>
          </table:table-cell>
          <table:table-cell table:style-name="TableCell982">
            <text:p text:style-name="P983">9</text:p>
          </table:table-cell>
          <table:table-cell table:style-name="TableCell984">
            <text:p text:style-name="P985">10</text:p>
          </table:table-cell>
        </table:table-row>
        <table:table-row table:style-name="TableRow986">
          <table:table-cell table:style-name="TableCell987">
            <text:p text:style-name="P988">B</text:p>
          </table:table-cell>
          <table:table-cell table:style-name="TableCell989">
            <text:p text:style-name="P990">B</text:p>
          </table:table-cell>
          <table:table-cell table:style-name="TableCell991">
            <text:p text:style-name="P992">D</text:p>
          </table:table-cell>
          <table:table-cell table:style-name="TableCell993">
            <text:p text:style-name="P994">D</text:p>
          </table:table-cell>
          <table:table-cell table:style-name="TableCell995">
            <text:p text:style-name="P996">B</text:p>
          </table:table-cell>
          <table:table-cell table:style-name="TableCell997">
            <text:p text:style-name="P998">D</text:p>
          </table:table-cell>
          <table:table-cell table:style-name="TableCell999">
            <text:p text:style-name="P1000">A</text:p>
          </table:table-cell>
          <table:table-cell table:style-name="TableCell1001">
            <text:p text:style-name="P1002">D</text:p>
          </table:table-cell>
          <table:table-cell table:style-name="TableCell1003">
            <text:p text:style-name="P1004">A</text:p>
          </table:table-cell>
          <table:table-cell table:style-name="TableCell1005">
            <text:p text:style-name="P1006">C</text:p>
          </table:table-cell>
        </table:table-row>
        <table:table-row table:style-name="TableRow1007">
          <table:table-cell table:style-name="TableCell1008">
            <text:p text:style-name="P1009">11</text:p>
          </table:table-cell>
          <table:table-cell table:style-name="TableCell1010">
            <text:p text:style-name="P1011">12</text:p>
          </table:table-cell>
          <table:table-cell table:style-name="TableCell1012">
            <text:p text:style-name="P1013">13</text:p>
          </table:table-cell>
          <table:table-cell table:style-name="TableCell1014">
            <text:p text:style-name="P1015">14</text:p>
          </table:table-cell>
          <table:table-cell table:style-name="TableCell1016">
            <text:p text:style-name="P1017">15</text:p>
          </table:table-cell>
          <table:table-cell table:style-name="TableCell1018">
            <text:p text:style-name="P1019">16</text:p>
          </table:table-cell>
          <table:table-cell table:style-name="TableCell1020">
            <text:p text:style-name="P1021">17</text:p>
          </table:table-cell>
          <table:table-cell table:style-name="TableCell1022">
            <text:p text:style-name="P1023">18</text:p>
          </table:table-cell>
          <table:table-cell table:style-name="TableCell1024">
            <text:p text:style-name="P1025">19</text:p>
          </table:table-cell>
          <table:table-cell table:style-name="TableCell1026">
            <text:p text:style-name="P1027">20</text:p>
          </table:table-cell>
        </table:table-row>
        <table:table-row table:style-name="TableRow1028">
          <table:table-cell table:style-name="TableCell1029">
            <text:p text:style-name="P1030">D</text:p>
          </table:table-cell>
          <table:table-cell table:style-name="TableCell1031">
            <text:p text:style-name="P1032">C</text:p>
          </table:table-cell>
          <table:table-cell table:style-name="TableCell1033">
            <text:p text:style-name="P1034">C</text:p>
          </table:table-cell>
          <table:table-cell table:style-name="TableCell1035">
            <text:p text:style-name="P1036">B</text:p>
          </table:table-cell>
          <table:table-cell table:style-name="TableCell1037">
            <text:p text:style-name="P1038">D</text:p>
          </table:table-cell>
          <table:table-cell table:style-name="TableCell1039">
            <text:p text:style-name="P1040">B</text:p>
          </table:table-cell>
          <table:table-cell table:style-name="TableCell1041">
            <text:p text:style-name="P1042">B</text:p>
          </table:table-cell>
          <table:table-cell table:style-name="TableCell1043">
            <text:p text:style-name="P1044">A</text:p>
          </table:table-cell>
          <table:table-cell table:style-name="TableCell1045">
            <text:p text:style-name="P1046">A</text:p>
          </table:table-cell>
          <table:table-cell table:style-name="TableCell1047">
            <text:p text:style-name="P1048">C</text:p>
          </table:table-cell>
        </table:table-row>
        <table:table-row table:style-name="TableRow1049">
          <table:table-cell table:style-name="TableCell1050">
            <text:p text:style-name="P1051">21</text:p>
          </table:table-cell>
          <table:table-cell table:style-name="TableCell1052">
            <text:p text:style-name="P1053">22</text:p>
          </table:table-cell>
          <table:table-cell table:style-name="TableCell1054">
            <text:p text:style-name="P1055">23</text:p>
          </table:table-cell>
          <table:table-cell table:style-name="TableCell1056">
            <text:p text:style-name="P1057">24</text:p>
          </table:table-cell>
          <table:table-cell table:style-name="TableCell1058">
            <text:p text:style-name="P1059">25</text:p>
          </table:table-cell>
          <table:table-cell table:style-name="TableCell1060">
            <text:p text:style-name="P1061">26</text:p>
          </table:table-cell>
          <table:table-cell table:style-name="TableCell1062">
            <text:p text:style-name="P1063">27</text:p>
          </table:table-cell>
          <table:table-cell table:style-name="TableCell1064">
            <text:p text:style-name="P1065">28</text:p>
          </table:table-cell>
          <table:table-cell table:style-name="TableCell1066">
            <text:p text:style-name="P1067">29</text:p>
          </table:table-cell>
          <table:table-cell table:style-name="TableCell1068">
            <text:p text:style-name="P1069">30</text:p>
          </table:table-cell>
        </table:table-row>
        <table:table-row table:style-name="TableRow1070">
          <table:table-cell table:style-name="TableCell1071">
            <text:p text:style-name="P1072">D</text:p>
          </table:table-cell>
          <table:table-cell table:style-name="TableCell1073">
            <text:p text:style-name="P1074">B</text:p>
          </table:table-cell>
          <table:table-cell table:style-name="TableCell1075">
            <text:p text:style-name="P1076">A</text:p>
          </table:table-cell>
          <table:table-cell table:style-name="TableCell1077">
            <text:p text:style-name="P1078">C</text:p>
          </table:table-cell>
          <table:table-cell table:style-name="TableCell1079">
            <text:p text:style-name="P1080">C</text:p>
          </table:table-cell>
          <table:table-cell table:style-name="TableCell1081">
            <text:p text:style-name="P1082">A</text:p>
          </table:table-cell>
          <table:table-cell table:style-name="TableCell1083">
            <text:p text:style-name="P1084">D</text:p>
          </table:table-cell>
          <table:table-cell table:style-name="TableCell1085">
            <text:p text:style-name="P1086">D</text:p>
          </table:table-cell>
          <table:table-cell table:style-name="TableCell1087">
            <text:p text:style-name="P1088">C</text:p>
          </table:table-cell>
          <table:table-cell table:style-name="TableCell1089">
            <text:p text:style-name="P1090">B</text:p>
          </table:table-cell>
        </table:table-row>
        <table:table-row table:style-name="TableRow1091">
          <table:table-cell table:style-name="TableCell1092">
            <text:p text:style-name="P1093">31</text:p>
          </table:table-cell>
          <table:table-cell table:style-name="TableCell1094">
            <text:p text:style-name="P1095">32</text:p>
          </table:table-cell>
          <table:table-cell table:style-name="TableCell1096">
            <text:p text:style-name="P1097">33</text:p>
          </table:table-cell>
          <table:table-cell table:style-name="TableCell1098">
            <text:p text:style-name="P1099">34</text:p>
          </table:table-cell>
          <table:table-cell table:style-name="TableCell1100">
            <text:p text:style-name="P1101">35</text:p>
          </table:table-cell>
          <table:table-cell table:style-name="TableCell1102">
            <text:p text:style-name="P1103">36</text:p>
          </table:table-cell>
          <table:table-cell table:style-name="TableCell1104">
            <text:p text:style-name="P1105">37</text:p>
          </table:table-cell>
          <table:table-cell table:style-name="TableCell1106">
            <text:p text:style-name="P1107">38</text:p>
          </table:table-cell>
          <table:table-cell table:style-name="TableCell1108">
            <text:p text:style-name="P1109">39</text:p>
          </table:table-cell>
          <table:table-cell table:style-name="TableCell1110">
            <text:p text:style-name="P1111">40</text:p>
          </table:table-cell>
        </table:table-row>
        <table:table-row table:style-name="TableRow1112">
          <table:table-cell table:style-name="TableCell1113">
            <text:p text:style-name="P1114">D</text:p>
          </table:table-cell>
          <table:table-cell table:style-name="TableCell1115">
            <text:p text:style-name="P1116">C</text:p>
          </table:table-cell>
          <table:table-cell table:style-name="TableCell1117">
            <text:p text:style-name="P1118">D</text:p>
          </table:table-cell>
          <table:table-cell table:style-name="TableCell1119">
            <text:p text:style-name="P1120">A</text:p>
          </table:table-cell>
          <table:table-cell table:style-name="TableCell1121">
            <text:p text:style-name="P1122">A</text:p>
          </table:table-cell>
          <table:table-cell table:style-name="TableCell1123">
            <text:p text:style-name="P1124">A</text:p>
          </table:table-cell>
          <table:table-cell table:style-name="TableCell1125">
            <text:p text:style-name="P1126">C</text:p>
          </table:table-cell>
          <table:table-cell table:style-name="TableCell1127">
            <text:p text:style-name="P1128">A</text:p>
          </table:table-cell>
          <table:table-cell table:style-name="TableCell1129">
            <text:p text:style-name="P1130">B</text:p>
          </table:table-cell>
          <table:table-cell table:style-name="TableCell1131">
            <text:p text:style-name="P1132">B</text:p>
          </table:table-cell>
        </table:table-row>
      </table:table>
      <text:p text:style-name="P1133"/>
      <text:p text:style-name="P1134"/>
      <text:p text:style-name="P1135"/>
      <text:p text:style-name="P1136"/>
      <text:p text:style-name="P1137"/>
      <text:p text:style-name="P1138"/>
      <text:p text:style-name="P1139"/>
      <text:p text:style-name="P1140"/>
      <text:p text:style-name="P11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標宋體" svg:font-family="華康標宋體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marker draw:name="a20" svg:viewBox="0 0 20 30" svg:d="m10 0-10 30h20z"/>
    <draw:marker draw:name="a61" svg:viewBox="0 0 20 30" svg:d="m10 0-10 30h20z"/>
    <draw:marker draw:name="a32" svg:viewBox="0 0 20 30" svg:d="m10 0-10 30h20z"/>
    <draw:marker draw:name="a16" svg:viewBox="0 0 20 30" svg:d="m10 0-10 30h20z"/>
    <draw:marker draw:name="a17" svg:viewBox="0 0 20 30" svg:d="m10 0-10 30h20z"/>
    <draw:marker draw:name="a63" svg:viewBox="0 0 20 30" svg:d="m10 0-10 30h20z"/>
    <draw:marker draw:name="a35" svg:viewBox="0 0 20 30" svg:d="m10 0-10 30h20z"/>
    <draw:marker draw:name="a59" svg:viewBox="0 0 20 30" svg:d="m10 0-10 30h20z"/>
    <draw:marker draw:name="a19" svg:viewBox="0 0 20 30" svg:d="m10 0-10 30h20z"/>
    <draw:marker draw:name="a65" svg:viewBox="0 0 20 30" svg:d="m10 0-10 30h20z"/>
    <draw:marker draw:name="a30" svg:viewBox="0 0 20 30" svg:d="m10 0-10 30h20z"/>
    <draw:stroke-dash draw:name="a85" draw:display-name="Dash" draw:style="rect" draw:dots1="1" draw:dots1-length="0.03125in" draw:dots2="0" draw:dots2-length="0in" draw:distance="0.03125in"/>
    <draw:stroke-dash draw:name="a74" draw:display-name="Dash" draw:style="rect" draw:dots1="1" draw:dots1-length="0.03125in" draw:dots2="0" draw:dots2-length="0in" draw:distance="0.03125in"/>
    <draw:stroke-dash draw:name="a51" draw:display-name="SysDot" draw:style="rect" draw:dots1="1" draw:dots1-length="0.02778in" draw:dots2="0" draw:dots2-length="0in" draw:distance="0.02778in"/>
    <draw:stroke-dash draw:name="a81" draw:display-name="Dash" draw:style="rect" draw:dots1="1" draw:dots1-length="0.03125in" draw:dots2="0" draw:dots2-length="0in" draw:distance="0.03125in"/>
    <draw:stroke-dash draw:name="a70" draw:display-name="Dash" draw:style="rect" draw:dots1="1" draw:dots1-length="0.03125in" draw:dots2="0" draw:dots2-length="0in" draw:distance="0.03125in"/>
    <draw:stroke-dash draw:name="a89" draw:display-name="Dash" draw:style="rect" draw:dots1="1" draw:dots1-length="0.03125in" draw:dots2="0" draw:dots2-length="0in" draw:distance="0.03125in"/>
    <draw:stroke-dash draw:name="a77" draw:display-name="Dash" draw:style="rect" draw:dots1="1" draw:dots1-length="0.03125in" draw:dots2="0" draw:dots2-length="0in" draw:distance="0.03125in"/>
    <draw:stroke-dash draw:name="a42" draw:display-name="Dash" draw:style="rect" draw:dots1="1" draw:dots1-length="0.08333in" draw:dots2="0" draw:dots2-length="0in" draw:distance="0.08333in"/>
    <draw:stroke-dash draw:name="a49" draw:display-name="SysDot" draw:style="rect" draw:dots1="1" draw:dots1-length="0.02778in" draw:dots2="0" draw:dots2-length="0in" draw:distance="0.02778in"/>
  </office:style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prefix="(　　)" style:num-suffix="." style:num-format="1" text:start-value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　　)" style:num-suffix="." style:num-format="1" text:start-value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 text:start-value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　　)" style:num-suffix="." style:num-format="1" text:start-value="1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　　)" style:num-suffix="." style:num-format="1" text:start-value="1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　　)" style:num-suffix="." style:num-format="1" text:start-value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　　)" style:num-suffix="." style:num-format="1" text:start-value="1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　　)" style:num-suffix="." style:num-format="1" text:start-value="1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　　)" style:num-suffix="." style:num-format="1" text:start-value="1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　　)" style:num-suffix="." style:num-format="1" text:start-value="1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　　)" style:num-suffix="." style:num-format="1" text:start-value="2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　　)" style:num-suffix="." style:num-format="1" text:start-value="2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　　)" style:num-suffix="." style:num-format="1" text:start-value="2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　　)" style:num-suffix="." style:num-format="1" text:start-value="2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　　)" style:num-suffix="." style:num-format="1" text:start-value="2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　　)" style:num-suffix="." style:num-format="1" text:start-value="2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　　)" style:num-suffix="." style:num-format="1" text:start-value="2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　　)" style:num-suffix="." style:num-format="1" text:start-value="2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　　)" style:num-suffix="." style:num-format="1" text:start-value="2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　　)" style:num-suffix="." style:num-format="1" text:start-value="3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　　)" style:num-suffix="." style:num-format="1" text:start-value="3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甲, 乙, 丙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4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2:59:00Z</meta:creation-date>
    <dc:date>2026-02-04T12:59:00Z</dc:date>
    <meta:print-date>2017-12-19T08:44:00Z</meta:print-date>
    <meta:template xlink:href="Normal" xlink:type="simple"/>
    <meta:editing-cycles>2</meta:editing-cycles>
    <meta:editing-duration>PT0S</meta:editing-duration>
    <meta:document-statistic meta:page-count="5" meta:paragraph-count="11" meta:word-count="869" meta:character-count="5812" meta:row-count="41" meta:non-whitespace-character-count="4954"/>
  </office:meta>
</office:document-meta>
</file>