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media/image9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華康中明體" svg:font-family="華康中明體" style:font-family-generic="modern" style:font-pitch="fixed"/>
    <style:font-face style:name="Calibri" svg:font-family="Calibri" style:font-family-generic="swiss" style:font-pitch="variable" svg:panose-1="2 15 5 2 2 2 4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TC-4e2d5713*+Times" svg:font-family="ATC-4e2d5713*+Times" style:font-family-generic="system" svg:panose-1="0 0 0 0 0 0 0 0 0 0"/>
    <style:font-face style:name="標楷+Times" svg:font-family="標楷+Times" style:font-family-generic="system" svg:panose-1="0 0 0 0 0 0 0 0 0 0"/>
    <style:font-face style:name="ATC-6a195b8b*+Times-1" svg:font-family="ATC-6a195b8b*+Times-1" style:font-family-generic="system" svg:panose-1="0 0 0 0 0 0 0 0 0 0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3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A" style:num-letter-sync="true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A" style:num-letter-sync="true">
        <style:list-level-properties text:space-before="0.3916in" text:min-label-width="0.275in" text:list-level-position-and-space-mode="label-alignment">
          <style:list-level-label-alignment text:label-followed-by="listtab" fo:margin-left="0.6666in" fo:text-indent="-0.275in"/>
        </style:list-level-properties>
      </text:list-level-style-number>
      <text:list-level-style-number text:level="2" style:num-suffix="、" style:num-format="甲, 乙, 丙, ...">
        <style:list-level-properties text:space-before="0.725in" text:min-label-width="0.3333in" text:list-level-position-and-space-mode="label-alignment">
          <style:list-level-label-alignment text:label-followed-by="listtab" fo:margin-left="1.0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83in" text:min-label-width="0.3333in" text:list-level-position-and-space-mode="label-alignment">
          <style:list-level-label-alignment text:label-followed-by="listtab" fo:margin-left="1.3916in" fo:text-indent="-0.3333in"/>
        </style:list-level-properties>
      </text:list-level-style-number>
      <text:list-level-style-number text:level="4" style:num-suffix="." style:num-format="1">
        <style:list-level-properties text:space-before="1.3916in" text:min-label-width="0.3333in" text:list-level-position-and-space-mode="label-alignment">
          <style:list-level-label-alignment text:label-followed-by="listtab" fo:margin-left="1.7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5in" text:min-label-width="0.3333in" text:list-level-position-and-space-mode="label-alignment">
          <style:list-level-label-alignment text:label-followed-by="listtab" fo:margin-left="2.0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83in" text:min-label-width="0.3333in" text:list-level-position-and-space-mode="label-alignment">
          <style:list-level-label-alignment text:label-followed-by="listtab" fo:margin-left="2.3916in" fo:text-indent="-0.3333in"/>
        </style:list-level-properties>
      </text:list-level-style-number>
      <text:list-level-style-number text:level="7" style:num-suffix="." style:num-format="1">
        <style:list-level-properties text:space-before="2.3916in" text:min-label-width="0.3333in" text:list-level-position-and-space-mode="label-alignment">
          <style:list-level-label-alignment text:label-followed-by="listtab" fo:margin-left="2.7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5in" text:min-label-width="0.3333in" text:list-level-position-and-space-mode="label-alignment">
          <style:list-level-label-alignment text:label-followed-by="listtab" fo:margin-left="3.0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83in" text:min-label-width="0.3333in" text:list-level-position-and-space-mode="label-alignment">
          <style:list-level-label-alignment text:label-followed-by="listtab" fo:margin-left="3.3916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bullet text:level="1" text:style-name="WW_CharLFO1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.0236in" text:min-label-width="0.3333in" text:list-level-position-and-space-mode="label-alignment">
          <style:list-level-label-alignment text:label-followed-by="listtab" fo:margin-left="0.356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569in" text:min-label-width="0.3333in" text:list-level-position-and-space-mode="label-alignment">
          <style:list-level-label-alignment text:label-followed-by="listtab" fo:margin-left="0.6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02in" text:min-label-width="0.3333in" text:list-level-position-and-space-mode="label-alignment">
          <style:list-level-label-alignment text:label-followed-by="listtab" fo:margin-left="1.0236in" fo:text-indent="-0.3333in"/>
        </style:list-level-properties>
      </text:list-level-style-number>
      <text:list-level-style-number text:level="4" style:num-suffix="." style:num-format="1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7" style:num-suffix="." style:num-format="1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</text:list-style>
    <text:list-style style:name="LFO19">
      <text:list-level-style-number text:level="1" style:num-suffix="." style:num-format="1" text:start-value="37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頁首" style:master-page-name="MP0" style:family="paragraph">
      <style:paragraph-properties fo:break-before="page" style:snap-to-layout-grid="true" fo:margin-top="0.0694in" fo:margin-bottom="0.0694in" fo:margin-right="-0.0583in">
        <style:tab-stops>
          <style:tab-stop style:type="center" style:position="4.5in"/>
          <style:tab-stop style:type="right" style:position="9in"/>
        </style:tab-stops>
      </style:paragraph-properties>
      <style:text-properties style:font-name-asian="標楷體" fo:color="#000000" fo:letter-spacing="0.018in" fo:font-size="16pt" style:font-size-asian="16pt" style:font-size-complex="16pt"/>
    </style:style>
    <style:style style:name="P8" style:parent-style-name="頁首" style:family="paragraph">
      <style:paragraph-properties style:snap-to-layout-grid="true" fo:margin-top="0.0694in" fo:margin-bottom="0.0694in" fo:text-indent="4.4993in">
        <style:tab-stops>
          <style:tab-stop style:type="center" style:position="-1.125in"/>
        </style:tab-stops>
      </style:paragraph-properties>
    </style:style>
    <style:style style:name="T9" style:parent-style-name="預設段落字型" style:family="text">
      <style:text-properties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2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3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14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5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6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7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18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9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P20" style:parent-style-name="清單段落" style:family="paragraph">
      <style:paragraph-properties fo:widows="0" fo:orphans="0" style:snap-to-layout-grid="false" fo:line-height="150%" fo:margin-left="0.3333in">
        <style:tab-stops/>
      </style:paragraph-properties>
    </style:style>
    <style:style style:name="T2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Times New Roman" style:font-name-asian="標楷體" style:text-scale="25%" fo:font-size="14pt" style:font-size-asian="14pt" style:font-size-complex="14pt"/>
    </style:style>
    <style:style style:name="T2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Times New Roman" style:font-name-asian="標楷體" style:text-scale="25%" fo:font-size="14pt" style:font-size-asian="14pt" style:font-size-complex="14pt"/>
    </style:style>
    <style:style style:name="T2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Times New Roman" style:font-name-asian="標楷體" style:text-scale="25%" fo:font-size="14pt" style:font-size-asian="14pt" style:font-size-complex="14pt"/>
    </style:style>
    <style:style style:name="T2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Times New Roman" style:font-name-asian="標楷體" style:text-scale="25%" fo:font-size="14pt" style:font-size-asian="14pt" style:font-size-complex="14pt"/>
    </style:style>
    <style:style style:name="T3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Times New Roman" style:font-name-asian="標楷體" style:text-scale="25%" fo:font-size="14pt" style:font-size-asian="14pt" style:font-size-complex="14pt"/>
    </style:style>
    <style:style style:name="T3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Times New Roman" style:font-name-asian="標楷體" fo:font-size="14pt" style:font-size-asian="14pt" style:font-size-complex="14pt" style:text-underline-type="double" style:text-underline-style="solid" style:text-underline-width="auto" style:text-underline-mode="continuous"/>
    </style:style>
    <style:style style:name="T3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35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</style:style>
    <style:style style:name="T3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Times New Roman" style:font-name-asian="標楷體" style:text-scale="25%" fo:font-size="14pt" style:font-size-asian="14pt" style:font-size-complex="14pt"/>
    </style:style>
    <style:style style:name="T4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Times New Roman" style:font-name-asian="標楷體" style:text-scale="25%" fo:font-size="14pt" style:font-size-asian="14pt" style:font-size-complex="14pt"/>
    </style:style>
    <style:style style:name="T5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57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</style:style>
    <style:style style:name="T5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Times New Roman" style:font-name-asian="標楷體" style:text-scale="25%" fo:font-size="14pt" style:font-size-asian="14pt" style:font-size-complex="14pt"/>
    </style:style>
    <style:style style:name="T6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="Times New Roman" style:font-name-asian="標楷體" style:text-scale="25%" fo:font-size="14pt" style:font-size-asian="14pt" style:font-size-complex="14pt"/>
    </style:style>
    <style:style style:name="T7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74" style:parent-style-name="內文" style:family="paragraph">
      <style:paragraph-properties fo:widows="0" fo:orphans="0" style:snap-to-layout-grid="false" fo:line-height="150%"/>
    </style:style>
    <style:style style:name="T75" style:parent-style-name="預設段落字型" style:family="text">
      <style:text-properties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77" style:parent-style-name="預設段落字型" style:family="text">
      <style:text-properties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79" style:parent-style-name="預設段落字型" style:family="text">
      <style:text-properties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81" style:parent-style-name="預設段落字型" style:family="text">
      <style:text-properties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83" style:parent-style-name="預設段落字型" style:family="text">
      <style:text-properties style:font-name-asian="標楷體" fo:font-size="14pt" style:font-size-asian="14pt" style:font-size-complex="14pt"/>
    </style:style>
    <style:style style:name="P84" style:parent-style-name="內文" style:family="paragraph">
      <style:paragraph-properties fo:widows="0" fo:orphans="0" style:snap-to-layout-grid="false" fo:line-height="150%" fo:margin-left="0.3333in">
        <style:tab-stops/>
      </style:paragraph-properties>
    </style:style>
    <style:style style:name="T85" style:parent-style-name="預設段落字型" style:family="text">
      <style:text-properties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87" style:parent-style-name="預設段落字型" style:family="text">
      <style:text-properties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89" style:parent-style-name="預設段落字型" style:family="text">
      <style:text-properties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-asian="標楷體" fo:font-size="14pt" style:font-size-asian="14pt" style:font-size-complex="14pt"/>
    </style:style>
    <style:style style:name="P91" style:parent-style-name="內文" style:family="paragraph">
      <style:paragraph-properties fo:widows="0" fo:orphans="0" style:snap-to-layout-grid="false" fo:line-height="150%" fo:margin-left="0.3333in">
        <style:tab-stops/>
      </style:paragraph-properties>
    </style:style>
    <style:style style:name="T92" style:parent-style-name="預設段落字型" style:family="text">
      <style:text-properties style:font-name-asian="標楷體" fo:font-size="14pt" style:font-size-asian="14pt" style:font-size-complex="14pt"/>
    </style:style>
    <style:style style:name="T93" style:parent-style-name="預設段落字型" style:family="text">
      <style:text-properties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97" style:parent-style-name="預設段落字型" style:family="text">
      <style:text-properties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104" style:parent-style-name="預設段落字型" style:family="text">
      <style:text-properties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112" style:parent-style-name="預設段落字型" style:family="text">
      <style:text-properties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120" style:parent-style-name="預設段落字型" style:family="text">
      <style:text-properties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-asian="標楷體" fo:font-size="14pt" style:font-size-asian="14pt" style:font-size-complex="14pt"/>
    </style:style>
    <style:style style:name="P122" style:parent-style-name="內文" style:family="paragraph">
      <style:paragraph-properties fo:widows="0" fo:orphans="0" style:snap-to-layout-grid="false" fo:line-height="150%"/>
    </style:style>
    <style:style style:name="T123" style:parent-style-name="預設段落字型" style:family="text">
      <style:text-properties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125" style:parent-style-name="預設段落字型" style:family="text">
      <style:text-properties style:font-name-asian="標楷體" fo:font-size="14pt" style:font-size-asian="14pt" style:font-size-complex="14pt"/>
    </style:style>
    <style:style style:name="T126" style:parent-style-name="預設段落字型" style:family="text">
      <style:text-properties style:font-name-asian="標楷體" style:text-position="sub 64.2%" fo:font-size="14pt" style:font-size-asian="14pt" style:font-size-complex="14pt"/>
    </style:style>
    <style:style style:name="T127" style:parent-style-name="預設段落字型" style:family="text">
      <style:text-properties style:font-name-asian="標楷體" style:text-scale="25%" style:text-position="sub 50%" fo:font-size="14pt" style:font-size-asian="14pt" style:font-size-complex="14pt"/>
    </style:style>
    <style:style style:name="T128" style:parent-style-name="預設段落字型" style:family="text">
      <style:text-properties style:font-name-asian="標楷體" fo:font-size="14pt" style:font-size-asian="14pt" style:font-size-complex="14pt"/>
    </style:style>
    <style:style style:name="T129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130" style:parent-style-name="預設段落字型" style:family="text">
      <style:text-properties style:font-name-asian="標楷體" fo:font-size="14pt" style:font-size-asian="14pt" style:font-size-complex="14pt"/>
    </style:style>
    <style:style style:name="T131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132" style:parent-style-name="預設段落字型" style:family="text">
      <style:text-properties style:font-name-asian="標楷體" fo:font-size="14pt" style:font-size-asian="14pt" style:font-size-complex="14pt"/>
    </style:style>
    <style:style style:name="P133" style:parent-style-name="內文" style:family="paragraph">
      <style:paragraph-properties fo:widows="0" fo:orphans="0" style:snap-to-layout-grid="false" fo:line-height="150%" fo:margin-left="0.3333in">
        <style:tab-stops/>
      </style:paragraph-properties>
    </style:style>
    <style:style style:name="T134" style:parent-style-name="預設段落字型" style:family="text">
      <style:text-properties style:font-name-asian="標楷體" fo:font-size="14pt" style:font-size-asian="14pt" style:font-size-complex="14pt"/>
    </style:style>
    <style:style style:name="T135" style:parent-style-name="預設段落字型" style:family="text">
      <style:text-properties style:font-name-asian="標楷體" fo:font-size="14pt" style:font-size-asian="14pt" style:font-size-complex="14pt"/>
    </style:style>
    <style:style style:name="T136" style:parent-style-name="預設段落字型" style:family="text">
      <style:text-properties style:font-name-asian="標楷體" fo:font-size="14pt" style:font-size-asian="14pt" style:font-size-complex="14pt"/>
    </style:style>
    <style:style style:name="T137" style:parent-style-name="預設段落字型" style:family="text">
      <style:text-properties style:font-name-asian="標楷體" fo:font-size="14pt" style:font-size-asian="14pt" style:font-size-complex="14pt"/>
    </style:style>
    <style:style style:name="T138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139" style:parent-style-name="預設段落字型" style:family="text">
      <style:text-properties style:font-name-asian="標楷體" fo:font-size="14pt" style:font-size-asian="14pt" style:font-size-complex="14pt"/>
    </style:style>
    <style:style style:name="T140" style:parent-style-name="預設段落字型" style:family="text">
      <style:text-properties style:font-name-asian="標楷體" style:text-position="sub 64.2%" fo:font-size="14pt" style:font-size-asian="14pt" style:font-size-complex="14pt"/>
    </style:style>
    <style:style style:name="T141" style:parent-style-name="預設段落字型" style:family="text">
      <style:text-properties style:font-name-asian="標楷體" style:text-scale="25%" style:text-position="sub 50%" fo:font-size="14pt" style:font-size-asian="14pt" style:font-size-complex="14pt"/>
    </style:style>
    <style:style style:name="T142" style:parent-style-name="預設段落字型" style:family="text">
      <style:text-properties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144" style:parent-style-name="預設段落字型" style:family="text">
      <style:text-properties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147" style:parent-style-name="預設段落字型" style:family="text">
      <style:text-properties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153" style:parent-style-name="預設段落字型" style:family="text">
      <style:text-properties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-asian="標楷體" style:text-position="sub 64.2%" fo:font-size="14pt" style:font-size-asian="14pt" style:font-size-complex="14pt"/>
    </style:style>
    <style:style style:name="T155" style:parent-style-name="預設段落字型" style:family="text">
      <style:text-properties style:font-name-asian="標楷體" style:text-scale="25%" style:text-position="sub 50%" fo:font-size="14pt" style:font-size-asian="14pt" style:font-size-complex="14pt"/>
    </style:style>
    <style:style style:name="T156" style:parent-style-name="預設段落字型" style:family="text">
      <style:text-properties style:font-name-asian="標楷體" fo:font-size="14pt" style:font-size-asian="14pt" style:font-size-complex="14pt"/>
    </style:style>
    <style:style style:name="T157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158" style:parent-style-name="預設段落字型" style:family="text">
      <style:text-properties style:font-name-asian="標楷體" fo:font-size="14pt" style:font-size-asian="14pt" style:font-size-complex="14pt"/>
    </style:style>
    <style:style style:name="T159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160" style:parent-style-name="預設段落字型" style:family="text">
      <style:text-properties style:font-name-asian="標楷體" fo:font-size="14pt" style:font-size-asian="14pt" style:font-size-complex="14pt"/>
    </style:style>
    <style:style style:name="P161" style:parent-style-name="內文" style:family="paragraph">
      <style:paragraph-properties fo:widows="0" fo:orphans="0" style:snap-to-layout-grid="false" fo:line-height="150%" fo:margin-left="0.3333in">
        <style:tab-stops/>
      </style:paragraph-properties>
    </style:style>
    <style:style style:name="T162" style:parent-style-name="預設段落字型" style:family="text">
      <style:text-properties style:font-name-asian="標楷體" fo:font-size="14pt" style:font-size-asian="14pt" style:font-size-complex="14pt"/>
    </style:style>
    <style:style style:name="T163" style:parent-style-name="預設段落字型" style:family="text">
      <style:text-properties style:font-name-asian="標楷體" fo:font-size="14pt" style:font-size-asian="14pt" style:font-size-complex="14pt"/>
    </style:style>
    <style:style style:name="T164" style:parent-style-name="預設段落字型" style:family="text">
      <style:text-properties style:font-name-asian="標楷體" fo:font-size="14pt" style:font-size-asian="14pt" style:font-size-complex="14pt"/>
    </style:style>
    <style:style style:name="T165" style:parent-style-name="預設段落字型" style:family="text">
      <style:text-properties style:font-name-asian="標楷體" fo:font-size="14pt" style:font-size-asian="14pt" style:font-size-complex="14pt"/>
    </style:style>
    <style:style style:name="T166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167" style:parent-style-name="預設段落字型" style:family="text">
      <style:text-properties style:font-name-asian="標楷體" fo:font-size="14pt" style:font-size-asian="14pt" style:font-size-complex="14pt"/>
    </style:style>
    <style:style style:name="T168" style:parent-style-name="預設段落字型" style:family="text">
      <style:text-properties style:font-name-asian="標楷體" style:text-position="sub 64.2%" fo:font-size="14pt" style:font-size-asian="14pt" style:font-size-complex="14pt"/>
    </style:style>
    <style:style style:name="T169" style:parent-style-name="預設段落字型" style:family="text">
      <style:text-properties style:font-name-asian="標楷體" style:text-scale="25%" style:text-position="sub 50%" fo:font-size="14pt" style:font-size-asian="14pt" style:font-size-complex="14pt"/>
    </style:style>
    <style:style style:name="T170" style:parent-style-name="預設段落字型" style:family="text">
      <style:text-properties style:font-name-asian="標楷體" fo:font-size="14pt" style:font-size-asian="14pt" style:font-size-complex="14pt"/>
    </style:style>
    <style:style style:name="T171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172" style:parent-style-name="預設段落字型" style:family="text">
      <style:text-properties style:font-name-asian="標楷體" fo:font-size="14pt" style:font-size-asian="14pt" style:font-size-complex="14pt"/>
    </style:style>
    <style:style style:name="T173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174" style:parent-style-name="預設段落字型" style:family="text">
      <style:text-properties style:font-name-asian="標楷體" fo:font-size="14pt" style:font-size-asian="14pt" style:font-size-complex="14pt"/>
    </style:style>
    <style:style style:name="T175" style:parent-style-name="預設段落字型" style:family="text">
      <style:text-properties style:font-name-asian="標楷體" fo:font-size="14pt" style:font-size-asian="14pt" style:font-size-complex="14pt"/>
    </style:style>
    <style:style style:name="T176" style:parent-style-name="預設段落字型" style:family="text">
      <style:text-properties style:font-name-asian="標楷體" fo:font-size="14pt" style:font-size-asian="14pt" style:font-size-complex="14pt"/>
    </style:style>
    <style:style style:name="T177" style:parent-style-name="預設段落字型" style:family="text">
      <style:text-properties style:font-name-asian="標楷體" fo:font-size="14pt" style:font-size-asian="14pt" style:font-size-complex="14pt"/>
    </style:style>
    <style:style style:name="T178" style:parent-style-name="預設段落字型" style:family="text">
      <style:text-properties style:font-name-asian="標楷體" fo:font-size="14pt" style:font-size-asian="14pt" style:font-size-complex="14pt"/>
    </style:style>
    <style:style style:name="T179" style:parent-style-name="預設段落字型" style:family="text">
      <style:text-properties style:font-name-asian="標楷體" fo:font-size="14pt" style:font-size-asian="14pt" style:font-size-complex="14pt"/>
    </style:style>
    <style:style style:name="T180" style:parent-style-name="預設段落字型" style:family="text">
      <style:text-properties style:font-name-asian="標楷體" fo:font-size="14pt" style:font-size-asian="14pt" style:font-size-complex="14pt"/>
    </style:style>
    <style:style style:name="T181" style:parent-style-name="預設段落字型" style:family="text">
      <style:text-properties style:font-name-asian="標楷體" fo:font-size="14pt" style:font-size-asian="14pt" style:font-size-complex="14pt"/>
    </style:style>
    <style:style style:name="T182" style:parent-style-name="預設段落字型" style:family="text">
      <style:text-properties style:font-name-asian="標楷體" fo:font-size="14pt" style:font-size-asian="14pt" style:font-size-complex="14pt"/>
    </style:style>
    <style:style style:name="T183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184" style:parent-style-name="預設段落字型" style:family="text">
      <style:text-properties style:font-name-asian="標楷體" fo:font-size="14pt" style:font-size-asian="14pt" style:font-size-complex="14pt"/>
    </style:style>
    <style:style style:name="P185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186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187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188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</style:style>
    <style:style style:name="T18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9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9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9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93" style:parent-style-name="預設段落字型" style:family="text">
      <style:text-properties style:font-name="Times New Roman" style:font-name-asian="標楷體" style:text-scale="25%" fo:font-size="14pt" style:font-size-asian="14pt" style:font-size-complex="14pt"/>
    </style:style>
    <style:style style:name="T19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9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96" style:parent-style-name="預設段落字型" style:family="text">
      <style:text-properties style:font-name="Times New Roman" style:font-name-asian="標楷體" style:text-scale="25%" fo:font-size="14pt" style:font-size-asian="14pt" style:font-size-complex="14pt"/>
    </style:style>
    <style:style style:name="T19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9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199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200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</style:style>
    <style:style style:name="T20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02" style:parent-style-name="預設段落字型" style:family="text">
      <style:text-properties style:font-name="Times New Roman" style:font-name-asian="標楷體" style:text-scale="25%" fo:font-size="14pt" style:font-size-asian="14pt" style:font-size-complex="14pt"/>
    </style:style>
    <style:style style:name="T20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04" style:parent-style-name="預設段落字型" style:family="text">
      <style:text-properties style:font-name="Times New Roman" style:font-name-asian="標楷體" style:text-scale="25%" fo:font-size="14pt" style:font-size-asian="14pt" style:font-size-complex="14pt"/>
    </style:style>
    <style:style style:name="T20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06" style:parent-style-name="預設段落字型" style:family="text">
      <style:text-properties style:font-name="Times New Roman" style:font-name-asian="標楷體" style:text-scale="25%" fo:font-size="14pt" style:font-size-asian="14pt" style:font-size-complex="14pt"/>
    </style:style>
    <style:style style:name="T20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08" style:parent-style-name="預設段落字型" style:family="text">
      <style:text-properties style:font-name="Times New Roman" style:font-name-asian="標楷體" style:text-scale="25%" fo:font-size="14pt" style:font-size-asian="14pt" style:font-size-complex="14pt"/>
    </style:style>
    <style:style style:name="T20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210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</style:style>
    <style:style style:name="T21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12" style:parent-style-name="預設段落字型" style:family="text">
      <style:text-properties style:font-name="Times New Roman" style:font-name-asian="標楷體" fo:font-size="14pt" style:font-size-asian="14pt" style:font-size-complex="14pt" style:text-underline-type="double" style:text-underline-style="solid" style:text-underline-width="auto" style:text-underline-mode="continuous"/>
    </style:style>
    <style:style style:name="T21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214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215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216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</style:style>
    <style:style style:name="T21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1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219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220" style:parent-style-name="內文" style:family="paragraph">
      <style:paragraph-properties fo:widows="0" fo:orphans="0" style:snap-to-layout-grid="false" fo:line-height="150%"/>
    </style:style>
    <style:style style:name="T22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2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23" style:parent-style-name="預設段落字型" style:family="text">
      <style:text-properties style:font-name-asian="標楷體" fo:font-size="14pt" style:font-size-asian="14pt" style:font-size-complex="14pt"/>
    </style:style>
    <style:style style:name="P224" style:parent-style-name="內文" style:family="paragraph">
      <style:paragraph-properties fo:widows="0" fo:orphans="0" style:snap-to-layout-grid="false" fo:line-height="150%" fo:margin-left="0.3333in">
        <style:tab-stops/>
      </style:paragraph-properties>
    </style:style>
    <style:style style:name="T225" style:parent-style-name="預設段落字型" style:family="text">
      <style:text-properties style:font-name-asian="標楷體" fo:font-size="14pt" style:font-size-asian="14pt" style:font-size-complex="14pt"/>
    </style:style>
    <style:style style:name="T226" style:parent-style-name="預設段落字型" style:family="text">
      <style:text-properties style:font-name-asian="標楷體" fo:font-size="14pt" style:font-size-asian="14pt" style:font-size-complex="14pt" style:text-underline-type="double" style:text-underline-style="solid" style:text-underline-width="auto" style:text-underline-mode="continuous"/>
    </style:style>
    <style:style style:name="T227" style:parent-style-name="預設段落字型" style:family="text">
      <style:text-properties style:font-name-asian="標楷體" fo:font-size="14pt" style:font-size-asian="14pt" style:font-size-complex="14pt"/>
    </style:style>
    <style:style style:name="P228" style:parent-style-name="內文" style:family="paragraph">
      <style:paragraph-properties style:snap-to-layout-grid="false" fo:line-height="150%"/>
    </style:style>
    <style:style style:name="T229" style:parent-style-name="預設段落字型" style:family="text">
      <style:text-properties style:font-name-asian="標楷體" fo:font-size="14pt" style:font-size-asian="14pt" style:font-size-complex="14pt"/>
    </style:style>
    <style:style style:name="T230" style:parent-style-name="預設段落字型" style:family="text">
      <style:text-properties style:font-name-asian="標楷體" fo:font-size="14pt" style:font-size-asian="14pt" style:font-size-complex="14pt"/>
    </style:style>
    <style:style style:name="T231" style:parent-style-name="預設段落字型" style:family="text">
      <style:text-properties style:font-name-asian="標楷體" fo:font-size="14pt" style:font-size-asian="14pt" style:font-size-complex="14pt"/>
    </style:style>
    <style:style style:name="T232" style:parent-style-name="預設段落字型" style:family="text">
      <style:text-properties style:font-name-asian="標楷體" fo:font-size="14pt" style:font-size-asian="14pt" style:font-size-complex="14pt"/>
    </style:style>
    <style:style style:name="T233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234" style:parent-style-name="預設段落字型" style:family="text">
      <style:text-properties style:font-name-asian="標楷體" fo:font-size="14pt" style:font-size-asian="14pt" style:font-size-complex="14pt"/>
    </style:style>
    <style:style style:name="T235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236" style:parent-style-name="預設段落字型" style:family="text">
      <style:text-properties style:font-name-asian="標楷體" fo:font-size="14pt" style:font-size-asian="14pt" style:font-size-complex="14pt"/>
    </style:style>
    <style:style style:name="P237" style:parent-style-name="內文" style:family="paragraph">
      <style:paragraph-properties style:snap-to-layout-grid="false" fo:line-height="150%"/>
    </style:style>
    <style:style style:name="T238" style:parent-style-name="預設段落字型" style:family="text">
      <style:text-properties style:font-name-asian="標楷體" fo:font-size="14pt" style:font-size-asian="14pt" style:font-size-complex="14pt"/>
    </style:style>
    <style:style style:name="T239" style:parent-style-name="預設段落字型" style:family="text">
      <style:text-properties style:font-name-asian="標楷體" fo:font-size="14pt" style:font-size-asian="14pt" style:font-size-complex="14pt"/>
    </style:style>
    <style:style style:name="T240" style:parent-style-name="預設段落字型" style:family="text">
      <style:text-properties style:font-name-asian="標楷體" fo:font-size="14pt" style:font-size-asian="14pt" style:font-size-complex="14pt"/>
    </style:style>
    <style:style style:name="T241" style:parent-style-name="預設段落字型" style:family="text">
      <style:text-properties style:font-name-asian="標楷體" fo:font-size="14pt" style:font-size-asian="14pt" style:font-size-complex="14pt"/>
    </style:style>
    <style:style style:name="T242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243" style:parent-style-name="預設段落字型" style:family="text">
      <style:text-properties style:font-name-asian="標楷體" fo:font-size="14pt" style:font-size-asian="14pt" style:font-size-complex="14pt"/>
    </style:style>
    <style:style style:name="T244" style:parent-style-name="預設段落字型" style:family="text">
      <style:text-properties style:font-name-asian="標楷體" fo:font-size="14pt" style:font-size-asian="14pt" style:font-size-complex="14pt"/>
    </style:style>
    <style:style style:name="T245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246" style:parent-style-name="預設段落字型" style:family="text">
      <style:text-properties style:font-name-asian="標楷體" fo:font-size="14pt" style:font-size-asian="14pt" style:font-size-complex="14pt"/>
    </style:style>
    <style:style style:name="P247" style:parent-style-name="內文" style:family="paragraph">
      <style:paragraph-properties style:snap-to-layout-grid="false" fo:line-height="150%"/>
    </style:style>
    <style:style style:name="T248" style:parent-style-name="預設段落字型" style:family="text">
      <style:text-properties style:font-name-asian="標楷體" fo:font-size="14pt" style:font-size-asian="14pt" style:font-size-complex="14pt"/>
    </style:style>
    <style:style style:name="T249" style:parent-style-name="預設段落字型" style:family="text">
      <style:text-properties style:font-name-asian="標楷體" fo:font-size="14pt" style:font-size-asian="14pt" style:font-size-complex="14pt"/>
    </style:style>
    <style:style style:name="T250" style:parent-style-name="預設段落字型" style:family="text">
      <style:text-properties style:font-name-asian="標楷體" fo:font-size="14pt" style:font-size-asian="14pt" style:font-size-complex="14pt"/>
    </style:style>
    <style:style style:name="T251" style:parent-style-name="預設段落字型" style:family="text">
      <style:text-properties style:font-name-asian="標楷體" fo:font-size="14pt" style:font-size-asian="14pt" style:font-size-complex="14pt"/>
    </style:style>
    <style:style style:name="T25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5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54" style:parent-style-name="預設段落字型" style:family="text">
      <style:text-properties style:font-name-asian="標楷體" fo:font-size="14pt" style:font-size-asian="14pt" style:font-size-complex="14pt"/>
    </style:style>
    <style:style style:name="T255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256" style:parent-style-name="預設段落字型" style:family="text">
      <style:text-properties style:font-name-asian="標楷體" fo:font-size="14pt" style:font-size-asian="14pt" style:font-size-complex="14pt"/>
    </style:style>
    <style:style style:name="T257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258" style:parent-style-name="預設段落字型" style:family="text">
      <style:text-properties style:font-name-asian="標楷體" fo:font-size="14pt" style:font-size-asian="14pt" style:font-size-complex="14pt"/>
    </style:style>
    <style:style style:name="T259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260" style:parent-style-name="預設段落字型" style:family="text">
      <style:text-properties style:font-name-asian="標楷體" fo:font-size="14pt" style:font-size-asian="14pt" style:font-size-complex="14pt"/>
    </style:style>
    <style:style style:name="T261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262" style:parent-style-name="預設段落字型" style:family="text">
      <style:text-properties style:font-name-asian="標楷體" fo:font-size="14pt" style:font-size-asian="14pt" style:font-size-complex="14pt"/>
    </style:style>
    <style:style style:name="P263" style:parent-style-name="內文" style:family="paragraph">
      <style:paragraph-properties style:snap-to-layout-grid="false" fo:line-height="150%"/>
    </style:style>
    <style:style style:name="T264" style:parent-style-name="預設段落字型" style:family="text">
      <style:text-properties style:font-name-asian="標楷體" fo:font-size="14pt" style:font-size-asian="14pt" style:font-size-complex="14pt"/>
    </style:style>
    <style:style style:name="T265" style:parent-style-name="預設段落字型" style:family="text">
      <style:text-properties style:font-name-asian="標楷體" fo:font-size="14pt" style:font-size-asian="14pt" style:font-size-complex="14pt"/>
    </style:style>
    <style:style style:name="T266" style:parent-style-name="預設段落字型" style:family="text">
      <style:text-properties style:font-name-asian="標楷體" fo:font-size="14pt" style:font-size-asian="14pt" style:font-size-complex="14pt"/>
    </style:style>
    <style:style style:name="T267" style:parent-style-name="預設段落字型" style:family="text">
      <style:text-properties style:font-name-asian="標楷體" fo:font-size="14pt" style:font-size-asian="14pt" style:font-size-complex="14pt"/>
    </style:style>
    <style:style style:name="T268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269" style:parent-style-name="預設段落字型" style:family="text">
      <style:text-properties style:font-name-asian="標楷體" fo:font-size="14pt" style:font-size-asian="14pt" style:font-size-complex="14pt"/>
    </style:style>
    <style:style style:name="T270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271" style:parent-style-name="預設段落字型" style:family="text">
      <style:text-properties style:font-name-asian="標楷體" fo:font-size="14pt" style:font-size-asian="14pt" style:font-size-complex="14pt"/>
    </style:style>
    <style:style style:name="T272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273" style:parent-style-name="預設段落字型" style:family="text">
      <style:text-properties style:font-name-asian="標楷體" fo:font-size="14pt" style:font-size-asian="14pt" style:font-size-complex="14pt"/>
    </style:style>
    <style:style style:name="T274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275" style:parent-style-name="預設段落字型" style:family="text">
      <style:text-properties style:font-name-asian="標楷體" fo:font-size="14pt" style:font-size-asian="14pt" style:font-size-complex="14pt"/>
    </style:style>
    <style:style style:name="T276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277" style:parent-style-name="預設段落字型" style:family="text">
      <style:text-properties style:font-name-asian="標楷體" fo:font-size="14pt" style:font-size-asian="14pt" style:font-size-complex="14pt"/>
    </style:style>
    <style:style style:name="T278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279" style:parent-style-name="預設段落字型" style:family="text">
      <style:text-properties style:font-name-asian="標楷體" fo:font-size="14pt" style:font-size-asian="14pt" style:font-size-complex="14pt"/>
    </style:style>
    <style:style style:name="T280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281" style:parent-style-name="預設段落字型" style:family="text">
      <style:text-properties style:font-name-asian="標楷體" fo:font-size="14pt" style:font-size-asian="14pt" style:font-size-complex="14pt"/>
    </style:style>
    <style:style style:name="T282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283" style:parent-style-name="預設段落字型" style:family="text">
      <style:text-properties style:font-name-asian="標楷體" fo:font-size="14pt" style:font-size-asian="14pt" style:font-size-complex="14pt"/>
    </style:style>
    <style:style style:name="T284" style:parent-style-name="預設段落字型" style:family="text">
      <style:text-properties style:font-name-asian="標楷體" fo:font-size="14pt" style:font-size-asian="14pt" style:font-size-complex="14pt"/>
    </style:style>
    <style:style style:name="T285" style:parent-style-name="預設段落字型" style:family="text">
      <style:text-properties style:font-name-asian="標楷體" fo:font-size="14pt" style:font-size-asian="14pt" style:font-size-complex="14pt"/>
    </style:style>
    <style:style style:name="T286" style:parent-style-name="預設段落字型" style:family="text">
      <style:text-properties style:font-name-asian="標楷體" fo:font-size="14pt" style:font-size-asian="14pt" style:font-size-complex="14pt"/>
    </style:style>
    <style:style style:name="T287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288" style:parent-style-name="預設段落字型" style:family="text">
      <style:text-properties style:font-name="新細明體" style:font-name-complex="新細明體" fo:font-size="14pt" style:font-size-asian="14pt" style:font-size-complex="14pt"/>
    </style:style>
    <style:style style:name="T289" style:parent-style-name="預設段落字型" style:family="text">
      <style:text-properties style:font-name-asian="標楷體" fo:font-size="14pt" style:font-size-asian="14pt" style:font-size-complex="14pt"/>
    </style:style>
    <style:style style:name="P290" style:parent-style-name="內文" style:family="paragraph">
      <style:paragraph-properties fo:widows="0" fo:orphans="0" style:snap-to-layout-grid="false" fo:line-height="150%"/>
    </style:style>
    <style:style style:name="T291" style:parent-style-name="預設段落字型" style:family="text">
      <style:text-properties style:font-name-asian="標楷體" fo:font-size="14pt" style:font-size-asian="14pt" style:font-size-complex="14pt"/>
    </style:style>
    <style:style style:name="T292" style:parent-style-name="預設段落字型" style:family="text">
      <style:text-properties style:font-name-asian="標楷體" fo:font-size="14pt" style:font-size-asian="14pt" style:font-size-complex="14pt"/>
    </style:style>
    <style:style style:name="P293" style:parent-style-name="內文" style:family="paragraph">
      <style:paragraph-properties style:snap-to-layout-grid="false" fo:line-height="150%"/>
      <style:text-properties style:font-name-asian="標楷體" fo:font-size="14pt" style:font-size-asian="14pt" style:font-size-complex="14pt"/>
    </style:style>
    <style:style style:name="P294" style:parent-style-name="內文" style:family="paragraph">
      <style:paragraph-properties style:snap-to-layout-grid="false" fo:line-height="150%"/>
      <style:text-properties style:font-name-asian="標楷體" fo:font-size="14pt" style:font-size-asian="14pt" style:font-size-complex="14pt"/>
    </style:style>
    <style:style style:name="P295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296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297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298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299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300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301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302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303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304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305" style:parent-style-name="內文" style:family="paragraph">
      <style:paragraph-properties fo:widows="0" fo:orphans="0" style:snap-to-layout-grid="false" fo:line-height="150%"/>
      <style:text-properties style:font-name-asian="標楷體" fo:font-size="14pt" style:font-size-asian="14pt" style:font-size-complex="14pt"/>
    </style:style>
    <style:style style:name="P306" style:parent-style-name="內文" style:family="paragraph">
      <style:paragraph-properties fo:widows="0" fo:orphans="0" style:snap-to-layout-grid="false" fo:line-height="150%" fo:margin-left="0.3333in">
        <style:tab-stops/>
      </style:paragraph-properties>
      <style:text-properties style:font-name-asian="標楷體" fo:font-size="14pt" style:font-size-asian="14pt" style:font-size-complex="14pt"/>
    </style:style>
    <style:style style:name="P307" style:parent-style-name="內文" style:family="paragraph">
      <style:paragraph-properties fo:widows="0" fo:orphans="0" style:snap-to-layout-grid="false" fo:line-height="150%" fo:margin-left="0.3333in">
        <style:tab-stops/>
      </style:paragraph-properties>
      <style:text-properties style:font-name-asian="標楷體" fo:font-size="14pt" style:font-size-asian="14pt" style:font-size-complex="14pt"/>
    </style:style>
    <style:style style:name="P308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</style:style>
    <style:style style:name="T30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1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11" style:parent-style-name="預設段落字型" style:family="text">
      <style:text-properties style:font-name="Times New Roman" style:font-name-asian="標楷體" fo:font-size="14pt" style:font-size-asian="14pt" style:font-size-complex="14pt" style:text-underline-type="double" style:text-underline-style="solid" style:text-underline-width="auto" style:text-underline-mode="continuous"/>
    </style:style>
    <style:style style:name="T31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313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314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</style:style>
    <style:style style:name="T31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1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1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1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19" style:parent-style-name="預設段落字型" style:family="text">
      <style:text-properties style:font-name="Times New Roman" style:font-name-asian="標楷體" style:text-scale="25%" fo:font-size="14pt" style:font-size-asian="14pt" style:font-size-complex="14pt"/>
    </style:style>
    <style:style style:name="T32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21" style:parent-style-name="預設段落字型" style:family="text">
      <style:text-properties style:font-name="Times New Roman" style:font-name-asian="標楷體" style:text-scale="25%" fo:font-size="14pt" style:font-size-asian="14pt" style:font-size-complex="14pt"/>
    </style:style>
    <style:style style:name="T32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2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2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2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2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2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328" style:parent-style-name="內文" style:family="paragraph">
      <style:paragraph-properties fo:widows="0" fo:orphans="0" style:snap-to-layout-grid="false" fo:line-height="150%"/>
      <style:text-properties style:font-name-asian="標楷體" fo:font-size="14pt" style:font-size-asian="14pt" style:font-size-complex="14pt"/>
    </style:style>
    <style:style style:name="P329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330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331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332" style:parent-style-name="清單段落" style:family="paragraph">
      <style:paragraph-properties fo:widows="0" fo:orphans="0" style:snap-to-layout-grid="false" fo:line-height="150%" fo:margin-left="0.3333in">
        <style:tab-stops/>
      </style:paragraph-properties>
    </style:style>
    <style:style style:name="T33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3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3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3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337" style:parent-style-name="內文" style:family="paragraph">
      <style:paragraph-properties style:snap-to-layout-grid="false" fo:line-height="150%" fo:text-indent="0.2916in"/>
      <style:text-properties style:font-name-asian="標楷體" fo:font-size="14pt" style:font-size-asian="14pt" style:font-size-complex="14pt"/>
    </style:style>
    <style:style style:name="P338" style:parent-style-name="內文" style:family="paragraph">
      <style:paragraph-properties style:snap-to-layout-grid="false" fo:line-height="150%" fo:text-indent="0.2916in"/>
      <style:text-properties style:font-name-asian="標楷體" fo:font-size="14pt" style:font-size-asian="14pt" style:font-size-complex="14pt"/>
    </style:style>
    <style:style style:name="P339" style:parent-style-name="內文" style:family="paragraph">
      <style:paragraph-properties style:snap-to-layout-grid="false" fo:line-height="150%" fo:text-indent="0.2916in"/>
      <style:text-properties style:font-name-asian="標楷體" fo:font-size="14pt" style:font-size-asian="14pt" style:font-size-complex="14pt"/>
    </style:style>
    <style:style style:name="P340" style:parent-style-name="內文" style:family="paragraph">
      <style:paragraph-properties style:snap-to-layout-grid="false" fo:line-height="150%" fo:text-indent="0.2916in"/>
      <style:text-properties style:font-name-asian="標楷體" fo:font-size="14pt" style:font-size-asian="14pt" style:font-size-complex="14pt"/>
    </style:style>
    <style:style style:name="P341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342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343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344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345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346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</style:style>
    <style:style style:name="T347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4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349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</style:style>
    <style:style style:name="T35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5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5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5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5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5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5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5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58" style:parent-style-name="預設段落字型" style:family="text">
      <style:text-properties style:font-name="Times New Roman" style:font-name-asian="標楷體" style:text-scale="25%" fo:font-size="14pt" style:font-size-asian="14pt" style:font-size-complex="14pt"/>
    </style:style>
    <style:style style:name="T35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60" style:parent-style-name="預設段落字型" style:family="text">
      <style:text-properties style:font-name="Times New Roman" style:font-name-asian="標楷體" style:text-scale="25%" fo:font-size="14pt" style:font-size-asian="14pt" style:font-size-complex="14pt"/>
    </style:style>
    <style:style style:name="T36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362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363" style:parent-style-name="內文" style:family="paragraph">
      <style:paragraph-properties fo:widows="0" fo:orphans="0" style:snap-to-layout-grid="false" fo:line-height="150%"/>
    </style:style>
    <style:style style:name="T364" style:parent-style-name="預設段落字型" style:family="text">
      <style:text-properties style:font-name-asian="標楷體" fo:font-size="14pt" style:font-size-asian="14pt" style:font-size-complex="14pt"/>
    </style:style>
    <style:style style:name="T365" style:parent-style-name="預設段落字型" style:family="text">
      <style:text-properties style:font-name-asian="標楷體" fo:font-size="14pt" style:font-size-asian="14pt" style:font-size-complex="14pt"/>
    </style:style>
    <style:style style:name="T366" style:parent-style-name="預設段落字型" style:family="text">
      <style:text-properties style:font-name-asian="標楷體" fo:font-size="14pt" style:font-size-asian="14pt" style:font-size-complex="14pt"/>
    </style:style>
    <style:style style:name="T367" style:parent-style-name="預設段落字型" style:family="text">
      <style:text-properties style:font-name-asian="標楷體" fo:font-size="14pt" style:font-size-asian="14pt" style:font-size-complex="14pt"/>
    </style:style>
    <style:style style:name="P368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369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370" style:parent-style-name="清單段落" style:family="paragraph">
      <style:paragraph-properties fo:widows="0" fo:orphans="0" style:snap-to-layout-grid="false" fo:line-height="150%" fo:text-indent="0.2916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371" style:parent-style-name="內文" style:family="paragraph">
      <style:paragraph-properties fo:widows="0" fo:orphans="0" style:snap-to-layout-grid="false" fo:line-height="150%" fo:text-indent="0.2916in">
        <style:tab-stops>
          <style:tab-stop style:type="left" style:position="0.7083in"/>
        </style:tab-stops>
      </style:paragraph-properties>
      <style:text-properties style:font-name-asian="標楷體" fo:font-size="14pt" style:font-size-asian="14pt" style:font-size-complex="14pt"/>
    </style:style>
    <style:style style:name="P372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373" style:parent-style-name="清單段落" style:family="paragraph">
      <style:paragraph-properties fo:widows="0" fo:orphans="0" style:snap-to-layout-grid="false" fo:line-height="150%" fo:text-indent="0.3888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374" style:parent-style-name="國中題目" style:family="paragraph">
      <style:paragraph-properties style:punctuation-wrap="simple" style:text-autospace="none" fo:line-height="150%"/>
    </style:style>
    <style:style style:name="T37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0" style:parent-style-name="預設段落字型" style:family="text">
      <style:text-properties style:font-name-asian="標楷體" fo:font-size="14pt" style:font-size-asian="14pt" style:font-size-complex="14pt"/>
    </style:style>
    <style:style style:name="T381" style:parent-style-name="預設段落字型" style:family="text">
      <style:text-properties style:font-name-asian="標楷體" fo:font-size="14pt" style:font-size-asian="14pt" style:font-size-complex="14pt"/>
    </style:style>
    <style:style style:name="T382" style:parent-style-name="預設段落字型" style:family="text">
      <style:text-properties style:font-name-asian="標楷體" fo:font-size="14pt" style:font-size-asian="14pt" style:font-size-complex="14pt"/>
    </style:style>
    <style:style style:name="T3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5" style:parent-style-name="預設段落字型" style:family="text">
      <style:text-properties style:font-name-asian="標楷體" fo:font-size="14pt" style:font-size-asian="14pt" style:font-size-complex="14pt"/>
    </style:style>
    <style:style style:name="T386" style:parent-style-name="預設段落字型" style:family="text">
      <style:text-properties style:font-name-asian="標楷體" fo:font-size="14pt" style:font-size-asian="14pt" style:font-size-complex="14pt"/>
    </style:style>
    <style:style style:name="T387" style:parent-style-name="預設段落字型" style:family="text">
      <style:text-properties style:font-name-asian="標楷體" fo:font-size="14pt" style:font-size-asian="14pt" style:font-size-complex="14pt"/>
    </style:style>
    <style:style style:name="T3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0" style:parent-style-name="預設段落字型" style:family="text">
      <style:text-properties style:font-name-asian="標楷體" fo:font-size="14pt" style:font-size-asian="14pt" style:font-size-complex="14pt"/>
    </style:style>
    <style:style style:name="T391" style:parent-style-name="預設段落字型" style:family="text">
      <style:text-properties style:font-name-asian="標楷體" fo:font-size="14pt" style:font-size-asian="14pt" style:font-size-complex="14pt"/>
    </style:style>
    <style:style style:name="T392" style:parent-style-name="預設段落字型" style:family="text">
      <style:text-properties style:font-name-asian="標楷體" fo:font-size="14pt" style:font-size-asian="14pt" style:font-size-complex="14pt"/>
    </style:style>
    <style:style style:name="T3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6" style:parent-style-name="預設段落字型" style:family="text">
      <style:text-properties style:font-name-asian="標楷體" fo:font-size="14pt" style:font-size-asian="14pt" style:font-size-complex="14pt"/>
    </style:style>
    <style:style style:name="T397" style:parent-style-name="預設段落字型" style:family="text">
      <style:text-properties style:font-name-asian="標楷體" fo:font-size="14pt" style:font-size-asian="14pt" style:font-size-complex="14pt"/>
    </style:style>
    <style:style style:name="T398" style:parent-style-name="預設段落字型" style:family="text">
      <style:text-properties style:font-name-asian="標楷體" fo:font-size="14pt" style:font-size-asian="14pt" style:font-size-complex="14pt"/>
    </style:style>
    <style:style style:name="T3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00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401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402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</style:style>
    <style:style style:name="T40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0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0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0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0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0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0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1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1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12" style:parent-style-name="預設段落字型" style:family="text">
      <style:text-properties style:font-name="Times New Roman" style:font-name-asian="標楷體" style:text-scale="25%" fo:font-size="14pt" style:font-size-asian="14pt" style:font-size-complex="14pt"/>
    </style:style>
    <style:style style:name="T41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1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1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416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417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418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419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420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</style:style>
    <style:style style:name="T421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2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423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</style:style>
    <style:style style:name="T42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2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2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27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2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2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3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3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32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3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3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3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3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37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3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3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4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4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42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43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444" style:parent-style-name="內文" style:family="paragraph">
      <style:paragraph-properties fo:widows="0" fo:orphans="0" style:punctuation-wrap="simple" style:text-autospace="none" style:snap-to-layout-grid="false" fo:line-height="150%"/>
    </style:style>
    <style:style style:name="T445" style:parent-style-name="預設段落字型" style:family="text">
      <style:text-properties style:font-name-asian="標楷體" fo:font-size="14pt" style:font-size-asian="14pt" style:font-size-complex="14pt"/>
    </style:style>
    <style:style style:name="T446" style:parent-style-name="預設段落字型" style:family="text">
      <style:text-properties style:font-name-asian="標楷體" fo:font-size="14pt" style:font-size-asian="14pt" style:font-size-complex="14pt"/>
    </style:style>
    <style:style style:name="T447" style:parent-style-name="預設段落字型" style:family="text">
      <style:text-properties style:font-name-asian="標楷體" fo:font-size="14pt" style:font-size-asian="14pt" style:font-size-complex="14pt"/>
    </style:style>
    <style:style style:name="P448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449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450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451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452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453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454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455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456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457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458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459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460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461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462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463" style:parent-style-name="內文" style:family="paragraph">
      <style:paragraph-properties fo:widows="0" fo:orphans="0" style:punctuation-wrap="simple" style:text-autospace="none" style:snap-to-layout-grid="false" fo:line-height="150%"/>
    </style:style>
    <style:style style:name="T464" style:parent-style-name="預設段落字型" style:family="text">
      <style:text-properties style:font-name-asian="標楷體" fo:font-size="14pt" style:font-size-asian="14pt" style:font-size-complex="14pt"/>
    </style:style>
    <style:style style:name="T465" style:parent-style-name="預設段落字型" style:family="text">
      <style:text-properties style:font-name-asian="標楷體" fo:font-size="14pt" style:font-size-asian="14pt" style:font-size-complex="14pt" style:text-underline-type="double" style:text-underline-style="solid" style:text-underline-width="auto" style:text-underline-mode="continuous"/>
    </style:style>
    <style:style style:name="T466" style:parent-style-name="預設段落字型" style:family="text">
      <style:text-properties style:font-name-asian="標楷體" fo:font-size="14pt" style:font-size-asian="14pt" style:font-size-complex="14pt"/>
    </style:style>
    <style:style style:name="P467" style:parent-style-name="內文" style:family="paragraph">
      <style:paragraph-properties fo:widows="0" fo:orphans="0" style:punctuation-wrap="simple" style:text-autospace="none" style:snap-to-layout-grid="false" fo:line-height="150%" fo:margin-left="0.3333in">
        <style:tab-stops/>
      </style:paragraph-properties>
      <style:text-properties style:font-name-asian="標楷體" fo:font-size="14pt" style:font-size-asian="14pt" style:font-size-complex="14pt"/>
    </style:style>
    <style:style style:name="P468" style:parent-style-name="內文" style:family="paragraph">
      <style:paragraph-properties fo:widows="0" fo:orphans="0" style:punctuation-wrap="simple" style:text-autospace="none" style:snap-to-layout-grid="false" fo:line-height="150%" fo:margin-left="0.3333in">
        <style:tab-stops/>
      </style:paragraph-properties>
      <style:text-properties style:font-name-asian="標楷體" fo:font-size="14pt" style:font-size-asian="14pt" style:font-size-complex="14pt"/>
    </style:style>
    <style:style style:name="P469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</style:style>
    <style:style style:name="T47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71" style:parent-style-name="預設段落字型" style:family="text">
      <style:text-properties style:font-name="Times New Roman" style:font-name-asian="標楷體" style:text-scale="25%" fo:font-size="14pt" style:font-size-asian="14pt" style:font-size-complex="14pt"/>
    </style:style>
    <style:style style:name="T47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73" style:parent-style-name="預設段落字型" style:family="text">
      <style:text-properties style:font-name="Times New Roman" style:font-name-asian="標楷體" style:text-scale="25%" fo:font-size="14pt" style:font-size-asian="14pt" style:font-size-complex="14pt"/>
    </style:style>
    <style:style style:name="T47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75" style:parent-style-name="預設段落字型" style:family="text">
      <style:text-properties style:font-name="Times New Roman" style:font-name-asian="標楷體" style:text-scale="25%" fo:font-size="14pt" style:font-size-asian="14pt" style:font-size-complex="14pt"/>
    </style:style>
    <style:style style:name="T47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7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478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479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</style:style>
    <style:style style:name="T480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8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8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8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8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8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8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8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8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8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9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9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9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9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9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9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9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9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498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</style:style>
    <style:style style:name="T49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00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0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502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</style:style>
    <style:style style:name="T50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0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0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0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0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0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0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10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1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1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1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1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15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1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1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1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1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2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521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522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523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524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525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526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527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528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529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530" style:parent-style-name="清單段落" style:family="paragraph">
      <style:paragraph-properties fo:widows="0" fo:orphans="0" style:snap-to-layout-grid="false" fo:line-height="150%" fo:margin-left="0.3333in">
        <style:tab-stops>
          <style:tab-stop style:type="left" style:position="0.375in"/>
        </style:tab-stops>
      </style:paragraph-properties>
    </style:style>
    <style:style style:name="T531" style:parent-style-name="預設段落字型" style:family="text">
      <style:text-properties style:font-name-asian="標楷體" fo:font-size="14pt" style:font-size-asian="14pt" style:font-size-complex="14pt"/>
    </style:style>
    <style:style style:name="P532" style:parent-style-name="內文" style:family="paragraph">
      <style:paragraph-properties fo:widows="0" fo:orphans="0" style:punctuation-wrap="simple" style:text-autospace="none" style:snap-to-layout-grid="false" fo:line-height="150%" fo:margin-left="0.3611in">
        <style:tab-stops/>
      </style:paragraph-properties>
      <style:text-properties style:font-name-asian="標楷體" fo:font-size="14pt" style:font-size-asian="14pt" style:font-size-complex="14pt"/>
    </style:style>
    <style:style style:name="P533" style:parent-style-name="清單段落" style:family="paragraph">
      <style:paragraph-properties style:punctuation-wrap="simple" style:text-autospace="none" style:snap-to-layout-grid="false" fo:line-height="150%" fo:margin-left="0.3909in" fo:text-indent="-0.3909in">
        <style:tab-stops/>
      </style:paragraph-properties>
    </style:style>
    <style:style style:name="T534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3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536" style:parent-style-name="清單段落" style:family="paragraph">
      <style:paragraph-properties style:punctuation-wrap="simple" style:text-autospace="none" style:snap-to-layout-grid="false" fo:line-height="150%" fo:margin-left="0.3909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37" style:parent-style-name="清單段落" style:family="paragraph">
      <style:paragraph-properties style:punctuation-wrap="simple" style:text-autospace="none" style:snap-to-layout-grid="false" fo:line-height="150%" fo:margin-left="0.3909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38" style:parent-style-name="清單段落" style:family="paragraph">
      <style:paragraph-properties style:punctuation-wrap="simple" style:text-autospace="none" style:snap-to-layout-grid="false" fo:line-height="150%" fo:margin-left="0.3909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39" style:parent-style-name="清單段落" style:family="paragraph">
      <style:paragraph-properties style:punctuation-wrap="simple" style:text-autospace="none" style:snap-to-layout-grid="false" fo:line-height="150%" fo:margin-left="0.3909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40" style:parent-style-name="清單段落" style:family="paragraph">
      <style:paragraph-properties style:punctuation-wrap="simple" style:text-autospace="none" style:snap-to-layout-grid="false" fo:line-height="150%" fo:margin-left="0.3909in" fo:text-indent="-0.3909in">
        <style:tab-stops/>
      </style:paragraph-properties>
    </style:style>
    <style:style style:name="T541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4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543" style:parent-style-name="清單段落" style:family="paragraph">
      <style:paragraph-properties style:punctuation-wrap="simple" style:text-autospace="none" style:snap-to-layout-grid="false" fo:line-height="150%" fo:margin-left="0.3909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44" style:parent-style-name="清單段落" style:family="paragraph">
      <style:paragraph-properties style:punctuation-wrap="simple" style:text-autospace="none" style:snap-to-layout-grid="false" fo:line-height="150%" fo:margin-left="0.3909in" fo:text-indent="-0.3909in">
        <style:tab-stops/>
      </style:paragraph-properties>
    </style:style>
    <style:style style:name="T545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4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4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4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4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5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5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5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5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5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5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5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5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5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5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6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6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6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563" style:parent-style-name="清單段落" style:family="paragraph">
      <style:paragraph-properties style:punctuation-wrap="simple" style:text-autospace="none" style:snap-to-layout-grid="false" fo:line-height="150%" fo:margin-left="0.3909in" fo:text-indent="-0.3909in">
        <style:tab-stops/>
      </style:paragraph-properties>
    </style:style>
    <style:style style:name="T56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65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6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567" style:parent-style-name="清單段落" style:family="paragraph">
      <style:paragraph-properties style:punctuation-wrap="simple" style:text-autospace="none" style:snap-to-layout-grid="false" fo:line-height="150%" fo:margin-left="0.3909in">
        <style:tab-stops/>
      </style:paragraph-properties>
    </style:style>
    <style:style style:name="T56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6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7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7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72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7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7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7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7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7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78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7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580" style:parent-style-name="清單段落" style:family="paragraph">
      <style:paragraph-properties style:punctuation-wrap="simple" style:text-autospace="none" style:snap-to-layout-grid="false" fo:line-height="150%" fo:margin-left="0.3909in">
        <style:tab-stops/>
      </style:paragraph-properties>
    </style:style>
    <style:style style:name="T58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8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8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8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85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8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8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8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8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9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9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9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93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9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95" style:parent-style-name="預設段落字型" style:family="text">
      <style:text-properties style:font-name="Times New Roman" style:font-name-asian="標楷體" style:font-size-complex="12pt"/>
    </style:style>
    <style:style style:name="T596" style:parent-style-name="預設段落字型" style:family="text">
      <style:text-properties style:font-name="Times New Roman" style:font-name-asian="標楷體" style:font-size-complex="12pt"/>
    </style:style>
    <style:style style:name="P597" style:parent-style-name="清單段落" style:family="paragraph">
      <style:paragraph-properties style:punctuation-wrap="simple" style:text-autospace="none" style:snap-to-layout-grid="false" fo:text-align="center" fo:line-height="150%" fo:margin-left="0.3909in">
        <style:tab-stops/>
      </style:paragraph-properties>
    </style:style>
    <style:style style:name="T598" style:parent-style-name="預設段落字型" style:family="text">
      <style:text-properties style:font-name="Times New Roman" style:font-name-asian="標楷體" style:font-size-complex="12pt"/>
    </style:style>
    <style:style style:name="T599" style:parent-style-name="預設段落字型" style:family="text">
      <style:text-properties style:font-name="Times New Roman" style:font-name-asian="標楷體" style:font-size-complex="12pt"/>
    </style:style>
    <style:style style:name="T600" style:parent-style-name="預設段落字型" style:family="text">
      <style:text-properties style:font-name="Times New Roman" style:font-name-asian="標楷體" style:font-size-complex="12pt"/>
    </style:style>
    <style:style style:name="T601" style:parent-style-name="預設段落字型" style:family="text">
      <style:text-properties style:font-name="Times New Roman" style:font-name-asian="標楷體" style:font-size-complex="12pt"/>
    </style:style>
    <style:style style:name="P602" style:parent-style-name="內文" style:family="paragraph">
      <style:paragraph-properties style:snap-to-layout-grid="false" fo:text-align="center" fo:margin-top="0.0694in" fo:margin-bottom="0.0694in" fo:margin-right="-0.059in"/>
      <style:text-properties style:font-name-asian="標楷體" fo:color="#000000" fo:letter-spacing="0.018in" fo:font-size="16pt" style:font-size-asian="16pt" style:font-size-complex="16pt"/>
    </style:style>
    <style:style style:name="P603" style:parent-style-name="頁首" style:family="paragraph">
      <style:paragraph-properties style:snap-to-layout-grid="true" fo:margin-top="0.0694in" fo:margin-bottom="0.0694in" fo:text-indent="4.4993in">
        <style:tab-stops>
          <style:tab-stop style:type="center" style:position="-1.125in"/>
        </style:tab-stops>
      </style:paragraph-properties>
    </style:style>
    <style:style style:name="T604" style:parent-style-name="預設段落字型" style:family="text">
      <style:text-properties style:font-name-asian="標楷體" fo:font-size="14pt" style:font-size-asian="14pt" style:font-size-complex="14pt"/>
    </style:style>
    <style:style style:name="T605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606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607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608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609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610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611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612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P613" style:parent-style-name="頁首" style:family="paragraph">
      <style:paragraph-properties fo:margin-top="0.0694in" fo:margin-bottom="0.0694in"/>
    </style:style>
    <style:style style:name="T614" style:parent-style-name="預設段落字型" style:family="text">
      <style:text-properties style:font-name="新細明體" style:font-name-asian="新細明體" style:font-name-complex="新細明體" fo:color="#000000" style:letter-kerning="false" fo:font-size="14pt" style:font-size-asian="14pt" style:font-size-complex="14pt"/>
    </style:style>
    <style:style style:name="T615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616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617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618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619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ableColumn621" style:family="table-column">
      <style:table-column-properties style:column-width="0.8465in"/>
    </style:style>
    <style:style style:name="TableColumn622" style:family="table-column">
      <style:table-column-properties style:column-width="0.8465in"/>
    </style:style>
    <style:style style:name="TableColumn623" style:family="table-column">
      <style:table-column-properties style:column-width="0.8472in"/>
    </style:style>
    <style:style style:name="TableColumn624" style:family="table-column">
      <style:table-column-properties style:column-width="0.8472in"/>
    </style:style>
    <style:style style:name="TableColumn625" style:family="table-column">
      <style:table-column-properties style:column-width="0.8479in"/>
    </style:style>
    <style:style style:name="TableColumn626" style:family="table-column">
      <style:table-column-properties style:column-width="0.8479in"/>
    </style:style>
    <style:style style:name="TableColumn627" style:family="table-column">
      <style:table-column-properties style:column-width="0.8479in"/>
    </style:style>
    <style:style style:name="TableColumn628" style:family="table-column">
      <style:table-column-properties style:column-width="0.8479in"/>
    </style:style>
    <style:style style:name="TableColumn629" style:family="table-column">
      <style:table-column-properties style:column-width="0.8479in"/>
    </style:style>
    <style:style style:name="TableColumn630" style:family="table-column">
      <style:table-column-properties style:column-width="0.8479in"/>
    </style:style>
    <style:style style:name="Table620" style:family="table">
      <style:table-properties style:width="8.475in" fo:margin-left="0in" table:align="center"/>
    </style:style>
    <style:style style:name="TableRow631" style:family="table-row">
      <style:table-row-properties/>
    </style:style>
    <style:style style:name="TableCell632" style:family="table-cell">
      <style:table-cell-properties fo:border="0.0069in solid #000000" style:writing-mode="lr-tb" fo:padding-top="0in" fo:padding-left="0.0194in" fo:padding-bottom="0in" fo:padding-right="0.0194in"/>
    </style:style>
    <style:style style:name="P633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34" style:family="table-cell">
      <style:table-cell-properties fo:border="0.0069in solid #000000" style:writing-mode="lr-tb" fo:padding-top="0in" fo:padding-left="0.0194in" fo:padding-bottom="0in" fo:padding-right="0.0194in"/>
    </style:style>
    <style:style style:name="P635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36" style:family="table-cell">
      <style:table-cell-properties fo:border="0.0069in solid #000000" style:writing-mode="lr-tb" fo:padding-top="0in" fo:padding-left="0.0194in" fo:padding-bottom="0in" fo:padding-right="0.0194in"/>
    </style:style>
    <style:style style:name="P637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38" style:family="table-cell">
      <style:table-cell-properties fo:border="0.0069in solid #000000" style:writing-mode="lr-tb" fo:padding-top="0in" fo:padding-left="0.0194in" fo:padding-bottom="0in" fo:padding-right="0.0194in"/>
    </style:style>
    <style:style style:name="P639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40" style:family="table-cell">
      <style:table-cell-properties fo:border="0.0069in solid #000000" style:writing-mode="lr-tb" fo:padding-top="0in" fo:padding-left="0.0194in" fo:padding-bottom="0in" fo:padding-right="0.0194in"/>
    </style:style>
    <style:style style:name="P641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42" style:family="table-cell">
      <style:table-cell-properties fo:border="0.0069in solid #000000" style:writing-mode="lr-tb" fo:padding-top="0in" fo:padding-left="0.0194in" fo:padding-bottom="0in" fo:padding-right="0.0194in"/>
    </style:style>
    <style:style style:name="P643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44" style:family="table-cell">
      <style:table-cell-properties fo:border="0.0069in solid #000000" style:writing-mode="lr-tb" fo:padding-top="0in" fo:padding-left="0.0194in" fo:padding-bottom="0in" fo:padding-right="0.0194in"/>
    </style:style>
    <style:style style:name="P645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46" style:family="table-cell">
      <style:table-cell-properties fo:border="0.0069in solid #000000" style:writing-mode="lr-tb" fo:padding-top="0in" fo:padding-left="0.0194in" fo:padding-bottom="0in" fo:padding-right="0.0194in"/>
    </style:style>
    <style:style style:name="P647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48" style:family="table-cell">
      <style:table-cell-properties fo:border="0.0069in solid #000000" style:writing-mode="lr-tb" fo:padding-top="0in" fo:padding-left="0.0194in" fo:padding-bottom="0in" fo:padding-right="0.0194in"/>
    </style:style>
    <style:style style:name="P649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50" style:family="table-cell">
      <style:table-cell-properties fo:border="0.0069in solid #000000" style:writing-mode="lr-tb" fo:padding-top="0in" fo:padding-left="0.0194in" fo:padding-bottom="0in" fo:padding-right="0.0194in"/>
    </style:style>
    <style:style style:name="P651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Row652" style:family="table-row">
      <style:table-row-properties style:min-row-height="0.5236in"/>
    </style:style>
    <style:style style:name="TableCell6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4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6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8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0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2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4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6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8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0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2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Row673" style:family="table-row">
      <style:table-row-properties/>
    </style:style>
    <style:style style:name="TableCell6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5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7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9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1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3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5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7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9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1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3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Row694" style:family="table-row">
      <style:table-row-properties style:min-row-height="0.5236in"/>
    </style:style>
    <style:style style:name="TableCell6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6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8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0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2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4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6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8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0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2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4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Row715" style:family="table-row">
      <style:table-row-properties/>
    </style:style>
    <style:style style:name="TableCell7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7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9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1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3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5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7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9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1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3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5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Row736" style:family="table-row">
      <style:table-row-properties style:min-row-height="0.5236in"/>
    </style:style>
    <style:style style:name="TableCell7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8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0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2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4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6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8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0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2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4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6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Row757" style:family="table-row">
      <style:table-row-properties/>
    </style:style>
    <style:style style:name="TableCell7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9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1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3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5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7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9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1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3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5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7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Row778" style:family="table-row">
      <style:table-row-properties style:min-row-height="0.5236in"/>
    </style:style>
    <style:style style:name="TableCell7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0" style:parent-style-name="內文" style:family="paragraph">
      <style:paragraph-properties fo:text-align="center" fo:margin-top="0.0694in" fo:margin-bottom="0.0694in"/>
    </style:style>
    <style:style style:name="T781" style:parent-style-name="預設段落字型" style:family="text">
      <style:text-properties style:font-name-asian="標楷體" fo:font-size="13.5pt" style:font-size-asian="13.5pt"/>
    </style:style>
    <style:style style:name="TableCell7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3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5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7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9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1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3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5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7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9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P800" style:parent-style-name="內文" style:family="paragraph">
      <style:paragraph-properties fo:margin-top="0.0694in" fo:margin-bottom="0.0694in"/>
      <style:text-properties style:font-name-asian="標楷體" fo:font-size="13.5pt" style:font-size-asian="13.5pt"/>
    </style:style>
    <style:style style:name="P801" style:parent-style-name="內文" style:family="paragraph">
      <style:paragraph-properties fo:margin-top="0.0694in" fo:margin-bottom="0.0694in"/>
      <style:text-properties style:font-name-asian="標楷體" fo:font-size="14pt" style:font-size-asian="14pt" style:font-size-complex="14pt"/>
    </style:style>
    <style:style style:name="P802" style:parent-style-name="樣式頁首標楷體14點行距固定行高20pt" style:family="paragraph">
      <style:paragraph-properties fo:margin-top="0.0694in" fo:margin-bottom="0.0694in" fo:line-height="100%"/>
      <style:text-properties style:font-name="Times New Roman" style:font-name-complex="Times New Roman" fo:font-size="16pt" style:font-size-asian="16pt" style:font-size-complex="16pt"/>
    </style:style>
    <style:style style:name="P803" style:parent-style-name="內文" style:family="paragraph">
      <style:paragraph-properties style:snap-to-layout-grid="false" fo:margin-top="0.0694in" fo:margin-bottom="0.0694in" fo:margin-left="0.3333in">
        <style:tab-stops>
          <style:tab-stop style:type="center" style:position="-1.4583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804" style:parent-style-name="內文" style:family="paragraph">
      <style:paragraph-properties fo:widows="0" fo:orphans="0" style:snap-to-layout-grid="false" fo:margin-top="0.0694in" fo:margin-bottom="0.0694in">
        <style:tab-stops>
          <style:tab-stop style:type="left" style:position="0.7083in"/>
        </style:tab-stops>
      </style:paragraph-properties>
      <style:text-properties style:font-name-asian="標楷體" fo:color="#000000" fo:font-size="14pt" style:font-size-asian="14pt" style:font-size-complex="14pt"/>
    </style:style>
    <style:style style:family="graphic" style:name="a6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7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10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8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2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1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9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4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5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tab/>新北市立溪崑國民中學105學年度第二學期第一次定期評量自然科試題<text:tab/></text:p>
      <text:p text:style-name="P8"><text:span text:style-name="T9"><draw:frame draw:z-index="251671552" draw:style-name="a1" draw:name="圖片 6" text:anchor-type="paragraph" svg:x="7.68819in" svg:y="0.62014in" svg:width="1.10972in" svg:height="1.63889in" style:rel-width="scale" style:rel-height="scale"><draw:image xlink:href="media/image1.png" xlink:type="simple" xlink:show="embed" xlink:actuate="onLoad"/><svg:title/><svg:desc>1-3</svg:desc></draw:frame></text:span><text:span text:style-name="T10"><draw:connector draw:type="line" svg:x1="0in" svg:y1="0.38889in" svg:x2="9in" svg:y2="0.4in" draw:z-index="251656704" draw:id="id0" draw:style-name="a2" draw:name="Line 2" text:anchor-type="paragraph"><svg:title/><svg:desc/></draw:connector></text:span><text:span text:style-name="T11">九</text:span><text:span text:style-name="T12">年級</text:span><text:span text:style-name="T13">　　　</text:span><text:span text:style-name="T14">班</text:span><text:span text:style-name="T15"><text:s/></text:span><text:span text:style-name="T16">座號</text:span><text:span text:style-name="T17">　　　</text:span><text:span text:style-name="T18">姓名</text:span><text:span text:style-name="T19">　　　　</text:span></text:p>
      <text:list text:style-name="LFO13" text:continue-numbering="true">
        <text:list-item>
          <text:p text:style-name="P20"><text:span text:style-name="T21">如圖所示，一個電池組電壓為</text:span><text:span text:style-name="T22">　</text:span><text:span text:style-name="T23">3</text:span><text:span text:style-name="T24">　</text:span><text:span text:style-name="T25">伏特，並聯兩個歐姆式燈泡，甲燈泡的電阻為</text:span><text:span text:style-name="T26">3</text:span><text:span text:style-name="T27">　</text:span><text:span text:style-name="T28">歐姆、乙燈泡電阻為</text:span><text:span text:style-name="T29">　</text:span><text:span text:style-name="T30">1</text:span><text:span text:style-name="T31">　</text:span><text:span text:style-name="T32">歐姆，則下列敘述何者</text:span><text:span text:style-name="T33">錯誤</text:span><text:span text:style-name="T34">？</text:span></text:p>
        </text:list-item>
      </text:list>
      <text:p text:style-name="P35"><text:bookmark-start text:name="OP1_41E528C3BE224A1A979DAE0D97DFACA4"/><text:span text:style-name="T36">(</text:span><text:span text:style-name="T37">Ａ</text:span><text:span text:style-name="T38">)</text:span><text:bookmark-start text:name="OPTG1_41E528C3BE224A1A979DAE0D97DFACA4"/><text:span text:style-name="T39">通過</text:span><text:span text:style-name="T40">甲燈泡電流</text:span><text:span text:style-name="T41">為</text:span><text:span text:style-name="T42">　</text:span><text:span text:style-name="T43">1</text:span><text:span text:style-name="T44">安培　</text:span><text:bookmark-start text:name="OP2_41E528C3BE224A1A979DAE0D97DFACA4"/><text:bookmark-end text:name="OP1_41E528C3BE224A1A979DAE0D97DFACA4"/><text:bookmark-end text:name="OPTG1_41E528C3BE224A1A979DAE0D97DFACA4"/><text:span text:style-name="T45"><text:s text:c="2"/></text:span><text:span text:style-name="T46"><text:s text:c="2"/></text:span><text:span text:style-name="T47"><text:s text:c="2"/>(</text:span><text:span text:style-name="T48">Ｂ</text:span><text:span text:style-name="T49">)</text:span><text:bookmark-start text:name="OPTG2_41E528C3BE224A1A979DAE0D97DFACA4"/><text:span text:style-name="T50">通過</text:span><text:span text:style-name="T51">電池</text:span><text:span text:style-name="T52">電流為</text:span><text:span text:style-name="T53">　</text:span><text:span text:style-name="T54">3</text:span><text:span text:style-name="T55">安培</text:span><text:span text:style-name="T56">　</text:span><text:bookmark-start text:name="OP3_41E528C3BE224A1A979DAE0D97DFACA4"/><text:bookmark-end text:name="OP2_41E528C3BE224A1A979DAE0D97DFACA4"/><text:bookmark-end text:name="OPTG2_41E528C3BE224A1A979DAE0D97DFACA4"/></text:p>
      <text:p text:style-name="P57"><text:span text:style-name="T58">(</text:span><text:span text:style-name="T59">Ｃ</text:span><text:span text:style-name="T60">)</text:span><text:bookmark-start text:name="OPTG3_41E528C3BE224A1A979DAE0D97DFACA4"/><text:span text:style-name="T61">甲燈泡消耗的電功率為</text:span><text:span text:style-name="T62">3</text:span><text:span text:style-name="T63">　</text:span><text:span text:style-name="T64">瓦特</text:span><text:span text:style-name="T65"><text:s text:c="2"/></text:span><text:span text:style-name="T66">　</text:span><text:bookmark-start text:name="OP4_41E528C3BE224A1A979DAE0D97DFACA4"/><text:bookmark-end text:name="OP3_41E528C3BE224A1A979DAE0D97DFACA4"/><text:bookmark-end text:name="OPTG3_41E528C3BE224A1A979DAE0D97DFACA4"/><text:span text:style-name="T67">(</text:span><text:span text:style-name="T68">Ｄ</text:span><text:span text:style-name="T69">)</text:span><text:bookmark-end text:name="OP4_41E528C3BE224A1A979DAE0D97DFACA4"/><text:span text:style-name="T70">乙燈泡消耗的電功率為</text:span><text:span text:style-name="T71">9</text:span><text:span text:style-name="T72">　</text:span><text:span text:style-name="T73">瓦特</text:span></text:p>
      <text:list text:style-name="LFO13" text:continue-numbering="true">
        <text:list-item>
          <text:p text:style-name="P74"><text:bookmark-start text:name="Q_E519A23DCCE242D3A589B3118110DA2C"/><text:span text:style-name="T75">一燈泡接在電壓為</text:span><text:span text:style-name="T76">　</text:span><text:span text:style-name="T77">10</text:span><text:span text:style-name="T78">　</text:span><text:span text:style-name="T79">伏特的電源上，若電流為</text:span><text:span text:style-name="T80">　</text:span><text:span text:style-name="T81">2</text:span><text:span text:style-name="T82">　</text:span><text:span text:style-name="T83">安培，</text:span></text:p>
        </text:list-item>
      </text:list>
      <text:p text:style-name="P84"><text:span text:style-name="T85">則</text:span><text:span text:style-name="T86">　</text:span><text:span text:style-name="T87">5</text:span><text:span text:style-name="T88">　</text:span><text:span text:style-name="T89">分</text:span><text:span text:style-name="T90">內燈泡將消耗多少焦耳的電能？　</text:span><text:bookmark-start text:name="OP1_E519A23DCCE242D3A589B3118110DA2C"/></text:p>
      <text:p text:style-name="P91"><text:span text:style-name="T92"><draw:frame draw:z-index="251672576" draw:style-name="a3" draw:name="圖片 38" text:anchor-type="paragraph" svg:x="6.92153in" svg:y="0.21806in" svg:width="2.08333in" svg:height="1.30486in" style:rel-width="scale" style:rel-height="scale"><draw:image xlink:href="media/image2.png" xlink:type="simple" xlink:show="embed" xlink:actuate="onLoad"/><svg:title/><svg:desc>1-4</svg:desc></draw:frame></text:span><text:span text:style-name="T93">(</text:span><text:span text:style-name="T94">Ａ</text:span><text:span text:style-name="T95">)</text:span><text:bookmark-start text:name="OPTG1_E519A23DCCE242D3A589B3118110DA2C"/><text:span text:style-name="T96">　</text:span><text:span text:style-name="T97">10</text:span><text:span text:style-name="T98">0</text:span><text:span text:style-name="T99">　</text:span><text:bookmark-start text:name="OP2_E519A23DCCE242D3A589B3118110DA2C"/><text:bookmark-end text:name="OP1_E519A23DCCE242D3A589B3118110DA2C"/><text:bookmark-end text:name="OPTG1_E519A23DCCE242D3A589B3118110DA2C"/><text:span text:style-name="T100">(</text:span><text:span text:style-name="T101">Ｂ</text:span><text:span text:style-name="T102">)</text:span><text:bookmark-start text:name="OPTG2_E519A23DCCE242D3A589B3118110DA2C"/><text:span text:style-name="T103">　</text:span><text:span text:style-name="T104">2</text:span><text:span text:style-name="T105">5</text:span><text:span text:style-name="T106">0</text:span><text:span text:style-name="T107">　</text:span><text:bookmark-start text:name="OP3_E519A23DCCE242D3A589B3118110DA2C"/><text:bookmark-end text:name="OP2_E519A23DCCE242D3A589B3118110DA2C"/><text:bookmark-end text:name="OPTG2_E519A23DCCE242D3A589B3118110DA2C"/><text:span text:style-name="T108">(</text:span><text:span text:style-name="T109">Ｃ</text:span><text:span text:style-name="T110">)</text:span><text:bookmark-start text:name="OPTG3_E519A23DCCE242D3A589B3118110DA2C"/><text:span text:style-name="T111">　</text:span><text:span text:style-name="T112">10</text:span><text:span text:style-name="T113">0</text:span><text:span text:style-name="T114">0</text:span><text:span text:style-name="T115">　</text:span><text:bookmark-start text:name="OP4_E519A23DCCE242D3A589B3118110DA2C"/><text:bookmark-end text:name="OP3_E519A23DCCE242D3A589B3118110DA2C"/><text:bookmark-end text:name="OPTG3_E519A23DCCE242D3A589B3118110DA2C"/><text:span text:style-name="T116">(</text:span><text:span text:style-name="T117">Ｄ</text:span><text:span text:style-name="T118">)</text:span><text:bookmark-start text:name="OPTG4_E519A23DCCE242D3A589B3118110DA2C"/><text:span text:style-name="T119">　</text:span><text:span text:style-name="T120">60</text:span><text:span text:style-name="T121">00</text:span><text:bookmark-end text:name="OP4_E519A23DCCE242D3A589B3118110DA2C"/><text:bookmark-end text:name="OPTG4_E519A23DCCE242D3A589B3118110DA2C"/></text:p>
      <text:list text:style-name="LFO13" text:continue-numbering="true">
        <text:list-item>
          <text:p text:style-name="P122"><text:span text:style-name="T123">在如圖的電路中，若測得安培計</text:span><text:span text:style-name="T124">　</text:span><text:span text:style-name="T125">A</text:span><text:span text:style-name="T126">1</text:span><text:span text:style-name="T127">　</text:span><text:span text:style-name="T128">的電流為</text:span><text:span text:style-name="T129">　</text:span><text:span text:style-name="T130">0.2</text:span><text:span text:style-name="T131">　</text:span><text:span text:style-name="T132">安培，則下列敘述何者正確？</text:span></text:p>
        </text:list-item>
      </text:list>
      <text:p text:style-name="P133"><text:bookmark-start text:name="OP1_2E1E2FC1172043F5A3C0085E40E41107"/><text:span text:style-name="T134">(</text:span><text:span text:style-name="T135">Ａ</text:span><text:span text:style-name="T136">)</text:span><text:bookmark-start text:name="OPTG1_2E1E2FC1172043F5A3C0085E40E41107"/><text:span text:style-name="T137">安培計</text:span><text:span text:style-name="T138">　</text:span><text:span text:style-name="T139">A</text:span><text:span text:style-name="T140">2</text:span><text:span text:style-name="T141">　</text:span><text:span text:style-name="T142">的電流應為</text:span><text:span text:style-name="T143">　</text:span><text:span text:style-name="T144">0.</text:span><text:span text:style-name="T145">1</text:span><text:span text:style-name="T146">　</text:span><text:span text:style-name="T147">安培　</text:span><text:bookmark-start text:name="OP2_2E1E2FC1172043F5A3C0085E40E41107"/><text:bookmark-end text:name="OP1_2E1E2FC1172043F5A3C0085E40E41107"/><text:bookmark-end text:name="OPTG1_2E1E2FC1172043F5A3C0085E40E41107"/><text:span text:style-name="T148">(</text:span><text:span text:style-name="T149">Ｂ</text:span><text:span text:style-name="T150">)</text:span><text:bookmark-start text:name="OPTG2_2E1E2FC1172043F5A3C0085E40E41107"/><text:span text:style-name="T151">電阻</text:span><text:span text:style-name="T152">　</text:span><text:span text:style-name="T153">R</text:span><text:span text:style-name="T154">1</text:span><text:span text:style-name="T155">　</text:span><text:span text:style-name="T156">兩端電壓為</text:span><text:span text:style-name="T157">　</text:span><text:span text:style-name="T158">4</text:span><text:span text:style-name="T159">　</text:span><text:span text:style-name="T160">伏特　</text:span><text:bookmark-start text:name="OP3_2E1E2FC1172043F5A3C0085E40E41107"/><text:bookmark-end text:name="OP2_2E1E2FC1172043F5A3C0085E40E41107"/><text:bookmark-end text:name="OPTG2_2E1E2FC1172043F5A3C0085E40E41107"/></text:p>
      <text:p text:style-name="P161"><text:span text:style-name="T162">(</text:span><text:span text:style-name="T163">Ｃ</text:span><text:span text:style-name="T164">)</text:span><text:bookmark-start text:name="OPTG3_2E1E2FC1172043F5A3C0085E40E41107"/><text:span text:style-name="T165">電阻</text:span><text:span text:style-name="T166">　</text:span><text:span text:style-name="T167">R</text:span><text:span text:style-name="T168">2</text:span><text:span text:style-name="T169">　</text:span><text:span text:style-name="T170">兩端電壓為</text:span><text:span text:style-name="T171">　</text:span><text:span text:style-name="T172">2</text:span><text:span text:style-name="T173">　</text:span><text:span text:style-name="T174">伏特　</text:span><text:bookmark-start text:name="OP4_2E1E2FC1172043F5A3C0085E40E41107"/><text:bookmark-end text:name="OP3_2E1E2FC1172043F5A3C0085E40E41107"/><text:bookmark-end text:name="OPTG3_2E1E2FC1172043F5A3C0085E40E41107"/><text:span text:style-name="T175"><text:s/></text:span><text:span text:style-name="T176">(</text:span><text:span text:style-name="T177">Ｄ</text:span><text:span text:style-name="T178">)</text:span><text:bookmark-start text:name="OPTG4_2E1E2FC1172043F5A3C0085E40E41107"/><text:span text:style-name="T179">電池提供給兩電阻的電功率為</text:span><text:span text:style-name="T180">1</text:span><text:span text:style-name="T181">.</text:span><text:span text:style-name="T182">2</text:span><text:span text:style-name="T183">　</text:span><text:span text:style-name="T184">瓦特</text:span><text:bookmark-end text:name="OP4_2E1E2FC1172043F5A3C0085E40E41107"/><text:bookmark-end text:name="OPTG4_2E1E2FC1172043F5A3C0085E40E41107"/></text:p>
      <text:list text:style-name="LFO13" text:continue-numbering="true">
        <text:list-item>
          <text:p text:style-name="P185"><text:bookmark-end text:name="Q_E519A23DCCE242D3A589B3118110DA2C"/>有關交流電與直流電的比較，何者正確？　</text:p>
        </text:list-item>
      </text:list>
      <text:p text:style-name="P186">(Ａ)直流電的電流大小與方向恆定，故適用於家用電器　</text:p>
      <text:p text:style-name="P187">(Ｂ)發電廠所輸送的電流為直流電，所以一般電器可以直接使用　</text:p>
      <text:p text:style-name="P188"><text:span text:style-name="T189">(</text:span><text:span text:style-name="T190">Ｃ</text:span><text:span text:style-name="T191">)</text:span><text:span text:style-name="T192">直流電的簡記為</text:span><text:span text:style-name="T193">　</text:span><text:span text:style-name="T194">DC</text:span><text:span text:style-name="T195">；交流電的簡記為</text:span><text:span text:style-name="T196">　</text:span><text:span text:style-name="T197">AC</text:span><text:span text:style-name="T198">　</text:span></text:p>
      <text:p text:style-name="P199">(Ｄ)家庭插座所提供的電流是直流電</text:p>
      <text:list text:style-name="LFO13" text:continue-numbering="true">
        <text:list-item>
          <text:p text:style-name="P200"><text:span text:style-name="T201">一盞檯燈原本使用</text:span><text:span text:style-name="T202">　</text:span><text:span text:style-name="T203">30W</text:span><text:span text:style-name="T204">　</text:span><text:span text:style-name="T205">的甲燈泡，改換成</text:span><text:span text:style-name="T206">　</text:span><text:span text:style-name="T207">60W</text:span><text:span text:style-name="T208">　</text:span><text:span text:style-name="T209">的乙燈泡後，變得更亮。若兩燈泡皆符合歐姆定律，</text:span></text:p>
        </text:list-item>
      </text:list>
      <text:p text:style-name="P210"><text:span text:style-name="T211">則下列何者</text:span><text:span text:style-name="T212">不是</text:span><text:span text:style-name="T213">檯燈變亮的原因？　</text:span><text:bookmark-start text:name="OP1_F062C108CC89426DB33116F201266AE4"/></text:p>
      <text:p text:style-name="P214">(Ａ)<text:bookmark-start text:name="OPTG1_F062C108CC89426DB33116F201266AE4"/>乙燈泡的電阻變小　<text:bookmark-start text:name="OP2_F062C108CC89426DB33116F201266AE4"/><text:bookmark-end text:name="OP1_F062C108CC89426DB33116F201266AE4"/><text:bookmark-end text:name="OPTG1_F062C108CC89426DB33116F201266AE4"/><text:s text:c="2"/>(Ｂ)<text:bookmark-start text:name="OPTG2_F062C108CC89426DB33116F201266AE4"/>通過乙燈泡的電流較大　<text:bookmark-start text:name="OP3_F062C108CC89426DB33116F201266AE4"/><text:bookmark-end text:name="OP2_F062C108CC89426DB33116F201266AE4"/><text:bookmark-end text:name="OPTG2_F062C108CC89426DB33116F201266AE4"/></text:p>
      <text:p text:style-name="P215">(Ｃ)<text:bookmark-start text:name="OPTG3_F062C108CC89426DB33116F201266AE4"/>甲燈泡的電功率較小　<text:bookmark-start text:name="OP4_F062C108CC89426DB33116F201266AE4"/><text:bookmark-end text:name="OP3_F062C108CC89426DB33116F201266AE4"/><text:bookmark-end text:name="OPTG3_F062C108CC89426DB33116F201266AE4"/>(Ｄ)<text:bookmark-start text:name="OPTG4_F062C108CC89426DB33116F201266AE4"/>乙燈泡的兩端電壓較大<text:bookmark-end text:name="OP4_F062C108CC89426DB33116F201266AE4"/><text:bookmark-end text:name="OPTG4_F062C108CC89426DB33116F201266AE4"/></text:p>
      <text:list text:style-name="LFO13" text:continue-numbering="true">
        <text:list-item>
          <text:p text:style-name="P216"><text:span text:style-name="T217"><draw:frame draw:z-index="251673600" draw:style-name="a4" draw:name="圖片 39" text:anchor-type="paragraph" svg:x="5.77014in" svg:y="0.68194in" svg:width="3.025in" svg:height="1.525in" style:rel-width="scale" style:rel-height="scale"><draw:image xlink:href="media/image3.png" xlink:type="simple" xlink:show="embed" xlink:actuate="onLoad"/><svg:title/><svg:desc>1-5</svg:desc></draw:frame></text:span><text:span text:style-name="T218">電力公司會在家庭或工廠用戶端裝瓦時計（電表），它是用來記錄何種物理量的儀器？　</text:span><text:bookmark-start text:name="OP1_BEC819ED820A46678A93B11EAA1019B4"/></text:p>
        </text:list-item>
      </text:list>
      <text:p text:style-name="P219">(Ａ)<text:bookmark-start text:name="OPTG1_BEC819ED820A46678A93B11EAA1019B4"/>電壓　<text:bookmark-start text:name="OP2_BEC819ED820A46678A93B11EAA1019B4"/><text:bookmark-end text:name="OP1_BEC819ED820A46678A93B11EAA1019B4"/><text:bookmark-end text:name="OPTG1_BEC819ED820A46678A93B11EAA1019B4"/>(Ｂ)<text:bookmark-start text:name="OPTG2_BEC819ED820A46678A93B11EAA1019B4"/>電量　<text:bookmark-start text:name="OP3_BEC819ED820A46678A93B11EAA1019B4"/><text:bookmark-end text:name="OP2_BEC819ED820A46678A93B11EAA1019B4"/><text:bookmark-end text:name="OPTG2_BEC819ED820A46678A93B11EAA1019B4"/>(Ｃ)<text:bookmark-start text:name="OPTG3_BEC819ED820A46678A93B11EAA1019B4"/>電能　<text:bookmark-start text:name="OP4_BEC819ED820A46678A93B11EAA1019B4"/><text:bookmark-end text:name="OP3_BEC819ED820A46678A93B11EAA1019B4"/><text:bookmark-end text:name="OPTG3_BEC819ED820A46678A93B11EAA1019B4"/>(Ｄ)<text:bookmark-start text:name="OPTG4_BEC819ED820A46678A93B11EAA1019B4"/>電功率<text:bookmark-end text:name="OP4_BEC819ED820A46678A93B11EAA1019B4"/><text:bookmark-end text:name="OPTG4_BEC819ED820A46678A93B11EAA1019B4"/></text:p>
      <text:list text:style-name="LFO13" text:continue-numbering="true">
        <text:list-item>
          <text:p text:style-name="P220"><text:bookmark-start text:name="Q_1E9A1E5C42244A9AA275B15120B339B2"/><text:span text:style-name="T221">小</text:span><text:span text:style-name="T222">黑</text:span><text:span text:style-name="T223">新添購一臺電磁爐，附圖為電磁爐的電器規格，</text:span></text:p>
        </text:list-item>
      </text:list>
      <text:p text:style-name="P224"><text:span text:style-name="T225">請問下列敘述何者</text:span><text:span text:style-name="T226">錯誤</text:span><text:span text:style-name="T227">？</text:span></text:p>
      <text:p text:style-name="P228"><text:bookmark-start text:name="OP1_1E9A1E5C42244A9AA275B15120B339B2"/><text:span text:style-name="T229"><text:s text:c="3"/>(</text:span><text:span text:style-name="T230">Ａ</text:span><text:span text:style-name="T231">)</text:span><text:bookmark-start text:name="OPTG1_1E9A1E5C42244A9AA275B15120B339B2"/><text:span text:style-name="T232">此電磁爐應使用</text:span><text:span text:style-name="T233">　</text:span><text:span text:style-name="T234">110</text:span><text:span text:style-name="T235">　</text:span><text:span text:style-name="T236">伏特的電源　</text:span><text:bookmark-start text:name="OP2_1E9A1E5C42244A9AA275B15120B339B2"/><text:bookmark-end text:name="OP1_1E9A1E5C42244A9AA275B15120B339B2"/><text:bookmark-end text:name="OPTG1_1E9A1E5C42244A9AA275B15120B339B2"/></text:p>
      <text:p text:style-name="P237"><text:span text:style-name="T238"><text:s text:c="3"/>(</text:span><text:span text:style-name="T239">Ｂ</text:span><text:span text:style-name="T240">)</text:span><text:bookmark-start text:name="OPTG2_1E9A1E5C42244A9AA275B15120B339B2"/><text:span text:style-name="T241">正常使用時，通過電磁爐的電流為</text:span><text:span text:style-name="T242">　</text:span><text:span text:style-name="T243">6</text:span><text:span text:style-name="T244">0</text:span><text:span text:style-name="T245">　</text:span><text:span text:style-name="T246">安培　</text:span><text:bookmark-start text:name="OP3_1E9A1E5C42244A9AA275B15120B339B2"/><text:bookmark-end text:name="OP2_1E9A1E5C42244A9AA275B15120B339B2"/><text:bookmark-end text:name="OPTG2_1E9A1E5C42244A9AA275B15120B339B2"/></text:p>
      <text:p text:style-name="P247"><text:span text:style-name="T248"><text:s text:c="3"/>(</text:span><text:span text:style-name="T249">Ｃ</text:span><text:span text:style-name="T250">)</text:span><text:bookmark-start text:name="OPTG3_1E9A1E5C42244A9AA275B15120B339B2"/><text:span text:style-name="T251">若</text:span><text:span text:style-name="T252">小</text:span><text:span text:style-name="T253">黑</text:span><text:span text:style-name="T254">用電磁爐煮湯</text:span><text:span text:style-name="T255">　</text:span><text:span text:style-name="T256">60</text:span><text:span text:style-name="T257">　</text:span><text:span text:style-name="T258">分鐘，此電磁爐將消耗</text:span><text:span text:style-name="T259">　</text:span><text:span text:style-name="T260">1.1</text:span><text:span text:style-name="T261">　</text:span><text:span text:style-name="T262">度的電能　</text:span><text:bookmark-start text:name="OP4_1E9A1E5C42244A9AA275B15120B339B2"/><text:bookmark-end text:name="OP3_1E9A1E5C42244A9AA275B15120B339B2"/><text:bookmark-end text:name="OPTG3_1E9A1E5C42244A9AA275B15120B339B2"/></text:p>
      <text:p text:style-name="P263"><text:span text:style-name="T264"><text:s text:c="3"/>(</text:span><text:span text:style-name="T265">Ｄ</text:span><text:span text:style-name="T266">)</text:span><text:bookmark-start text:name="OPTG4_1E9A1E5C42244A9AA275B15120B339B2"/><text:span text:style-name="T267">若</text:span><text:span text:style-name="T268">　</text:span><text:span text:style-name="T269">1</text:span><text:span text:style-name="T270">　</text:span><text:span text:style-name="T271">焦耳的電能可轉換為</text:span><text:span text:style-name="T272">　</text:span><text:span text:style-name="T273">0.24cal</text:span><text:span text:style-name="T274">　</text:span><text:span text:style-name="T275">的熱量，則此電磁爐</text:span><text:span text:style-name="T276">　</text:span><text:span text:style-name="T277">1</text:span><text:span text:style-name="T278">　</text:span><text:span text:style-name="T279">分鐘可使</text:span><text:span text:style-name="T280">　</text:span><text:span text:style-name="T281">1</text:span><text:span text:style-name="T282">　</text:span><text:span text:style-name="T283">公升的水上升</text:span><text:span text:style-name="T284">約</text:span><text:span text:style-name="T285">1</text:span><text:span text:style-name="T286">6</text:span><text:span text:style-name="T287">　</text:span><text:span text:style-name="T288">℃</text:span><text:bookmark-end text:name="OP4_1E9A1E5C42244A9AA275B15120B339B2"/><text:bookmark-end text:name="OPTG4_1E9A1E5C42244A9AA275B15120B339B2"/><text:span text:style-name="T289">。</text:span></text:p>
      <text:list text:style-name="LFO13" text:continue-numbering="true">
        <text:list-item>
          <text:p text:style-name="P290"><text:bookmark-end text:name="Q_1E9A1E5C42244A9AA275B15120B339B2"/><text:span text:style-name="T291"><draw:frame draw:z-index="251674624" draw:style-name="a5" draw:name="圖片 7" text:anchor-type="paragraph" svg:x="6.44931in" svg:y="0.02778in" svg:width="1.78056in" svg:height="1.39792in" style:rel-width="scale" style:rel-height="scale"><draw:image xlink:href="media/image4.png" xlink:type="simple" xlink:show="embed" xlink:actuate="onLoad"/><svg:title/><svg:desc>1-6</svg:desc></draw:frame></text:span><text:span text:style-name="T292">附圖電路中，哪個燈泡會發生短路的情形？</text:span></text:p>
        </text:list-item>
      </text:list>
      <text:p text:style-name="P293"><text:bookmark-start text:name="OP1_6B6705616244455CB772C0C391449DF9"/><text:s text:c="4"/>(Ａ)<text:bookmark-start text:name="OPTG1_6B6705616244455CB772C0C391449DF9"/>甲　<text:bookmark-start text:name="OP2_6B6705616244455CB772C0C391449DF9"/><text:bookmark-end text:name="OP1_6B6705616244455CB772C0C391449DF9"/><text:bookmark-end text:name="OPTG1_6B6705616244455CB772C0C391449DF9"/>(Ｂ)<text:bookmark-start text:name="OPTG2_6B6705616244455CB772C0C391449DF9"/>乙　<text:bookmark-start text:name="OP3_6B6705616244455CB772C0C391449DF9"/><text:bookmark-end text:name="OP2_6B6705616244455CB772C0C391449DF9"/><text:bookmark-end text:name="OPTG2_6B6705616244455CB772C0C391449DF9"/>(Ｃ)<text:bookmark-start text:name="OPTG3_6B6705616244455CB772C0C391449DF9"/>丙　<text:bookmark-start text:name="OP4_6B6705616244455CB772C0C391449DF9"/><text:bookmark-end text:name="OP3_6B6705616244455CB772C0C391449DF9"/><text:bookmark-end text:name="OPTG3_6B6705616244455CB772C0C391449DF9"/>(Ｄ)<text:bookmark-start text:name="OPTG4_6B6705616244455CB772C0C391449DF9"/>丁<text:bookmark-end text:name="OP4_6B6705616244455CB772C0C391449DF9"/><text:bookmark-end text:name="OPTG4_6B6705616244455CB772C0C391449DF9"/>。</text:p>
      <text:p text:style-name="P294"/>
      <text:soft-page-break/>
      <text:list text:style-name="LFO13" text:continue-numbering="true">
        <text:list-item>
          <text:p text:style-name="P295">有關家庭用電時應注意的安全事項，下列何者正確？　<text:bookmark-start text:name="OP1_9BFC905B03CC485A8FBECD69C433CBB2"/></text:p>
        </text:list-item>
      </text:list>
      <text:p text:style-name="P296">(Ａ)<text:bookmark-start text:name="OPTG1_9BFC905B03CC485A8FBECD69C433CBB2"/>電器長時間不使用，應拔除插頭或取出內接的電池組　<text:bookmark-start text:name="OP2_9BFC905B03CC485A8FBECD69C433CBB2"/><text:bookmark-end text:name="OP1_9BFC905B03CC485A8FBECD69C433CBB2"/><text:bookmark-end text:name="OPTG1_9BFC905B03CC485A8FBECD69C433CBB2"/></text:p>
      <text:p text:style-name="P297">(Ｂ)<text:bookmark-start text:name="OPTG2_9BFC905B03CC485A8FBECD69C433CBB2"/>同一插座或延長線可連接許多電器　<text:bookmark-start text:name="OP3_9BFC905B03CC485A8FBECD69C433CBB2"/><text:bookmark-end text:name="OP2_9BFC905B03CC485A8FBECD69C433CBB2"/><text:bookmark-end text:name="OPTG2_9BFC905B03CC485A8FBECD69C433CBB2"/></text:p>
      <text:p text:style-name="P298">(Ｃ)<text:bookmark-start text:name="OPTG3_9BFC905B03CC485A8FBECD69C433CBB2"/>可藉由快速拉扯電線拔掉插頭　<text:bookmark-start text:name="OP4_9BFC905B03CC485A8FBECD69C433CBB2"/><text:bookmark-end text:name="OP3_9BFC905B03CC485A8FBECD69C433CBB2"/><text:bookmark-end text:name="OPTG3_9BFC905B03CC485A8FBECD69C433CBB2"/></text:p>
      <text:p text:style-name="P299">(Ｄ)<text:bookmark-start text:name="OPTG4_9BFC905B03CC485A8FBECD69C433CBB2"/>手沾溼時，也可觸摸插座及通電的電器設施<text:bookmark-end text:name="OP4_9BFC905B03CC485A8FBECD69C433CBB2"/><text:bookmark-end text:name="OPTG4_9BFC905B03CC485A8FBECD69C433CBB2"/></text:p>
      <text:list text:style-name="LFO13" text:continue-numbering="true">
        <text:list-item>
          <text:p text:style-name="P300">下列有關常見電池的敘述，何者錯誤？　<text:bookmark-start text:name="OP1_4DF8B266B31446029849D00BA7C33CC7"/></text:p>
        </text:list-item>
      </text:list>
      <text:p text:style-name="P301">(Ａ)<text:bookmark-start text:name="OPTG1_4DF8B266B31446029849D00BA7C33CC7"/>乾電池內不含任何水分　<text:bookmark-start text:name="OP2_4DF8B266B31446029849D00BA7C33CC7"/><text:bookmark-end text:name="OP1_4DF8B266B31446029849D00BA7C33CC7"/><text:bookmark-end text:name="OPTG1_4DF8B266B31446029849D00BA7C33CC7"/></text:p>
      <text:p text:style-name="P302">(Ｂ)<text:bookmark-start text:name="OPTG2_4DF8B266B31446029849D00BA7C33CC7"/>鋰離子電池是二次電池，使用後可再充電使用　<text:bookmark-start text:name="OP3_4DF8B266B31446029849D00BA7C33CC7"/><text:bookmark-end text:name="OP2_4DF8B266B31446029849D00BA7C33CC7"/><text:bookmark-end text:name="OPTG2_4DF8B266B31446029849D00BA7C33CC7"/></text:p>
      <text:p text:style-name="P303">(Ｃ)<text:bookmark-start text:name="OPTG3_4DF8B266B31446029849D00BA7C33CC7"/>鹼性電池以氫氧化鉀為電解夜，使用時間較碳鋅電池長　<text:bookmark-start text:name="OP4_4DF8B266B31446029849D00BA7C33CC7"/><text:bookmark-end text:name="OP3_4DF8B266B31446029849D00BA7C33CC7"/><text:bookmark-end text:name="OPTG3_4DF8B266B31446029849D00BA7C33CC7"/></text:p>
      <text:p text:style-name="P304">(Ｄ)<text:bookmark-start text:name="OPTG4_4DF8B266B31446029849D00BA7C33CC7"/>電池內的化學物質對環境的危害很大，必須回收<text:bookmark-end text:name="OP4_4DF8B266B31446029849D00BA7C33CC7"/><text:bookmark-end text:name="OPTG4_4DF8B266B31446029849D00BA7C33CC7"/></text:p>
      <text:list text:style-name="LFO13" text:continue-numbering="true">
        <text:list-item>
          <text:p text:style-name="P305"><text:bookmark-start text:name="Q_7E70AC674F204D748A728B948D3EA336"/>有關保險絲的熔點大小與使用方式，下列敘述何者正確？　<text:bookmark-start text:name="OP1_7E70AC674F204D748A728B948D3EA336"/></text:p>
        </text:list-item>
      </text:list>
      <text:p text:style-name="P306">(Ａ)<text:bookmark-start text:name="OPTG1_7E70AC674F204D748A728B948D3EA336"/>高熔點，且應與被保護的電器串聯　<text:bookmark-start text:name="OP2_7E70AC674F204D748A728B948D3EA336"/><text:bookmark-end text:name="OP1_7E70AC674F204D748A728B948D3EA336"/><text:bookmark-end text:name="OPTG1_7E70AC674F204D748A728B948D3EA336"/>(Ｂ)<text:bookmark-start text:name="OPTG2_7E70AC674F204D748A728B948D3EA336"/>低熔點，且應與被保護的電器串聯　<text:bookmark-start text:name="OP3_7E70AC674F204D748A728B948D3EA336"/><text:bookmark-end text:name="OP2_7E70AC674F204D748A728B948D3EA336"/><text:bookmark-end text:name="OPTG2_7E70AC674F204D748A728B948D3EA336"/></text:p>
      <text:p text:style-name="P307">(Ｃ)<text:bookmark-start text:name="OPTG3_7E70AC674F204D748A728B948D3EA336"/>高熔點，且應與被保護的電器並聯　<text:bookmark-start text:name="OP4_7E70AC674F204D748A728B948D3EA336"/><text:bookmark-end text:name="OP3_7E70AC674F204D748A728B948D3EA336"/><text:bookmark-end text:name="OPTG3_7E70AC674F204D748A728B948D3EA336"/>(Ｄ)<text:bookmark-start text:name="OPTG4_7E70AC674F204D748A728B948D3EA336"/>低熔點，且應與被保護的電器並聯<text:bookmark-end text:name="OP4_7E70AC674F204D748A728B948D3EA336"/><text:bookmark-end text:name="OPTG4_7E70AC674F204D748A728B948D3EA336"/>。</text:p>
      <text:list text:style-name="LFO13" text:continue-numbering="true">
        <text:list-item>
          <text:p text:style-name="P308"><text:bookmark-end text:name="Q_7E70AC674F204D748A728B948D3EA336"/><text:span text:style-name="T309"><draw:frame draw:z-index="251675648" draw:style-name="a6" draw:name="圖片 19" text:anchor-type="paragraph" svg:x="6.2125in" svg:y="1.1125in" svg:width="2.56042in" svg:height="1.35556in" style:rel-width="scale" style:rel-height="scale"><draw:image xlink:href="media/image5.png" xlink:type="simple" xlink:show="embed" xlink:actuate="onLoad"/><svg:title/><svg:desc>1-8</svg:desc></draw:frame></text:span><text:span text:style-name="T310">下列何者</text:span><text:span text:style-name="T311">不是</text:span><text:span text:style-name="T312">藉由離子的移動而導電？　</text:span><text:bookmark-start text:name="OP1_B7F99FD8492C4D119274BEE3267034BE"/></text:p>
        </text:list-item>
      </text:list>
      <text:p text:style-name="P313">(Ａ)<text:bookmark-start text:name="OPTG1_B7F99FD8492C4D119274BEE3267034BE"/>電解硫酸銅時所用的硫酸銅水溶液　<text:bookmark-start text:name="OP2_B7F99FD8492C4D119274BEE3267034BE"/><text:bookmark-end text:name="OP1_B7F99FD8492C4D119274BEE3267034BE"/><text:bookmark-end text:name="OPTG1_B7F99FD8492C4D119274BEE3267034BE"/><text:s text:c="6"/>(Ｂ)<text:bookmark-start text:name="OPTG2_B7F99FD8492C4D119274BEE3267034BE"/>連接鉛蓄電池和外接電器之間的金屬導線　<text:bookmark-start text:name="OP3_B7F99FD8492C4D119274BEE3267034BE"/><text:bookmark-end text:name="OP2_B7F99FD8492C4D119274BEE3267034BE"/><text:bookmark-end text:name="OPTG2_B7F99FD8492C4D119274BEE3267034BE"/></text:p>
      <text:p text:style-name="P314"><text:span text:style-name="T315">(</text:span><text:span text:style-name="T316">Ｃ</text:span><text:span text:style-name="T317">)</text:span><text:bookmark-start text:name="OPTG3_B7F99FD8492C4D119274BEE3267034BE"/><text:span text:style-name="T318">伏打電池中連接燒杯的</text:span><text:span text:style-name="T319">　</text:span><text:span text:style-name="T320">U</text:span><text:span text:style-name="T321">　</text:span><text:span text:style-name="T322">型管內的水溶液　</text:span><text:bookmark-start text:name="OP4_B7F99FD8492C4D119274BEE3267034BE"/><text:bookmark-end text:name="OP3_B7F99FD8492C4D119274BEE3267034BE"/><text:bookmark-end text:name="OPTG3_B7F99FD8492C4D119274BEE3267034BE"/><text:span text:style-name="T323">(</text:span><text:span text:style-name="T324">Ｄ</text:span><text:span text:style-name="T325">)</text:span><text:bookmark-start text:name="OPTG4_B7F99FD8492C4D119274BEE3267034BE"/><text:span text:style-name="T326">乾電池內部兩電極間的填充物質</text:span><text:bookmark-end text:name="OP4_B7F99FD8492C4D119274BEE3267034BE"/><text:bookmark-end text:name="OPTG4_B7F99FD8492C4D119274BEE3267034BE"/><text:span text:style-name="T327">。</text:span></text:p>
      <text:list text:style-name="LFO13" text:continue-numbering="true">
        <text:list-item>
          <text:p text:style-name="P328">有關鉛蓄電池，下列敘述何者錯誤？</text:p>
        </text:list-item>
      </text:list>
      <text:p text:style-name="P329"><text:bookmark-start text:name="OP1_CEC31249CF4548B38C20EBC52DB9BF4B"/>(Ａ)<text:bookmark-start text:name="OPTG1_CEC31249CF4548B38C20EBC52DB9BF4B"/>充電時，硫酸溶液濃度增加　<text:bookmark-start text:name="OP2_CEC31249CF4548B38C20EBC52DB9BF4B"/><text:bookmark-end text:name="OP1_CEC31249CF4548B38C20EBC52DB9BF4B"/><text:bookmark-end text:name="OPTG1_CEC31249CF4548B38C20EBC52DB9BF4B"/></text:p>
      <text:p text:style-name="P330">(Ｂ)<text:bookmark-start text:name="OPTG2_CEC31249CF4548B38C20EBC52DB9BF4B"/>充電時，兩電極皆產生硫酸鉛　<text:bookmark-start text:name="OP3_CEC31249CF4548B38C20EBC52DB9BF4B"/><text:bookmark-end text:name="OP2_CEC31249CF4548B38C20EBC52DB9BF4B"/><text:bookmark-end text:name="OPTG2_CEC31249CF4548B38C20EBC52DB9BF4B"/></text:p>
      <text:p text:style-name="P331">(Ｃ)<text:bookmark-start text:name="OPTG3_CEC31249CF4548B38C20EBC52DB9BF4B"/>欲對鉛蓄電池充電時，二氧化鉛極板應連接附圖中外電源的甲極　<text:bookmark-start text:name="OP4_CEC31249CF4548B38C20EBC52DB9BF4B"/><text:bookmark-end text:name="OP3_CEC31249CF4548B38C20EBC52DB9BF4B"/><text:bookmark-end text:name="OPTG3_CEC31249CF4548B38C20EBC52DB9BF4B"/>(Ｄ)<text:bookmark-start text:name="OPTG4_CEC31249CF4548B38C20EBC52DB9BF4B"/>充電時，電子由鉛蓄電池的鉛極板流<text:bookmark-end text:name="OP4_CEC31249CF4548B38C20EBC52DB9BF4B"/><text:bookmark-end text:name="OPTG4_CEC31249CF4548B38C20EBC52DB9BF4B"/>入</text:p>
      <text:list text:style-name="LFO13" text:continue-numbering="true">
        <text:list-item>
          <text:p text:style-name="P332"><text:bookmark-start text:name="Q_E13901ED39E9412EB837743FCC0DFBE1"/><text:span text:style-name="T333"><draw:frame draw:z-index="251676672" draw:style-name="a7" draw:name="圖片 36" text:anchor-type="paragraph" svg:x="7.43403in" svg:y="0.18542in" svg:width="1.29653in" svg:height="1.37639in" style:rel-width="scale" style:rel-height="scale"><draw:image xlink:href="media/image6.png" xlink:type="simple" xlink:show="embed" xlink:actuate="onLoad"/><svg:title/><svg:desc>1-10</svg:desc></draw:frame></text:span><text:span text:style-name="T334">附圖為以碳棒為電極的電解</text:span><text:span text:style-name="T335">稀</text:span><text:span text:style-name="T336">硫酸水溶液的實驗裝置，則下列敘述何者正確？</text:span></text:p>
        </text:list-item>
      </text:list>
      <text:p text:style-name="P337"><text:bookmark-start text:name="OP1_E13901ED39E9412EB837743FCC0DFBE1"/>(Ａ)<text:bookmark-start text:name="OPTG1_E13901ED39E9412EB837743FCC0DFBE1"/>在甲碳棒附近會有氫氣產生　<text:bookmark-start text:name="OP2_E13901ED39E9412EB837743FCC0DFBE1"/><text:bookmark-end text:name="OP1_E13901ED39E9412EB837743FCC0DFBE1"/><text:bookmark-end text:name="OPTG1_E13901ED39E9412EB837743FCC0DFBE1"/><text:s/></text:p>
      <text:p text:style-name="P338">(Ｂ)<text:bookmark-start text:name="OPTG2_E13901ED39E9412EB837743FCC0DFBE1"/>經一段時間後，乙碳棒質量會增加　<text:bookmark-start text:name="OP3_E13901ED39E9412EB837743FCC0DFBE1"/><text:bookmark-end text:name="OP2_E13901ED39E9412EB837743FCC0DFBE1"/><text:bookmark-end text:name="OPTG2_E13901ED39E9412EB837743FCC0DFBE1"/></text:p>
      <text:p text:style-name="P339">(Ｃ)<text:bookmark-start text:name="OPTG3_E13901ED39E9412EB837743FCC0DFBE1"/>硫酸水溶液濃度會增加　<text:bookmark-start text:name="OP4_E13901ED39E9412EB837743FCC0DFBE1"/><text:bookmark-end text:name="OP3_E13901ED39E9412EB837743FCC0DFBE1"/><text:bookmark-end text:name="OPTG3_E13901ED39E9412EB837743FCC0DFBE1"/></text:p>
      <text:p text:style-name="P340">(Ｄ)<text:bookmark-start text:name="OPTG4_E13901ED39E9412EB837743FCC0DFBE1"/>反應一段時間後，水溶液顏色藍色會變<text:bookmark-end text:name="OP4_E13901ED39E9412EB837743FCC0DFBE1"/><text:bookmark-end text:name="OPTG4_E13901ED39E9412EB837743FCC0DFBE1"/>淡</text:p>
      <text:list text:style-name="LFO13" text:continue-numbering="true">
        <text:list-item>
          <text:p text:style-name="P341"><text:bookmark-end text:name="Q_E13901ED39E9412EB837743FCC0DFBE1"/>發電廠為減少電能損耗，通常採用下列何種方式輸送電力至用戶端？　</text:p>
        </text:list-item>
      </text:list>
      <text:p text:style-name="P342">(Ａ)高電壓、低電流　(Ｂ)低電壓、高電流　(Ｃ)高電壓、高電流　(Ｄ)低電壓、低電流</text:p>
      <text:list text:style-name="LFO13" text:continue-numbering="true">
        <text:list-item>
          <text:p text:style-name="P343">鹽橋在鋅銅電池中的功用為下列何者？　</text:p>
        </text:list-item>
      </text:list>
      <text:p text:style-name="P344">(Ａ)把兩個分隔的溶液連接起來　(Ｂ)使金屬在鹽橋析出　</text:p>
      <text:p text:style-name="P345">(Ｃ)使兩溶液帶負電　<text:s text:c="10"/>(Ｄ)維持溶液的酸鹼性</text:p>
      <text:list text:style-name="LFO13" text:continue-numbering="true">
        <text:list-item>
          <text:p text:style-name="P346"><text:span text:style-name="T347">小黑</text:span><text:span text:style-name="T348">想要在銅製的鑰匙圈上鍍一層鋅，則下列有關實驗裝置的敘述，何者正確？　</text:span></text:p>
        </text:list-item>
      </text:list>
      <text:p text:style-name="P349"><text:span text:style-name="T350">(</text:span><text:span text:style-name="T351">Ａ</text:span><text:span text:style-name="T352">)</text:span><text:span text:style-name="T353">可利用硫酸銅作為電鍍液　</text:span><text:span text:style-name="T354"><text:s text:c="18"/>(</text:span><text:span text:style-name="T355">Ｂ</text:span><text:span text:style-name="T356">)</text:span><text:span text:style-name="T357">可用家用</text:span><text:span text:style-name="T358">　</text:span><text:span text:style-name="T359">110V</text:span><text:span text:style-name="T360">　</text:span><text:span text:style-name="T361">的電源　</text:span></text:p>
      <text:p text:style-name="P362">(Ｃ)應將鋅片接於正極，銅製的鑰匙圈則接於負極　(Ｄ)電鍍過程中鋅片的質量不變</text:p>
      <text:soft-page-break/>
      <text:list text:style-name="LFO13" text:continue-numbering="true">
        <text:list-item>
          <text:p text:style-name="P363"><text:span text:style-name="T364"><draw:frame draw:z-index="251682816" draw:style-name="a8" draw:name="圖片 1" text:anchor-type="paragraph" svg:x="6.45972in" svg:y="0.02708in" svg:width="2.39792in" svg:height="2.22778in" style:rel-width="scale" style:rel-height="scale"><draw:image xlink:href="media/image7.png" xlink:type="simple" xlink:show="embed" xlink:actuate="onLoad"/><svg:title/><svg:desc>1-7</svg:desc></draw:frame></text:span><text:span text:style-name="T365">附圖為一鋅銅電池的裝置，則下列敘述何者</text:span><text:span text:style-name="T366">錯誤</text:span><text:span text:style-name="T367">？</text:span></text:p>
        </text:list-item>
      </text:list>
      <text:p text:style-name="P368"><text:bookmark-start text:name="OP1_9CF08181ED5F4B5998BDF794EB7C027A"/>(Ａ)<text:bookmark-start text:name="OPTG1_9CF08181ED5F4B5998BDF794EB7C027A"/>毫安培計標「＋」號的接線柱應與銅片相連接　<text:bookmark-start text:name="OP2_9CF08181ED5F4B5998BDF794EB7C027A"/><text:bookmark-end text:name="OP1_9CF08181ED5F4B5998BDF794EB7C027A"/><text:bookmark-end text:name="OPTG1_9CF08181ED5F4B5998BDF794EB7C027A"/></text:p>
      <text:p text:style-name="P369">(Ｂ)<text:bookmark-start text:name="OPTG2_9CF08181ED5F4B5998BDF794EB7C027A"/>通電一段時間後，鋅片質量會減少，銅片質量會增加，且減少的</text:p>
      <text:p text:style-name="P370">質量恰等於所增加的質量，證明質量守恆定律　<text:bookmark-start text:name="OP3_9CF08181ED5F4B5998BDF794EB7C027A"/><text:bookmark-end text:name="OP2_9CF08181ED5F4B5998BDF794EB7C027A"/><text:bookmark-end text:name="OPTG2_9CF08181ED5F4B5998BDF794EB7C027A"/></text:p>
      <text:p text:style-name="P371">(Ｃ)<text:bookmark-start text:name="OPTG3_9CF08181ED5F4B5998BDF794EB7C027A"/>鹽橋中的硝酸根離子流向鋅片　<text:bookmark-start text:name="OP4_9CF08181ED5F4B5998BDF794EB7C027A"/><text:bookmark-end text:name="OP3_9CF08181ED5F4B5998BDF794EB7C027A"/><text:bookmark-end text:name="OPTG3_9CF08181ED5F4B5998BDF794EB7C027A"/></text:p>
      <text:p text:style-name="P372">(Ｄ)<text:bookmark-start text:name="OPTG4_9CF08181ED5F4B5998BDF794EB7C027A"/>通電持續進行，燒杯甲內的鋅離子數目會逐漸增加，而燒杯乙內的</text:p>
      <text:p text:style-name="P373">銅離子會<text:bookmark-end text:name="OP4_9CF08181ED5F4B5998BDF794EB7C027A"/><text:bookmark-end text:name="OPTG4_9CF08181ED5F4B5998BDF794EB7C027A"/>減少</text:p>
      <text:list text:style-name="LFO13" text:continue-numbering="true">
        <text:list-item>
          <text:p text:style-name="P374"><text:span text:style-name="T375">阿昇</text:span><text:span text:style-name="T376">家中的屋頂裝設了一片太陽能板，這是一種可以將光能轉換為電能的設備。</text:span><text:span text:style-name="T377">阿昇</text:span><text:span text:style-name="T378">某日記錄太陽能板日照12小時產生了2.4度的電能，則此太陽能板在這12小時中的平均電功率為多少瓦特？</text:span><text:span text:style-name="T379"><text:line-break/></text:span><text:span text:style-name="T380">(</text:span><text:span text:style-name="T381">Ａ</text:span><text:span text:style-name="T382">)</text:span><text:span text:style-name="T383">0.2　</text:span><text:span text:style-name="T384"><text:s/></text:span><text:span text:style-name="T385">(</text:span><text:span text:style-name="T386">Ｂ</text:span><text:span text:style-name="T387">)</text:span><text:span text:style-name="T388">5　</text:span><text:span text:style-name="T389"><text:s/></text:span><text:span text:style-name="T390">(</text:span><text:span text:style-name="T391">Ｃ</text:span><text:span text:style-name="T392">)</text:span><text:span text:style-name="T393">200</text:span><text:span text:style-name="T394"><text:s/></text:span><text:span text:style-name="T395">　</text:span><text:span text:style-name="T396">(</text:span><text:span text:style-name="T397">Ｄ</text:span><text:span text:style-name="T398">)</text:span><text:span text:style-name="T399">5000</text:span></text:p>
        </text:list-item>
        <text:list-item>
          <text:p text:style-name="P400">有關水的電解實驗敘述，下列何者正確？　<text:bookmark-start text:name="OP1_DAA0F708857349B8A9DC0AF9870A952B"/></text:p>
        </text:list-item>
      </text:list>
      <text:p text:style-name="P401">(Ａ)<text:bookmark-start text:name="OPTG1_DAA0F708857349B8A9DC0AF9870A952B"/>與電池負極相連的電極為正極<text:s text:c="2"/>　<text:bookmark-start text:name="OP2_DAA0F708857349B8A9DC0AF9870A952B"/><text:bookmark-end text:name="OP1_DAA0F708857349B8A9DC0AF9870A952B"/><text:bookmark-end text:name="OPTG1_DAA0F708857349B8A9DC0AF9870A952B"/>(Ｂ)<text:bookmark-start text:name="OPTG2_DAA0F708857349B8A9DC0AF9870A952B"/>負極會產生氫氣　<text:bookmark-start text:name="OP3_DAA0F708857349B8A9DC0AF9870A952B"/><text:bookmark-end text:name="OP2_DAA0F708857349B8A9DC0AF9870A952B"/><text:bookmark-end text:name="OPTG2_DAA0F708857349B8A9DC0AF9870A952B"/></text:p>
      <text:p text:style-name="P402"><text:span text:style-name="T403">(</text:span><text:span text:style-name="T404">Ｃ</text:span><text:span text:style-name="T405">)</text:span><text:bookmark-start text:name="OPTG3_DAA0F708857349B8A9DC0AF9870A952B"/><text:span text:style-name="T406">正極產生的氣體具有可燃性　</text:span><text:bookmark-start text:name="OP4_DAA0F708857349B8A9DC0AF9870A952B"/><text:bookmark-end text:name="OP3_DAA0F708857349B8A9DC0AF9870A952B"/><text:bookmark-end text:name="OPTG3_DAA0F708857349B8A9DC0AF9870A952B"/><text:span text:style-name="T407"><text:s text:c="4"/></text:span><text:span text:style-name="T408">(</text:span><text:span text:style-name="T409">Ｄ</text:span><text:span text:style-name="T410">)</text:span><text:bookmark-start text:name="OPTG4_DAA0F708857349B8A9DC0AF9870A952B"/><text:span text:style-name="T411">產生的氫氣與氧氣的體積比為</text:span><text:span text:style-name="T412">　</text:span><text:span text:style-name="T413">1</text:span><text:span text:style-name="T414">：</text:span><text:span text:style-name="T415">2</text:span><text:bookmark-end text:name="OP4_DAA0F708857349B8A9DC0AF9870A952B"/><text:bookmark-end text:name="OPTG4_DAA0F708857349B8A9DC0AF9870A952B"/></text:p>
      <text:list text:style-name="LFO13" text:continue-numbering="true">
        <text:list-item>
          <text:p text:style-name="P416">在對流層內，氣溫和氣壓如何變化？　<text:bookmark-start text:name="OP1_46BB2DF0C07A40AE86DE688CF075A03E"/></text:p>
        </text:list-item>
      </text:list>
      <text:p text:style-name="P417">(Ａ)<text:bookmark-start text:name="OPTG1_46BB2DF0C07A40AE86DE688CF075A03E"/>都隨高度增加而降低　<text:bookmark-start text:name="OP2_46BB2DF0C07A40AE86DE688CF075A03E"/><text:bookmark-end text:name="OP1_46BB2DF0C07A40AE86DE688CF075A03E"/><text:bookmark-end text:name="OPTG1_46BB2DF0C07A40AE86DE688CF075A03E"/>(Ｂ)<text:bookmark-start text:name="OPTG2_46BB2DF0C07A40AE86DE688CF075A03E"/>都隨高度增加而升高　<text:bookmark-start text:name="OP3_46BB2DF0C07A40AE86DE688CF075A03E"/><text:bookmark-end text:name="OP2_46BB2DF0C07A40AE86DE688CF075A03E"/><text:bookmark-end text:name="OPTG2_46BB2DF0C07A40AE86DE688CF075A03E"/></text:p>
      <text:p text:style-name="P418">(Ｃ)<text:bookmark-start text:name="OPTG3_46BB2DF0C07A40AE86DE688CF075A03E"/>氣溫隨高度增加而降低，氣壓隨高度增加而升高　<text:bookmark-start text:name="OP4_46BB2DF0C07A40AE86DE688CF075A03E"/><text:bookmark-end text:name="OP3_46BB2DF0C07A40AE86DE688CF075A03E"/><text:bookmark-end text:name="OPTG3_46BB2DF0C07A40AE86DE688CF075A03E"/></text:p>
      <text:p text:style-name="P419">(Ｄ)<text:bookmark-start text:name="OPTG4_46BB2DF0C07A40AE86DE688CF075A03E"/>氣溫隨高度增加而升高，氣壓隨高度增加而降低<text:bookmark-end text:name="OP4_46BB2DF0C07A40AE86DE688CF075A03E"/><text:bookmark-end text:name="OPTG4_46BB2DF0C07A40AE86DE688CF075A03E"/></text:p>
      <text:list text:style-name="LFO13" text:continue-numbering="true">
        <text:list-item>
          <text:p text:style-name="P420"><text:span text:style-name="T421">臺灣</text:span><text:span text:style-name="T422">冬天盛行的東北季風，會為下列何處帶來較多的雨水？　</text:span><text:bookmark-start text:name="OP1_831B1D92DFC14AB7BF32CB8933D580A0"/></text:p>
        </text:list-item>
      </text:list>
      <text:p text:style-name="P423"><text:span text:style-name="T424">(</text:span><text:span text:style-name="T425">Ａ</text:span><text:span text:style-name="T426">)</text:span><text:bookmark-start text:name="OPTG1_831B1D92DFC14AB7BF32CB8933D580A0"/><text:span text:style-name="T427">基隆</text:span><text:span text:style-name="T428">　</text:span><text:bookmark-start text:name="OP2_831B1D92DFC14AB7BF32CB8933D580A0"/><text:bookmark-end text:name="OP1_831B1D92DFC14AB7BF32CB8933D580A0"/><text:bookmark-end text:name="OPTG1_831B1D92DFC14AB7BF32CB8933D580A0"/><text:span text:style-name="T429">(</text:span><text:span text:style-name="T430">Ｂ</text:span><text:span text:style-name="T431">)</text:span><text:bookmark-start text:name="OPTG2_831B1D92DFC14AB7BF32CB8933D580A0"/><text:span text:style-name="T432">臺中</text:span><text:span text:style-name="T433">　</text:span><text:bookmark-start text:name="OP3_831B1D92DFC14AB7BF32CB8933D580A0"/><text:bookmark-end text:name="OP2_831B1D92DFC14AB7BF32CB8933D580A0"/><text:bookmark-end text:name="OPTG2_831B1D92DFC14AB7BF32CB8933D580A0"/><text:span text:style-name="T434">(</text:span><text:span text:style-name="T435">Ｃ</text:span><text:span text:style-name="T436">)</text:span><text:bookmark-start text:name="OPTG3_831B1D92DFC14AB7BF32CB8933D580A0"/><text:span text:style-name="T437">高雄</text:span><text:span text:style-name="T438">　</text:span><text:bookmark-start text:name="OP4_831B1D92DFC14AB7BF32CB8933D580A0"/><text:bookmark-end text:name="OP3_831B1D92DFC14AB7BF32CB8933D580A0"/><text:bookmark-end text:name="OPTG3_831B1D92DFC14AB7BF32CB8933D580A0"/><text:span text:style-name="T439">(</text:span><text:span text:style-name="T440">Ｄ</text:span><text:span text:style-name="T441">)</text:span><text:bookmark-start text:name="OPTG4_831B1D92DFC14AB7BF32CB8933D580A0"/><text:span text:style-name="T442">屏東</text:span><text:bookmark-end text:name="OP4_831B1D92DFC14AB7BF32CB8933D580A0"/><text:bookmark-end text:name="OPTG4_831B1D92DFC14AB7BF32CB8933D580A0"/></text:p>
      <text:list text:style-name="LFO13" text:continue-numbering="true">
        <text:list-item>
          <text:p text:style-name="P443">極光大多發生在大氣中的哪一層？　<text:bookmark-start text:name="OP1_2DE9D63AE4FB4646AF92EFCE173444EA"/>(Ａ)<text:bookmark-start text:name="OPTG1_2DE9D63AE4FB4646AF92EFCE173444EA"/>對流層　<text:bookmark-start text:name="OP2_2DE9D63AE4FB4646AF92EFCE173444EA"/><text:bookmark-end text:name="OP1_2DE9D63AE4FB4646AF92EFCE173444EA"/><text:bookmark-end text:name="OPTG1_2DE9D63AE4FB4646AF92EFCE173444EA"/>(Ｂ)<text:bookmark-start text:name="OPTG2_2DE9D63AE4FB4646AF92EFCE173444EA"/>平流層　<text:bookmark-start text:name="OP3_2DE9D63AE4FB4646AF92EFCE173444EA"/><text:bookmark-end text:name="OP2_2DE9D63AE4FB4646AF92EFCE173444EA"/><text:bookmark-end text:name="OPTG2_2DE9D63AE4FB4646AF92EFCE173444EA"/>(Ｃ)<text:bookmark-start text:name="OPTG3_2DE9D63AE4FB4646AF92EFCE173444EA"/>中氣層　<text:bookmark-start text:name="OP4_2DE9D63AE4FB4646AF92EFCE173444EA"/><text:bookmark-end text:name="OP3_2DE9D63AE4FB4646AF92EFCE173444EA"/><text:bookmark-end text:name="OPTG3_2DE9D63AE4FB4646AF92EFCE173444EA"/>(Ｄ)<text:bookmark-start text:name="OPTG4_2DE9D63AE4FB4646AF92EFCE173444EA"/>增溫層<text:bookmark-end text:name="OP4_2DE9D63AE4FB4646AF92EFCE173444EA"/><text:bookmark-end text:name="OPTG4_2DE9D63AE4FB4646AF92EFCE173444EA"/></text:p>
        </text:list-item>
        <text:list-item>
          <text:p text:style-name="P444"><text:span text:style-name="T445"><draw:frame draw:z-index="251678720" draw:style-name="a9" draw:name="圖片 40" text:anchor-type="paragraph" svg:x="6.79375in" svg:y="0.15069in" svg:width="2.26528in" svg:height="0.94861in" style:rel-width="scale" style:rel-height="scale"><draw:image xlink:href="media/image8.png" xlink:type="simple" xlink:show="embed" xlink:actuate="onLoad"/><svg:title/><svg:desc>3-3</svg:desc></draw:frame></text:span><text:span text:style-name="T446">右</text:span><text:span text:style-name="T447">圖為北半球某地區空氣流動方向的示意圖，圓圈為等壓線，箭頭表示空氣流動方向。對此區之氣壓、天氣及中心垂直氣流的敘述，何者正確？</text:span></text:p>
        </text:list-item>
      </text:list>
      <text:p text:style-name="P448"><text:bookmark-start text:name="OP1_ECF9737C30D14509860B233105B0FD7D"/>(Ａ)<text:bookmark-start text:name="OPTG1_ECF9737C30D14509860B233105B0FD7D"/>高氣壓，天氣晴朗，氣流向下　<text:bookmark-start text:name="OP2_ECF9737C30D14509860B233105B0FD7D"/><text:bookmark-end text:name="OP1_ECF9737C30D14509860B233105B0FD7D"/><text:bookmark-end text:name="OPTG1_ECF9737C30D14509860B233105B0FD7D"/>(Ｂ)<text:bookmark-start text:name="OPTG2_ECF9737C30D14509860B233105B0FD7D"/>低氣壓，天氣陰雨，氣流向上　<text:bookmark-start text:name="OP3_ECF9737C30D14509860B233105B0FD7D"/><text:bookmark-end text:name="OP2_ECF9737C30D14509860B233105B0FD7D"/><text:bookmark-end text:name="OPTG2_ECF9737C30D14509860B233105B0FD7D"/></text:p>
      <text:p text:style-name="P449">(Ｃ)<text:bookmark-start text:name="OPTG3_ECF9737C30D14509860B233105B0FD7D"/>低氣壓，天氣陰雨，氣流向下　<text:bookmark-start text:name="OP4_ECF9737C30D14509860B233105B0FD7D"/><text:bookmark-end text:name="OP3_ECF9737C30D14509860B233105B0FD7D"/><text:bookmark-end text:name="OPTG3_ECF9737C30D14509860B233105B0FD7D"/>(Ｄ)<text:bookmark-start text:name="OPTG4_ECF9737C30D14509860B233105B0FD7D"/>高氣壓，天氣晴朗，氣流向上<text:bookmark-end text:name="OP4_ECF9737C30D14509860B233105B0FD7D"/><text:bookmark-end text:name="OPTG4_ECF9737C30D14509860B233105B0FD7D"/></text:p>
      <text:list text:style-name="LFO13" text:continue-numbering="true">
        <text:list-item>
          <text:p text:style-name="P450">地球的大氣組成中，何種氣體的含量會隨時間和地點而有較大變動？　<text:bookmark-start text:name="OP1_1EF929B78C8B4E20B79C5FEF93AEABC1"/></text:p>
        </text:list-item>
      </text:list>
      <text:p text:style-name="P451">(Ａ)<text:bookmark-start text:name="OPTG1_1EF929B78C8B4E20B79C5FEF93AEABC1"/>氮氣　<text:bookmark-start text:name="OP2_1EF929B78C8B4E20B79C5FEF93AEABC1"/><text:bookmark-end text:name="OP1_1EF929B78C8B4E20B79C5FEF93AEABC1"/><text:bookmark-end text:name="OPTG1_1EF929B78C8B4E20B79C5FEF93AEABC1"/>(Ｂ)<text:bookmark-start text:name="OPTG2_1EF929B78C8B4E20B79C5FEF93AEABC1"/>氧氣　<text:bookmark-start text:name="OP3_1EF929B78C8B4E20B79C5FEF93AEABC1"/><text:bookmark-end text:name="OP2_1EF929B78C8B4E20B79C5FEF93AEABC1"/><text:bookmark-end text:name="OPTG2_1EF929B78C8B4E20B79C5FEF93AEABC1"/>(Ｃ)<text:bookmark-start text:name="OPTG3_1EF929B78C8B4E20B79C5FEF93AEABC1"/>氬氣　<text:bookmark-start text:name="OP4_1EF929B78C8B4E20B79C5FEF93AEABC1"/><text:bookmark-end text:name="OP3_1EF929B78C8B4E20B79C5FEF93AEABC1"/><text:bookmark-end text:name="OPTG3_1EF929B78C8B4E20B79C5FEF93AEABC1"/>(Ｄ)<text:bookmark-start text:name="OPTG4_1EF929B78C8B4E20B79C5FEF93AEABC1"/>水氣<text:bookmark-end text:name="OP4_1EF929B78C8B4E20B79C5FEF93AEABC1"/><text:bookmark-end text:name="OPTG4_1EF929B78C8B4E20B79C5FEF93AEABC1"/></text:p>
      <text:list text:style-name="LFO13" text:continue-numbering="true">
        <text:list-item>
          <text:p text:style-name="P452">關於近地面的低氣壓與高氣壓的比較，下列敘述何者正確？　<text:bookmark-start text:name="OP1_90D98C3C08E542D0BB06045E63096DC0"/></text:p>
        </text:list-item>
      </text:list>
      <text:p text:style-name="P453">(Ａ)<text:bookmark-start text:name="OPTG1_90D98C3C08E542D0BB06045E63096DC0"/>低氣壓區天氣多晴朗穩定，高氣壓區天氣多陰雨　<text:bookmark-start text:name="OP2_90D98C3C08E542D0BB06045E63096DC0"/><text:bookmark-end text:name="OP1_90D98C3C08E542D0BB06045E63096DC0"/><text:bookmark-end text:name="OPTG1_90D98C3C08E542D0BB06045E63096DC0"/></text:p>
      <text:p text:style-name="P454">(Ｂ)<text:bookmark-start text:name="OPTG2_90D98C3C08E542D0BB06045E63096DC0"/>低氣壓氣流由中心向外流出，高氣壓氣流由外往中心向內流入　<text:bookmark-start text:name="OP3_90D98C3C08E542D0BB06045E63096DC0"/><text:bookmark-end text:name="OP2_90D98C3C08E542D0BB06045E63096DC0"/><text:bookmark-end text:name="OPTG2_90D98C3C08E542D0BB06045E63096DC0"/></text:p>
      <text:p text:style-name="P455">(Ｃ)<text:bookmark-start text:name="OPTG3_90D98C3C08E542D0BB06045E63096DC0"/>低氣壓中心垂直氣流下沉，高氣壓中心垂直氣流上升　<text:bookmark-start text:name="OP4_90D98C3C08E542D0BB06045E63096DC0"/><text:bookmark-end text:name="OP3_90D98C3C08E542D0BB06045E63096DC0"/><text:bookmark-end text:name="OPTG3_90D98C3C08E542D0BB06045E63096DC0"/></text:p>
      <text:p text:style-name="P456">(Ｄ)<text:bookmark-start text:name="OPTG4_90D98C3C08E542D0BB06045E63096DC0"/>在北半球，低氣壓氣流為逆時針方向，高氣壓氣流為順時針方向<text:bookmark-end text:name="OP4_90D98C3C08E542D0BB06045E63096DC0"/><text:bookmark-end text:name="OPTG4_90D98C3C08E542D0BB06045E63096DC0"/></text:p>
      <text:list text:style-name="LFO13" text:continue-numbering="true">
        <text:list-item>
          <text:p text:style-name="P457">當冷、暖氣團相遇時，何者會沿鋒面向上爬升而形成雲雨？　<text:bookmark-start text:name="OP1_45E35B7E030A449F8AE083283F54D29D"/></text:p>
        </text:list-item>
      </text:list>
      <text:p text:style-name="P458">(Ａ)<text:bookmark-start text:name="OPTG1_45E35B7E030A449F8AE083283F54D29D"/>冷空氣　<text:bookmark-start text:name="OP2_45E35B7E030A449F8AE083283F54D29D"/><text:bookmark-end text:name="OP1_45E35B7E030A449F8AE083283F54D29D"/><text:bookmark-end text:name="OPTG1_45E35B7E030A449F8AE083283F54D29D"/>(Ｂ)<text:bookmark-start text:name="OPTG2_45E35B7E030A449F8AE083283F54D29D"/>暖空氣　<text:bookmark-start text:name="OP3_45E35B7E030A449F8AE083283F54D29D"/><text:bookmark-end text:name="OP2_45E35B7E030A449F8AE083283F54D29D"/><text:bookmark-end text:name="OPTG2_45E35B7E030A449F8AE083283F54D29D"/>(Ｃ)<text:bookmark-start text:name="OPTG3_45E35B7E030A449F8AE083283F54D29D"/>視鋒面而定　<text:bookmark-start text:name="OP4_45E35B7E030A449F8AE083283F54D29D"/><text:bookmark-end text:name="OP3_45E35B7E030A449F8AE083283F54D29D"/><text:bookmark-end text:name="OPTG3_45E35B7E030A449F8AE083283F54D29D"/>(Ｄ)<text:bookmark-start text:name="OPTG4_45E35B7E030A449F8AE083283F54D29D"/>視地理位置而定<text:bookmark-end text:name="OP4_45E35B7E030A449F8AE083283F54D29D"/><text:bookmark-end text:name="OPTG4_45E35B7E030A449F8AE083283F54D29D"/></text:p>
      <text:list text:style-name="LFO13" text:continue-numbering="true">
        <text:list-item>
          <text:p text:style-name="P459">颱風通常形成於哪裡？　<text:bookmark-start text:name="OP1_9070F606C13348058B61152DC19546B6"/>(Ａ)<text:bookmark-start text:name="OPTG1_9070F606C13348058B61152DC19546B6"/>熱帶大陸上　<text:bookmark-start text:name="OP2_9070F606C13348058B61152DC19546B6"/><text:bookmark-end text:name="OP1_9070F606C13348058B61152DC19546B6"/><text:bookmark-end text:name="OPTG1_9070F606C13348058B61152DC19546B6"/>(Ｂ)<text:bookmark-start text:name="OPTG2_9070F606C13348058B61152DC19546B6"/>熱帶海洋上　<text:bookmark-start text:name="OP3_9070F606C13348058B61152DC19546B6"/><text:bookmark-end text:name="OP2_9070F606C13348058B61152DC19546B6"/><text:bookmark-end text:name="OPTG2_9070F606C13348058B61152DC19546B6"/>(Ｃ)<text:bookmark-start text:name="OPTG3_9070F606C13348058B61152DC19546B6"/>溫帶大陸上　<text:bookmark-start text:name="OP4_9070F606C13348058B61152DC19546B6"/><text:bookmark-end text:name="OP3_9070F606C13348058B61152DC19546B6"/><text:bookmark-end text:name="OPTG3_9070F606C13348058B61152DC19546B6"/>(Ｄ)<text:bookmark-start text:name="OPTG4_9070F606C13348058B61152DC19546B6"/>溫帶海洋上<text:bookmark-end text:name="OP4_9070F606C13348058B61152DC19546B6"/><text:bookmark-end text:name="OPTG4_9070F606C13348058B61152DC19546B6"/></text:p>
        </text:list-item>
        <text:list-item>
          <text:p text:style-name="P460">颱風來襲時，通常風勢和雨量最大的地點是發生在何處？　<text:bookmark-start text:name="OP1_672294C2ED5E49EF826AB5B7C46BB24D"/></text:p>
        </text:list-item>
      </text:list>
      <text:p text:style-name="P461">(Ａ)<text:bookmark-start text:name="OPTG1_672294C2ED5E49EF826AB5B7C46BB24D"/>近颱風中心的迎風坡面　<text:bookmark-start text:name="OP2_672294C2ED5E49EF826AB5B7C46BB24D"/><text:bookmark-end text:name="OP1_672294C2ED5E49EF826AB5B7C46BB24D"/><text:bookmark-end text:name="OPTG1_672294C2ED5E49EF826AB5B7C46BB24D"/>(Ｂ)<text:bookmark-start text:name="OPTG2_672294C2ED5E49EF826AB5B7C46BB24D"/>近颱風中心的背風坡面　<text:bookmark-start text:name="OP3_672294C2ED5E49EF826AB5B7C46BB24D"/><text:bookmark-end text:name="OP2_672294C2ED5E49EF826AB5B7C46BB24D"/><text:bookmark-end text:name="OPTG2_672294C2ED5E49EF826AB5B7C46BB24D"/></text:p>
      <text:p text:style-name="P462">(Ｃ)<text:bookmark-start text:name="OPTG3_672294C2ED5E49EF826AB5B7C46BB24D"/>颱風外圍的迎風坡面<text:s text:c="2"/>　<text:bookmark-start text:name="OP4_672294C2ED5E49EF826AB5B7C46BB24D"/><text:bookmark-end text:name="OP3_672294C2ED5E49EF826AB5B7C46BB24D"/><text:bookmark-end text:name="OPTG3_672294C2ED5E49EF826AB5B7C46BB24D"/>(Ｄ)<text:bookmark-start text:name="OPTG4_672294C2ED5E49EF826AB5B7C46BB24D"/>颱風外圍的背風坡面<text:bookmark-end text:name="OP4_672294C2ED5E49EF826AB5B7C46BB24D"/><text:bookmark-end text:name="OPTG4_672294C2ED5E49EF826AB5B7C46BB24D"/></text:p>
      <text:list text:style-name="LFO13" text:continue-numbering="true">
        <text:list-item>
          <text:p text:style-name="P463"><text:bookmark-start text:name="Q_99B1E7F8363142A1900F955A3D450CF0"/><text:span text:style-name="T464">地球擁有大氣層，月球卻沒有，所以下列哪項敘述</text:span><text:span text:style-name="T465">錯誤</text:span><text:span text:style-name="T466">？　</text:span><text:bookmark-start text:name="OP1_99B1E7F8363142A1900F955A3D450CF0"/></text:p>
        </text:list-item>
      </text:list>
      <text:p text:style-name="P467">(Ａ)<text:bookmark-start text:name="OPTG1_99B1E7F8363142A1900F955A3D450CF0"/>月球表面白晝的紫外線強度必定過量　<text:bookmark-start text:name="OP2_99B1E7F8363142A1900F955A3D450CF0"/><text:bookmark-end text:name="OP1_99B1E7F8363142A1900F955A3D450CF0"/><text:bookmark-end text:name="OPTG1_99B1E7F8363142A1900F955A3D450CF0"/>(Ｂ)<text:bookmark-start text:name="OPTG2_99B1E7F8363142A1900F955A3D450CF0"/>月面上隕石坑較多　<text:bookmark-start text:name="OP3_99B1E7F8363142A1900F955A3D450CF0"/><text:bookmark-end text:name="OP2_99B1E7F8363142A1900F955A3D450CF0"/><text:bookmark-end text:name="OPTG2_99B1E7F8363142A1900F955A3D450CF0"/></text:p>
      <text:p text:style-name="P468">(Ｃ)<text:bookmark-start text:name="OPTG3_99B1E7F8363142A1900F955A3D450CF0"/>地面上有雲雨現象，月面上則無<text:s text:c="5"/><text:bookmark-start text:name="OP4_99B1E7F8363142A1900F955A3D450CF0"/><text:bookmark-end text:name="OP3_99B1E7F8363142A1900F955A3D450CF0"/><text:bookmark-end text:name="OPTG3_99B1E7F8363142A1900F955A3D450CF0"/><text:s/>(Ｄ)<text:bookmark-start text:name="OPTG4_99B1E7F8363142A1900F955A3D450CF0"/>在月球上沒有什麼空氣汙染，呼吸起來感覺較清新<text:bookmark-end text:name="OP4_99B1E7F8363142A1900F955A3D450CF0"/><text:bookmark-end text:name="OPTG4_99B1E7F8363142A1900F955A3D450CF0"/></text:p>
      <text:list text:style-name="LFO13" text:continue-numbering="true">
        <text:list-item>
          <text:p text:style-name="P469"><text:bookmark-end text:name="Q_99B1E7F8363142A1900F955A3D450CF0"/><text:span text:style-name="T470">在地面天氣圖中，標有</text:span><text:span text:style-name="T471">　</text:span><text:span text:style-name="T472">H</text:span><text:span text:style-name="T473">　</text:span><text:span text:style-name="T474">和</text:span><text:span text:style-name="T475">　</text:span><text:span text:style-name="T476">1004</text:span><text:span text:style-name="T477">，請問其各代表什麼意義？　</text:span><text:bookmark-start text:name="OP1_086DFFCF17394F5FA5CE64A6EEC1DF4E"/></text:p>
        </text:list-item>
      </text:list>
      <text:p text:style-name="P478">(Ａ)<text:bookmark-start text:name="OPTG1_086DFFCF17394F5FA5CE64A6EEC1DF4E"/>高氣壓和氣溫　<text:bookmark-start text:name="OP2_086DFFCF17394F5FA5CE64A6EEC1DF4E"/><text:bookmark-end text:name="OP1_086DFFCF17394F5FA5CE64A6EEC1DF4E"/><text:bookmark-end text:name="OPTG1_086DFFCF17394F5FA5CE64A6EEC1DF4E"/>(Ｂ)<text:bookmark-start text:name="OPTG2_086DFFCF17394F5FA5CE64A6EEC1DF4E"/>高氣壓和等壓線上的氣壓值　<text:bookmark-start text:name="OP3_086DFFCF17394F5FA5CE64A6EEC1DF4E"/><text:bookmark-end text:name="OP2_086DFFCF17394F5FA5CE64A6EEC1DF4E"/><text:bookmark-end text:name="OPTG2_086DFFCF17394F5FA5CE64A6EEC1DF4E"/>(Ｃ)<text:bookmark-start text:name="OPTG3_086DFFCF17394F5FA5CE64A6EEC1DF4E"/>低氣壓和氣溫　<text:bookmark-start text:name="OP4_086DFFCF17394F5FA5CE64A6EEC1DF4E"/><text:bookmark-end text:name="OP3_086DFFCF17394F5FA5CE64A6EEC1DF4E"/><text:bookmark-end text:name="OPTG3_086DFFCF17394F5FA5CE64A6EEC1DF4E"/>(Ｄ)<text:bookmark-start text:name="OPTG4_086DFFCF17394F5FA5CE64A6EEC1DF4E"/>低氣壓和飽和水氣量<text:bookmark-end text:name="OP4_086DFFCF17394F5FA5CE64A6EEC1DF4E"/><text:bookmark-end text:name="OPTG4_086DFFCF17394F5FA5CE64A6EEC1DF4E"/></text:p>
      <text:list text:style-name="LFO13" text:continue-numbering="true">
        <text:list-item>
          <text:p text:style-name="P479"><text:span text:style-name="T480">臺灣</text:span><text:span text:style-name="T481">五、六月期間的梅雨，是何種鋒面造成？　</text:span><text:bookmark-start text:name="OP1_127618CB99284DA9ABB1DF2FE9FA765F"/><text:span text:style-name="T482">(</text:span><text:span text:style-name="T483">Ａ</text:span><text:span text:style-name="T484">)</text:span><text:bookmark-start text:name="OPTG1_127618CB99284DA9ABB1DF2FE9FA765F"/><text:span text:style-name="T485">冷鋒　</text:span><text:bookmark-start text:name="OP2_127618CB99284DA9ABB1DF2FE9FA765F"/><text:bookmark-end text:name="OP1_127618CB99284DA9ABB1DF2FE9FA765F"/><text:bookmark-end text:name="OPTG1_127618CB99284DA9ABB1DF2FE9FA765F"/><text:span text:style-name="T486">(</text:span><text:span text:style-name="T487">Ｂ</text:span><text:span text:style-name="T488">)</text:span><text:bookmark-start text:name="OPTG2_127618CB99284DA9ABB1DF2FE9FA765F"/><text:span text:style-name="T489">暖鋒　</text:span><text:bookmark-start text:name="OP3_127618CB99284DA9ABB1DF2FE9FA765F"/><text:bookmark-end text:name="OP2_127618CB99284DA9ABB1DF2FE9FA765F"/><text:bookmark-end text:name="OPTG2_127618CB99284DA9ABB1DF2FE9FA765F"/><text:span text:style-name="T490">(</text:span><text:span text:style-name="T491">Ｃ</text:span><text:span text:style-name="T492">)</text:span><text:bookmark-start text:name="OPTG3_127618CB99284DA9ABB1DF2FE9FA765F"/><text:span text:style-name="T493">滯留鋒　</text:span><text:bookmark-start text:name="OP4_127618CB99284DA9ABB1DF2FE9FA765F"/><text:bookmark-end text:name="OP3_127618CB99284DA9ABB1DF2FE9FA765F"/><text:bookmark-end text:name="OPTG3_127618CB99284DA9ABB1DF2FE9FA765F"/><text:span text:style-name="T494">(</text:span><text:span text:style-name="T495">Ｄ</text:span><text:span text:style-name="T496">)</text:span><text:bookmark-start text:name="OPTG4_127618CB99284DA9ABB1DF2FE9FA765F"/><text:span text:style-name="T497">颱風</text:span><text:bookmark-end text:name="OP4_127618CB99284DA9ABB1DF2FE9FA765F"/><text:bookmark-end text:name="OPTG4_127618CB99284DA9ABB1DF2FE9FA765F"/></text:p>
        </text:list-item>
        <text:list-item>
          <text:p text:style-name="P498"><text:span text:style-name="T499">有關影響</text:span><text:span text:style-name="T500">臺灣</text:span><text:span text:style-name="T501">天氣的兩大氣團性質描述，下列何者正確？　</text:span><text:bookmark-start text:name="OP1_63D8C01CF85B493099526AF889A818C6"/></text:p>
        </text:list-item>
      </text:list>
      <text:p text:style-name="P502"><text:span text:style-name="T503">(</text:span><text:span text:style-name="T504">Ａ</text:span><text:span text:style-name="T505">)</text:span><text:bookmark-start text:name="OPTG1_63D8C01CF85B493099526AF889A818C6"/><text:span text:style-name="T506">大陸氣團冷而溼　</text:span><text:bookmark-start text:name="OP2_63D8C01CF85B493099526AF889A818C6"/><text:bookmark-end text:name="OP1_63D8C01CF85B493099526AF889A818C6"/><text:bookmark-end text:name="OPTG1_63D8C01CF85B493099526AF889A818C6"/><text:span text:style-name="T507">(</text:span><text:span text:style-name="T508">Ｂ</text:span><text:span text:style-name="T509">)</text:span><text:bookmark-start text:name="OPTG2_63D8C01CF85B493099526AF889A818C6"/><text:span text:style-name="T510">太平洋</text:span><text:span text:style-name="T511">氣團暖而乾　</text:span><text:bookmark-start text:name="OP3_63D8C01CF85B493099526AF889A818C6"/><text:bookmark-end text:name="OP2_63D8C01CF85B493099526AF889A818C6"/><text:bookmark-end text:name="OPTG2_63D8C01CF85B493099526AF889A818C6"/><text:span text:style-name="T512">(</text:span><text:span text:style-name="T513">Ｃ</text:span><text:span text:style-name="T514">)</text:span><text:bookmark-start text:name="OPTG3_63D8C01CF85B493099526AF889A818C6"/><text:span text:style-name="T515">太平洋</text:span><text:span text:style-name="T516">氣團冷而溼　</text:span><text:bookmark-start text:name="OP4_63D8C01CF85B493099526AF889A818C6"/><text:bookmark-end text:name="OP3_63D8C01CF85B493099526AF889A818C6"/><text:bookmark-end text:name="OPTG3_63D8C01CF85B493099526AF889A818C6"/><text:span text:style-name="T517">(</text:span><text:span text:style-name="T518">Ｄ</text:span><text:span text:style-name="T519">)</text:span><text:bookmark-start text:name="OPTG4_63D8C01CF85B493099526AF889A818C6"/><text:span text:style-name="T520">大陸氣團冷而乾</text:span><text:bookmark-end text:name="OP4_63D8C01CF85B493099526AF889A818C6"/><text:bookmark-end text:name="OPTG4_63D8C01CF85B493099526AF889A818C6"/></text:p>
      <text:list text:style-name="LFO13" text:continue-numbering="true">
        <text:list-item>
          <text:p text:style-name="P521">空氣的流動會造成風，其流動的方式為何？　<text:bookmark-start text:name="OP1_C8ED1F73DC8E44FF9E8B676ACA7D29EC"/></text:p>
        </text:list-item>
      </text:list>
      <text:p text:style-name="P522">(Ａ)<text:bookmark-start text:name="OPTG1_C8ED1F73DC8E44FF9E8B676ACA7D29EC"/>由氣溫高之處流向氣溫低之處　<text:bookmark-start text:name="OP2_C8ED1F73DC8E44FF9E8B676ACA7D29EC"/><text:bookmark-end text:name="OP1_C8ED1F73DC8E44FF9E8B676ACA7D29EC"/><text:bookmark-end text:name="OPTG1_C8ED1F73DC8E44FF9E8B676ACA7D29EC"/>(Ｂ)<text:bookmark-start text:name="OPTG2_C8ED1F73DC8E44FF9E8B676ACA7D29EC"/>由水氣多之處流向水氣少之處　<text:bookmark-start text:name="OP3_C8ED1F73DC8E44FF9E8B676ACA7D29EC"/><text:bookmark-end text:name="OP2_C8ED1F73DC8E44FF9E8B676ACA7D29EC"/><text:bookmark-end text:name="OPTG2_C8ED1F73DC8E44FF9E8B676ACA7D29EC"/></text:p>
      <text:p text:style-name="P523">(Ｃ)<text:bookmark-start text:name="OPTG3_C8ED1F73DC8E44FF9E8B676ACA7D29EC"/>由氣壓高之處流向氣壓低之處　<text:bookmark-start text:name="OP4_C8ED1F73DC8E44FF9E8B676ACA7D29EC"/><text:bookmark-end text:name="OP3_C8ED1F73DC8E44FF9E8B676ACA7D29EC"/><text:bookmark-end text:name="OPTG3_C8ED1F73DC8E44FF9E8B676ACA7D29EC"/>(Ｄ)<text:bookmark-start text:name="OPTG4_C8ED1F73DC8E44FF9E8B676ACA7D29EC"/>由密度小之處流向密度大之處<text:bookmark-end text:name="OP4_C8ED1F73DC8E44FF9E8B676ACA7D29EC"/><text:bookmark-end text:name="OPTG4_C8ED1F73DC8E44FF9E8B676ACA7D29EC"/></text:p>
      <text:list text:style-name="LFO13" text:continue-numbering="true">
        <text:list-item>
          <text:p text:style-name="P524">所謂「鋒面」是指下列何者？　<text:bookmark-start text:name="OP1_7F8A216E653F45A69C268D063FDA7C21"/></text:p>
        </text:list-item>
      </text:list>
      <text:p text:style-name="P525">(Ａ)<text:bookmark-start text:name="OPTG1_7F8A216E653F45A69C268D063FDA7C21"/>兩個性質不同的氣團相遇所產生的交界面　<text:bookmark-start text:name="OP2_7F8A216E653F45A69C268D063FDA7C21"/><text:bookmark-end text:name="OP1_7F8A216E653F45A69C268D063FDA7C21"/><text:bookmark-end text:name="OPTG1_7F8A216E653F45A69C268D063FDA7C21"/><text:s text:c="14"/>(Ｂ)<text:bookmark-start text:name="OPTG2_7F8A216E653F45A69C268D063FDA7C21"/>熱帶地區洋面上之強烈低氣壓　<text:bookmark-start text:name="OP3_7F8A216E653F45A69C268D063FDA7C21"/><text:bookmark-end text:name="OP2_7F8A216E653F45A69C268D063FDA7C21"/><text:bookmark-end text:name="OPTG2_7F8A216E653F45A69C268D063FDA7C21"/></text:p>
      <text:p text:style-name="P526">(Ｃ)<text:bookmark-start text:name="OPTG3_7F8A216E653F45A69C268D063FDA7C21"/>一大團內部性質（溫度、溼度、密度）均勻而相似之空氣　<text:bookmark-start text:name="OP4_7F8A216E653F45A69C268D063FDA7C21"/><text:bookmark-end text:name="OP3_7F8A216E653F45A69C268D063FDA7C21"/><text:bookmark-end text:name="OPTG3_7F8A216E653F45A69C268D063FDA7C21"/>(Ｄ)<text:bookmark-start text:name="OPTG4_7F8A216E653F45A69C268D063FDA7C21"/>板塊交界地帶<text:bookmark-end text:name="OP4_7F8A216E653F45A69C268D063FDA7C21"/><text:bookmark-end text:name="OPTG4_7F8A216E653F45A69C268D063FDA7C21"/></text:p>
      <text:list text:style-name="LFO13" text:continue-numbering="true">
        <text:list-item>
          <text:p text:style-name="P527">雲在形成時，空氣塊在上升過程中，體積及溫度的變化，下列敘述何者正確？　</text:p>
        </text:list-item>
      </text:list>
      <text:p text:style-name="P528">(Ａ)體積膨脹、溫度上升　(Ｂ)體積膨脹、溫度下降　</text:p>
      <text:p text:style-name="P529">(Ｃ)體積收縮、溫度上升　(Ｄ)體積收縮、溫度下降</text:p>
      <text:p text:style-name="P530"><text:span text:style-name="T531"><draw:frame draw:z-index="251679744" draw:style-name="a10" draw:name="圖片 42" text:anchor-type="paragraph" svg:x="5.24792in" svg:y="0.14167in" svg:width="3.75417in" svg:height="2.72083in" style:rel-width="scale" style:rel-height="scale"><draw:image xlink:href="media/image9.png" xlink:type="simple" xlink:show="embed" xlink:actuate="onLoad"/><svg:title/><svg:desc>3-5</svg:desc></draw:frame></text:span></text:p>
      <text:p text:style-name="P532"><text:bookmark-start text:name="Q_4BC76B1BA7864EE6843AC93CD0D32915"/>請利用右圖，回答下列37~40問題：　　</text:p>
      <text:list text:style-name="LFO19" text:continue-numbering="true">
        <text:list-item>
          <text:p text:style-name="P533"><text:span text:style-name="T534">臺灣</text:span><text:span text:style-name="T535">冬、夏兩季的天氣簡圖，應為下列何者？　</text:span></text:p>
        </text:list-item>
      </text:list>
      <text:p text:style-name="P536">(Ａ)冬季──甲，夏季──乙　</text:p>
      <text:p text:style-name="P537">(Ｂ)冬季──丙，夏季──丁　</text:p>
      <text:p text:style-name="P538">(Ｃ)冬季──甲，夏季──丙　</text:p>
      <text:p text:style-name="P539">(Ｄ)冬季──丁，夏季──乙。</text:p>
      <text:list text:style-name="LFO19" text:continue-numbering="true">
        <text:list-item>
          <text:p text:style-name="P540"><text:span text:style-name="T541">臺灣</text:span><text:span text:style-name="T542">梅雨期常見的地面天氣圖為下列何者？　</text:span></text:p>
        </text:list-item>
      </text:list>
      <text:p text:style-name="P543">(Ａ)甲　(Ｂ)乙　(Ｃ)丙　(Ｄ)丁</text:p>
      <text:list text:style-name="LFO19" text:continue-numbering="true">
        <text:list-item>
          <text:p text:style-name="P544"><text:span text:style-name="T545">臺灣</text:span><text:span text:style-name="T546">若遭到颱風侵襲則為哪一張地面天氣圖？　</text:span><text:span text:style-name="T547">(</text:span><text:span text:style-name="T548">Ａ</text:span><text:span text:style-name="T549">)</text:span><text:span text:style-name="T550">甲　</text:span><text:span text:style-name="T551">(</text:span><text:span text:style-name="T552">Ｂ</text:span><text:span text:style-name="T553">)</text:span><text:span text:style-name="T554">乙　</text:span><text:span text:style-name="T555">(</text:span><text:span text:style-name="T556">Ｃ</text:span><text:span text:style-name="T557">)</text:span><text:span text:style-name="T558">丙　</text:span><text:span text:style-name="T559">(</text:span><text:span text:style-name="T560">Ｄ</text:span><text:span text:style-name="T561">)</text:span><text:span text:style-name="T562">丁</text:span></text:p>
        </text:list-item>
        <text:list-item>
          <text:p text:style-name="P563"><text:span text:style-name="T564">若</text:span><text:span text:style-name="T565">臺灣</text:span><text:span text:style-name="T566">此時的地面天氣如丁圖所示，可能出現下列哪種天氣狀況？　</text:span></text:p>
        </text:list-item>
      </text:list>
      <text:p text:style-name="P567"><text:span text:style-name="T568">(</text:span><text:span text:style-name="T569">Ａ</text:span><text:span text:style-name="T570">)</text:span><text:span text:style-name="T571">盛行東北季風，為</text:span><text:span text:style-name="T572">臺灣</text:span><text:span text:style-name="T573">中南部引進西南氣流　</text:span><text:span text:style-name="T574">(</text:span><text:span text:style-name="T575">Ｂ</text:span><text:span text:style-name="T576">)</text:span><text:span text:style-name="T577">冷鋒過境，全</text:span><text:span text:style-name="T578">臺</text:span><text:span text:style-name="T579">氣溫驟降　</text:span></text:p>
      <text:p text:style-name="P580"><text:span text:style-name="T581">(</text:span><text:span text:style-name="T582">Ｃ</text:span><text:span text:style-name="T583">)</text:span><text:span text:style-name="T584">鋒面滯留</text:span><text:span text:style-name="T585">臺灣</text:span><text:span text:style-name="T586">上空，帶來綿綿細雨</text:span><text:span text:style-name="T587"><text:s text:c="8"/></text:span><text:span text:style-name="T588">　</text:span><text:span text:style-name="T589">(</text:span><text:span text:style-name="T590">Ｄ</text:span><text:span text:style-name="T591">)</text:span><text:span text:style-name="T592">暖高壓籠罩，全</text:span><text:span text:style-name="T593">臺</text:span><text:span text:style-name="T594">晴朗高溫</text:span><text:bookmark-end text:name="Q_4BC76B1BA7864EE6843AC93CD0D32915"/><text:span text:style-name="T595"><text:s text:c="40"/></text:span><text:span text:style-name="T596"><text:s text:c="2"/></text:span></text:p>
      <text:p text:style-name="P597"><text:span text:style-name="T598">(</text:span><text:span text:style-name="T599">本</text:span><text:span text:style-name="T600">試題結束</text:span><text:span text:style-name="T601">)</text:span></text:p>
      <text:soft-page-break/>
      <text:p text:style-name="P602">新北市立溪崑國民中學105學年度第二學期第一次定期評量自然科試題解答</text:p>
      <text:p text:style-name="P603"><text:span text:style-name="T604"><draw:connector draw:type="line" svg:x1="0in" svg:y1="0.38889in" svg:x2="9in" svg:y2="0.4in" draw:z-index="251681792" draw:id="id1" draw:style-name="a11" draw:name="Line 2" text:anchor-type="paragraph"><svg:title/><svg:desc/></draw:connector></text:span><text:span text:style-name="T605">九年級</text:span><text:span text:style-name="T606">　　　</text:span><text:span text:style-name="T607">班</text:span><text:span text:style-name="T608"><text:s/></text:span><text:span text:style-name="T609">座號</text:span><text:span text:style-name="T610">　　　</text:span><text:span text:style-name="T611">姓名</text:span><text:span text:style-name="T612">　　　　</text:span></text:p>
      <text:p text:style-name="P613"><text:span text:style-name="T614">※</text:span><text:span text:style-name="T615">每題</text:span><text:span text:style-name="T616">2.5</text:span><text:span text:style-name="T617">分，總分</text:span><text:span text:style-name="T618">100</text:span><text:span text:style-name="T619">分</text:span></text:p>
      <table:table table:style-name="Table620">
        <table:table-columns>
          <table:table-column table:style-name="TableColumn621"/>
          <table:table-column table:style-name="TableColumn622"/>
          <table:table-column table:style-name="TableColumn623"/>
          <table:table-column table:style-name="TableColumn624"/>
          <table:table-column table:style-name="TableColumn625"/>
          <table:table-column table:style-name="TableColumn626"/>
          <table:table-column table:style-name="TableColumn627"/>
          <table:table-column table:style-name="TableColumn628"/>
          <table:table-column table:style-name="TableColumn629"/>
          <table:table-column table:style-name="TableColumn630"/>
        </table:table-columns>
        <table:table-row table:style-name="TableRow631">
          <table:table-cell table:style-name="TableCell632">
            <text:p text:style-name="P633">（1）</text:p>
          </table:table-cell>
          <table:table-cell table:style-name="TableCell634">
            <text:p text:style-name="P635">（2）</text:p>
          </table:table-cell>
          <table:table-cell table:style-name="TableCell636">
            <text:p text:style-name="P637">（3）</text:p>
          </table:table-cell>
          <table:table-cell table:style-name="TableCell638">
            <text:p text:style-name="P639">（4）</text:p>
          </table:table-cell>
          <table:table-cell table:style-name="TableCell640">
            <text:p text:style-name="P641">（5）</text:p>
          </table:table-cell>
          <table:table-cell table:style-name="TableCell642">
            <text:p text:style-name="P643">（6）</text:p>
          </table:table-cell>
          <table:table-cell table:style-name="TableCell644">
            <text:p text:style-name="P645">（7）</text:p>
          </table:table-cell>
          <table:table-cell table:style-name="TableCell646">
            <text:p text:style-name="P647">（8）</text:p>
          </table:table-cell>
          <table:table-cell table:style-name="TableCell648">
            <text:p text:style-name="P649">（9）</text:p>
          </table:table-cell>
          <table:table-cell table:style-name="TableCell650">
            <text:p text:style-name="P651">（10）</text:p>
          </table:table-cell>
        </table:table-row>
        <table:table-row table:style-name="TableRow652">
          <table:table-cell table:style-name="TableCell653">
            <text:p text:style-name="P654">B</text:p>
          </table:table-cell>
          <table:table-cell table:style-name="TableCell655">
            <text:p text:style-name="P656">D</text:p>
          </table:table-cell>
          <table:table-cell table:style-name="TableCell657">
            <text:p text:style-name="P658">D</text:p>
          </table:table-cell>
          <table:table-cell table:style-name="TableCell659">
            <text:p text:style-name="P660">C</text:p>
          </table:table-cell>
          <table:table-cell table:style-name="TableCell661">
            <text:p text:style-name="P662">D</text:p>
          </table:table-cell>
          <table:table-cell table:style-name="TableCell663">
            <text:p text:style-name="P664">C</text:p>
          </table:table-cell>
          <table:table-cell table:style-name="TableCell665">
            <text:p text:style-name="P666">B</text:p>
          </table:table-cell>
          <table:table-cell table:style-name="TableCell667">
            <text:p text:style-name="P668">D</text:p>
          </table:table-cell>
          <table:table-cell table:style-name="TableCell669">
            <text:p text:style-name="P670">A</text:p>
          </table:table-cell>
          <table:table-cell table:style-name="TableCell671">
            <text:p text:style-name="P672">A</text:p>
          </table:table-cell>
        </table:table-row>
        <table:table-row table:style-name="TableRow673">
          <table:table-cell table:style-name="TableCell674">
            <text:p text:style-name="P675">（11）</text:p>
          </table:table-cell>
          <table:table-cell table:style-name="TableCell676">
            <text:p text:style-name="P677">（12）</text:p>
          </table:table-cell>
          <table:table-cell table:style-name="TableCell678">
            <text:p text:style-name="P679">（13）</text:p>
          </table:table-cell>
          <table:table-cell table:style-name="TableCell680">
            <text:p text:style-name="P681">（14）</text:p>
          </table:table-cell>
          <table:table-cell table:style-name="TableCell682">
            <text:p text:style-name="P683">（15）</text:p>
          </table:table-cell>
          <table:table-cell table:style-name="TableCell684">
            <text:p text:style-name="P685">（16）</text:p>
          </table:table-cell>
          <table:table-cell table:style-name="TableCell686">
            <text:p text:style-name="P687">（17）</text:p>
          </table:table-cell>
          <table:table-cell table:style-name="TableCell688">
            <text:p text:style-name="P689">（18）</text:p>
          </table:table-cell>
          <table:table-cell table:style-name="TableCell690">
            <text:p text:style-name="P691">（19）</text:p>
          </table:table-cell>
          <table:table-cell table:style-name="TableCell692">
            <text:p text:style-name="P693">（20）</text:p>
          </table:table-cell>
        </table:table-row>
        <table:table-row table:style-name="TableRow694">
          <table:table-cell table:style-name="TableCell695">
            <text:p text:style-name="P696">B</text:p>
          </table:table-cell>
          <table:table-cell table:style-name="TableCell697">
            <text:p text:style-name="P698">B</text:p>
          </table:table-cell>
          <table:table-cell table:style-name="TableCell699">
            <text:p text:style-name="P700">B</text:p>
          </table:table-cell>
          <table:table-cell table:style-name="TableCell701">
            <text:p text:style-name="P702">C</text:p>
          </table:table-cell>
          <table:table-cell table:style-name="TableCell703">
            <text:p text:style-name="P704">A</text:p>
          </table:table-cell>
          <table:table-cell table:style-name="TableCell705">
            <text:p text:style-name="P706">A</text:p>
          </table:table-cell>
          <table:table-cell table:style-name="TableCell707">
            <text:p text:style-name="P708">C</text:p>
          </table:table-cell>
          <table:table-cell table:style-name="TableCell709">
            <text:p text:style-name="P710">B</text:p>
          </table:table-cell>
          <table:table-cell table:style-name="TableCell711">
            <text:p text:style-name="P712">C</text:p>
          </table:table-cell>
          <table:table-cell table:style-name="TableCell713">
            <text:p text:style-name="P714">B</text:p>
          </table:table-cell>
        </table:table-row>
        <table:table-row table:style-name="TableRow715">
          <table:table-cell table:style-name="TableCell716">
            <text:p text:style-name="P717">（21）</text:p>
          </table:table-cell>
          <table:table-cell table:style-name="TableCell718">
            <text:p text:style-name="P719">（22）</text:p>
          </table:table-cell>
          <table:table-cell table:style-name="TableCell720">
            <text:p text:style-name="P721">（23）</text:p>
          </table:table-cell>
          <table:table-cell table:style-name="TableCell722">
            <text:p text:style-name="P723">（24）</text:p>
          </table:table-cell>
          <table:table-cell table:style-name="TableCell724">
            <text:p text:style-name="P725">（25）</text:p>
          </table:table-cell>
          <table:table-cell table:style-name="TableCell726">
            <text:p text:style-name="P727">（26）</text:p>
          </table:table-cell>
          <table:table-cell table:style-name="TableCell728">
            <text:p text:style-name="P729">（27）</text:p>
          </table:table-cell>
          <table:table-cell table:style-name="TableCell730">
            <text:p text:style-name="P731">（28）</text:p>
          </table:table-cell>
          <table:table-cell table:style-name="TableCell732">
            <text:p text:style-name="P733">（29）</text:p>
          </table:table-cell>
          <table:table-cell table:style-name="TableCell734">
            <text:p text:style-name="P735">（30）</text:p>
          </table:table-cell>
        </table:table-row>
        <table:table-row table:style-name="TableRow736">
          <table:table-cell table:style-name="TableCell737">
            <text:p text:style-name="P738">A</text:p>
          </table:table-cell>
          <table:table-cell table:style-name="TableCell739">
            <text:p text:style-name="P740">A</text:p>
          </table:table-cell>
          <table:table-cell table:style-name="TableCell741">
            <text:p text:style-name="P742">D</text:p>
          </table:table-cell>
          <table:table-cell table:style-name="TableCell743">
            <text:p text:style-name="P744">B</text:p>
          </table:table-cell>
          <table:table-cell table:style-name="TableCell745">
            <text:p text:style-name="P746">D</text:p>
          </table:table-cell>
          <table:table-cell table:style-name="TableCell747">
            <text:p text:style-name="P748">D</text:p>
          </table:table-cell>
          <table:table-cell table:style-name="TableCell749">
            <text:p text:style-name="P750">B</text:p>
          </table:table-cell>
          <table:table-cell table:style-name="TableCell751">
            <text:p text:style-name="P752">B</text:p>
          </table:table-cell>
          <table:table-cell table:style-name="TableCell753">
            <text:p text:style-name="P754">A</text:p>
          </table:table-cell>
          <table:table-cell table:style-name="TableCell755">
            <text:p text:style-name="P756">D</text:p>
          </table:table-cell>
        </table:table-row>
        <table:table-row table:style-name="TableRow757">
          <table:table-cell table:style-name="TableCell758">
            <text:p text:style-name="P759">（31）</text:p>
          </table:table-cell>
          <table:table-cell table:style-name="TableCell760">
            <text:p text:style-name="P761">（32）</text:p>
          </table:table-cell>
          <table:table-cell table:style-name="TableCell762">
            <text:p text:style-name="P763">（33）</text:p>
          </table:table-cell>
          <table:table-cell table:style-name="TableCell764">
            <text:p text:style-name="P765">（34）</text:p>
          </table:table-cell>
          <table:table-cell table:style-name="TableCell766">
            <text:p text:style-name="P767">（35）</text:p>
          </table:table-cell>
          <table:table-cell table:style-name="TableCell768">
            <text:p text:style-name="P769">（36）</text:p>
          </table:table-cell>
          <table:table-cell table:style-name="TableCell770">
            <text:p text:style-name="P771">（37）</text:p>
          </table:table-cell>
          <table:table-cell table:style-name="TableCell772">
            <text:p text:style-name="P773">（38）</text:p>
          </table:table-cell>
          <table:table-cell table:style-name="TableCell774">
            <text:p text:style-name="P775">（39）</text:p>
          </table:table-cell>
          <table:table-cell table:style-name="TableCell776">
            <text:p text:style-name="P777">（40）</text:p>
          </table:table-cell>
        </table:table-row>
        <table:table-row table:style-name="TableRow778">
          <table:table-cell table:style-name="TableCell779">
            <text:p text:style-name="P780"><text:span text:style-name="T781">B</text:span></text:p>
          </table:table-cell>
          <table:table-cell table:style-name="TableCell782">
            <text:p text:style-name="P783">C</text:p>
          </table:table-cell>
          <table:table-cell table:style-name="TableCell784">
            <text:p text:style-name="P785">D</text:p>
          </table:table-cell>
          <table:table-cell table:style-name="TableCell786">
            <text:p text:style-name="P787">C</text:p>
          </table:table-cell>
          <table:table-cell table:style-name="TableCell788">
            <text:p text:style-name="P789">A</text:p>
          </table:table-cell>
          <table:table-cell table:style-name="TableCell790">
            <text:p text:style-name="P791">B</text:p>
          </table:table-cell>
          <table:table-cell table:style-name="TableCell792">
            <text:p text:style-name="P793">B</text:p>
          </table:table-cell>
          <table:table-cell table:style-name="TableCell794">
            <text:p text:style-name="P795">B</text:p>
          </table:table-cell>
          <table:table-cell table:style-name="TableCell796">
            <text:p text:style-name="P797">A</text:p>
          </table:table-cell>
          <table:table-cell table:style-name="TableCell798">
            <text:p text:style-name="P799">D</text:p>
          </table:table-cell>
        </table:table-row>
      </table:table>
      <text:p text:style-name="P800"/>
      <text:p text:style-name="P801"/>
      <text:p text:style-name="P802"/>
      <text:p text:style-name="P803"/>
      <text:p text:style-name="P80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華康中明體" svg:font-family="華康中明體" style:font-family-generic="modern" style:font-pitch="fixed"/>
    <style:font-face style:name="Calibri" svg:font-family="Calibri" style:font-family-generic="swiss" style:font-pitch="variable" svg:panose-1="2 15 5 2 2 2 4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TC-4e2d5713*+Times" svg:font-family="ATC-4e2d5713*+Times" style:font-family-generic="system" svg:panose-1="0 0 0 0 0 0 0 0 0 0"/>
    <style:font-face style:name="標楷+Times" svg:font-family="標楷+Times" style:font-family-generic="system" svg:panose-1="0 0 0 0 0 0 0 0 0 0"/>
    <style:font-face style:name="ATC-6a195b8b*+Times-1" svg:font-family="ATC-6a195b8b*+Times-1" style:font-family-generic="system" svg:panose-1="0 0 0 0 0 0 0 0 0 0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testTypeHeader" style:display-name="testTypeHeader" style:family="paragraph" style:parent-style-name="標題1" style:next-style-name="內文" style:auto-update="true" style:default-outline-level="1">
      <style:paragraph-properties fo:keep-with-next="auto" fo:widows="0" fo:orphans="0" style:snap-to-layout-grid="false" fo:margin-top="0in" fo:margin-bottom="0in" fo:line-height="100%" fo:margin-left="0.6666in" fo:text-indent="-0.3333in">
        <style:tab-stops>
          <style:tab-stop style:type="left" style:position="0in"/>
        </style:tab-stops>
      </style:paragraph-properties>
      <style:text-properties style:font-name="Arial" style:font-name-asian="標楷體" style:font-name-complex="Times New Roman" fo:font-size="12pt" style:font-size-asian="12pt" fo:hyphenate="false"/>
    </style:style>
    <style:style style:name="內文" style:display-name="內文" style:family="paragraph">
      <style:text-properties style:letter-kerning="true" fo:font-size="12pt" style:font-size-asian="12pt" style:font-size-complex="12pt" fo:hyphenate="false"/>
    </style: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華康中明體" fo:font-size="10pt" style:font-size-asian="10pt" style:font-size-complex="10pt" fo:hyphenate="false"/>
    </style:style>
    <style:style style:name="樣式頁首標楷體14點行距固定行高20pt" style:display-name="樣式 頁首 + 標楷體 14 點 行距:  固定行高 20 pt" style:family="paragraph" style:parent-style-name="頁首">
      <style:paragraph-properties fo:margin-top="0.0833in" fo:margin-bottom="0.0833in" fo:line-height="0.2777in"/>
      <style:text-properties style:font-name="標楷體" style:font-name-asian="標楷體" style:font-name-complex="新細明體" fo:font-size="14pt" style:font-size-asian="14pt" fo:hyphenate="false"/>
    </style:style>
    <style:style style:name="樣式1" style:display-name="樣式1" style:family="paragraph" style:parent-style-name="樣式頁首標楷體14點行距固定行高20pt">
      <style:text-properties fo:hyphenate="false"/>
    </style:style>
    <style:style style:name="國中題目" style:display-name="國中題目" style:family="paragraph" style:parent-style-name="內文">
      <style:paragraph-properties style:snap-to-layout-grid="false"/>
      <style:text-properties style:letter-kerning="false" fo:hyphenate="false"/>
    </style:style>
    <style:style style:name="國中答案" style:display-name="國中答案" style:family="paragraph" style:parent-style-name="內文">
      <style:paragraph-properties style:snap-to-layout-grid="false"/>
      <style:text-properties fo:color="#0000FF" style:letter-kerning="false" fo:hyphenate="false"/>
    </style:style>
    <style:style style:name="Default" style:display-name="Default" style:family="paragraph">
      <style:paragraph-properties fo:widows="0" fo:orphans="0" style:text-autospace="none"/>
      <style:text-properties style:font-name="新細明體" style:font-name-complex="新細明體" fo:color="#000000" fo:font-size="12pt" style:font-size-asian="12pt" style:font-size-complex="12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第1章" style:display-name="01-第1章" style:family="paragraph" style:parent-style-name="內文">
      <style:paragraph-properties fo:text-align="justify" fo:margin-left="0.1458in">
        <style:tab-stops>
          <style:tab-stop style:type="center" style:position="1.1069in"/>
          <style:tab-stop style:type="center" style:position="3.6041in"/>
        </style:tab-stops>
      </style:paragraph-properties>
      <style:text-properties style:font-name="標楷體" style:font-name-asian="標楷體" fo:letter-spacing="0.0027in" fo:font-size="24pt" style:font-size-asian="24pt" fo:hyphenate="false"/>
    </style:style>
    <style:style style:name="頁首字元" style:display-name="頁首 字元" style:family="text">
      <style:text-properties style:font-name-asian="華康中明體"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純文字" style:display-name="純文字" style:family="paragraph" style:parent-style-name="內文">
      <style:paragraph-properties fo:widows="0" fo:orphans="0"/>
      <style:text-properties style:font-name="細明體" style:font-name-asian="細明體" style:font-name-complex="Courier New" fo:hyphenate="false"/>
    </style:style>
    <style:style style:name="純文字字元" style:display-name="純文字 字元" style:family="text">
      <style:text-properties style:font-name="細明體" style:font-name-asian="細明體" style:font-name-complex="Courier New" style:letter-kerning="true" fo:font-size="12pt" style:font-size-asian="12pt" style:font-size-complex="12pt"/>
    </style:style>
    <style:style style:name="基本段落" style:display-name="[基本段落]" style:family="paragraph" style:parent-style-name="內文">
      <style:paragraph-properties fo:widows="0" fo:orphans="0" style:text-autospace="none" fo:text-align="justify" style:vertical-align="middle"/>
      <style:text-properties style:letter-kerning="false" style:font-size-complex="13pt" fo:language="zh" fo:country="TW" fo:hyphenate="false"/>
    </style:style>
    <style:style style:name="答案M99" style:display-name="答案M99" style:family="text">
      <style:text-properties style:font-name="Times New Roman" style:font-name-asian="標楷體" fo:color="#E4007F" fo:font-size="11.5pt" style:font-size-asian="11.5pt" style:font-size-complex="11.5pt" style:text-underline-type="single" style:text-underline-style="solid" style:text-underline-width="auto" style:text-underline-mode="continuous" style:text-underline-color="#000000"/>
    </style:style>
    <style:style style:name="Q解析" style:display-name="14Q解析" style:family="paragraph" style:parent-style-name="內文">
      <style:paragraph-properties fo:widows="0" fo:orphans="0" style:text-autospace="none" style:snap-to-layout-grid="false" style:vertical-align="middle" fo:margin-left="0.3423in" fo:text-indent="-0.3423in">
        <style:tab-stops/>
      </style:paragraph-properties>
      <style:text-properties fo:color="#E4007F" style:letter-kerning="false" fo:font-size="10pt" style:font-size-asian="10pt" style:font-size-complex="10pt" fo:language="zh" fo:country="TW" fo:hyphenate="false"/>
    </style:style>
    <style:style style:name="內文重點字" style:display-name="內文重點字" style:family="text">
      <style:text-properties style:font-name="Times New Roman" style:font-name-asian="新細明體" fo:color="#005AA0" fo:letter-spacing="normal" style:text-scale="100%" style:text-position="0% 100%" fo:font-size="13pt" style:font-size-asian="13pt" style:font-size-complex="13pt"/>
    </style:style>
    <style:style style:name="例題" style:display-name="例題" style:family="paragraph" style:parent-style-name="內文">
      <style:paragraph-properties fo:widows="0" fo:orphans="0" style:text-autospace="none" style:vertical-align="middle" fo:margin-bottom="0.118in" style:line-height-at-least="0.2069in" fo:margin-left="0.1965in" fo:margin-right="0.1965in" fo:text-indent="0.3152in">
        <style:tab-stops/>
      </style:paragraph-properties>
      <style:text-properties fo:color="#000000" style:letter-kerning="false" fo:font-size="11.5pt" style:font-size-asian="11.5pt" style:font-size-complex="11.5pt" fo:language="zh" fo:country="TW" fo:hyphenate="false"/>
    </style:style>
    <style:style style:name="反應式" style:display-name="反應式" style:family="text">
      <style:text-properties style:font-name="Times New Roman" style:font-name-asian="新細明體" fo:color="#B71253"/>
    </style:style>
    <style:style style:name="無段落樣式" style:display-name="[無段落樣式]" style:family="paragraph">
      <style:paragraph-properties fo:widows="0" fo:orphans="0" style:text-autospace="none" fo:text-align="justify" style:vertical-align="middle" fo:line-height="120%"/>
      <style:text-properties style:font-name="ATC-4e2d5713*+Times" style:font-name-asian="ATC-4e2d5713*+Times" fo:color="#000000" fo:font-size="12pt" style:font-size-asian="12pt" style:font-size-complex="12pt" fo:language="zh" fo:country="TW" fo:hyphenate="false"/>
    </style:style>
    <style:style style:name="習題" style:display-name="習題" style:family="paragraph" style:parent-style-name="基本段落">
      <style:paragraph-properties fo:text-align="start" fo:margin-left="0.2659in" fo:text-indent="-0.2659in">
        <style:tab-stops>
          <style:tab-stop style:type="right" style:position="5.7576in"/>
        </style:tab-stops>
      </style:paragraph-properties>
      <style:text-properties fo:font-weight="bold" style:font-weight-asian="bold" style:font-weight-complex="bold" fo:color="#000000" fo:font-size="14pt" style:font-size-asian="14pt" style:font-size-complex="11.5pt" fo:background-color="#C3E7D2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例題解答" style:display-name="例題解答" style:family="paragraph" style:parent-style-name="內文">
      <style:paragraph-properties fo:widows="0" fo:orphans="0" fo:text-align="justify" style:vertical-align="middle" style:line-height-at-least="0.2458in" fo:margin-left="0.2444in" fo:text-indent="-0.2444in">
        <style:tab-stops/>
      </style:paragraph-properties>
      <style:text-properties fo:color="#000000" style:letter-kerning="false" fo:font-size="11.5pt" style:font-size-asian="11.5pt" style:font-size-complex="11.5pt" fo:language="zh" fo:country="TW" fo:hyphenate="false"/>
    </style:style>
    <style:style style:name="類題" style:display-name="類題" style:family="paragraph" style:parent-style-name="內文">
      <style:paragraph-properties fo:widows="0" fo:orphans="0" fo:text-align="justify" style:vertical-align="middle" fo:line-height="0.2361in" fo:margin-left="0.118in" fo:margin-right="1.4173in">
        <style:tab-stops/>
      </style:paragraph-properties>
      <style:text-properties fo:color="#000000" style:letter-kerning="false" fo:font-size="11.5pt" style:font-size-asian="11.5pt" style:font-size-complex="11.5pt" fo:hyphenate="false"/>
    </style:style>
    <style:style style:name="小試身手重點整理" style:display-name="小試身手。重點整理" style:family="paragraph" style:parent-style-name="內文">
      <style:paragraph-properties fo:widows="0" fo:orphans="0" fo:text-align="justify" fo:line-height="0.2361in" fo:margin-left="0.2215in" fo:text-indent="-0.2215in">
        <style:tab-stops>
          <style:tab-stop style:type="left" style:position="0in"/>
        </style:tab-stops>
      </style:paragraph-properties>
      <style:text-properties fo:color="#000000" style:letter-kerning="false" fo:font-size="10.5pt" style:font-size-asian="10.5pt" style:font-size-complex="10.5pt" fo:language="zh" fo:country="TW" fo:hyphenate="false"/>
    </style:style>
    <style:style style:name="內文Web" style:display-name="內文 (Web)" style:family="paragraph" style:parent-style-name="內文">
      <style:paragraph-properties fo:margin-top="0.0694in" fo:margin-bottom="0.0694in"/>
      <style:text-properties style:font-name="新細明體" style:font-name-complex="新細明體" style:letter-kerning="false" fo:hyphenate="false"/>
    </style:style>
    <style:style style:name="填充" style:display-name="填充" style:family="text">
      <style:text-properties style:font-name="標楷+Times" style:font-name-asian="標楷+Times" fo:color="#E4007F" fo:font-size="12pt" style:font-size-asian="12pt" style:font-size-complex="12pt" style:text-underline-type="single" style:text-underline-style="solid" style:text-underline-width="bold" style:text-underline-mode="continuous" style:text-underline-color="#000000"/>
    </style:style>
    <style:style style:name="下線" style:display-name="下線" style:family="text">
      <style:text-properties style:font-name="ATC-6a195b8b*+Times-1" style:font-name-asian="ATC-6a195b8b*+Times-1" style:text-underline-type="single" style:text-underline-style="solid" style:text-underline-width="bold" style:text-underline-mode="continuous"/>
    </style:style>
    <style:style style:name="頭腦體操" style:display-name="頭腦體操" style:family="text">
      <style:text-properties style:font-name="Times New Roman" style:font-name-asian="新細明體" fo:letter-spacing="normal" style:text-scale="100%" style:text-position="0% 100%" fo:font-size="10pt" style:font-size-asian="10pt" style:font-size-complex="10.5pt"/>
    </style:style>
    <style:style style:name="左空" style:display-name="左空" style:family="paragraph" style:parent-style-name="基本段落">
      <style:paragraph-properties fo:margin-left="1.8111in">
        <style:tab-stops/>
      </style:paragraph-properties>
      <style:text-properties fo:color="#000000" style:font-size-complex="10pt" fo:hyphenate="false"/>
    </style:style>
    <style:style style:name="波浪線" style:display-name="波浪線" style:family="text">
      <style:text-properties style:text-underline-type="single" style:text-underline-style="wave" style:text-underline-width="auto" style:text-underline-mode="continuous" style:text-underline-color="#000000"/>
    </style:style>
    <style:style style:name="選擇題" style:display-name="02-選擇題" style:family="paragraph" style:parent-style-name="內文">
      <style:paragraph-properties fo:widows="0" fo:orphans="0" style:snap-to-layout-grid="false" fo:text-align="justify" fo:line-height="0.2013in" fo:margin-left="0.6215in" fo:text-indent="-0.6215in">
        <style:tab-stops>
          <style:tab-stop style:type="right" style:position="-0.009in"/>
          <style:tab-stop style:type="left" style:position="0.9437in"/>
          <style:tab-stop style:type="left" style:position="1.8965in"/>
          <style:tab-stop style:type="left" style:position="2.859in"/>
        </style:tab-stops>
      </style:paragraph-properties>
      <style:text-properties style:font-name-asian="標楷體" style:letter-kerning="false" fo:font-size="10.5pt" style:font-size-asian="10.5pt" fo:hyphenate="false"/>
    </style:style>
    <style:style style:name="noSerialize" style:display-name="noSerialize" style:family="paragraph" style:parent-style-name="內文" style:auto-update="true" style:list-style-name="LFO9">
      <style:paragraph-properties fo:widows="0" fo:orphans="0" style:snap-to-layout-grid="false" style:line-height-at-least="0.1666in" fo:margin-left="0.0694in">
        <style:tab-stops/>
      </style:paragraph-properties>
      <style:text-properties style:font-name-asian="標楷體" style:font-name-complex="Arial" style:font-weight-complex="bold" style:letter-kerning="false" style:font-size-complex="11pt" style:language-asian="ru" style:country-asian="RU" fo:hyphenate="false"/>
    </style:style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suffix="、" style:num-format="一, 十, 一百(繁), ...">
        <style:list-level-properties text:space-before="0in" text:min-label-width="0.2951in" text:list-level-position-and-space-mode="label-alignment">
          <style:list-level-label-alignment text:label-followed-by="space" fo:margin-left="0.2951in" fo:text-indent="-0.2951in"/>
        </style:list-level-properties>
      </text:outline-level-style>
    </text:outline-style>
    <text:list-style style:name="LFO9">
      <text:list-level-style-number text:level="1" style:num-suffix="、" style:num-format="一, 十, 一百(繁), ...">
        <style:list-level-properties text:space-before="0in" text:min-label-width="0.2951in" text:list-level-position-and-space-mode="label-alignment">
          <style:list-level-label-alignment text:label-followed-by="space" fo:margin-left="0.2951in" fo:text-indent="-0.2951in"/>
        </style:list-level-properties>
      </text:list-level-style-number>
      <text:list-level-style-number text:level="2" style:num-suffix="." style:num-format="1">
        <style:list-level-properties fo:text-align="end" text:space-before="0.0708in" text:min-label-width="0in" text:list-level-position-and-space-mode="label-alignment">
          <style:list-level-label-alignment text:label-followed-by="space" fo:margin-left="0.0708in" fo:text-indent="0in"/>
        </style:list-level-properties>
      </text:list-level-style-number>
      <text:list-level-style-number text:level="3" style:num-suffix="." style:num-format="1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6888in" text:list-level-position-and-space-mode="label-alignment">
          <style:list-level-label-alignment text:label-followed-by="listtab" fo:margin-left="0.6888in" fo:text-indent="-0.6888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0.8861in" text:list-level-position-and-space-mode="label-alignment">
          <style:list-level-label-alignment text:label-followed-by="listtab" fo:margin-left="0.8861in" fo:text-indent="-0.886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0.9847in" text:list-level-position-and-space-mode="label-alignment">
          <style:list-level-label-alignment text:label-followed-by="listtab" fo:margin-left="0.9847in" fo:text-indent="-0.9847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0826in" text:list-level-position-and-space-mode="label-alignment">
          <style:list-level-label-alignment text:label-followed-by="listtab" fo:margin-left="1.0826in" fo:text-indent="-1.0826in"/>
        </style:list-level-properties>
      </text:list-level-style-number>
    </text:list-style>
    <style:style style:name="WW_CharLFO10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style:style style:name="WW_CharLFO12LVL1" style:family="text">
      <style:text-properties style:font-name="Wingdings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style:style style:name="WW_CharLFO17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style:default-page-layout>
      <style:page-layout-properties style:layout-grid-standard-mode="true"/>
    </style:default-page-layout>
    <style:style style:family="graphic" style:name="a0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3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A" style:num-letter-sync="true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A" style:num-letter-sync="true">
        <style:list-level-properties text:space-before="0.3916in" text:min-label-width="0.275in" text:list-level-position-and-space-mode="label-alignment">
          <style:list-level-label-alignment text:label-followed-by="listtab" fo:margin-left="0.6666in" fo:text-indent="-0.275in"/>
        </style:list-level-properties>
      </text:list-level-style-number>
      <text:list-level-style-number text:level="2" style:num-suffix="、" style:num-format="甲, 乙, 丙, ...">
        <style:list-level-properties text:space-before="0.725in" text:min-label-width="0.3333in" text:list-level-position-and-space-mode="label-alignment">
          <style:list-level-label-alignment text:label-followed-by="listtab" fo:margin-left="1.0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83in" text:min-label-width="0.3333in" text:list-level-position-and-space-mode="label-alignment">
          <style:list-level-label-alignment text:label-followed-by="listtab" fo:margin-left="1.3916in" fo:text-indent="-0.3333in"/>
        </style:list-level-properties>
      </text:list-level-style-number>
      <text:list-level-style-number text:level="4" style:num-suffix="." style:num-format="1">
        <style:list-level-properties text:space-before="1.3916in" text:min-label-width="0.3333in" text:list-level-position-and-space-mode="label-alignment">
          <style:list-level-label-alignment text:label-followed-by="listtab" fo:margin-left="1.7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5in" text:min-label-width="0.3333in" text:list-level-position-and-space-mode="label-alignment">
          <style:list-level-label-alignment text:label-followed-by="listtab" fo:margin-left="2.0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83in" text:min-label-width="0.3333in" text:list-level-position-and-space-mode="label-alignment">
          <style:list-level-label-alignment text:label-followed-by="listtab" fo:margin-left="2.3916in" fo:text-indent="-0.3333in"/>
        </style:list-level-properties>
      </text:list-level-style-number>
      <text:list-level-style-number text:level="7" style:num-suffix="." style:num-format="1">
        <style:list-level-properties text:space-before="2.3916in" text:min-label-width="0.3333in" text:list-level-position-and-space-mode="label-alignment">
          <style:list-level-label-alignment text:label-followed-by="listtab" fo:margin-left="2.7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5in" text:min-label-width="0.3333in" text:list-level-position-and-space-mode="label-alignment">
          <style:list-level-label-alignment text:label-followed-by="listtab" fo:margin-left="3.0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83in" text:min-label-width="0.3333in" text:list-level-position-and-space-mode="label-alignment">
          <style:list-level-label-alignment text:label-followed-by="listtab" fo:margin-left="3.3916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bullet text:level="1" text:style-name="WW_CharLFO1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.0236in" text:min-label-width="0.3333in" text:list-level-position-and-space-mode="label-alignment">
          <style:list-level-label-alignment text:label-followed-by="listtab" fo:margin-left="0.356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569in" text:min-label-width="0.3333in" text:list-level-position-and-space-mode="label-alignment">
          <style:list-level-label-alignment text:label-followed-by="listtab" fo:margin-left="0.6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02in" text:min-label-width="0.3333in" text:list-level-position-and-space-mode="label-alignment">
          <style:list-level-label-alignment text:label-followed-by="listtab" fo:margin-left="1.0236in" fo:text-indent="-0.3333in"/>
        </style:list-level-properties>
      </text:list-level-style-number>
      <text:list-level-style-number text:level="4" style:num-suffix="." style:num-format="1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7" style:num-suffix="." style:num-format="1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</text:list-style>
    <text:list-style style:name="LFO19">
      <text:list-level-style-number text:level="1" style:num-suffix="." style:num-format="1" text:start-value="37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236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  <style:style style:name="T3" style:parent-style-name="頁碼" style:family="text">
      <style:text-properties style:font-name-asian="標楷體" fo:font-size="12pt" style:font-size-asian="12pt" style:font-size-complex="12pt"/>
    </style:style>
    <style:style style:name="T4" style:parent-style-name="頁碼" style:family="text">
      <style:text-properties style:font-name-asian="標楷體" fo:font-size="12pt" style:font-size-asian="12pt" style:font-size-complex="12pt"/>
    </style:style>
    <style:style style:name="T5" style:parent-style-name="頁碼" style:family="text">
      <style:text-properties style:font-name-asian="標楷體" fo:font-size="12pt" style:font-size-asian="12pt" style:font-size-complex="12pt"/>
    </style:style>
    <style:style style:name="T6" style:parent-style-name="頁碼" style:family="text">
      <style:text-properties style:font-name-asian="標楷體" fo:font-size="12pt" style:font-size-asian="12pt" style:font-size-complex="12pt"/>
    </style:style>
    <style:style style:name="T7" style:parent-style-name="頁碼" style:family="text">
      <style:text-properties style:font-name-asian="標楷體" fo:font-size="12pt" style:font-size-asian="12pt" style:font-size-complex="12pt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T3">第</text:span><text:span text:style-name="T4"><text:page-number text:fixed="false">4</text:page-number></text:span><text:span text:style-name="T5">頁，共</text:span><text:span text:style-name="T6">4</text:span><text:span text:style-name="T7">頁</text:span></text:p></draw:text-box></draw:frame><text:s text:c="73"/><text:s text:c="73"/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溪崑國中教務處</meta:initial-creator>
    <dc:creator>sweettung</dc:creator>
    <meta:creation-date>2026-02-04T12:29:00Z</meta:creation-date>
    <dc:date>2026-02-04T12:29:00Z</dc:date>
    <meta:print-date>2015-11-02T05:55:00Z</meta:print-date>
    <meta:template xlink:href="Normal" xlink:type="simple"/>
    <meta:editing-cycles>2</meta:editing-cycles>
    <meta:editing-duration>PT0S</meta:editing-duration>
    <meta:document-statistic meta:page-count="5" meta:paragraph-count="8" meta:word-count="642" meta:character-count="4294" meta:row-count="30" meta:non-whitespace-character-count="3660"/>
  </office:meta>
</office:document-meta>
</file>