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wmf" manifest:media-type=""/>
  <manifest:file-entry manifest:full-path="media/image5.wmf" manifest:media-type=""/>
  <manifest:file-entry manifest:full-path="media/image6.wmf" manifest:media-type=""/>
  <manifest:file-entry manifest:full-path="media/image7.wmf" manifest:media-type=""/>
  <manifest:file-entry manifest:full-path="media/image8.jpeg" manifest:media-type="image/jpeg"/>
  <manifest:file-entry manifest:full-path="media/image9.wmf" manifest:media-type=""/>
  <manifest:file-entry manifest:full-path="media/image10.wmf" manifest:media-type=""/>
  <manifest:file-entry manifest:full-path="media/image11.wmf" manifest:media-type=""/>
  <manifest:file-entry manifest:full-path="Object 1" manifest:media-type="application/octet-stream"/>
  <manifest:file-entry manifest:full-path="ObjectReplacements/Object 1" manifest:media-type="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7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9" style:parent-style-name="頁首" style:family="paragraph">
      <style:paragraph-properties fo:margin-top="0.125in" fo:margin-right="-0.0208in">
        <style:tab-stops/>
      </style:paragraph-properties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1" style:parent-style-name="頁首" style:family="paragraph">
      <style:paragraph-properties fo:line-height="0.1388in" fo:margin-right="-0.0194in">
        <style:tab-stops>
          <style:tab-stop style:type="right" style:position="-2.1659in"/>
        </style:tab-stops>
      </style:paragraph-properties>
    </style:style>
    <style:style style:name="T3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33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34" style:parent-style-name="預設段落字型" style:family="text">
      <style:text-properties style:font-name="Calibri" style:font-name-asian="標楷體"/>
    </style:style>
    <style:style style:name="T35" style:parent-style-name="預設段落字型" style:family="text">
      <style:text-properties style:font-name="Calibri" style:font-name-asian="標楷體"/>
    </style:style>
    <style:style style:name="T36" style:parent-style-name="預設段落字型" style:family="text">
      <style:text-properties style:font-name="Calibri" style:font-name-asian="標楷體"/>
    </style:style>
    <style:style style:name="T37" style:parent-style-name="預設段落字型" style:family="text">
      <style:text-properties style:font-name="Calibri" style:font-name-asian="標楷體"/>
    </style:style>
    <style:style style:name="T38" style:parent-style-name="預設段落字型" style:family="text">
      <style:text-properties style:font-name="Calibri" style:font-name-asian="標楷體" style:text-underline-type="doub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P40" style:parent-style-name="內文" style:family="paragraph">
      <style:paragraph-properties fo:text-indent="0.2951in"/>
      <style:text-properties style:font-name="標楷體" style:font-name-asian="標楷體" fo:color="#000000"/>
    </style:style>
    <style:style style:name="P41" style:parent-style-name="內文" style:family="paragraph">
      <style:paragraph-properties fo:text-indent="0.2951in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Calibri" style:font-name-asian="標楷體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Calibri" style:font-name-asian="標楷體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51" style:parent-style-name="預設段落字型" style:family="text">
      <style:text-properties fo:color="#000000"/>
    </style:style>
    <style:style style:name="T52" style:parent-style-name="預設段落字型" style:family="text">
      <style:text-properties style:font-name="Calibri" style:font-name-asian="標楷體"/>
    </style:style>
    <style:style style:name="T53" style:parent-style-name="預設段落字型" style:family="text">
      <style:text-properties style:font-name="Calibri" style:font-name-asian="標楷體" style:text-underline-type="double" style:text-underline-style="solid" style:text-underline-width="auto" style:text-underline-mode="continuous"/>
    </style:style>
    <style:style style:name="T54" style:parent-style-name="預設段落字型" style:family="text">
      <style:text-properties style:font-name="Calibri" style:font-name-asian="標楷體"/>
    </style:style>
    <style:style style:name="P55" style:parent-style-name="內文" style:family="paragraph">
      <style:paragraph-properties fo:text-indent="0.2951in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Calibri" style:font-name-asian="標楷體"/>
    </style:style>
    <style:style style:name="T58" style:parent-style-name="預設段落字型" style:family="text">
      <style:text-properties style:font-name="Calibri" style:font-name-asian="標楷體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Calibri" style:font-name-asian="標楷體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Calibri" style:font-name-asian="標楷體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Calibri" style:font-name-asian="標楷體"/>
    </style:style>
    <style:style style:name="T67" style:parent-style-name="預設段落字型" style:family="text">
      <style:text-properties style:font-name="Calibri" style:font-name-asian="標楷體"/>
    </style:style>
    <style:style style:name="T68" style:parent-style-name="預設段落字型" style:family="text">
      <style:text-properties style:font-name="Times New Roman" fo:color="#000000" style:letter-kerning="false"/>
    </style:style>
    <style:style style:name="T69" style:parent-style-name="預設段落字型" style:family="text">
      <style:text-properties style:font-name="Calibri" style:font-name-asian="標楷體"/>
    </style:style>
    <style:style style:name="T70" style:parent-style-name="預設段落字型" style:family="text">
      <style:text-properties style:font-name="Calibri" style:font-name-asian="標楷體"/>
    </style:style>
    <style:style style:name="T71" style:parent-style-name="預設段落字型" style:family="text">
      <style:text-properties style:font-name="Calibri" style:font-name-asian="標楷體"/>
    </style:style>
    <style:style style:name="T72" style:parent-style-name="預設段落字型" style:family="text">
      <style:text-properties style:font-name="Calibri" style:font-name-asian="標楷體"/>
    </style:style>
    <style:style style:name="T73" style:parent-style-name="預設段落字型" style:family="text">
      <style:text-properties style:font-name="Calibri" style:font-name-asian="標楷體"/>
    </style:style>
    <style:style style:name="P74" style:parent-style-name="內文" style:family="paragraph">
      <style:paragraph-properties fo:text-indent="0.2951in"/>
      <style:text-properties style:font-name="Calibri" style:font-name-asian="標楷體"/>
    </style:style>
    <style:style style:name="T75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76" style:parent-style-name="預設段落字型" style:family="text">
      <style:text-properties fo:color="#000000"/>
    </style:style>
    <style:style style:name="T77" style:parent-style-name="預設段落字型" style:family="text">
      <style:text-properties style:font-name="Calibri" style:font-name-asian="標楷體"/>
    </style:style>
    <style:style style:name="P78" style:parent-style-name="內文" style:family="paragraph">
      <style:paragraph-properties fo:text-indent="0.2951in"/>
    </style:style>
    <style:style style:name="T79" style:parent-style-name="預設段落字型" style:family="text">
      <style:text-properties style:font-name="Calibri" style:font-name-asian="標楷體"/>
    </style:style>
    <style:style style:name="T80" style:parent-style-name="預設段落字型" style:family="text">
      <style:text-properties style:font-name="Calibri" style:font-name-asian="標楷體"/>
    </style:style>
    <style:style style:name="T81" style:parent-style-name="預設段落字型" style:family="text">
      <style:text-properties style:font-name="Calibri" style:font-name-asian="標楷體"/>
    </style:style>
    <style:style style:name="T82" style:parent-style-name="預設段落字型" style:family="text">
      <style:text-properties style:font-name="Calibri" style:font-name-asian="標楷體"/>
    </style:style>
    <style:style style:name="T83" style:parent-style-name="預設段落字型" style:family="text">
      <style:text-properties style:font-name="Calibri" style:font-name-asian="標楷體"/>
    </style:style>
    <style:style style:name="T84" style:parent-style-name="預設段落字型" style:family="text">
      <style:text-properties style:font-name="Calibri" style:font-name-asian="標楷體"/>
    </style:style>
    <style:style style:name="T85" style:parent-style-name="預設段落字型" style:family="text">
      <style:text-properties style:font-name="Calibri" style:font-name-asian="標楷體"/>
    </style:style>
    <style:style style:name="T86" style:parent-style-name="預設段落字型" style:family="text">
      <style:text-properties style:font-name="Calibri" style:font-name-asian="標楷體"/>
    </style:style>
    <style:style style:name="T87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88" style:parent-style-name="預設段落字型" style:family="text">
      <style:text-properties style:font-name="Times New Roman" fo:color="#000000"/>
    </style:style>
    <style:style style:name="T89" style:parent-style-name="預設段落字型" style:family="text">
      <style:text-properties style:font-name="Calibri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Calibri" style:font-name-asian="標楷體"/>
    </style:style>
    <style:style style:name="P91" style:parent-style-name="內文" style:family="paragraph">
      <style:paragraph-properties fo:text-indent="0.2951in"/>
      <style:text-properties style:font-name="Calibri" style:font-name-asian="標楷體"/>
    </style:style>
    <style:style style:name="P92" style:parent-style-name="內文" style:family="paragraph">
      <style:paragraph-properties fo:text-align="center" fo:text-indent="0.2951in"/>
    </style:style>
    <style:style style:name="T93" style:parent-style-name="預設段落字型" style:family="text">
      <style:text-properties style:font-name="Times New Roman" fo:color="#000000"/>
    </style:style>
    <style:style style:name="P94" style:parent-style-name="內文" style:family="paragraph">
      <style:paragraph-properties fo:text-indent="0.2951in"/>
      <style:text-properties style:font-name="Calibri" style:font-name-asian="標楷體"/>
    </style:style>
    <style:style style:name="P95" style:parent-style-name="內文" style:family="paragraph">
      <style:paragraph-properties fo:text-indent="0.2951in"/>
      <style:text-properties style:font-name="Calibri" style:font-name-asian="標楷體"/>
    </style:style>
    <style:style style:name="T96" style:parent-style-name="預設段落字型" style:family="text">
      <style:text-properties style:font-name="新細明體" fo:color="#000000"/>
    </style:style>
    <style:style style:name="T97" style:parent-style-name="預設段落字型" style:family="text">
      <style:text-properties style:font-name="Calibri" style:font-name-asian="標楷體"/>
    </style:style>
    <style:style style:name="T98" style:parent-style-name="預設段落字型" style:family="text">
      <style:text-properties style:font-name="Calibri"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Calibri" style:font-name-asian="標楷體"/>
    </style:style>
    <style:style style:name="T100" style:parent-style-name="預設段落字型" style:family="text">
      <style:text-properties style:font-name="Calibri" style:font-name-asian="標楷體"/>
    </style:style>
    <style:style style:name="T101" style:parent-style-name="預設段落字型" style:family="text">
      <style:text-properties style:font-name="Calibri" style:font-name-asian="標楷體"/>
    </style:style>
    <style:style style:name="T102" style:parent-style-name="預設段落字型" style:family="text">
      <style:text-properties style:font-name="Calibri" style:font-name-asian="標楷體"/>
    </style:style>
    <style:style style:name="T103" style:parent-style-name="預設段落字型" style:family="text">
      <style:text-properties style:font-name="Calibri" style:font-name-asian="標楷體"/>
    </style:style>
    <style:style style:name="T104" style:parent-style-name="預設段落字型" style:family="text">
      <style:text-properties style:font-name="Calibri" style:font-name-asian="標楷體"/>
    </style:style>
    <style:style style:name="T105" style:parent-style-name="預設段落字型" style:family="text">
      <style:text-properties style:font-name="Calibri" style:font-name-asian="標楷體"/>
    </style:style>
    <style:style style:name="T106" style:parent-style-name="預設段落字型" style:family="text">
      <style:text-properties style:font-name="Calibri" style:font-name-asian="標楷體"/>
    </style:style>
    <style:style style:name="T107" style:parent-style-name="預設段落字型" style:family="text">
      <style:text-properties style:font-name="Calibri" style:font-name-asian="標楷體"/>
    </style:style>
    <style:style style:name="T108" style:parent-style-name="預設段落字型" style:family="text">
      <style:text-properties style:font-name="Calibri" style:font-name-asian="標楷體"/>
    </style:style>
    <style:style style:name="T109" style:parent-style-name="預設段落字型" style:family="text">
      <style:text-properties style:font-name="Calibri" style:font-name-asian="標楷體"/>
    </style:style>
    <style:style style:name="T110" style:parent-style-name="預設段落字型" style:family="text">
      <style:text-properties style:font-name="Calibri" style:font-name-asian="標楷體"/>
    </style:style>
    <style:style style:name="T111" style:parent-style-name="預設段落字型" style:family="text">
      <style:text-properties style:font-name="Calibri" style:font-name-asian="標楷體"/>
    </style:style>
    <style:style style:name="T112" style:parent-style-name="預設段落字型" style:family="text">
      <style:text-properties style:font-name="Calibri" style:font-name-asian="標楷體"/>
    </style:style>
    <style:style style:name="T113" style:parent-style-name="預設段落字型" style:family="text">
      <style:text-properties style:font-name="Calibri" style:font-name-asian="標楷體"/>
    </style:style>
    <style:style style:name="T114" style:parent-style-name="預設段落字型" style:family="text">
      <style:text-properties style:font-name="Calibri" style:font-name-asian="標楷體"/>
    </style:style>
    <style:style style:name="T115" style:parent-style-name="預設段落字型" style:family="text">
      <style:text-properties style:font-name="Calibri" style:font-name-asian="標楷體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Calibri" style:font-name-asian="標楷體"/>
    </style:style>
    <style:style style:name="T118" style:parent-style-name="預設段落字型" style:family="text">
      <style:text-properties style:font-name="Calibri" style:font-name-asian="標楷體"/>
    </style:style>
    <style:style style:name="T119" style:parent-style-name="預設段落字型" style:family="text">
      <style:text-properties style:font-name="Calibri" style:font-name-asian="標楷體"/>
    </style:style>
    <style:style style:name="T120" style:parent-style-name="預設段落字型" style:family="text">
      <style:text-properties style:font-name="Calibri" style:font-name-asian="標楷體"/>
    </style:style>
    <style:style style:name="T121" style:parent-style-name="預設段落字型" style:family="text">
      <style:text-properties style:font-name="Calibri" style:font-name-asian="標楷體"/>
    </style:style>
    <style:style style:name="T122" style:parent-style-name="預設段落字型" style:family="text">
      <style:text-properties style:font-name="Calibri" style:font-name-asian="標楷體"/>
    </style:style>
    <style:style style:name="T123" style:parent-style-name="預設段落字型" style:family="text">
      <style:text-properties style:font-name="Calibri" style:font-name-asian="標楷體"/>
    </style:style>
    <style:style style:name="T124" style:parent-style-name="預設段落字型" style:family="text">
      <style:text-properties style:font-name="Calibri" style:font-name-asian="標楷體"/>
    </style:style>
    <style:style style:name="P12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7" style:parent-style-name="預設段落字型" style:family="text">
      <style:text-properties fo:color="#000000"/>
    </style:style>
    <style:style style:name="T12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29" style:parent-style-name="預設段落字型" style:family="text">
      <style:text-properties style:font-name="Calibri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3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3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3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3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35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36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1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8" style:parent-style-name="預設段落字型" style:family="text">
      <style:text-properties fo:color="#000000"/>
    </style:style>
    <style:style style:name="T13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4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41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1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43" style:parent-style-name="預設段落字型" style:family="text">
      <style:text-properties fo:color="#000000" fo:font-size="12pt" style:font-size-asian="12pt" style:font-size-complex="12pt"/>
    </style:style>
    <style:style style:name="T144" style:parent-style-name="預設段落字型" style:family="text">
      <style:text-properties style:font-name="Calibri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4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4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4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4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5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5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5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5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5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5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1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7" style:parent-style-name="預設段落字型" style:family="text">
      <style:text-properties fo:color="#000000"/>
    </style:style>
    <style:style style:name="T15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59" style:parent-style-name="預設段落字型" style:family="text">
      <style:text-properties style:font-name="標楷體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6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61" style:parent-style-name="預設段落字型" style:family="text">
      <style:text-properties style:font-name="標楷體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6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6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6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6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66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</style:style>
    <style:style style:name="T16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6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6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70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7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7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7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7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7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7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80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1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2" style:parent-style-name="預設段落字型" style:family="text">
      <style:text-properties fo:color="#000000"/>
    </style:style>
    <style:style style:name="T18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8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8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8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8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8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8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9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9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92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193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1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9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9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19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0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1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2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221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2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23" style:parent-style-name="預設段落字型" style:family="text">
      <style:text-properties fo:color="#000000"/>
    </style:style>
    <style:style style:name="T22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2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2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2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2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2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3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4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4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4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4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4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4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246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48" style:parent-style-name="預設段落字型" style:family="text">
      <style:text-properties fo:color="#000000"/>
    </style:style>
    <style:style style:name="T24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50" style:parent-style-name="預設段落字型" style:family="text">
      <style:text-properties style:font-name="Calibri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25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5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double" style:text-underline-style="solid" style:text-underline-width="auto" style:text-underline-mode="continuous" fo:language="en" fo:country="US" style:language-asian="zh" style:country-asian="TW"/>
    </style:style>
    <style:style style:name="T25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5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double" style:text-underline-style="solid" style:text-underline-width="auto" style:text-underline-mode="continuous" fo:language="en" fo:country="US" style:language-asian="zh" style:country-asian="TW"/>
    </style:style>
    <style:style style:name="T25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256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257" style:parent-style-name="內文" style:family="paragraph">
      <style:paragraph-properties style:snap-to-layout-grid="false" style:line-height-at-least="0.25in">
        <style:tab-stops>
          <style:tab-stop style:type="left" style:position="0.8659in"/>
        </style:tab-stops>
      </style:paragraph-properties>
    </style:style>
    <style:style style:name="T258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259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260" style:parent-style-name="預設段落字型" style:family="text">
      <style:text-properties style:font-name="Calibri" style:font-name-asian="標楷體"/>
    </style:style>
    <style:style style:name="T261" style:parent-style-name="預設段落字型" style:family="text">
      <style:text-properties style:font-name="Calibri" style:font-name-asian="標楷體" style:font-size-complex="12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Calibri" style:font-name-asian="標楷體"/>
    </style:style>
    <style:style style:name="P263" style:parent-style-name="內文" style:family="paragraph">
      <style:paragraph-properties style:snap-to-layout-grid="false" style:line-height-at-least="0.25in" fo:text-indent="0.2951in">
        <style:tab-stops>
          <style:tab-stop style:type="left" style:position="0.8659in"/>
        </style:tab-stops>
      </style:paragraph-properties>
      <style:text-properties style:font-name="Calibri" style:font-name-asian="標楷體"/>
    </style:style>
    <style:style style:name="P264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6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2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6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6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6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7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8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9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9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9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293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294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29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9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97" style:parent-style-name="預設段落字型" style:family="text">
      <style:text-properties style:font-name="Calibri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29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299" style:parent-style-name="預設段落字型" style:family="text">
      <style:text-properties style:font-name="標楷體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0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01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02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3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5" style:parent-style-name="預設段落字型" style:family="text">
      <style:text-properties style:font-name="Calibri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06" style:parent-style-name="預設段落字型" style:family="text">
      <style:text-properties style:font-name="Calibri" style:font-name-asian="標楷體" fo:font-size="12pt" style:font-size-asian="12pt" style:font-size-complex="12pt" style:language-asian="zh" style:country-asian="TW"/>
    </style:style>
    <style:style style:name="T307" style:parent-style-name="預設段落字型" style:family="text">
      <style:text-properties style:font-name="標楷體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0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09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10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</style:style>
    <style:style style:name="T31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1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1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1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15" style:parent-style-name="內文" style:family="paragraph">
      <style:paragraph-properties style:snap-to-layout-grid="false" style:line-height-at-least="0.25in">
        <style:tab-stops>
          <style:tab-stop style:type="left" style:position="0.8659in"/>
        </style:tab-stops>
      </style:paragraph-properties>
    </style:style>
    <style:style style:name="T316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317" style:parent-style-name="預設段落字型" style:family="text">
      <style:text-properties style:font-name="Times New Roman" fo:color="#000000"/>
    </style:style>
    <style:style style:name="T318" style:parent-style-name="預設段落字型" style:family="text">
      <style:text-properties style:font-name="Calibri" style:font-name-asian="標楷體"/>
    </style:style>
    <style:style style:name="T319" style:parent-style-name="預設段落字型" style:family="text">
      <style:text-properties style:font-name="Calibri" style:font-name-asian="標楷體"/>
    </style:style>
    <style:style style:name="T320" style:parent-style-name="預設段落字型" style:family="text">
      <style:text-properties style:font-name="Calibri" style:font-name-asian="標楷體"/>
    </style:style>
    <style:style style:name="T321" style:parent-style-name="預設段落字型" style:family="text">
      <style:text-properties style:font-name="Calibri" style:font-name-asian="標楷體" style:font-size-complex="12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Calibri" style:font-name-asian="標楷體"/>
    </style:style>
    <style:style style:name="T323" style:parent-style-name="預設段落字型" style:family="text">
      <style:text-properties style:font-name="Calibri" style:font-name-asian="標楷體"/>
    </style:style>
    <style:style style:name="P324" style:parent-style-name="內文" style:family="paragraph">
      <style:paragraph-properties style:snap-to-layout-grid="false" style:line-height-at-least="0.25in" fo:text-indent="0.2951in">
        <style:tab-stops>
          <style:tab-stop style:type="left" style:position="0.8659in"/>
        </style:tab-stops>
      </style:paragraph-properties>
    </style:style>
    <style:style style:name="T325" style:parent-style-name="預設段落字型" style:family="text">
      <style:text-properties style:font-name="Calibri" style:font-name-asian="標楷體"/>
    </style:style>
    <style:style style:name="T326" style:parent-style-name="預設段落字型" style:family="text">
      <style:text-properties style:font-name="Calibri" style:font-name-asian="標楷體"/>
    </style:style>
    <style:style style:name="T327" style:parent-style-name="預設段落字型" style:family="text">
      <style:text-properties style:font-name="Calibri" style:font-name-asian="標楷體"/>
    </style:style>
    <style:style style:name="T328" style:parent-style-name="預設段落字型" style:family="text">
      <style:text-properties style:font-name="Calibri" style:font-name-asian="標楷體" style:text-underline-type="doub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Calibri" style:font-name-asian="標楷體"/>
    </style:style>
    <style:style style:name="T330" style:parent-style-name="預設段落字型" style:family="text">
      <style:text-properties style:font-name="Times New Roman" fo:color="#000000"/>
    </style:style>
    <style:style style:name="TableColumn332" style:family="table-column">
      <style:table-column-properties style:column-width="1.4784in" style:use-optimal-column-width="false"/>
    </style:style>
    <style:style style:name="TableColumn333" style:family="table-column">
      <style:table-column-properties style:column-width="1.1826in" style:use-optimal-column-width="false"/>
    </style:style>
    <style:style style:name="TableColumn334" style:family="table-column">
      <style:table-column-properties style:column-width="1.1826in" style:use-optimal-column-width="false"/>
    </style:style>
    <style:style style:name="Table331" style:family="table">
      <style:table-properties style:width="3.8437in" fo:margin-left="0in" table:align="center"/>
    </style:style>
    <style:style style:name="TableRow335" style:family="table-row">
      <style:table-row-properties style:min-row-height="0.5395in" style:use-optimal-row-height="false"/>
    </style:style>
    <style:style style:name="TableCell336" style:family="table-cell">
      <style:table-cell-properties fo:border="0.0069in solid #000000" fo:background-color="#E6DFCE" style:writing-mode="lr-tb" fo:padding-top="0in" fo:padding-left="0in" fo:padding-bottom="0in" fo:padding-right="0in"/>
    </style:style>
    <style:style style:name="P337" style:parent-style-name="內文" style:family="paragraph">
      <style:paragraph-properties style:text-autospace="none" fo:text-align="justify" fo:text-indent="1in"/>
    </style:style>
    <style:style style:name="T33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39" style:parent-style-name="內文" style:family="paragraph">
      <style:paragraph-properties style:text-autospace="none" fo:text-align="justify" fo:text-indent="0.0833in"/>
      <style:text-properties style:font-name="標楷體" style:font-name-asian="標楷體" fo:color="#000000" style:letter-kerning="false" style:font-size-complex="12pt"/>
    </style:style>
    <style:style style:name="TableCell340" style:family="table-cell">
      <style:table-cell-properties fo:border="0.0069in solid #000000" fo:background-color="#E6DFCE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fo:text-align="center"/>
      <style:text-properties style:font-name="標楷體" style:font-name-asian="標楷體" fo:color="#000000" style:letter-kerning="false" style:font-size-complex="12pt"/>
    </style:style>
    <style:style style:name="TableCell342" style:family="table-cell">
      <style:table-cell-properties fo:border="0.0069in solid #000000" fo:background-color="#E6DFCE" style:writing-mode="lr-tb" style:vertical-align="middle" fo:padding-top="0in" fo:padding-left="0in" fo:padding-bottom="0in" fo:padding-right="0in"/>
    </style:style>
    <style:style style:name="P343" style:parent-style-name="內文" style:family="paragraph">
      <style:paragraph-properties fo:text-align="center"/>
    </style:style>
    <style:style style:name="T3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Row345" style:family="table-row">
      <style:table-row-properties style:min-row-height="0.375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7" style:parent-style-name="內文" style:family="paragraph">
      <style:paragraph-properties style:text-autospace="none" fo:text-align="justify" fo:margin-left="0.0534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TableCell3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9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style:font-size-complex="12pt"/>
    </style:style>
    <style:style style:name="TableCell3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1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style:font-size-complex="12pt"/>
    </style:style>
    <style:style style:name="TableRow352" style:family="table-row">
      <style:table-row-properties style:min-row-height="0.375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4" style:parent-style-name="內文" style:family="paragraph">
      <style:paragraph-properties style:text-autospace="none" fo:text-align="justify" fo:margin-left="0.0534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6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style:font-size-complex="12pt"/>
    </style:style>
    <style:style style:name="TableCell3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8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style:font-size-complex="12pt"/>
    </style:style>
    <style:style style:name="TableRow359" style:family="table-row">
      <style:table-row-properties style:min-row-height="0.375in" style:use-optimal-row-height="false"/>
    </style:style>
    <style:style style:name="TableCell3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1" style:parent-style-name="內文" style:family="paragraph">
      <style:paragraph-properties style:text-autospace="none" fo:text-align="justify" fo:margin-left="0.0534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TableCell3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3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style:font-size-complex="12pt"/>
    </style:style>
    <style:style style:name="TableCell3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5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style:font-size-complex="12pt"/>
    </style:style>
    <style:style style:name="TableRow366" style:family="table-row">
      <style:table-row-properties style:min-row-height="0.375in"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8" style:parent-style-name="內文" style:family="paragraph">
      <style:paragraph-properties fo:text-align="justify" fo:margin-left="0.0534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TableCell3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0" style:parent-style-name="內文" style:family="paragraph">
      <style:paragraph-properties fo:text-align="center"/>
      <style:text-properties style:font-name="標楷體" style:font-name-asian="標楷體" fo:color="#000000" style:letter-kerning="false" style:font-size-complex="12pt"/>
    </style:style>
    <style:style style:name="TableCell3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2" style:parent-style-name="內文" style:family="paragraph">
      <style:paragraph-properties fo:text-align="center"/>
    </style:style>
    <style:style style:name="T3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74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7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3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77" style:parent-style-name="預設段落字型" style:family="text">
      <style:text-properties style:font-name-asian="新細明體" fo:color="#000000"/>
    </style:style>
    <style:style style:name="T37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7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38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81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82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83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8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38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38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88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89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90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39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92" style:parent-style-name="預設段落字型" style:family="text">
      <style:text-properties fo:color="#000000" style:letter-kerning="false"/>
    </style:style>
    <style:style style:name="T39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9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9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39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double" style:text-underline-style="solid" style:text-underline-width="auto" style:text-underline-mode="continuous" fo:language="en" fo:country="US" style:language-asian="zh" style:country-asian="TW"/>
    </style:style>
    <style:style style:name="T39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98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399" style:parent-style-name="頁首" style:family="paragraph">
      <style:paragraph-properties fo:text-align="center" fo:margin-right="-0.0208in">
        <style:tab-stops>
          <style:tab-stop style:type="right" style:position="-2.1659in"/>
        </style:tab-stops>
      </style:paragraph-properties>
    </style:style>
    <style:style style:name="T40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01" style:parent-style-name="預設段落字型" style:family="text">
      <style:text-properties fo:color="#000000" style:letter-kerning="false"/>
    </style:style>
    <style:style style:name="T40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0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0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0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0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0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0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0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1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1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1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1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1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41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41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17" style:parent-style-name="預設段落字型" style:family="text">
      <style:text-properties fo:color="#000000" style:letter-kerning="false"/>
    </style:style>
    <style:style style:name="T41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1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2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3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4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4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442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443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新細明體" fo:color="#000000" style:letter-kerning="false" style:language-asian="zh" style:country-asian="TW"/>
    </style:style>
    <style:style style:name="P444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44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4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4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4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4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5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5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5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5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5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5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456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45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5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5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6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6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7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8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490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491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49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9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9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49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9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9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9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49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0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1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11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12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51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1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1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1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1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51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1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2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2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double" style:text-underline-style="solid" style:text-underline-width="auto" style:text-underline-mode="continuous" fo:language="en" fo:country="US" style:language-asian="zh" style:country-asian="TW"/>
    </style:style>
    <style:style style:name="T52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23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24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2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52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2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2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2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53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3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32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33" style:parent-style-name="頁首" style:family="paragraph">
      <style:paragraph-properties fo:text-align="center" fo:margin-right="-0.0208in" fo:text-indent="0.2458in">
        <style:tab-stops>
          <style:tab-stop style:type="right" style:position="-2.1659in"/>
        </style:tab-stops>
      </style:paragraph-properties>
    </style:style>
    <style:style style:name="T534" style:parent-style-name="預設段落字型" style:family="text">
      <style:text-properties style:letter-kerning="false" fo:language="en" fo:country="US" style:language-asian="zh" style:country-asian="TW"/>
    </style:style>
    <style:style style:name="P535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36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37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</style:style>
    <style:style style:name="T53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3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54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4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5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5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5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5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5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5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56" style:parent-style-name="預設段落字型" style:family="text">
      <style:text-properties style:font-name="Calibri" style:font-name-asian="標楷體"/>
    </style:style>
    <style:style style:name="T557" style:parent-style-name="預設段落字型" style:family="text">
      <style:text-properties style:font-name="Calibri" style:font-name-asian="標楷體"/>
    </style:style>
    <style:style style:name="T558" style:parent-style-name="預設段落字型" style:family="text">
      <style:text-properties style:font-name="Calibri" style:font-name-asian="標楷體"/>
    </style:style>
    <style:style style:name="T559" style:parent-style-name="預設段落字型" style:family="text">
      <style:text-properties style:font-name="Calibri" style:font-name-asian="標楷體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Calibri" style:font-name-asian="標楷體"/>
    </style:style>
    <style:style style:name="T561" style:parent-style-name="預設段落字型" style:family="text">
      <style:text-properties style:font-name="Calibri" style:font-name-asian="標楷體"/>
    </style:style>
    <style:style style:name="P562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P563" style:parent-style-name="內文" style:family="paragraph">
      <style:paragraph-properties style:snap-to-layout-grid="false" style:line-height-at-least="0.25in" fo:text-indent="0.2951in"/>
      <style:text-properties style:font-name="Calibri" style:font-name-asian="標楷體"/>
    </style:style>
    <style:style style:name="P564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6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56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67" style:parent-style-name="預設段落字型" style:family="text">
      <style:text-properties fo:color="#000000" style:letter-kerning="false"/>
    </style:style>
    <style:style style:name="T56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6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7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57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72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73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57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75" style:parent-style-name="預設段落字型" style:family="text">
      <style:text-properties fo:color="#000000" style:letter-kerning="false"/>
    </style:style>
    <style:style style:name="T57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7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7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7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8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8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8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83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584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58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86" style:parent-style-name="預設段落字型" style:family="text">
      <style:text-properties fo:color="#000000" style:letter-kerning="false"/>
    </style:style>
    <style:style style:name="T58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8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58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59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0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0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0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0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0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05" style:parent-style-name="頁首" style:family="paragraph">
      <style:paragraph-properties fo:text-align="center" fo:margin-right="-0.0208in">
        <style:tab-stops>
          <style:tab-stop style:type="right" style:position="-2.1659in"/>
        </style:tab-stops>
      </style:paragraph-properties>
    </style:style>
    <style:style style:name="T606" style:parent-style-name="預設段落字型" style:family="text">
      <style:text-properties style:letter-kerning="false" fo:language="en" fo:country="US" style:language-asian="zh" style:country-asian="TW"/>
    </style:style>
    <style:style style:name="P607" style:parent-style-name="頁首" style:family="paragraph">
      <style:paragraph-properties fo:text-align="center"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08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60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10" style:parent-style-name="預設段落字型" style:family="text">
      <style:text-properties fo:color="#000000" style:letter-kerning="false"/>
    </style:style>
    <style:style style:name="T61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1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double" style:text-underline-style="solid" style:text-underline-width="auto" style:text-underline-mode="continuous" fo:language="en" fo:country="US" style:language-asian="zh" style:country-asian="TW"/>
    </style:style>
    <style:style style:name="T61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1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1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1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1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1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1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2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29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63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31" style:parent-style-name="預設段落字型" style:family="text">
      <style:text-properties fo:color="#000000" style:letter-kerning="false"/>
    </style:style>
    <style:style style:name="T63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33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34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3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36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37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38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Calibri" style:font-name-asian="標楷體"/>
    </style:style>
    <style:style style:name="P63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640" style:parent-style-name="預設段落字型" style:family="text">
      <style:text-properties style:font-name="Calibri" style:font-name-asian="標楷體"/>
    </style:style>
    <style:style style:name="T641" style:parent-style-name="預設段落字型" style:family="text">
      <style:text-properties style:font-name="Calibri" style:font-name-asian="標楷體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Calibri" style:font-name-asian="標楷體"/>
    </style:style>
    <style:style style:name="T643" style:parent-style-name="預設段落字型" style:family="text">
      <style:text-properties style:font-name="Calibri" style:font-name-asian="標楷體"/>
    </style:style>
    <style:style style:name="T644" style:parent-style-name="預設段落字型" style:family="text">
      <style:text-properties style:font-name="Calibri" style:font-name-asian="標楷體"/>
    </style:style>
    <style:style style:name="P645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646" style:parent-style-name="預設段落字型" style:family="text">
      <style:text-properties style:font-name="Calibri" style:font-name-asian="標楷體"/>
    </style:style>
    <style:style style:name="T647" style:parent-style-name="預設段落字型" style:family="text">
      <style:text-properties style:font-name="Calibri" style:font-name-asian="標楷體"/>
    </style:style>
    <style:style style:name="T648" style:parent-style-name="預設段落字型" style:family="text">
      <style:text-properties style:font-name="Calibri" style:font-name-asian="標楷體"/>
    </style:style>
    <style:style style:name="T649" style:parent-style-name="預設段落字型" style:family="text">
      <style:text-properties style:font-name="Calibri" style:font-name-asian="標楷體"/>
    </style:style>
    <style:style style:name="T650" style:parent-style-name="預設段落字型" style:family="text">
      <style:text-properties style:font-name="Calibri" style:font-name-asian="標楷體"/>
    </style:style>
    <style:style style:name="T651" style:parent-style-name="預設段落字型" style:family="text">
      <style:text-properties style:font-name="Calibri" style:font-name-asian="標楷體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Calibri" style:font-name-asian="標楷體"/>
    </style:style>
    <style:style style:name="T653" style:parent-style-name="預設段落字型" style:family="text">
      <style:text-properties style:font-name="Calibri" style:font-name-asian="標楷體"/>
    </style:style>
    <style:style style:name="T654" style:parent-style-name="預設段落字型" style:family="text">
      <style:text-properties style:font-name="Calibri" style:font-name-asian="標楷體"/>
    </style:style>
    <style:style style:name="T655" style:parent-style-name="預設段落字型" style:family="text">
      <style:text-properties style:font-name="Calibri" style:font-name-asian="標楷體"/>
    </style:style>
    <style:style style:name="T656" style:parent-style-name="預設段落字型" style:family="text">
      <style:text-properties style:font-name="Calibri" style:font-name-asian="標楷體"/>
    </style:style>
    <style:style style:name="T657" style:parent-style-name="預設段落字型" style:family="text">
      <style:text-properties style:font-name="Calibri" style:font-name-asian="標楷體"/>
    </style:style>
    <style:style style:name="T658" style:parent-style-name="預設段落字型" style:family="text">
      <style:text-properties style:font-name="Calibri" style:font-name-asian="標楷體"/>
    </style:style>
    <style:style style:name="T659" style:parent-style-name="預設段落字型" style:family="text">
      <style:text-properties style:font-name="Calibri" style:font-name-asian="標楷體"/>
    </style:style>
    <style:style style:name="T660" style:parent-style-name="預設段落字型" style:family="text">
      <style:text-properties style:font-name="Calibri" style:font-name-asian="標楷體"/>
    </style:style>
    <style:style style:name="T661" style:parent-style-name="預設段落字型" style:family="text">
      <style:text-properties style:font-name="Calibri" style:font-name-asian="標楷體"/>
    </style:style>
    <style:style style:name="T662" style:parent-style-name="預設段落字型" style:family="text">
      <style:text-properties style:font-name="Calibri" style:font-name-asian="標楷體"/>
    </style:style>
    <style:style style:name="T663" style:parent-style-name="預設段落字型" style:family="text">
      <style:text-properties style:font-name="Calibri" style:font-name-asian="標楷體"/>
    </style:style>
    <style:style style:name="T664" style:parent-style-name="預設段落字型" style:family="text">
      <style:text-properties style:font-name="Calibri" style:font-name-asian="標楷體"/>
    </style:style>
    <style:style style:name="P66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66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6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6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6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7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8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81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68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8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8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8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8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8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8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8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9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9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9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9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9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9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69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97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698" style:parent-style-name="頁首" style:family="paragraph">
      <style:paragraph-properties fo:margin-right="-0.0208in">
        <style:tab-stops>
          <style:tab-stop style:type="right" style:position="-2.1659in"/>
          <style:tab-stop style:type="center" style:position="2.884in"/>
          <style:tab-stop style:type="right" style:position="5.768in"/>
        </style:tab-stops>
      </style:paragraph-properties>
    </style:style>
    <style:style style:name="T69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0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1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1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12" style:parent-style-name="頁首" style:family="paragraph">
      <style:paragraph-properties fo:margin-right="-0.0208in">
        <style:tab-stops>
          <style:tab-stop style:type="right" style:position="-2.1659in"/>
          <style:tab-stop style:type="center" style:position="2.884in"/>
          <style:tab-stop style:type="right" style:position="5.768in"/>
        </style:tab-stops>
      </style:paragraph-properties>
    </style:style>
    <style:style style:name="T71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1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1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1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double" style:text-underline-style="solid" style:text-underline-width="auto" style:text-underline-mode="continuous" fo:language="en" fo:country="US" style:language-asian="zh" style:country-asian="TW"/>
    </style:style>
    <style:style style:name="T71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1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1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2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2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2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2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2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2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26" style:parent-style-name="頁首" style:family="paragraph">
      <style:paragraph-properties fo:margin-right="-0.0208in">
        <style:tab-stops>
          <style:tab-stop style:type="right" style:position="-2.1659in"/>
          <style:tab-stop style:type="center" style:position="2.884in"/>
          <style:tab-stop style:type="right" style:position="5.768in"/>
        </style:tab-stops>
      </style:paragraph-properties>
    </style:style>
    <style:style style:name="T72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2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2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double" style:text-underline-style="solid" style:text-underline-width="auto" style:text-underline-mode="continuous" fo:language="en" fo:country="US" style:language-asian="zh" style:country-asian="TW"/>
    </style:style>
    <style:style style:name="T73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3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40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74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4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4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44" style:parent-style-name="頁首" style:family="paragraph">
      <style:paragraph-properties fo:text-align="center" fo:margin-right="-0.0208in">
        <style:tab-stops>
          <style:tab-stop style:type="right" style:position="-2.1659in"/>
        </style:tab-stops>
      </style:paragraph-properties>
    </style:style>
    <style:style style:name="T745" style:parent-style-name="預設段落字型" style:family="text">
      <style:text-properties fo:color="#000000" style:letter-kerning="false" style:font-size-complex="9pt" fo:language="en" fo:country="US" style:language-asian="zh" style:country-asian="TW"/>
    </style:style>
    <style:style style:name="P746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47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48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74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0" style:parent-style-name="預設段落字型" style:family="text">
      <style:text-properties fo:color="#000000" style:letter-kerning="false"/>
    </style:style>
    <style:style style:name="T75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5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6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7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7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7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7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7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75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76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77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78" style:parent-style-name="預設段落字型" style:family="text">
      <style:text-properties fo:color="#000000" style:letter-kerning="false"/>
    </style:style>
    <style:style style:name="T77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80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81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82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78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84" style:parent-style-name="預設段落字型" style:family="text">
      <style:text-properties fo:color="#000000" style:letter-kerning="false"/>
    </style:style>
    <style:style style:name="T78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78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8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788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</style:style>
    <style:style style:name="T78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90" style:parent-style-name="預設段落字型" style:family="text">
      <style:text-properties fo:color="#000000" style:letter-kerning="false"/>
    </style:style>
    <style:style style:name="P791" style:parent-style-name="頁首" style:family="paragraph">
      <style:paragraph-properties fo:text-align="center" fo:margin-right="-0.0208in">
        <style:tab-stops>
          <style:tab-stop style:type="right" style:position="-2.1659in"/>
        </style:tab-stops>
      </style:paragraph-properties>
    </style:style>
    <style:style style:name="T792" style:parent-style-name="預設段落字型" style:family="text">
      <style:text-properties fo:color="#000000" style:letter-kerning="false" fo:language="en" fo:country="US" style:language-asian="zh" style:country-asian="TW"/>
    </style:style>
    <style:style style:name="T793" style:parent-style-name="預設段落字型" style:family="text">
      <style:text-properties fo:color="#000000" style:letter-kerning="false"/>
    </style:style>
    <style:style style:name="T79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9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9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9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9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79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0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0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0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0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0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0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06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07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80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0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81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1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1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1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1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1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16" style:parent-style-name="頁首" style:family="paragraph">
      <style:paragraph-properties fo:text-align="center" fo:margin-right="-0.0208in">
        <style:tab-stops>
          <style:tab-stop style:type="right" style:position="-2.1659in"/>
        </style:tab-stops>
      </style:paragraph-properties>
    </style:style>
    <style:style style:name="T817" style:parent-style-name="預設段落字型" style:family="text">
      <style:text-properties fo:color="#000000" style:letter-kerning="false" fo:language="en" fo:country="US" style:language-asian="zh" style:country-asian="TW"/>
    </style:style>
    <style:style style:name="P818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19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82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2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2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2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82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2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26" style:parent-style-name="頁首" style:family="paragraph">
      <style:paragraph-properties fo:margin-right="-0.0208in" fo:text-indent="0.2951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27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28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29" style:parent-style-name="頁首" style:family="paragraph">
      <style:paragraph-properties fo:margin-right="-0.0208in" fo:text-indent="0.1965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30" style:parent-style-name="頁首" style:family="paragraph">
      <style:paragraph-properties fo:margin-right="-0.0208in" fo:text-indent="0.1965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31" style:parent-style-name="頁首" style:family="paragraph">
      <style:paragraph-properties fo:text-align="center" fo:margin-right="-0.0208in" fo:text-indent="0.1965in">
        <style:tab-stops>
          <style:tab-stop style:type="right" style:position="-2.1659in"/>
        </style:tab-stops>
      </style:paragraph-properties>
    </style:style>
    <style:style style:name="T83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3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3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3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3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3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38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39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84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4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5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5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5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5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5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5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5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5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58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59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60" style:parent-style-name="頁首" style:family="paragraph">
      <style:paragraph-properties fo:text-align="center" fo:margin-right="-0.0208in">
        <style:tab-stops>
          <style:tab-stop style:type="right" style:position="-2.1659in"/>
        </style:tab-stops>
      </style:paragraph-properties>
    </style:style>
    <style:style style:name="T86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6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63" style:parent-style-name="預設段落字型" style:family="text">
      <style:text-properties style:font-name="標楷體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6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65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66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67" style:parent-style-name="預設段落字型" style:family="text">
      <style:text-properties style:font-name="標楷體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68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6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70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7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72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73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74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P875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</style:style>
    <style:style style:name="T876" style:parent-style-name="預設段落字型" style:family="text">
      <style:text-properties style:font-name="Wingdings" style:font-name-asian="Wingdings" style:font-name-complex="Wingdings" fo:font-size="12pt" style:font-size-asian="12pt" style:font-size-complex="11pt" fo:language="en" fo:country="US" style:language-asian="zh" style:country-asian="TW"/>
    </style:style>
    <style:style style:name="T877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78" style:parent-style-name="預設段落字型" style:family="text">
      <style:text-properties style:font-name="新細明體" style:font-name-asian="新細明體" style:font-name-complex="Times New Roman" fo:font-size="12pt" style:font-size-asian="12pt" style:font-size-complex="11pt" fo:language="en" fo:country="US" style:language-asian="zh" style:country-asian="TW"/>
    </style:style>
    <style:style style:name="T879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80" style:parent-style-name="預設段落字型" style:family="text">
      <style:text-properties style:font-name="標楷體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81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82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83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84" style:parent-style-name="預設段落字型" style:family="text">
      <style:text-properties style:font-name="Calibri" style:font-name-asian="標楷體" style:font-name-complex="Times New Roman" fo:font-size="12pt" style:font-size-asian="12pt" style:font-size-complex="11pt" fo:language="en" fo:country="US" style:language-asian="zh" style:country-asian="TW"/>
    </style:style>
    <style:style style:name="T885" style:parent-style-name="預設段落字型" style:family="text">
      <style:text-properties style:font-name="Wingdings" style:font-name-asian="Wingdings" style:font-name-complex="Wingdings" fo:font-size="12pt" style:font-size-asian="12pt" style:font-size-complex="11pt" fo:language="en" fo:country="US" style:language-asian="zh" style:country-asian="TW"/>
    </style:style>
    <style:style style:name="T886" style:parent-style-name="預設段落字型" style:family="text">
      <style:text-properties style:font-name="新細明體" style:font-name-asian="新細明體" style:font-name-complex="新細明體" style:letter-kerning="false" style:font-size-complex="12pt"/>
    </style:style>
    <style:style style:name="P887" style:parent-style-name="內文" style:family="paragraph">
      <style:text-properties style:font-name="Calibri" style:font-name-asian="標楷體"/>
    </style:style>
    <style:style style:name="P888" style:parent-style-name="內文" style:family="paragraph">
      <style:text-properties style:font-name="標楷體" style:font-name-asian="標楷體" fo:letter-spacing="0.0138in" fo:font-size="14pt" style:font-size-asian="14pt"/>
    </style:style>
    <style:style style:name="P889" style:parent-style-name="內文" style:family="paragraph">
      <style:text-properties style:font-name="標楷體" style:font-name-asian="標楷體" fo:letter-spacing="0.0138in" fo:font-size="14pt" style:font-size-asian="14pt"/>
    </style:style>
    <style:style style:name="P890" style:parent-style-name="內文" style:family="paragraph">
      <style:text-properties style:font-name="標楷體" style:font-name-asian="標楷體" fo:letter-spacing="0.0138in" fo:font-size="14pt" style:font-size-asian="14pt"/>
    </style:style>
    <style:style style:name="P891" style:parent-style-name="內文" style:family="paragraph">
      <style:text-properties style:font-name="標楷體" style:font-name-asian="標楷體" fo:letter-spacing="0.0138in" fo:font-size="14pt" style:font-size-asian="14pt"/>
    </style:style>
    <style:style style:name="P892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6pt" style:font-size-asian="16pt"/>
    </style:style>
    <style:style style:name="P902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903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904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905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906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907" style:parent-style-name="內文" style:family="paragraph">
      <style:text-properties style:font-name="標楷體" style:font-name-asian="標楷體"/>
    </style:style>
    <style:style style:name="P908" style:parent-style-name="內文" style:family="paragraph">
      <style:text-properties style:font-name="標楷體" style:font-name-asian="標楷體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none" fo:background-color="transparent" fo:clip="rect(0in, 0in, 0in, 0in)"/>
    </style:style>
    <style:style style:family="graphic" style:name="a3" style:parent-style-name="Graphics">
      <style:graphic-properties fo:border="none" fo:background-color="transparent" fo:clip="rect(0in, 0in, 0in, 0in)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11">新北市立溪崑國民中學</text:span><text:span text:style-name="T12">10</text:span><text:span text:style-name="T13">5</text:span><text:span text:style-name="T14">學年度第</text:span><text:span text:style-name="T15">一</text:span><text:span text:style-name="T16">學期第</text:span><text:span text:style-name="T17">三</text:span><text:span text:style-name="T18">次定期評量自然科試卷</text:span></text:p>
      <text:p text:style-name="P19"><text:span text:style-name="T20">　　</text:span><text:span text:style-name="T21"><text:s text:c="8"/></text:span><text:span text:style-name="T22">　　　　　　　　</text:span><text:span text:style-name="T23"><text:s/></text:span><text:span text:style-name="T24"><text:s/></text:span><text:span text:style-name="T25">七年級</text:span><text:span text:style-name="T26">　　　</text:span><text:span text:style-name="T27">班座號</text:span><text:span text:style-name="T28">　　　</text:span><text:span text:style-name="T29">姓名</text:span><text:span text:style-name="T30"><text:s text:c="14"/></text:span></text:p>
      <text:p text:style-name="P31"><text:span text:style-name="T32"><draw:connector draw:type="line" svg:x1="0.05486in" svg:y1="0.07083in" svg:x2="8.94028in" svg:y2="0.07083in" draw:z-index="251659264" draw:id="id0" draw:style-name="a0" draw:name="Line 2" text:anchor-type="paragraph"><svg:title/><svg:desc/></draw:connector></text:span></text:p>
      <text:p text:style-name="內文"><text:span text:style-name="T33">1.</text:span><text:span text:style-name="T34"><text:s/></text:span><text:span text:style-name="T35">關於淋巴</text:span><text:span text:style-name="T36">循環</text:span><text:span text:style-name="T37">系統的敘述，下列何者</text:span><text:span text:style-name="T38">錯誤</text:span><text:span text:style-name="T39">？　</text:span></text:p>
      <text:p text:style-name="P40">(A)血漿由微血管滲到細胞間，稱為組織液　<text:s text:c="6"/>(B)組織液流入淋巴管，即稱為淋巴　</text:p>
      <text:p text:style-name="P41"><text:span text:style-name="T42">(C)淋巴結內含有</text:span><text:span text:style-name="T43">白血球</text:span><text:span text:style-name="T44">，可以</text:span><text:span text:style-name="T45">過濾並清除</text:span><text:span text:style-name="T46">病原體　(D)</text:span><text:span text:style-name="T47">淋巴系統可回收組織液</text:span><text:span text:style-name="T48">，最後</text:span><text:span text:style-name="T49">直接流回心臟</text:span></text:p>
      <text:p text:style-name="內文"><text:span text:style-name="T50">2.</text:span><text:span text:style-name="T51"><text:s/></text:span><text:span text:style-name="T52">下列何者</text:span><text:span text:style-name="T53">不是</text:span><text:span text:style-name="T54">淋巴循環系統的功能？</text:span></text:p>
      <text:p text:style-name="P55"><text:span text:style-name="T56">(A)</text:span><text:span text:style-name="T57">維持血液組成的穩定</text:span><text:span text:style-name="T58"><text:s/></text:span><text:span text:style-name="T59">(B)</text:span><text:span text:style-name="T60">阻止病原體蔓延</text:span><text:span text:style-name="T61"><text:s/></text:span><text:span text:style-name="T62">(C)</text:span><text:span text:style-name="T63">運送氧氣</text:span><text:span text:style-name="T64"><text:s/></text:span><text:span text:style-name="T65">(D)</text:span><text:span text:style-name="T66">協助養分的吸收</text:span></text:p>
      <text:p text:style-name="內文"><text:span text:style-name="T67">3.</text:span><text:span text:style-name="T68"><text:s/></text:span><text:span text:style-name="T69">下列植物的</text:span><text:span text:style-name="T70">感應</text:span><text:span text:style-name="T71">，哪一</text:span><text:span text:style-name="T72">項和體內的「生長</text:span><text:span text:style-name="T73">素」有關？</text:span></text:p>
      <text:p text:style-name="P74">(A)根的向地生長　(B)含羞草的觸發運動　(C)植物的開花　(D)植物的睡眠運動</text:p>
      <text:p text:style-name="內文"><text:span text:style-name="T75">4.</text:span><text:span text:style-name="T76"><text:s/></text:span><text:span text:style-name="T77">含羞草的小葉受碰觸時，便立刻閉合，此快速的反應與下列何者有關？</text:span></text:p>
      <text:p text:style-name="P78"><text:span text:style-name="T79">(A)</text:span><text:span text:style-name="T80">地球引力的刺激　</text:span><text:span text:style-name="T81">(B)</text:span><text:span text:style-name="T82">光照時間的長短　</text:span><text:span text:style-name="T83">(C)</text:span><text:span text:style-name="T84">葉柄基部所含水分的多少　</text:span><text:span text:style-name="T85">(D)</text:span><text:span text:style-name="T86">植物分泌激素的多少</text:span></text:p>
      <text:p text:style-name="內文"><text:span text:style-name="T87">5.</text:span><text:span text:style-name="T88"><text:s/></text:span><text:span text:style-name="T89">世坤</text:span><text:span text:style-name="T90">欲研究環境因子對植物生長的影響，在牆壁上設立一個裝置，裝置內的幼苗種植在以鐵絲固定的濕棉花上，並在地</text:span></text:p>
      <text:p text:style-name="P91">上放置光源照射此幼苗。經一段時間後，幼苗會朝著固定的方向生長，如附圖所示。下列何者可解釋此現象？</text:p>
      <text:p text:style-name="P92"><text:span text:style-name="T93"><draw:frame draw:style-name="a1" draw:name="圖片 2" text:anchor-type="as-char" svg:x="0in" svg:y="0in" svg:width="2.16667in" svg:height="1.4383in" style:rel-width="scale" style:rel-height="scale"><draw:image xlink:href="media/image1.jpeg" xlink:type="simple" xlink:show="embed" xlink:actuate="onLoad"/><svg:title/><svg:desc>B8-100-1K-3</svg:desc></draw:frame></text:span></text:p>
      <text:p text:style-name="P94">(A)莖背地的效應大於向光的效應　(B)莖向光的效應大於背地的效應</text:p>
      <text:p text:style-name="P95">(C)莖向地的效應大於背光的效應　(D)莖背光的效應大於向地的效應</text:p>
      <text:p text:style-name="內文"><text:span text:style-name="T96">※</text:span><text:span text:style-name="T97">下文是</text:span><text:span text:style-name="T98">哲宇</text:span><text:span text:style-name="T99">的假</text:span><text:span text:style-name="T100">日</text:span><text:span text:style-name="T101">同學會</text:span><text:span text:style-name="T102">快</text:span><text:span text:style-name="T103">樂</text:span><text:span text:style-name="T104">遊！請根據</text:span><text:span text:style-name="T105">(</text:span><text:span text:style-name="T106">圖一</text:span><text:span text:style-name="T107">)</text:span><text:span text:style-name="T108">和</text:span><text:span text:style-name="T109">(</text:span><text:span text:style-name="T110">圖二</text:span><text:span text:style-name="T111">)</text:span><text:span text:style-name="T112">的代號回答</text:span><text:span text:style-name="T113">6-</text:span><text:span text:style-name="T114">15</text:span><text:span text:style-name="T115">題</text:span></text:p>
      <text:p text:style-name="P116"><text:span text:style-name="T117"><draw:frame draw:style-name="a2" draw:name="圖片 3" text:anchor-type="as-char" svg:x="0in" svg:y="0in" svg:width="1.16667in" svg:height="1.11319in" style:rel-width="scale" style:rel-height="scale"><draw:image xlink:href="media/image2.png" xlink:type="simple" xlink:show="embed" xlink:actuate="onLoad"/><svg:title/><svg:desc/></draw:frame></text:span><text:span text:style-name="T118">(</text:span><text:span text:style-name="T119">圖一</text:span><text:span text:style-name="T120">)</text:span><text:span text:style-name="T121"><draw:frame draw:style-name="a3" draw:name="圖片 5" text:anchor-type="as-char" svg:x="0in" svg:y="0in" svg:width="1.77986in" svg:height="2.16667in" style:rel-width="scale" style:rel-height="scale"><draw:image xlink:href="media/image3.png" xlink:type="simple" xlink:show="embed" xlink:actuate="onLoad"/><svg:title/><svg:desc/></draw:frame></text:span><text:span text:style-name="T122">(</text:span><text:span text:style-name="T123">圖二</text:span><text:span text:style-name="T124">)</text:span></text:p>
      <text:p text:style-name="P125"><text:span text:style-name="T126">6.</text:span><text:span text:style-name="T127"><text:s/></text:span><text:span text:style-name="T128">週六的早晨風和日麗，</text:span><text:span text:style-name="T129">哲宇</text:span><text:span text:style-name="T130">懷著緊張又興奮的心情出門。他感覺</text:span><text:span text:style-name="T131">心跳加快，血管擴張，臉部發紅</text:span><text:span text:style-name="T132">。這樣的反應是</text:span><text:span text:style-name="T133">受到</text:span><text:span text:style-name="T134">哪</text:span></text:p>
      <text:p text:style-name="P135">種內分泌腺的影響？(A)甲<text:s/>(B)乙<text:s/>(C)丁<text:s/>(D)戊</text:p>
      <text:p text:style-name="P136"><text:span text:style-name="T137">7.</text:span><text:span text:style-name="T138"><text:s/></text:span><text:span text:style-name="T139">騎著腳踏車，他努力保持平衡，並愉快吹著口哨。人體的平衡中樞是指</text:span><text:span text:style-name="T140">(A) A <text:s/>(B) B <text:s/>(C) C <text:s/>(D) D</text:span></text:p>
      <text:p text:style-name="P141"><text:span text:style-name="T142">8.</text:span><text:span text:style-name="T143"><text:s/></text:span><text:span text:style-name="T144">哲宇</text:span><text:span text:style-name="T145">愈騎愈快</text:span><text:span text:style-name="T146">，</text:span><text:span text:style-name="T147">呼吸心跳也愈來愈快</text:span><text:span text:style-name="T148">。</text:span><text:span text:style-name="T149">呼吸心跳的快慢是受到</text:span><text:span text:style-name="T150"><text:s/></text:span><text:span text:style-name="T151">(A) A <text:s/>(B) B <text:s/>(C) C <text:s/>(D) D</text:span><text:span text:style-name="T152"><text:s text:c="2"/></text:span><text:span text:style-name="T153">的控制</text:span><text:span text:style-name="T154">。</text:span></text:p>
      <text:p text:style-name="P155"><text:span text:style-name="T156">9.</text:span><text:span text:style-name="T157"><text:s/></text:span><text:span text:style-name="T158">巷口突然衝出一輛車，他看到了趕快煞車，幸好只是虛驚一場。</text:span><text:span text:style-name="T159">「</text:span><text:span text:style-name="T160">看到車子</text:span><text:span text:style-name="T161">」</text:span><text:span text:style-name="T162">是因為訊息傳到</text:span><text:span text:style-name="T163"><text:s/></text:span><text:span text:style-name="T164">(A) A <text:s/>(B) B <text:s/>(C) C <text:s/>(D) D</text:span><text:span text:style-name="T165"><text:s/></text:span></text:p>
      <text:p text:style-name="P166"><text:span text:style-name="T167">而</text:span><text:span text:style-name="T168">產生</text:span><text:span text:style-name="T169">的感覺</text:span></text:p>
      <text:p text:style-name="P170"><text:span text:style-name="T171">10.</text:span><text:span text:style-name="T172"><text:s/></text:span><text:span text:style-name="T173">一路上，耀眼的陽光讓他禁不住眨眼。</text:span><text:span text:style-name="T174">眨眼</text:span><text:span text:style-name="T175">是受到</text:span><text:span text:style-name="T176"><text:s/></text:span><text:span text:style-name="T177">(A) A <text:s/>(B) B <text:s/>(C) C <text:s/>(D) D <text:s/></text:span><text:span text:style-name="T178">的控制</text:span><text:span text:style-name="T179">。</text:span></text:p>
      <text:p text:style-name="P180"><text:span text:style-name="T181">11.</text:span><text:span text:style-name="T182"><text:s/></text:span><text:span text:style-name="T183">不久，他到達餐廳見到老同學。哇！「巨人</text:span><text:span text:style-name="T184">小華</text:span><text:span text:style-name="T185">」他比以前更高了！雖然只有</text:span><text:span text:style-name="T186">14</text:span><text:span text:style-name="T187">歲，卻已經</text:span><text:span text:style-name="T188">199</text:span><text:span text:style-name="T189">公分了。</text:span><text:span text:style-name="T190">小華</text:span><text:span text:style-name="T191">長得特</text:span></text:p>
      <text:p text:style-name="P192">別高大是受到哪種內分泌腺的影響？(A)甲(B)<text:s/>丁(C)<text:s/>戊(D)<text:s/>己</text:p>
      <text:p text:style-name="P193"><text:span text:style-name="T194">12</text:span><text:span text:style-name="T195">.<text:s/></text:span><text:span text:style-name="T196">而</text:span><text:span text:style-name="T197">國軒</text:span><text:span text:style-name="T198">的聲音變了</text:span><text:span text:style-name="T199">，</text:span><text:span text:style-name="T200">有明顯的</text:span><text:span text:style-name="T201">喉結，</text:span><text:span text:style-name="T202">連鬍鬚都長出來了呢</text:span><text:span text:style-name="T203">！</text:span><text:span text:style-name="T204">這</text:span><text:span text:style-name="T205">是受到</text:span><text:span text:style-name="T206">哪種內分泌腺的影響？</text:span><text:span text:style-name="T207">(A)</text:span><text:span text:style-name="T208">甲</text:span><text:span text:style-name="T209"><text:s/></text:span><text:span text:style-name="T210">(B)</text:span><text:span text:style-name="T211"><text:s/></text:span><text:span text:style-name="T212">乙</text:span><text:span text:style-name="T213"><text:s/></text:span><text:span text:style-name="T214">(C)</text:span><text:span text:style-name="T215"><text:s/></text:span><text:span text:style-name="T216">戊</text:span><text:span text:style-name="T217"><text:s/></text:span><text:span text:style-name="T218">(D)</text:span><text:span text:style-name="T219"><text:s/></text:span><text:span text:style-name="T220">己</text:span></text:p>
      <text:p text:style-name="P221"><text:span text:style-name="T222">13.</text:span><text:span text:style-name="T223"><text:s/></text:span><text:span text:style-name="T224">原本胖胖的</text:span><text:span text:style-name="T225">振毓</text:span><text:span text:style-name="T226">，如今卻變得好瘦，眼球還突出呢！</text:span><text:span text:style-name="T227">這</text:span><text:span text:style-name="T228">可能是</text:span><text:span text:style-name="T229">哪種內分泌腺</text:span><text:span text:style-name="T230">異常所導致</text:span><text:span text:style-name="T231">？</text:span><text:span text:style-name="T232">(A)</text:span><text:span text:style-name="T233">甲</text:span><text:span text:style-name="T234"><text:s/></text:span><text:span text:style-name="T235">(B)</text:span><text:span text:style-name="T236"><text:s/></text:span><text:span text:style-name="T237">乙</text:span><text:span text:style-name="T238"><text:s/></text:span><text:span text:style-name="T239">(C)</text:span><text:span text:style-name="T240"><text:s/></text:span><text:span text:style-name="T241">戊</text:span><text:span text:style-name="T242"><text:s/></text:span><text:span text:style-name="T243">(D)</text:span><text:span text:style-name="T244"><text:s/></text:span><text:span text:style-name="T245">己</text:span></text:p>
      <text:p text:style-name="P246"><text:span text:style-name="T247">14.</text:span><text:span text:style-name="T248"><text:s/></text:span><text:span text:style-name="T249">服務生端酥皮濃湯上來，</text:span><text:span text:style-name="T250">韻芯</text:span><text:span text:style-name="T251">不小心</text:span><text:span text:style-name="T252">碰到熱碗，立刻將手縮回</text:span><text:span text:style-name="T253">。她</text:span><text:span text:style-name="T254">感到痛，立刻到洗手間沖冷水</text:span><text:span text:style-name="T255">。畫線部分的反應控</text:span></text:p>
      <text:p text:style-name="P256">制中樞分別是在(A) <text:s/>AB <text:s/>(B) <text:s/>DC<text:s text:c="2"/>(C) <text:s/>DA <text:s/>(D) <text:s text:c="2"/>AC</text:p>
      <text:p text:style-name="P257"><text:span text:style-name="T258">15</text:span><text:span text:style-name="T259">. 一天當中</text:span><text:span text:style-name="T260">，</text:span><text:span text:style-name="T261">哲宇</text:span><text:span text:style-name="T262">體內能使血糖和肝糖互相轉變的激素是由哪兩種內分泌腺所分泌？</text:span></text:p>
      <text:p text:style-name="P263">(A)甲、乙　(B)乙、己　(C)丙、丁　(D)<text:s/>丁、戊</text:p>
      <text:p text:style-name="P264"/>
      <text:p text:style-name="P265"><text:span text:style-name="T266">16.</text:span><text:span text:style-name="T267"><text:s/>(</text:span><text:span text:style-name="T268">甲</text:span><text:span text:style-name="T269">)</text:span><text:span text:style-name="T270">呼吸</text:span><text:span text:style-name="T271"><text:s/></text:span><text:span text:style-name="T272">(</text:span><text:span text:style-name="T273">乙</text:span><text:span text:style-name="T274">)</text:span><text:span text:style-name="T275">眨眼</text:span><text:span text:style-name="T276"><text:s/></text:span><text:span text:style-name="T277">(</text:span><text:span text:style-name="T278">丙</text:span><text:span text:style-name="T279">)</text:span><text:span text:style-name="T280">騎腳踏車</text:span><text:span text:style-name="T281"><text:s/></text:span><text:span text:style-name="T282">(</text:span><text:span text:style-name="T283">戊</text:span><text:span text:style-name="T284">)</text:span><text:span text:style-name="T285">手碰熱碗立即縮回</text:span><text:span text:style-name="T286"><text:s/></text:span><text:span text:style-name="T287">(</text:span><text:span text:style-name="T288">己</text:span><text:span text:style-name="T289">)</text:span><text:span text:style-name="T290">吹口哨。以上</text:span><text:span text:style-name="T291">的動作</text:span><text:span text:style-name="T292">哪些屬於反射動作？</text:span></text:p>
      <text:p text:style-name="P293">(A)甲乙戊己　(B)甲乙丁戊　(C)乙丁己　(D)甲乙戊</text:p>
      <text:p text:style-name="P294"><text:span text:style-name="T295">17.</text:span><text:span text:style-name="T296"><text:s/></text:span><text:span text:style-name="T297">鴻鈞</text:span><text:span text:style-name="T298">的眼、耳、鼻、舌、皮膚等感覺器官，都能接受外界的刺激</text:span><text:span text:style-name="T299">，</text:span><text:span text:style-name="T300">是因為以上構造具有：</text:span></text:p>
      <text:p text:style-name="P301">(A)動器　(B)受器　(C)感覺神經　(D)運動神經</text:p>
      <text:soft-page-break/>
      <text:p text:style-name="P302"><text:span text:style-name="T303">18</text:span><text:span text:style-name="T304">.<text:s/></text:span><text:span text:style-name="T305">宗彥</text:span><text:span text:style-name="T306">騎腳踏車時</text:span><text:span text:style-name="T307">，</text:span><text:span text:style-name="T308">「看到車子趕快煞車」，其神經刺激之傳導路徑是下列何者？</text:span></text:p>
      <text:p text:style-name="P309">(A)眼→感覺神經→腦→運動神經→手　<text:s text:c="7"/>(B)眼→運動神經→腦→感覺神經→手　</text:p>
      <text:p text:style-name="P310"><text:span text:style-name="T311">(C)</text:span><text:span text:style-name="T312">眼→感覺神經→腦→脊髓→運動神經→手　</text:span><text:span text:style-name="T313">(D)</text:span><text:span text:style-name="T314">眼→手</text:span></text:p>
      <text:p text:style-name="P315"><text:span text:style-name="T316">19.</text:span><text:span text:style-name="T317"><text:s/></text:span><text:span text:style-name="T318">一天的生活中，</text:span><text:span text:style-name="T319">神經系統和內分泌系統</text:span><text:span text:style-name="T320">互相合作維持了</text:span><text:span text:style-name="T321">若琪</text:span><text:span text:style-name="T322">身體狀況的恆定，並應付環境的變化。</text:span><text:span text:style-name="T323">下列有關神經系統</text:span></text:p>
      <text:p text:style-name="P324"><text:span text:style-name="T325">和內分泌系統的</text:span><text:span text:style-name="T326">比較</text:span><text:span text:style-name="T327">，何者</text:span><text:span text:style-name="T328">錯誤</text:span><text:span text:style-name="T329">？</text:span><text:span text:style-name="T330">　</text:span></text:p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>
            <text:p text:style-name="P337"><draw:connector draw:type="line" svg:x1="-0.01944in" svg:y1="-0.00625in" svg:x2="1.46944in" svg:y2="0.54444in" draw:z-index="251661312" draw:id="id1" draw:style-name="a4" draw:name="直線接點 52" text:anchor-type="paragraph"><svg:title/><svg:desc/></draw:connector><text:span text:style-name="T338">種類</text:span></text:p>
            <text:p text:style-name="P339">區別</text:p>
          </table:table-cell>
          <table:table-cell table:style-name="TableCell340">
            <text:p text:style-name="P341">神經系統</text:p>
          </table:table-cell>
          <table:table-cell table:style-name="TableCell342">
            <text:p text:style-name="P343"><text:span text:style-name="T344">內分泌系統</text:span></text:p>
          </table:table-cell>
        </table:table-row>
        <table:table-row table:style-name="TableRow345">
          <table:table-cell table:style-name="TableCell346">
            <text:p text:style-name="P347">(A)訊息傳遞方式</text:p>
          </table:table-cell>
          <table:table-cell table:style-name="TableCell348">
            <text:p text:style-name="P349">由神經元傳遞</text:p>
          </table:table-cell>
          <table:table-cell table:style-name="TableCell350">
            <text:p text:style-name="P351">由血液傳遞</text:p>
          </table:table-cell>
        </table:table-row>
        <table:table-row table:style-name="TableRow352">
          <table:table-cell table:style-name="TableCell353">
            <text:p text:style-name="P354">(B)作用範圍</text:p>
          </table:table-cell>
          <table:table-cell table:style-name="TableCell355">
            <text:p text:style-name="P356">廣泛</text:p>
          </table:table-cell>
          <table:table-cell table:style-name="TableCell357">
            <text:p text:style-name="P358">局部</text:p>
          </table:table-cell>
        </table:table-row>
        <table:table-row table:style-name="TableRow359">
          <table:table-cell table:style-name="TableCell360">
            <text:p text:style-name="P361">(C)作用時效</text:p>
          </table:table-cell>
          <table:table-cell table:style-name="TableCell362">
            <text:p text:style-name="P363">短暫</text:p>
          </table:table-cell>
          <table:table-cell table:style-name="TableCell364">
            <text:p text:style-name="P365">持久</text:p>
          </table:table-cell>
        </table:table-row>
        <table:table-row table:style-name="TableRow366">
          <table:table-cell table:style-name="TableCell367">
            <text:p text:style-name="P368">(D)作用速率</text:p>
          </table:table-cell>
          <table:table-cell table:style-name="TableCell369">
            <text:p text:style-name="P370">迅速</text:p>
          </table:table-cell>
          <table:table-cell table:style-name="TableCell371">
            <text:p text:style-name="P372"><text:span text:style-name="T373">緩慢</text:span></text:p>
          </table:table-cell>
        </table:table-row>
      </table:table>
      <text:p text:style-name="P374"/>
      <text:p text:style-name="P375"><text:span text:style-name="T376">20.</text:span><text:span text:style-name="T377"><text:s/></text:span><text:span text:style-name="T378">下列有關</text:span><text:span text:style-name="T379">姿妤</text:span><text:span text:style-name="T380">體內的激素之敘述何者正確？</text:span></text:p>
      <text:p text:style-name="P381">(A)<text:s/>激素又稱酶　<text:s text:c="20"/>(B)<text:s/>激素分泌後進入血液中運送　</text:p>
      <text:p text:style-name="P382">(C)<text:s/>激素對人體的助益與分泌量成正比　(D)<text:s/>分泌激素的細胞與受激素影響的細胞位置相同</text:p>
      <text:p text:style-name="P383"><text:span text:style-name="T384">21.</text:span><text:span text:style-name="T385">芷</text:span><text:span text:style-name="T386">菱</text:span><text:span text:style-name="T387">雙眼凝視東方黃白色太陽一會兒，覺得眼睛有點酸，轉望西方天空後，感覺眼前一片藍黑色，請問是下列何種原因</text:span></text:p>
      <text:p text:style-name="P388">造成？(A)西方天空有一片藍黑色烏雲　<text:s text:c="2"/>(B)視覺暫留及視覺疲勞的關係　</text:p>
      <text:p text:style-name="P389"><text:s text:c="6"/>(C)陽光光線太強，視覺神經受損　(D)眼睛酸，閉著眼休息所造成</text:p>
      <text:p text:style-name="P390"><text:span text:style-name="T391">22.</text:span><text:span text:style-name="T392"><text:s/></text:span><text:span text:style-name="T393">下列</text:span><text:span text:style-name="T394">何種</text:span><text:span text:style-name="T395">動物行為與化學物質或氣味</text:span><text:span text:style-name="T396">無關</text:span><text:span text:style-name="T397">？　</text:span></text:p>
      <text:p text:style-name="P398">(A)雌蛾吸引雄蛾　(B)狗在行走時，沿途小便留下記號　(C)螞蟻遷移時，引領同伴　(D)蜜蜂通知同伴食物位置</text:p>
      <text:p text:style-name="P399"><text:span text:style-name="T400">23.</text:span><text:span text:style-name="T401"><text:s/></text:span><text:span text:style-name="T402">附圖水盆中的渦蟲於光照</text:span><text:span text:style-name="T403">2</text:span><text:span text:style-name="T404">小時後，大多聚集在遮蓋物的下方，請問渦蟲表現出何種反應？這種反應屬於哪一種行為？</text:span><text:span text:style-name="T405"><draw:frame draw:style-name="a5" draw:name="圖片 4" text:anchor-type="as-char" svg:x="0in" svg:y="0in" svg:width="1.84375in" svg:height="0.8125in" style:rel-width="scale" style:rel-height="scale"><draw:image xlink:href="media/image4.wmf" xlink:type="simple" xlink:show="embed" xlink:actuate="onLoad"/><svg:title/><svg:desc>YW821-5-2</svg:desc></draw:frame></text:span><text:span text:style-name="T406">　</text:span><text:span text:style-name="T407">(A)</text:span><text:span text:style-name="T408">趨性、學習行為　</text:span><text:span text:style-name="T409">(B)</text:span><text:span text:style-name="T410">向性、學習行為　</text:span><text:span text:style-name="T411">(C)</text:span><text:span text:style-name="T412">趨性、本能行為　</text:span><text:span text:style-name="T413">(D)</text:span><text:span text:style-name="T414">向性、本能行為</text:span></text:p>
      <text:p text:style-name="P415"><text:span text:style-name="T416">24.</text:span><text:span text:style-name="T417"><text:s/></text:span><text:span text:style-name="T418">(</text:span><text:span text:style-name="T419">甲</text:span><text:span text:style-name="T420">)</text:span><text:span text:style-name="T421">蜘蛛結網</text:span><text:span text:style-name="T422"><text:s/></text:span><text:span text:style-name="T423">(</text:span><text:span text:style-name="T424">乙</text:span><text:span text:style-name="T425">)</text:span><text:span text:style-name="T426">蚊子朝捕蚊燈飛去</text:span><text:span text:style-name="T427"><text:s/></text:span><text:span text:style-name="T428">(</text:span><text:span text:style-name="T429">丙</text:span><text:span text:style-name="T430">)</text:span><text:span text:style-name="T431">螞蟻築巢</text:span><text:span text:style-name="T432"><text:s/></text:span><text:span text:style-name="T433">(</text:span><text:span text:style-name="T434">丁</text:span><text:span text:style-name="T435">)</text:span><text:span text:style-name="T436">小嬰兒牙牙學語</text:span><text:span text:style-name="T437"><text:s/></text:span><text:span text:style-name="T438">(</text:span><text:span text:style-name="T439">戊</text:span><text:span text:style-name="T440">)</text:span><text:span text:style-name="T441">猩猩用工具抓螞蟻。上面的動物行為中</text:span></text:p>
      <text:p text:style-name="P442">哪些是本能？(A)甲乙丙　(B)乙丙丁　(C)丙丁戊　(D)甲丁戊</text:p>
      <text:p text:style-name="P443"/>
      <text:p text:style-name="P444"><text:span text:style-name="T445">※寒假，</text:span><text:span text:style-name="T446">念祐</text:span><text:span text:style-name="T447">和</text:span><text:span text:style-name="T448">薏涵</text:span><text:span text:style-name="T449">到</text:span><text:span text:style-name="T450">臺北市立動物園</text:span><text:span text:style-name="T451">遊玩。試</text:span><text:span text:style-name="T452">回答下面的</text:span><text:span text:style-name="T453">25-33</text:span><text:span text:style-name="T454">題</text:span><text:span text:style-name="T455">：</text:span></text:p>
      <text:p text:style-name="P456"><text:span text:style-name="T457">25.</text:span><text:span text:style-name="T458"><text:s/></text:span><text:span text:style-name="T459">念祐</text:span><text:span text:style-name="T460">在動物園看到了：</text:span><text:span text:style-name="T461">(</text:span><text:span text:style-name="T462">甲</text:span><text:span text:style-name="T463">)</text:span><text:span text:style-name="T464">蛙</text:span><text:span text:style-name="T465"><text:s/></text:span><text:span text:style-name="T466">(</text:span><text:span text:style-name="T467">乙</text:span><text:span text:style-name="T468">)</text:span><text:span text:style-name="T469">蛇</text:span><text:span text:style-name="T470"><text:s/></text:span><text:span text:style-name="T471">(</text:span><text:span text:style-name="T472">丙</text:span><text:span text:style-name="T473">)</text:span><text:span text:style-name="T474">猩猩</text:span><text:span text:style-name="T475"><text:s/></text:span><text:span text:style-name="T476">(</text:span><text:span text:style-name="T477">丁</text:span><text:span text:style-name="T478">)</text:span><text:span text:style-name="T479">烏龜</text:span><text:span text:style-name="T480"><text:s/></text:span><text:span text:style-name="T481">(</text:span><text:span text:style-name="T482">戊</text:span><text:span text:style-name="T483">)</text:span><text:span text:style-name="T484">蜥蜴</text:span><text:span text:style-name="T485"><text:s/></text:span><text:span text:style-name="T486">(</text:span><text:span text:style-name="T487">己</text:span><text:span text:style-name="T488">)</text:span><text:span text:style-name="T489">企鵝。屬於外溫動物的有哪些？</text:span></text:p>
      <text:p text:style-name="P490">(A)甲乙丁　(B)乙丙戊　(C)甲乙丁戊　(D)丙己</text:p>
      <text:p text:style-name="P491"><text:span text:style-name="T492">26.</text:span><text:span text:style-name="T493"><text:s/></text:span><text:span text:style-name="T494">薏涵</text:span><text:span text:style-name="T495">走著走著覺得很熱。她的身體會有哪些現象產生，藉以降低體溫？</text:span><text:span text:style-name="T496">(</text:span><text:span text:style-name="T497">甲</text:span><text:span text:style-name="T498">)</text:span><text:span text:style-name="T499">皮膚發紅</text:span><text:span text:style-name="T500"><text:s/></text:span><text:span text:style-name="T501">(</text:span><text:span text:style-name="T502">乙</text:span><text:span text:style-name="T503">)</text:span><text:span text:style-name="T504">產生雞皮疙瘩</text:span><text:span text:style-name="T505"><text:s/></text:span><text:span text:style-name="T506">(</text:span><text:span text:style-name="T507">丙</text:span><text:span text:style-name="T508">)</text:span><text:span text:style-name="T509">血管收縮</text:span><text:span text:style-name="T510"><text:s/></text:span></text:p>
      <text:p text:style-name="P511">(丁)汗液增加<text:s/>(戊)肌肉會顫抖。<text:s/>(A)甲丁　(B)甲乙　(C)甲乙丁　(D)丙戊</text:p>
      <text:p text:style-name="P512"><text:span text:style-name="T513">27.</text:span><text:span text:style-name="T514"><text:s/></text:span><text:span text:style-name="T515">下列</text:span><text:span text:style-name="T516">有關</text:span><text:span text:style-name="T517">念祐</text:span><text:span text:style-name="T518">對</text:span><text:span text:style-name="T519">生物</text:span><text:span text:style-name="T520">體溫恆定的敘述，何者</text:span><text:span text:style-name="T521">錯誤</text:span><text:span text:style-name="T522">？</text:span></text:p>
      <text:p text:style-name="P523">(A)內溫動物對體溫調節有一定限度　(B)內溫動物體溫變化小，有助於酵素的活動</text:p>
      <text:p text:style-name="P524">(C)蜥蜴腦部有體溫調節中樞　<text:s text:c="6"/>(D)蒸散作用可使植物降溫</text:p>
      <text:p text:style-name="P525"><text:span text:style-name="T526">28.</text:span><text:span text:style-name="T527"><text:s/></text:span><text:span text:style-name="T528">聞到動物便便的臭味，</text:span><text:span text:style-name="T529">薏涵</text:span><text:span text:style-name="T530">用手掐住鼻子閉氣，不久，卻憋不住氣而放開手，大口呼吸起來，這是因為其血液中的</text:span><text:span text:style-name="T531">X</text:span></text:p>
      <text:p text:style-name="P532">物質濃度升高刺激附圖中的Y部位。其中X物質及Y部位依序為：</text:p>
      <text:p text:style-name="P533"><text:span text:style-name="T534"><draw:frame draw:style-name="a6" draw:name="圖片 6" text:anchor-type="as-char" svg:x="0in" svg:y="0in" svg:width="1.3125in" svg:height="1.13542in" style:rel-width="scale" style:rel-height="scale"><draw:image xlink:href="media/image5.wmf" xlink:type="simple" xlink:show="embed" xlink:actuate="onLoad"/><svg:title/><svg:desc>YW821-6-2-5</svg:desc></draw:frame></text:span></text:p>
      <text:p text:style-name="P535">(A)二氧化碳－甲　(B)氧－乙　(C)<text:s/>氧－丁　(D)<text:s/>二氧化碳－丙</text:p>
      <text:p text:style-name="P536">29.<text:s/>(甲)肋骨上升<text:s/>(乙)肋骨下降<text:s/>(丙)橫膈上升<text:s/>(丁)橫膈下降<text:s/>(戊)胸腔變大<text:s/>(己)胸腔變小<text:s/>(庚)胸腔內壓力變大</text:p>
      <text:p text:style-name="P537"><text:span text:style-name="T538">(</text:span><text:span text:style-name="T539">辛</text:span><text:span text:style-name="T540">)</text:span><text:span text:style-name="T541">胸腔內壓力變小。上列哪些是</text:span><text:span text:style-name="T542">薏涵</text:span><text:span text:style-name="T543">呼氣時的變化？</text:span><text:span text:style-name="T544">(A)</text:span><text:span text:style-name="T545">甲丁戊庚　</text:span><text:span text:style-name="T546">(B)</text:span><text:span text:style-name="T547">甲丁己庚　</text:span><text:span text:style-name="T548">(C)</text:span><text:span text:style-name="T549"><text:s/></text:span><text:span text:style-name="T550">乙丙戊辛</text:span><text:span text:style-name="T551">　</text:span><text:span text:style-name="T552">(D)</text:span><text:span text:style-name="T553"><text:s/></text:span><text:span text:style-name="T554">乙丙己庚</text:span></text:p>
      <text:p text:style-name="P555"><text:span text:style-name="T556">30.</text:span><text:span text:style-name="T557"><text:s/></text:span><text:span text:style-name="T558">附圖表示</text:span><text:span text:style-name="T559">念祐</text:span><text:span text:style-name="T560">肺部的氣體交換，下列有關乙</text:span><text:span text:style-name="T561">氣體的敘述，何者正確？</text:span></text:p>
      <text:p text:style-name="P562"><draw:frame draw:style-name="a7" draw:name="圖片 7" text:anchor-type="as-char" svg:x="0in" svg:y="0in" svg:width="1.42708in" svg:height="1.07292in" style:rel-width="scale" style:rel-height="scale"><draw:image xlink:href="media/image6.wmf" xlink:type="simple" xlink:show="embed" xlink:actuate="onLoad"/><svg:title/><svg:desc>YW821-6-2-3</svg:desc></draw:frame></text:p>
      <text:p text:style-name="P563">(A)會使氯化亞鈷紙呈粉紅色　(B)會使澄清石灰水變混濁　(C)會使混濁的石灰水變澄清　(D)會使血液呈鮮紅色</text:p>
      <text:p text:style-name="P564"/>
      <text:soft-page-break/>
      <text:p text:style-name="P565"><text:span text:style-name="T566">31.</text:span><text:span text:style-name="T567"><text:s/></text:span><text:span text:style-name="T568">在水生動物區的</text:span><text:span text:style-name="T569">時候，</text:span><text:span text:style-name="T570">薏涵</text:span><text:span text:style-name="T571">觀察到青蛙必須生活在水池附近，其生理上的主要原因是：</text:span></text:p>
      <text:p text:style-name="P572">(A)容易捕捉食物　(B)容易逃避敵害　(C)容易尋找伴侶　(D)體表皮膚無法防止水分散失，所以必須隨時保持潮溼</text:p>
      <text:p text:style-name="P573"><text:span text:style-name="T574">32.</text:span><text:span text:style-name="T575"><text:s/></text:span><text:span text:style-name="T576">逛了</text:span><text:span text:style-name="T577">一天的動物園，</text:span><text:span text:style-name="T578">他</text:span><text:span text:style-name="T579">們兩個都</text:span><text:span text:style-name="T580">又餓又渴，請問此時</text:span><text:span text:style-name="T581">他們</text:span><text:span text:style-name="T582">身體內的血液狀況為何？</text:span></text:p>
      <text:p text:style-name="P583">(A)高血糖，血液濃度高　(B)低血糖，血液濃度高　(C)高血糖，血液濃度低　(D)低血糖，血液濃度低</text:p>
      <text:p text:style-name="P584"><text:span text:style-name="T585">33.</text:span><text:span text:style-name="T586"><text:s/></text:span><text:span text:style-name="T587">附圖表示</text:span><text:span text:style-name="T588">念祐</text:span><text:span text:style-name="T589">吃飽飯後體內血糖濃度的變化情形，則胰島素是在哪一個階段開始發生作用？</text:span><text:span text:style-name="T590">(A)</text:span><text:span text:style-name="T591"><text:s/></text:span><text:span text:style-name="T592">A</text:span><text:span text:style-name="T593">　</text:span><text:span text:style-name="T594">(B)</text:span><text:span text:style-name="T595"><text:s/></text:span><text:span text:style-name="T596">B</text:span><text:span text:style-name="T597">　</text:span><text:span text:style-name="T598">(C)</text:span><text:span text:style-name="T599"><text:s/></text:span><text:span text:style-name="T600">C</text:span><text:span text:style-name="T601">　</text:span><text:span text:style-name="T602">(D)</text:span><text:span text:style-name="T603"><text:s/></text:span><text:span text:style-name="T604">D</text:span></text:p>
      <text:p text:style-name="P605"><text:span text:style-name="T606"><draw:frame draw:style-name="a8" draw:name="圖片 8" text:anchor-type="as-char" svg:x="0in" svg:y="0in" svg:width="2.01667in" svg:height="1.48958in" style:rel-width="scale" style:rel-height="scale"><draw:image xlink:href="media/image7.wmf" xlink:type="simple" xlink:show="embed" xlink:actuate="onLoad"/><svg:title/><svg:desc>YW821-6-5-1</svg:desc></draw:frame></text:span></text:p>
      <text:p text:style-name="P607"/>
      <text:p text:style-name="P608"><text:span text:style-name="T609">34.</text:span><text:span text:style-name="T610"><text:s/></text:span><text:span text:style-name="T611">植物也有提供氣體進出的構造，但</text:span><text:span text:style-name="T612">不包括</text:span><text:span text:style-name="T613">下列哪一</text:span><text:span text:style-name="T614">個</text:span><text:span text:style-name="T615">？</text:span><text:span text:style-name="T616">(A)</text:span><text:span text:style-name="T617">葉的氣孔</text:span><text:span text:style-name="T618"><text:s/></text:span><text:span text:style-name="T619">(B)</text:span><text:span text:style-name="T620">根</text:span><text:span text:style-name="T621">的表皮細胞</text:span><text:span text:style-name="T622"><text:s/></text:span><text:span text:style-name="T623">(C)</text:span><text:span text:style-name="T624">樹幹上</text:span><text:span text:style-name="T625">的皮孔</text:span><text:span text:style-name="T626"><text:s/></text:span><text:span text:style-name="T627">(D)</text:span><text:span text:style-name="T628">葉的角質層</text:span></text:p>
      <text:p text:style-name="P629"><text:span text:style-name="T630">35.</text:span><text:span text:style-name="T631"><text:s/></text:span><text:span text:style-name="T632">有關人體器官與恆定性的維持，下列敘述何者正確？</text:span></text:p>
      <text:p text:style-name="P633">(A)腎臟排除多餘的脂質及水　(B)肺臟排除二氧化碳及多餘的鹽　</text:p>
      <text:p text:style-name="P634">(C)肝臟調節血糖及鹽的濃度　(D)皮膚調節體溫及排出水、鹽及尿素</text:p>
      <text:p text:style-name="P635">36一般而言，人體冬天與夏天的排尿量何時較多？造成的主要原因為何？</text:p>
      <text:p text:style-name="P636">(A)冬天較多，因冬天排汗較少　<text:s text:c="2"/>(B)冬天較多，因冬天呼吸較多　</text:p>
      <text:p text:style-name="P637">(C)夏天較多，因為夏天排汗較少　(D)夏天較多，因夏天呼吸較多</text:p>
      <text:p text:style-name="P638"/>
      <text:p text:style-name="P639"><text:span text:style-name="T640">※</text:span><text:span text:style-name="T641">靜瑜</text:span><text:span text:style-name="T642">攝取養分後，在體內發生了下列反應，試回答下列</text:span><text:span text:style-name="T643">37-39</text:span><text:span text:style-name="T644">題：</text:span></text:p>
      <text:p text:style-name="P645"><text:span text:style-name="T646"><text:s text:c="4"/></text:span><text:span text:style-name="T647"><draw:frame draw:style-name="a9" draw:name="圖片 9" text:anchor-type="as-char" svg:x="0in" svg:y="0in" svg:width="4.05208in" svg:height="0.41667in" style:rel-width="scale" style:rel-height="scale"><draw:image xlink:href="media/image8.jpeg" xlink:type="simple" xlink:show="embed" xlink:actuate="onLoad"/><svg:title/><svg:desc>Y8D081U-6-6-1</svg:desc></draw:frame></text:span><text:span text:style-name="T648"><text:line-break/></text:span><text:span text:style-name="T649">37.</text:span><text:span text:style-name="T650"><text:s/></text:span><text:span text:style-name="T651">靜瑜</text:span><text:span text:style-name="T652">主要是攝取了哪種食物？</text:span><text:span text:style-name="T653"> </text:span><text:span text:style-name="T654">(A)</text:span><text:span text:style-name="T655">海鮮</text:span><text:span text:style-name="T656"> </text:span><text:span text:style-name="T657">(B)</text:span><text:span text:style-name="T658">白米飯</text:span><text:span text:style-name="T659"> </text:span><text:span text:style-name="T660">(C)</text:span><text:span text:style-name="T661">蔬菜</text:span><text:span text:style-name="T662"> </text:span><text:span text:style-name="T663">(D)</text:span><text:span text:style-name="T664">奶油</text:span></text:p>
      <text:p text:style-name="P665"><text:span text:style-name="T666">38.</text:span><text:span text:style-name="T667"><text:s/></text:span><text:span text:style-name="T668">上述哪一項反應能釋放出能量？</text:span><text:span text:style-name="T669"> </text:span><text:span text:style-name="T670">(A)</text:span><text:span text:style-name="T671">甲</text:span><text:span text:style-name="T672"> </text:span><text:span text:style-name="T673">(B)</text:span><text:span text:style-name="T674">乙</text:span><text:span text:style-name="T675"> </text:span><text:span text:style-name="T676">(C)</text:span><text:span text:style-name="T677">丙</text:span><text:span text:style-name="T678"> </text:span><text:span text:style-name="T679">(D)</text:span><text:span text:style-name="T680">丁</text:span></text:p>
      <text:p text:style-name="P681"><text:span text:style-name="T682">39.</text:span><text:span text:style-name="T683"><text:s/></text:span><text:span text:style-name="T684">有關上述反應所進行的位置，何者正確？</text:span><text:span text:style-name="T685"> </text:span><text:span text:style-name="T686">(A)</text:span><text:span text:style-name="T687">甲－粒線體</text:span><text:span text:style-name="T688"> </text:span><text:span text:style-name="T689">(B)</text:span><text:span text:style-name="T690">乙－小腸</text:span><text:span text:style-name="T691"> </text:span><text:span text:style-name="T692">(C)</text:span><text:span text:style-name="T693">丙－肝臟</text:span><text:span text:style-name="T694"> </text:span><text:span text:style-name="T695">(D)</text:span><text:span text:style-name="T696">丁－膀胱</text:span></text:p>
      <text:p text:style-name="P697"/>
      <text:p text:style-name="P698"><text:span text:style-name="T699">40.</text:span><text:s/><text:span text:style-name="T700">生物體將代謝的廢物排除體外的作用，稱為什麼？</text:span><text:span text:style-name="T701">(A)</text:span><text:span text:style-name="T702">排泄作用　</text:span><text:span text:style-name="T703">(B)</text:span><text:span text:style-name="T704">呼吸</text:span><text:span text:style-name="T705">作用　</text:span><text:span text:style-name="T706">(C)</text:span><text:span text:style-name="T707">消化</text:span><text:span text:style-name="T708">作用　</text:span><text:span text:style-name="T709">(D)</text:span><text:span text:style-name="T710">光合</text:span><text:span text:style-name="T711">作用</text:span></text:p>
      <text:p text:style-name="P712"><text:span text:style-name="T713">41.</text:span><text:span text:style-name="T714"><text:s/></text:span><text:span text:style-name="T715">下列哪一項</text:span><text:span text:style-name="T716">不是</text:span><text:span text:style-name="T717">皮膚所能勝任的生理作用？</text:span><text:span text:style-name="T718">(A)</text:span><text:span text:style-name="T719">排泄廢物　</text:span><text:span text:style-name="T720">(B)</text:span><text:span text:style-name="T721">接受刺激　</text:span><text:span text:style-name="T722">(C)</text:span><text:span text:style-name="T723">調節體溫　</text:span><text:span text:style-name="T724">(D)</text:span><text:span text:style-name="T725">分泌激素</text:span></text:p>
      <text:p text:style-name="P726"><text:span text:style-name="T727">42.</text:span><text:span text:style-name="T728"><text:s/></text:span><text:span text:style-name="T729">下列何者</text:span><text:span text:style-name="T730">不是</text:span><text:span text:style-name="T731">肝臟的功能？</text:span><text:span text:style-name="T732">(A)</text:span><text:span text:style-name="T733">分泌膽汁　</text:span><text:span text:style-name="T734">(B)</text:span><text:span text:style-name="T735">將氨轉變為尿素　</text:span><text:span text:style-name="T736">(C)</text:span><text:span text:style-name="T737">儲存肝糖　</text:span><text:span text:style-name="T738">(D)</text:span><text:span text:style-name="T739">形成尿液</text:span></text:p>
      <text:p text:style-name="P740"><text:span text:style-name="T741">43.</text:span><text:span text:style-name="T742"><text:s/></text:span><text:span text:style-name="T743">附圖為人體的泌尿系統。關於此圖，下列敘述何者正確？</text:span></text:p>
      <text:p text:style-name="P744"><text:span text:style-name="T745"><draw:frame draw:style-name="a10" draw:name="圖片 10" text:anchor-type="as-char" svg:x="0in" svg:y="0in" svg:width="1.08333in" svg:height="1.41954in" style:rel-width="scale" style:rel-height="scale"><draw:image xlink:href="media/image9.wmf" xlink:type="simple" xlink:show="embed" xlink:actuate="onLoad"/><svg:title/><svg:desc>YW821-6-6-3</svg:desc></draw:frame></text:span></text:p>
      <text:p text:style-name="P746">(A)甲功能若喪失可能使血液中廢物累積過多　(B)尿液在乙處過濾形成　</text:p>
      <text:p text:style-name="P747">(C)丙是人體內唯一有排泄功能的器官　<text:s text:c="6"/>(D)尿液中大部分的水分，會於丁處再吸收</text:p>
      <text:p text:style-name="P748"><text:span text:style-name="T749">44.</text:span><text:span text:style-name="T750"><text:s/></text:span><text:span text:style-name="T751">(</text:span><text:span text:style-name="T752">甲</text:span><text:span text:style-name="T753">)</text:span><text:span text:style-name="T754">駱駝排尿</text:span><text:span text:style-name="T755"><text:s/></text:span><text:span text:style-name="T756">(</text:span><text:span text:style-name="T757">乙</text:span><text:span text:style-name="T758">)</text:span><text:span text:style-name="T759">毛毛蟲排便</text:span><text:span text:style-name="T760"><text:s/></text:span><text:span text:style-name="T761">(</text:span><text:span text:style-name="T762">丙</text:span><text:span text:style-name="T763">)</text:span><text:span text:style-name="T764">人體排尿</text:span><text:span text:style-name="T765"><text:s/></text:span><text:span text:style-name="T766">(</text:span><text:span text:style-name="T767">丁</text:span><text:span text:style-name="T768">)</text:span><text:span text:style-name="T769">草履蟲擴散</text:span><text:span text:style-name="T770"><text:s/></text:span><text:span text:style-name="T771">(</text:span><text:span text:style-name="T772">戊</text:span><text:span text:style-name="T773">)</text:span><text:span text:style-name="T774">人體流汗。以上具有排除尿素功能的是：</text:span></text:p>
      <text:p text:style-name="P775">(A)乙丙丁　(B)乙丙戊　(C)<text:s/>甲丙戊　(D)<text:s/>甲乙丙</text:p>
      <text:p text:style-name="P776"><text:span text:style-name="T777">45.</text:span><text:span text:style-name="T778"><text:s/></text:span><text:span text:style-name="T779">已知某株植物具有根、莖、葉等營養器官，也具有花、果實、種子等生殖器官。上述哪些器官的細胞具有分解葡萄糖</text:span></text:p>
      <text:p text:style-name="P780">以產生能量的功能？</text:p>
      <text:p text:style-name="P781">(A)僅營養器官才有　(B)僅生殖器官才有　(C)所有器官皆具有　(D)除葉以外的器官皆具有</text:p>
      <text:p text:style-name="P782"><text:span text:style-name="T783">46.</text:span><text:span text:style-name="T784"><text:s/></text:span><text:span text:style-name="T785">霆鈞</text:span><text:span text:style-name="T786">利用已萌芽的綠豆進行實驗，裝置如附</text:span><text:span text:style-name="T787">圖。若干小時後由漏斗倒入一杯清水，同時觀察石灰水的變化。下列何者</text:span></text:p>
      <text:p text:style-name="P788"><text:span text:style-name="T789">是實驗中倒入清水的目的</text:span><text:span text:style-name="T790">？</text:span></text:p>
      <text:p text:style-name="P791"><text:span text:style-name="T792"><draw:frame draw:style-name="a11" draw:name="圖片 22" text:anchor-type="as-char" svg:x="0in" svg:y="0in" svg:width="1.73256in" svg:height="1.55208in" style:rel-width="scale" style:rel-height="scale"><draw:image xlink:href="media/image10.wmf" xlink:type="simple" xlink:show="embed" xlink:actuate="onLoad"/><svg:title/><svg:desc>YW821-6-2-1</svg:desc></draw:frame></text:span><text:span text:style-name="T793"><text:line-break/></text:span><text:span text:style-name="T794">(A)</text:span><text:span text:style-name="T795">清洗錐形瓶　</text:span><text:span text:style-name="T796">(B)</text:span><text:span text:style-name="T797">將瓶內的氣體擠入試管中　</text:span><text:span text:style-name="T798">(C)</text:span><text:span text:style-name="T799">促使綠豆生長並快速產生</text:span><text:span text:style-name="T800">氧氣</text:span><text:span text:style-name="T801">　</text:span><text:span text:style-name="T802">(D)</text:span><text:span text:style-name="T803">促使綠豆生長並快速產生</text:span><text:span text:style-name="T804">二氧化碳</text:span></text:p>
      <text:p text:style-name="P805"/>
      <text:p text:style-name="P806"/>
      <text:soft-page-break/>
      <text:p text:style-name="P807"><text:span text:style-name="T808">※</text:span><text:span text:style-name="T809">宛琳</text:span><text:span text:style-name="T810">進行「人體呼出的氣體」實驗，裝置如附圖，</text:span><text:span text:style-name="T811">請</text:span><text:span text:style-name="T812">回答</text:span><text:span text:style-name="T813">下列</text:span><text:span text:style-name="T814">47-48</text:span><text:span text:style-name="T815">題：</text:span></text:p>
      <text:p text:style-name="P816"><text:span text:style-name="T817"><draw:frame draw:style-name="a12" draw:name="圖片 21" text:anchor-type="as-char" svg:x="0in" svg:y="0in" svg:width="1.55208in" svg:height="1.91667in" style:rel-width="scale" style:rel-height="scale"><draw:image xlink:href="media/image11.wmf" xlink:type="simple" xlink:show="embed" xlink:actuate="onLoad"/><svg:title/><svg:desc>Y58A1-6-2</svg:desc></draw:frame></text:span></text:p>
      <text:p text:style-name="P818">47.<text:s/>請問她吸氣及呼氣時，需要分別用手緊壓A、B中哪一條橡皮管？　(A) A、B　(B) B、A　(C)都要壓　(D)都不要壓</text:p>
      <text:p text:style-name="P819"><text:span text:style-name="T820">48.</text:span><text:span text:style-name="T821"><text:s/></text:span><text:span text:style-name="T822">承上題，</text:span><text:span text:style-name="T823">宛琳</text:span><text:span text:style-name="T824">吸氣、呼</text:span><text:span text:style-name="T825">氣數次後，發現甲瓶變混濁，乙瓶仍澄清，由這個結果可知呼吸作用：</text:span></text:p>
      <text:p text:style-name="P826">(A)放出熱　(B)需要氧　(C)呼出二氧化碳　(D)呼出水蒸氣</text:p>
      <text:p text:style-name="P827"/>
      <text:p text:style-name="P828">※科學家要研究激素對血液中物質濃度的影響，在大白鼠身上分次靜脈注射激素X、Y及Z，並記錄注射前後血液中鈣及葡</text:p>
      <text:p text:style-name="P829">萄糖的濃度變化。已知每次注射都有足夠的時間間隔，使激素不會彼此干擾。下表為此實驗的平均結果，請根據下表回</text:p>
      <text:p text:style-name="P830">答49-50題：</text:p>
      <text:p text:style-name="P831"><text:span text:style-name="T832"><draw:frame draw:z-index="0" draw:id="id2" draw:style-name="a13" draw:name="Picture 1" text:anchor-type="as-char" svg:x="0in" svg:y="0in" svg:width="4.91667in" svg:height="1.3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833"><draw:frame draw:style-name="a14" draw:name="圖片 16" text:anchor-type="as-char" svg:x="0in" svg:y="0in" svg:width="0.27083in" svg:height="0.21875in" style:rel-width="scale" style:rel-height="scale"><draw:image xlink:href="media/image12.jpeg" xlink:type="simple" xlink:show="embed" xlink:actuate="onLoad"/><svg:title/><svg:desc>book</svg:desc></draw:frame></text:span><text:span text:style-name="T834"><text:s/>mmol</text:span><text:span text:style-name="T835">／</text:span><text:span text:style-name="T836">L</text:span><text:span text:style-name="T837">：毫莫耳／公升</text:span></text:p>
      <text:p text:style-name="P838">49.<text:s/>有關注射上述不同激素前後，大白鼠血液中鈣或葡萄糖濃度變化的圖形，下列何者正確？</text:p>
      <text:p text:style-name="P839"><text:span text:style-name="T840">(A)</text:span><text:span text:style-name="T841"><text:s/></text:span><text:span text:style-name="T842"><draw:frame draw:style-name="a15" draw:name="圖片 20" text:anchor-type="as-char" svg:x="0in" svg:y="0in" svg:width="1.26042in" svg:height="1.3125in" style:rel-width="scale" style:rel-height="scale"><draw:image xlink:href="media/image13.jpeg" xlink:type="simple" xlink:show="embed" xlink:actuate="onLoad"/><svg:title/><svg:desc>Y8F35A0-K-47D</svg:desc></draw:frame></text:span><text:span text:style-name="T843">　</text:span><text:span text:style-name="T844">(B)</text:span><text:span text:style-name="T845"><draw:frame draw:style-name="a16" draw:name="圖片 18" text:anchor-type="as-char" svg:x="0in" svg:y="0in" svg:width="1.26042in" svg:height="1.3125in" style:rel-width="scale" style:rel-height="scale"><draw:image xlink:href="media/image14.jpeg" xlink:type="simple" xlink:show="embed" xlink:actuate="onLoad"/><svg:title/><svg:desc>Y8F35A0-K-47B</svg:desc></draw:frame></text:span><text:span text:style-name="T846">　</text:span><text:span text:style-name="T847">(C)</text:span><text:span text:style-name="T848"><draw:frame draw:style-name="a17" draw:name="圖片 19" text:anchor-type="as-char" svg:x="0in" svg:y="0in" svg:width="1.23958in" svg:height="1.20833in" style:rel-width="scale" style:rel-height="scale"><draw:image xlink:href="media/image15.jpeg" xlink:type="simple" xlink:show="embed" xlink:actuate="onLoad"/><svg:title/><svg:desc>Y8F35A0-K-47C</svg:desc></draw:frame></text:span><text:span text:style-name="T849">　</text:span><text:span text:style-name="T850">(D)</text:span><text:span text:style-name="T851"><text:s/></text:span><text:span text:style-name="T852"><draw:frame draw:style-name="a18" draw:name="圖片 17" text:anchor-type="as-char" svg:x="0in" svg:y="0in" svg:width="1.23958in" svg:height="1.20833in" style:rel-width="scale" style:rel-height="scale"><draw:image xlink:href="media/image16.jpeg" xlink:type="simple" xlink:show="embed" xlink:actuate="onLoad"/><svg:title/><svg:desc>Y8F35A0-K-47A</svg:desc></draw:frame></text:span><text:span text:style-name="T853">（</text:span><text:span text:style-name="T854">□</text:span><text:span text:style-name="T855">表示注射前；</text:span><text:span text:style-name="T856">■</text:span><text:span text:style-name="T857">表示注射後）</text:span></text:p>
      <text:p text:style-name="P858">50.<text:s/>此實驗中大白鼠所注射的激素Y最有可能為下列何者？　(A)副甲狀腺素　(B)胰島素　(C)升糖素　(D)腎上腺素</text:p>
      <text:p text:style-name="P859"/>
      <text:p text:style-name="P860"><text:span text:style-name="T861">(</text:span><text:span text:style-name="T862">題目結束</text:span><text:span text:style-name="T863">。</text:span><text:span text:style-name="T864">共</text:span><text:span text:style-name="T865">50</text:span><text:span text:style-name="T866">題</text:span><text:span text:style-name="T867">，</text:span><text:span text:style-name="T868">每題</text:span><text:span text:style-name="T869">2</text:span><text:span text:style-name="T870">分</text:span><text:span text:style-name="T871">)</text:span></text:p>
      <text:p text:style-name="P872"/>
      <text:p text:style-name="P873"/>
      <text:p text:style-name="P874"/>
      <text:p text:style-name="P875"><text:span text:style-name="T876"></text:span><text:span text:style-name="T877">作答完成也檢查過答案了嗎</text:span><text:span text:style-name="T878">？</text:span><text:span text:style-name="T879">還有時間的話</text:span><text:span text:style-name="T880">，</text:span><text:span text:style-name="T881">可以看看下面有趣的小文章喔</text:span><text:span text:style-name="T882">！</text:span><text:span text:style-name="T883">祝大家寒假愉快囉</text:span><text:span text:style-name="T884">！</text:span><text:span text:style-name="T885"></text:span></text:p>
      <text:p text:style-name="內文"><text:span text:style-name="T886"><draw:frame draw:id="id3" draw:style-name="a19" draw:name="文字方塊 307" text:anchor-type="as-char" svg:x="0in" svg:y="0in" svg:width="8.59375in" svg:height="2.19375in" style:rel-width="scale" style:rel-height="scale"><draw:text-box><text:p text:style-name="P887">幾乎所有的動物都有一套傳遞訊息的方式。從神經生理的研究知道，鳥和人類在視覺方面的感受較類似，兩者都可以感受到紅、橙、黃、綠、藍、靛、紫的可見光，看不到紫外線和紅外線。昆蟲卻對紫外線敏感，昆蟲幾乎看不到可見光，我們的「紅色」對蜜蜂而言是「黑色」，昆蟲看到的、聽到的、嗅到的東西和我們人類截然不同。<text:line-break/>鳥類以視覺做為主要的溝通方式。大部分的昆蟲靠化學物質彼此溝通，螢火蟲是個異數，牠們主要用視覺溝通。螢火蟲生長在潮溼的地方，仲夏的薄暮，你往往可以看到螢火蟲在空中閃爍。夏日的黃昏，草地上飛舞的燈，都是雄螢火蟲的傑作，牠們一閃一閃地打著號燈，吸引草叢中雌螢火蟲的注意，不同種的螢火蟲所打的燈號不同，彼此並不混淆。雌螢火蟲在草叢中看見同種的訊號，如果來電，就會發出同樣的訊號。雄螢火蟲一看到雌螢火蟲的信號立刻翩然飛下，向雌螢求偶，與她交配。</text:p></draw:text-box><svg:title/><svg:desc/></draw:frame></text:span></text:p>
      <text:p text:style-name="P888"/>
      <text:p text:style-name="P889"/>
      <text:p text:style-name="P890"/>
      <text:p text:style-name="P891"/>
      <text:soft-page-break/>
      <text:p text:style-name="P892">105-1-3<text:s/>七年級自然科―解答</text:p>
      <text:p text:style-name="P902">01-10<text:s text:c="3"/>DCACB<text:s text:c="3"/>CBCAC</text:p>
      <text:p text:style-name="P903">11-20<text:s text:c="3"/>ADBCD<text:s text:c="3"/>DBCBB</text:p>
      <text:p text:style-name="P904">21-30<text:s text:c="3"/>BDCAC<text:s text:c="3"/>ACDDB</text:p>
      <text:p text:style-name="P905">31-40<text:s text:c="3"/>DBBDD<text:s text:c="3"/>AABCA</text:p>
      <text:p text:style-name="P906">41-50<text:s text:c="3"/>DDACC<text:s text:c="3"/>BACAB</text:p>
      <text:p text:style-name="P907"/>
      <text:p text:style-name="P9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樣式1字元" style:display-name="樣式1 字元" style:family="text">
      <style:text-properties style:font-name="Calibri" style:font-name-complex="Calibri" fo:color="#000000"/>
    </style:style>
    <style:style style:name="樣式1" style:display-name="樣式1" style:family="paragraph" style:parent-style-name="內文" style:list-style-name="LFO2">
      <style:paragraph-properties style:punctuation-wrap="simple" style:text-autospace="none" style:snap-to-layout-grid="false"/>
      <style:text-properties style:font-name="Calibri" style:font-name-complex="Calibri" fo:color="#000000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/>
    </style:style>
    <text:list-style style:name="LFO2">
      <text:list-level-style-number text:level="1" text:style-name="WW_CharLFO2LVL1" style:num-prefix="(  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893" style:parent-style-name="頁尾" style:family="paragraph">
      <style:paragraph-properties fo:text-align="center"/>
    </style:style>
    <style:style style:name="T894" style:parent-style-name="預設段落字型" style:family="text">
      <style:text-properties style:language-asian="zh" style:country-asian="TW"/>
    </style:style>
    <style:style style:name="T895" style:parent-style-name="預設段落字型" style:family="text">
      <style:text-properties fo:language="zh" fo:country="TW" style:language-asian="zh" style:country-asian="TW"/>
    </style:style>
    <style:style style:name="T896" style:parent-style-name="預設段落字型" style:family="text">
      <style:text-properties style:language-asian="zh" style:country-asian="TW"/>
    </style:style>
    <style:style style:name="T897" style:parent-style-name="預設段落字型" style:family="text">
      <style:text-properties style:language-asian="zh" style:country-asian="TW"/>
    </style:style>
    <style:style style:name="T898" style:parent-style-name="預設段落字型" style:family="text">
      <style:text-properties style:language-asian="zh" style:country-asian="TW"/>
    </style:style>
    <style:style style:name="T899" style:parent-style-name="預設段落字型" style:family="text">
      <style:text-properties style:language-asian="zh" style:country-asian="TW"/>
    </style:style>
    <style:style style:name="T900" style:parent-style-name="預設段落字型" style:family="text">
      <style:text-properties style:language-asian="zh" style:country-asian="TW"/>
    </style:style>
    <style:style style:name="P901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,</text:span><text:span text:style-name="T7">共</text:span><text:span text:style-name="T8">4</text:span><text:span text:style-name="T9">頁</text:span></text:p>
        <text:p text:style-name="P10"/>
      </style:footer>
    </style:master-page>
    <style:master-page style:name="MP1" style:page-layout-name="PL1">
      <style:footer>
        <text:p text:style-name="P893"><text:span text:style-name="T894">第</text:span><text:span text:style-name="T895"><text:page-number text:fixed="false">1</text:page-number></text:span><text:span text:style-name="T896">頁</text:span><text:span text:style-name="T897">,</text:span><text:span text:style-name="T898">共</text:span><text:span text:style-name="T899">4</text:span><text:span text:style-name="T900">頁</text:span></text:p>
        <text:p text:style-name="P90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2:25:00Z</meta:creation-date>
    <dc:date>2026-02-04T12:25:00Z</dc:date>
    <meta:template xlink:href="Normal" xlink:type="simple"/>
    <meta:editing-cycles>2</meta:editing-cycles>
    <meta:editing-duration>PT0S</meta:editing-duration>
    <meta:document-statistic meta:page-count="5" meta:paragraph-count="10" meta:word-count="751" meta:character-count="5024" meta:row-count="35" meta:non-whitespace-character-count="4283"/>
  </office:meta>
</office:document-meta>
</file>