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hdphoto1.wdp" manifest:media-type="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wmf" manifest:media-type=""/>
  <manifest:file-entry manifest:full-path="media/image8.png" manifest:media-type="image/png"/>
  <manifest:file-entry manifest:full-path="media/image9.jpeg" manifest:media-type="image/jpeg"/>
  <manifest:file-entry manifest:full-path="media/image10.jpeg" manifest:media-type="image/jpeg"/>
  <manifest:file-entry manifest:full-path="Object 1" manifest:media-type="application/octet-stream"/>
  <manifest:file-entry manifest:full-path="ObjectReplacements/Object 1" manifest:media-type=""/>
  <manifest:file-entry manifest:full-path="media/image1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超研澤中仿" svg:font-family="超研澤中仿" style:font-family-generic="modern" style:font-pitch="fixed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3347in" text:min-label-width="0.3166in" text:list-level-position-and-space-mode="label-alignment">
          <style:list-level-label-alignment text:label-followed-by="listtab" fo:margin-left="0.6513in" fo:text-indent="-0.3166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3909in" text:min-label-width="0.275in" text:list-level-position-and-space-mode="label-alignment">
          <style:list-level-label-alignment text:label-followed-by="listtab" fo:margin-left="0.6659in" fo:text-indent="-0.275in"/>
        </style:list-level-properties>
      </text:list-level-style-number>
      <text:list-level-style-number text:level="2" style:num-suffix="、" style:num-format="甲, 乙, 丙, ...">
        <style:list-level-properties text:space-before="0.7243in" text:min-label-width="0.3333in" text:list-level-position-and-space-mode="label-alignment">
          <style:list-level-label-alignment text:label-followed-by="listtab" fo:margin-left="1.0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76in" text:min-label-width="0.3333in" text:list-level-position-and-space-mode="label-alignment">
          <style:list-level-label-alignment text:label-followed-by="listtab" fo:margin-left="1.3909in" fo:text-indent="-0.3333in"/>
        </style:list-level-properties>
      </text:list-level-style-number>
      <text:list-level-style-number text:level="4" style:num-suffix="." style:num-format="1">
        <style:list-level-properties text:space-before="1.3909in" text:min-label-width="0.3333in" text:list-level-position-and-space-mode="label-alignment">
          <style:list-level-label-alignment text:label-followed-by="listtab" fo:margin-left="1.7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43in" text:min-label-width="0.3333in" text:list-level-position-and-space-mode="label-alignment">
          <style:list-level-label-alignment text:label-followed-by="listtab" fo:margin-left="2.0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76in" text:min-label-width="0.3333in" text:list-level-position-and-space-mode="label-alignment">
          <style:list-level-label-alignment text:label-followed-by="listtab" fo:margin-left="2.3909in" fo:text-indent="-0.3333in"/>
        </style:list-level-properties>
      </text:list-level-style-number>
      <text:list-level-style-number text:level="7" style:num-suffix="." style:num-format="1">
        <style:list-level-properties text:space-before="2.3909in" text:min-label-width="0.3333in" text:list-level-position-and-space-mode="label-alignment">
          <style:list-level-label-alignment text:label-followed-by="listtab" fo:margin-left="2.7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43in" text:min-label-width="0.3333in" text:list-level-position-and-space-mode="label-alignment">
          <style:list-level-label-alignment text:label-followed-by="listtab" fo:margin-left="3.0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76in" text:min-label-width="0.3333in" text:list-level-position-and-space-mode="label-alignment">
          <style:list-level-label-alignment text:label-followed-by="listtab" fo:margin-left="3.3909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5" style:parent-style-name="頁首" style:family="paragraph">
      <style:paragraph-properties fo:margin-top="0.125in" fo:margin-right="-0.0208in">
        <style:tab-stops/>
      </style:paragraph-properties>
    </style:style>
    <style:style style:name="T16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7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27" style:parent-style-name="頁首" style:family="paragraph">
      <style:paragraph-properties fo:line-height="0.1388in" fo:margin-right="-0.0194in">
        <style:tab-stops>
          <style:tab-stop style:type="right" style:position="-2.1659in"/>
        </style:tab-stops>
      </style:paragraph-properties>
    </style:style>
    <style:style style:name="T2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29" style:parent-style-name="頁首" style:family="paragraph">
      <style:paragraph-properties fo:line-height="0.3333in"/>
    </style:style>
    <style:style style:name="T30" style:parent-style-name="預設段落字型" style:family="text">
      <style:text-properties style:font-name="新細明體" style:font-name-complex="新細明體" fo:color="#000000" style:letter-kerning="false" fo:font-size="14pt" style:font-size-asian="14pt" style:font-size-complex="14pt"/>
    </style:style>
    <style:style style:name="T3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36" style:parent-style-name="頁首" style:list-style-name="LFO1" style:family="paragraph">
      <style:paragraph-properties fo:line-heigh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P40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  <style:text-properties style:font-name-asian="標楷體" fo:font-size="14pt" style:font-size-asian="14pt" style:font-size-complex="14pt"/>
    </style:style>
    <style:style style:name="P41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P46" style:parent-style-name="頁首" style:list-style-name="LFO1" style:family="paragraph">
      <style:paragraph-properties fo:line-heigh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4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P50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P59" style:parent-style-name="頁首" style:list-style-name="LFO1" style:family="paragraph">
      <style:paragraph-properties fo:line-heigh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P61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  <style:text-properties style:font-name-asian="標楷體" fo:font-size="14pt" style:font-size-asian="14pt" style:font-size-complex="14pt"/>
    </style:style>
    <style:style style:name="P62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P67" style:parent-style-name="頁首" style:list-style-name="LFO1" style:family="paragraph">
      <style:paragraph-properties fo:line-heigh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P75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  <style:text-properties style:font-name-asian="標楷體" fo:font-size="14pt" style:font-size-asian="14pt" style:font-size-complex="14pt"/>
    </style:style>
    <style:style style:name="P76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P85" style:parent-style-name="國中題目" style:list-style-name="LFO1" style:family="paragraph">
      <style:paragraph-properties fo:line-height="0.3333in" fo:margin-left="0.3909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P86" style:parent-style-name="國中題目" style:family="paragraph">
      <style:paragraph-properties fo:line-height="0.3333in" fo:margin-left="0.3909in">
        <style:tab-stops/>
      </style:paragraph-properties>
      <style:text-properties style:font-name-asian="標楷體" fo:font-size="14pt" style:font-size-asian="14pt" style:font-size-complex="14pt"/>
    </style:style>
    <style:style style:name="P87" style:parent-style-name="國中題目" style:family="paragraph">
      <style:paragraph-properties fo:line-height="0.3333in" fo:margin-left="0.3909in">
        <style:tab-stops/>
      </style:paragraph-properties>
      <style:text-properties style:font-name-asian="標楷體" fo:font-size="14pt" style:font-size-asian="14pt" style:font-size-complex="14pt"/>
    </style:style>
    <style:style style:name="P88" style:parent-style-name="國中題目" style:family="paragraph">
      <style:paragraph-properties fo:margin-left="0.3333in">
        <style:tab-stops/>
      </style:paragraph-properties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P91" style:parent-style-name="頁首" style:list-style-name="LFO1" style:family="paragraph">
      <style:paragraph-properties fo:line-height="0.3333in" fo:margin-left="0.3347in">
        <style:tab-stops>
          <style:tab-stop style:type="center" style:position="-0.0388in"/>
          <style:tab-stop style:type="right" style:position="5.4333in"/>
        </style:tab-stops>
      </style:paragraph-properties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P93" style:parent-style-name="頁首" style:family="paragraph">
      <style:paragraph-properties fo:line-height="0.3333in" fo:margin-left="0.3347in">
        <style:tab-stops>
          <style:tab-stop style:type="center" style:position="-0.0388in"/>
          <style:tab-stop style:type="right" style:position="5.4333in"/>
        </style:tab-stops>
      </style:paragraph-properties>
      <style:text-properties style:font-name-asian="標楷體" fo:font-size="14pt" style:font-size-asian="14pt" style:font-size-complex="14pt"/>
    </style:style>
    <style:style style:name="P94" style:parent-style-name="頁首" style:family="paragraph">
      <style:paragraph-properties fo:line-height="0.3333in" fo:margin-left="0.3347in">
        <style:tab-stops>
          <style:tab-stop style:type="center" style:position="-0.0388in"/>
          <style:tab-stop style:type="right" style:position="5.4333in"/>
        </style:tab-stops>
      </style:paragraph-properties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P99" style:parent-style-name="頁首" style:list-style-name="LFO1" style:family="paragraph">
      <style:paragraph-properties fo:line-height="0.3333in" fo:margin-left="0.3347in">
        <style:tab-stops>
          <style:tab-stop style:type="center" style:position="-0.0388in"/>
          <style:tab-stop style:type="right" style:position="5.4333in"/>
        </style:tab-stops>
      </style:paragraph-properties>
    </style:style>
    <style:style style:name="T10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P110" style:parent-style-name="頁首" style:family="paragraph">
      <style:paragraph-properties fo:line-height="0.3333in" fo:margin-left="0.3347in">
        <style:tab-stops>
          <style:tab-stop style:type="center" style:position="-0.0388in"/>
          <style:tab-stop style:type="right" style:position="5.4333in"/>
        </style:tab-stops>
      </style:paragraph-properties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P119" style:parent-style-name="頁首" style:family="paragraph">
      <style:paragraph-properties fo:line-height="0.3888in">
        <style:tab-stops>
          <style:tab-stop style:type="center" style:position="0.2958in"/>
          <style:tab-stop style:type="right" style:position="5.768in"/>
        </style:tab-stops>
      </style:paragraph-properties>
    </style:style>
    <style:style style:name="T120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T121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P122" style:parent-style-name="頁首" style:family="paragraph">
      <style:paragraph-properties fo:line-height="0.3888in">
        <style:tab-stops>
          <style:tab-stop style:type="center" style:position="0.2958in"/>
          <style:tab-stop style:type="right" style:position="5.768in"/>
        </style:tab-stops>
      </style:paragraph-properties>
      <style:text-properties style:font-name-asian="標楷體" fo:font-size="14pt" style:font-size-asian="14pt" style:font-size-complex="14pt"/>
    </style:style>
    <style:style style:name="P123" style:parent-style-name="頁首" style:family="paragraph">
      <style:paragraph-properties fo:line-height="0.3888in">
        <style:tab-stops>
          <style:tab-stop style:type="center" style:position="0.2958in"/>
          <style:tab-stop style:type="right" style:position="5.768in"/>
        </style:tab-stops>
      </style:paragraph-properties>
      <style:text-properties style:font-name-asian="標楷體" fo:font-size="14pt" style:font-size-asian="14pt" style:font-size-complex="14pt"/>
    </style:style>
    <style:style style:name="P124" style:parent-style-name="頁首" style:family="paragraph">
      <style:paragraph-properties fo:line-height="0.3888in">
        <style:tab-stops>
          <style:tab-stop style:type="center" style:position="0.2958in"/>
          <style:tab-stop style:type="right" style:position="5.768in"/>
        </style:tab-stops>
      </style:paragraph-properties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P126" style:parent-style-name="頁首" style:family="paragraph">
      <style:paragraph-properties fo:line-height="0.3888in">
        <style:tab-stops>
          <style:tab-stop style:type="center" style:position="0.2958in"/>
          <style:tab-stop style:type="right" style:position="5.768in"/>
        </style:tab-stops>
      </style:paragraph-properties>
    </style:style>
    <style:style style:name="T127" style:parent-style-name="預設段落字型" style:family="text">
      <style:text-properties style:font-name-asian="標楷體" fo:font-size="14pt" style:font-size-asian="14pt" style:font-size-complex="14pt" fo:language="en" fo:country="US" style:language-asian="zh" style:country-asian="TW"/>
    </style:style>
    <style:style style:name="P128" style:parent-style-name="國中題目" style:list-style-name="LFO1" style:family="paragraph">
      <style:paragraph-properties fo:line-height="0.3333in" fo:margin-left="0.3347in">
        <style:tab-stops/>
      </style:paragraph-properties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tyle="italic" style:font-style-asian="italic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tyle="italic" style:font-style-asian="italic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P135" style:parent-style-name="國中題目" style:family="paragraph">
      <style:paragraph-properties fo:line-height="0.3333in" fo:margin-left="0.3347in">
        <style:tab-stops/>
      </style:paragraph-properties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fo:font-style="italic" style:font-style-asian="italic" fo:font-size="14pt" style:font-size-asian="14pt" style:font-size-complex="14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-asian="標楷體" fo:font-style="italic" style:font-style-asian="italic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P149" style:parent-style-name="國中題目" style:family="paragraph">
      <style:paragraph-properties fo:line-height="0.3333in" fo:margin-left="0.3347in">
        <style:tab-stops/>
      </style:paragraph-properties>
      <style:text-properties style:font-name-asian="標楷體" fo:font-size="14pt" style:font-size-asian="14pt" style:font-size-complex="14pt"/>
    </style:style>
    <style:style style:name="P150" style:parent-style-name="頁首" style:list-style-name="LFO1" style:family="paragraph">
      <style:paragraph-properties fo:line-height="0.3333in" fo:margin-left="0.3347in">
        <style:tab-stops>
          <style:tab-stop style:type="center" style:position="-0.0388in"/>
          <style:tab-stop style:type="right" style:position="5.4333in"/>
        </style:tab-stops>
      </style:paragraph-properties>
    </style:style>
    <style:style style:name="T151" style:parent-style-name="預設段落字型" style:family="text">
      <style:text-properties style:font-name-asian="標楷體" fo:font-weight="bold" style:font-weight-asian="bold" fo:font-size="14pt" style:font-size-asian="14pt" style:font-size-complex="14pt" fo:language="en" fo:country="US" style:language-asian="zh" style:country-asian="TW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P159" style:parent-style-name="頁首" style:family="paragraph">
      <style:paragraph-properties fo:line-height="0.3333in" fo:margin-left="0.3347in">
        <style:tab-stops>
          <style:tab-stop style:type="center" style:position="-0.0388in"/>
          <style:tab-stop style:type="right" style:position="5.4333in"/>
        </style:tab-stops>
      </style:paragraph-properties>
      <style:text-properties style:font-name-asian="標楷體" fo:font-size="14pt" style:font-size-asian="14pt" style:font-size-complex="14pt"/>
    </style:style>
    <style:style style:name="P160" style:parent-style-name="頁首" style:family="paragraph">
      <style:paragraph-properties fo:line-height="0.3333in" fo:margin-left="0.3347in">
        <style:tab-stops>
          <style:tab-stop style:type="center" style:position="-0.0388in"/>
          <style:tab-stop style:type="right" style:position="5.4333in"/>
        </style:tab-stops>
      </style:paragraph-properties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P162" style:parent-style-name="頁首" style:family="paragraph">
      <style:paragraph-properties fo:line-height="0.3333in" fo:margin-left="0.3347in">
        <style:tab-stops>
          <style:tab-stop style:type="center" style:position="-0.0388in"/>
          <style:tab-stop style:type="right" style:position="5.4333in"/>
        </style:tab-stops>
      </style:paragraph-properties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P171" style:parent-style-name="頁首" style:list-style-name="LFO1" style:family="paragraph">
      <style:paragraph-properties fo:line-heigh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P181" style:parent-style-name="頁首" style:list-style-name="LFO1" style:family="paragraph">
      <style:paragraph-properties fo:line-height="0.3333in" fo:margin-left="0.3909in" fo:text-indent="-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-asian="標楷體" fo:font-size="14pt" style:font-size-asian="14pt" style:font-size-complex="14pt"/>
    </style:style>
    <style:style style:name="P194" style:parent-style-name="國中題目" style:list-style-name="LFO1" style:family="paragraph">
      <style:paragraph-properties fo:line-height="0.3333in" fo:margin-left="0.3909in" fo:text-indent="-0.3909in">
        <style:tab-stops/>
      </style:paragraph-properties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-asian="標楷體" fo:font-size="14pt" style:font-size-asian="14pt" style:font-size-complex="14pt"/>
    </style:style>
    <style:style style:name="P197" style:parent-style-name="國中題目" style:family="paragraph">
      <style:paragraph-properties fo:line-height="0.3333in" fo:margin-left="0.3909in">
        <style:tab-stops/>
      </style:paragraph-properties>
      <style:text-properties style:font-name-asian="標楷體" fo:font-size="14pt" style:font-size-asian="14pt" style:font-size-complex="14pt"/>
    </style:style>
    <style:style style:name="P198" style:parent-style-name="國中題目" style:family="paragraph">
      <style:paragraph-properties fo:line-height="0.2777in" fo:margin-left="0.3909in">
        <style:tab-stops/>
      </style:paragraph-properties>
      <style:text-properties style:font-name-asian="標楷體" fo:font-size="14pt" style:font-size-asian="14pt" style:font-size-complex="14pt"/>
    </style:style>
    <style:style style:name="P199" style:parent-style-name="國中題目" style:list-style-name="LFO1" style:family="paragraph">
      <style:paragraph-properties fo:line-height="0.3333in" fo:margin-left="0.3909in" fo:text-indent="-0.3909in">
        <style:tab-stops/>
      </style:paragraph-properties>
    </style:style>
    <style:style style:name="T200" style:parent-style-name="預設段落字型" style:family="text">
      <style:text-properties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標楷體" fo:font-size="14pt" style:font-size-asian="14pt" style:font-size-complex="14pt"/>
    </style:style>
    <style:style style:name="P207" style:parent-style-name="國中題目" style:family="paragraph">
      <style:paragraph-properties fo:margin-left="0.3333in">
        <style:tab-stops/>
      </style:paragraph-properties>
    </style:style>
    <style:style style:name="T208" style:parent-style-name="預設段落字型" style:family="text">
      <style:text-properties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-asian="標楷體" fo:font-size="14pt" style:font-size-asian="14pt" style:font-size-complex="14pt"/>
    </style:style>
    <style:style style:name="P210" style:parent-style-name="頁首" style:list-style-name="LFO1" style:family="paragraph">
      <style:paragraph-properties fo:line-heigh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11" style:parent-style-name="預設段落字型" style:family="text">
      <style:text-properties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fo:font-size="14pt" style:font-size-asian="14pt" style:font-size-complex="14pt"/>
    </style:style>
    <style:style style:name="P214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  <style:text-properties style:font-name-asian="標楷體" fo:font-size="14pt" style:font-size-asian="14pt" style:font-size-complex="14pt"/>
    </style:style>
    <style:style style:name="P215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4pt" style:font-size-asian="14pt" style:font-size-complex="14pt"/>
    </style:style>
    <style:style style:name="P222" style:parent-style-name="頁首" style:list-style-name="LFO1" style:family="paragraph">
      <style:paragraph-properties fo:line-heigh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P224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25" style:parent-style-name="預設段落字型" style:family="text">
      <style:text-properties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P233" style:parent-style-name="頁首" style:list-style-name="LFO1" style:family="paragraph">
      <style:paragraph-properties fo:line-heigh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34" style:parent-style-name="預設段落字型" style:family="text">
      <style:text-properties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P243" style:parent-style-name="頁首" style:list-style-name="LFO1" style:family="paragraph">
      <style:paragraph-properties fo:line-heigh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44" style:parent-style-name="預設段落字型" style:family="text">
      <style:text-properties style:font-name-asian="標楷體" fo:font-size="14pt" style:font-size-asian="14pt" style:font-size-complex="14pt"/>
    </style:style>
    <style:style style:name="P245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46" style:parent-style-name="預設段落字型" style:family="text">
      <style:text-properties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-asian="標楷體" fo:font-size="14pt" style:font-size-asian="14pt" style:font-size-complex="14pt"/>
    </style:style>
    <style:style style:name="P254" style:parent-style-name="頁首" style:list-style-name="LFO1" style:family="paragraph">
      <style:paragraph-properties fo:line-heigh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55" style:parent-style-name="預設段落字型" style:family="text">
      <style:text-properties style:font-name-asian="標楷體" fo:font-size="14pt" style:font-size-asian="14pt" style:font-size-complex="14pt"/>
    </style:style>
    <style:style style:name="P256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  <style:text-properties style:font-name-asian="標楷體" fo:font-size="14pt" style:font-size-asian="14pt" style:font-size-complex="14pt"/>
    </style:style>
    <style:style style:name="P257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58" style:parent-style-name="預設段落字型" style:family="text">
      <style:text-properties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-asian="標楷體" fo:font-size="14pt" style:font-size-asian="14pt" style:font-size-complex="14pt"/>
    </style:style>
    <style:style style:name="P268" style:parent-style-name="頁首" style:list-style-name="LFO1" style:family="paragraph">
      <style:paragraph-properties fo:line-heigh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69" style:parent-style-name="預設段落字型" style:family="text">
      <style:text-properties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P278" style:parent-style-name="頁首" style:list-style-name="LFO1" style:family="paragraph">
      <style:paragraph-properties fo:line-heigh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7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89" style:parent-style-name="頁首" style:family="paragraph">
      <style:paragraph-properties fo:line-height="0.3333in" fo:margin-left="0.3333in">
        <style:tab-stops>
          <style:tab-stop style:type="center" style:position="-0.0375in"/>
          <style:tab-stop style:type="right" style:position="5.4347in"/>
        </style:tab-stops>
      </style:paragraph-properties>
    </style:style>
    <style:style style:name="T290" style:parent-style-name="預設段落字型" style:family="text">
      <style:text-properties style:font-name-asian="標楷體" fo:color="#FF0000" fo:language="en" fo:country="US" style:language-asian="zh" style:country-asian="TW"/>
    </style:style>
    <style:style style:name="T2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00" style:parent-style-name="清單段落" style:list-style-name="LFO1" style:family="paragraph">
      <style:paragraph-properties fo:line-height="0.3333in" fo:margin-left="0.2958in" fo:text-indent="-0.2958in">
        <style:tab-stops/>
      </style:paragraph-properties>
    </style:style>
    <style:style style:name="T3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08" style:parent-style-name="清單段落" style:family="paragraph">
      <style:paragraph-properties fo:line-height="0.3333in" fo:margin-left="0.295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09" style:parent-style-name="國中題目" style:family="paragraph">
      <style:paragraph-properties fo:line-height="0.3333in"/>
      <style:text-properties style:font-name-asian="標楷體" fo:color="#000000" fo:font-size="14pt" style:font-size-asian="14pt" style:font-size-complex="14pt"/>
    </style:style>
    <style:style style:name="P310" style:parent-style-name="國中題目" style:family="paragraph">
      <style:paragraph-properties fo:line-height="0.3333in" fo:margin-left="0.7916in">
        <style:tab-stops/>
      </style:paragraph-properties>
      <style:text-properties style:font-name-asian="標楷體" fo:font-size="14pt" style:font-size-asian="14pt" style:font-size-complex="14pt"/>
    </style:style>
    <style:style style:name="P311" style:parent-style-name="國中題目" style:list-style-name="LFO1" style:family="paragraph">
      <style:paragraph-properties fo:line-height="0.3333in" fo:margin-left="0.3347in">
        <style:tab-stops/>
      </style:paragraph-properties>
      <style:text-properties style:font-name-asian="標楷體" fo:font-size="14pt" style:font-size-asian="14pt" style:font-size-complex="14pt"/>
    </style:style>
    <style:style style:name="P312" style:parent-style-name="國中題目" style:list-style-name="LFO2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P313" style:parent-style-name="清單段落" style:family="paragraph">
      <style:paragraph-properties fo:line-height="0.3333in" fo:margin-left="0.3347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14" style:parent-style-name="清單段落" style:list-style-name="LFO1" style:family="paragraph">
      <style:paragraph-properties fo:line-height="0.3333in" fo:margin-left="0.3347in">
        <style:tab-stops/>
      </style:paragraph-properties>
    </style:style>
    <style:style style:name="T3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Times New Roman" style:font-name-asian="標楷體" style:text-scale="50%" fo:font-size="14pt" style:font-size-asian="14pt" style:font-size-complex="14pt"/>
    </style:style>
    <style:style style:name="T3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Times New Roman" style:font-name-asian="標楷體" style:text-scale="50%" fo:font-size="14pt" style:font-size-asian="14pt" style:font-size-complex="14pt"/>
    </style:style>
    <style:style style:name="T3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Times New Roman" style:font-name-asian="標楷體" style:text-position="super 64.2%" fo:font-size="14pt" style:font-size-asian="14pt" style:font-size-complex="14pt"/>
    </style:style>
    <style:style style:name="T3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33" style:parent-style-name="清單段落" style:family="paragraph">
      <style:paragraph-properties fo:line-height="0.3333in" fo:margin-left="0.3347in">
        <style:tab-stops/>
      </style:paragraph-properties>
    </style:style>
    <style:style style:name="T3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="Times New Roman" style:font-name-asian="標楷體" style:text-scale="50%" fo:font-size="14pt" style:font-size-asian="14pt" style:font-size-complex="14pt"/>
    </style:style>
    <style:style style:name="T3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44" style:parent-style-name="清單段落" style:family="paragraph">
      <style:paragraph-properties fo:line-height="0.3333in" fo:margin-left="0.3347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45" style:parent-style-name="清單段落" style:list-style-name="LFO1" style:family="paragraph">
      <style:paragraph-properties fo:line-height="0.3333in" fo:margin-left="0.3909in" fo:text-indent="-0.390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46" style:parent-style-name="清單段落" style:family="paragraph">
      <style:paragraph-properties fo:line-height="0.3333in" fo:margin-left="0.390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47" style:parent-style-name="國中題目" style:list-style-name="LFO1" style:family="paragraph">
      <style:paragraph-properties fo:line-height="0.3333in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51" style:parent-style-name="國中題目" style:family="paragraph">
      <style:paragraph-properties fo:line-height="0.3333in" fo:margin-left="0.3333in">
        <style:tab-stops/>
      </style:paragraph-properties>
    </style:style>
    <style:style style:name="T3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style:text-scale="50%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55" style:parent-style-name="國中題目" style:list-style-name="LFO1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P356" style:parent-style-name="國中題目" style:family="paragraph">
      <style:paragraph-properties fo:line-height="0.3333in"/>
    </style:style>
    <style:style style:name="T357" style:parent-style-name="預設段落字型" style:family="text">
      <style:text-properties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-asian="標楷體" fo:font-size="14pt" style:font-size-asian="14pt" style:font-size-complex="14pt"/>
    </style:style>
    <style:style style:name="P359" style:parent-style-name="國中題目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P360" style:parent-style-name="國中題目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P361" style:parent-style-name="國中題目" style:family="paragraph">
      <style:paragraph-properties fo:line-height="0.3333in" fo:margin-left="0.333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362" style:parent-style-name="頁首" style:list-style-name="LFO1" style:family="paragraph">
      <style:paragraph-properties fo:line-height="0.3333in" fo:margin-left="0.3909in" fo:text-indent="-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363" style:parent-style-name="預設段落字型" style:family="text">
      <style:text-properties style:font-name-asian="標楷體" fo:font-size="14pt" style:font-size-asian="14pt" style:font-size-complex="14pt"/>
    </style:style>
    <style:style style:name="P364" style:parent-style-name="頁首" style:family="paragraph">
      <style:paragraph-properties fo:line-height="0.3333in" fo:margin-left="0.3909in">
        <style:tab-stops>
          <style:tab-stop style:type="center" style:position="-0.0951in"/>
          <style:tab-stop style:type="right" style:position="5.377in"/>
        </style:tab-stops>
      </style:paragraph-properties>
      <style:text-properties style:font-name-asian="標楷體" fo:font-size="14pt" style:font-size-asian="14pt" style:font-size-complex="14pt"/>
    </style:style>
    <style:style style:name="P365" style:parent-style-name="頁首" style:family="paragraph">
      <style:paragraph-properties fo:line-height="0.3333in" fo:margin-left="0.3909in">
        <style:tab-stops>
          <style:tab-stop style:type="center" style:position="-0.0951in"/>
          <style:tab-stop style:type="right" style:position="5.377in"/>
        </style:tab-stops>
      </style:paragraph-properties>
      <style:text-properties style:font-name-asian="標楷體" fo:font-size="14pt" style:font-size-asian="14pt" style:font-size-complex="14pt"/>
    </style:style>
    <style:style style:name="P366" style:parent-style-name="頁首" style:family="paragraph">
      <style:paragraph-properties fo:line-height="0.3333in" fo:margin-left="0.3909in">
        <style:tab-stops>
          <style:tab-stop style:type="center" style:position="-0.0951in"/>
          <style:tab-stop style:type="right" style:position="5.377in"/>
        </style:tab-stops>
      </style:paragraph-properties>
      <style:text-properties style:font-name-asian="標楷體" fo:font-size="14pt" style:font-size-asian="14pt" style:font-size-complex="14pt"/>
    </style:style>
    <style:style style:name="P367" style:parent-style-name="頁首" style:family="paragraph">
      <style:paragraph-properties fo:line-height="0.3333in" fo:margin-left="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368" style:parent-style-name="預設段落字型" style:family="text">
      <style:text-properties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-asian="標楷體" fo:font-size="14pt" style:font-size-asian="14pt" style:font-size-complex="14pt"/>
    </style:style>
    <style:style style:name="P370" style:parent-style-name="頁首" style:list-style-name="LFO1" style:family="paragraph">
      <style:paragraph-properties fo:line-height="0.3333in" fo:margin-left="0.3909in" fo:text-indent="-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371" style:parent-style-name="預設段落字型" style:family="text">
      <style:text-properties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-asian="標楷體" fo:font-size="14pt" style:font-size-asian="14pt" style:font-size-complex="14pt"/>
    </style:style>
    <style:style style:name="P380" style:parent-style-name="頁首" style:list-style-name="LFO1" style:family="paragraph">
      <style:paragraph-properties fo:line-height="0.3333in" fo:margin-left="0.3909in" fo:text-indent="-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381" style:parent-style-name="預設段落字型" style:family="text">
      <style:text-properties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-asian="標楷體" fo:font-size="14pt" style:font-size-asian="14pt" style:font-size-complex="14pt"/>
    </style:style>
    <style:style style:name="T384" style:parent-style-name="預設段落字型" style:family="text">
      <style:text-properties style:font-name-asian="標楷體" fo:font-size="14pt" style:font-size-asian="14pt" style:font-size-complex="14pt"/>
    </style:style>
    <style:style style:name="T385" style:parent-style-name="預設段落字型" style:family="text">
      <style:text-properties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-asian="標楷體" fo:font-size="14pt" style:font-size-asian="14pt" style:font-size-complex="14pt"/>
    </style:style>
    <style:style style:name="P392" style:parent-style-name="頁首" style:list-style-name="LFO1" style:family="paragraph">
      <style:paragraph-properties fo:line-height="0.3333in" fo:margin-left="0.3909in" fo:text-indent="-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393" style:parent-style-name="預設段落字型" style:family="text">
      <style:text-properties style:font-name-asian="標楷體" fo:font-size="14pt" style:font-size-asian="14pt" style:font-size-complex="14pt"/>
    </style:style>
    <style:style style:name="P394" style:parent-style-name="頁首" style:family="paragraph">
      <style:paragraph-properties fo:line-height="0.3333in" fo:margin-left="0.3909in">
        <style:tab-stops>
          <style:tab-stop style:type="center" style:position="-0.0951in"/>
          <style:tab-stop style:type="right" style:position="5.377in"/>
        </style:tab-stops>
      </style:paragraph-properties>
      <style:text-properties style:font-name-asian="標楷體" fo:font-size="14pt" style:font-size-asian="14pt" style:font-size-complex="14pt"/>
    </style:style>
    <style:style style:name="P395" style:parent-style-name="頁首" style:family="paragraph">
      <style:paragraph-properties fo:line-height="0.3333in" fo:margin-left="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396" style:parent-style-name="預設段落字型" style:family="text">
      <style:text-properties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-asian="標楷體" fo:font-size="14pt" style:font-size-asian="14pt" style:font-size-complex="14pt"/>
    </style:style>
    <style:style style:name="P400" style:parent-style-name="頁首" style:list-style-name="LFO1" style:family="paragraph">
      <style:paragraph-properties fo:line-height="0.3333in" fo:margin-left="0.3909in" fo:text-indent="-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401" style:parent-style-name="預設段落字型" style:family="text">
      <style:text-properties style:font-name-asian="標楷體" fo:font-size="14pt" style:font-size-asian="14pt" style:font-size-complex="14pt"/>
    </style:style>
    <style:style style:name="P402" style:parent-style-name="頁首" style:family="paragraph">
      <style:paragraph-properties fo:line-height="0.3333in" fo:margin-left="0.3909in">
        <style:tab-stops>
          <style:tab-stop style:type="center" style:position="-0.0951in"/>
          <style:tab-stop style:type="right" style:position="5.377in"/>
        </style:tab-stops>
      </style:paragraph-properties>
      <style:text-properties style:font-name-asian="標楷體" fo:font-size="14pt" style:font-size-asian="14pt" style:font-size-complex="14pt"/>
    </style:style>
    <style:style style:name="P403" style:parent-style-name="頁首" style:family="paragraph">
      <style:paragraph-properties fo:line-height="0.3333in" fo:margin-left="0.3909in">
        <style:tab-stops>
          <style:tab-stop style:type="center" style:position="-0.0951in"/>
          <style:tab-stop style:type="right" style:position="5.377in"/>
        </style:tab-stops>
      </style:paragraph-properties>
      <style:text-properties style:font-name-asian="標楷體" fo:font-size="14pt" style:font-size-asian="14pt" style:font-size-complex="14pt"/>
    </style:style>
    <style:style style:name="P404" style:parent-style-name="頁首" style:list-style-name="LFO1" style:family="paragraph">
      <style:paragraph-properties fo:line-height="0.3333in" fo:margin-left="0.3909in" fo:text-indent="-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405" style:parent-style-name="預設段落字型" style:family="text">
      <style:text-properties style:font-name-asian="標楷體" fo:font-size="14pt" style:font-size-asian="14pt" style:font-size-complex="14pt"/>
    </style:style>
    <style:style style:name="P406" style:parent-style-name="頁首" style:family="paragraph">
      <style:paragraph-properties fo:line-height="0.3333in" fo:margin-left="0.3909in">
        <style:tab-stops>
          <style:tab-stop style:type="center" style:position="-0.0951in"/>
          <style:tab-stop style:type="right" style:position="5.377in"/>
        </style:tab-stops>
      </style:paragraph-properties>
      <style:text-properties style:font-name-asian="標楷體" fo:font-size="14pt" style:font-size-asian="14pt" style:font-size-complex="14pt"/>
    </style:style>
    <style:style style:name="P407" style:parent-style-name="頁首" style:family="paragraph">
      <style:paragraph-properties fo:line-height="0.3333in" fo:margin-left="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408" style:parent-style-name="預設段落字型" style:family="text">
      <style:text-properties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-asian="標楷體" fo:font-size="14pt" style:font-size-asian="14pt" style:font-size-complex="14pt"/>
    </style:style>
    <style:style style:name="P416" style:parent-style-name="頁首" style:list-style-name="LFO1" style:family="paragraph">
      <style:paragraph-properties fo:line-height="0.3333in" fo:margin-left="0.3909in" fo:text-indent="-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41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418" style:parent-style-name="頁首" style:family="paragraph">
      <style:paragraph-properties fo:line-height="0.3333in" fo:margin-left="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41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2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427" style:parent-style-name="頁首" style:list-style-name="LFO1" style:family="paragraph">
      <style:paragraph-properties fo:line-height="0.3333in" fo:margin-left="0.3909in" fo:text-indent="-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42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-asian="標楷體" fo:font-size="14pt" style:font-size-asian="14pt" style:font-size-complex="14pt"/>
    </style:style>
    <style:style style:name="P434" style:parent-style-name="頁首" style:list-style-name="LFO3" style:family="paragraph">
      <style:paragraph-properties fo:line-height="0.3333in">
        <style:tab-stops>
          <style:tab-stop style:type="center" style:position="-0.3701in"/>
          <style:tab-stop style:type="right" style:position="5.102in"/>
        </style:tab-stops>
      </style:paragraph-properties>
      <style:text-properties style:font-name-asian="標楷體" fo:font-size="14pt" style:font-size-asian="14pt" style:font-size-complex="14pt"/>
    </style:style>
    <style:style style:name="P435" style:parent-style-name="頁首" style:family="paragraph">
      <style:paragraph-properties fo:line-height="0.3333in">
        <style:tab-stops>
          <style:tab-stop style:type="center" style:position="0.2958in"/>
          <style:tab-stop style:type="right" style:position="5.768in"/>
        </style:tab-stops>
      </style:paragraph-properties>
      <style:text-properties style:font-name-asian="標楷體" fo:font-size="14pt" style:font-size-asian="14pt" style:font-size-complex="14pt"/>
    </style:style>
    <style:style style:name="P436" style:parent-style-name="清單段落" style:list-style-name="LFO1" style:family="paragraph">
      <style:paragraph-properties style:snap-to-layout-grid="false" fo:line-height="0.3333in" fo:margin-left="0.3347in">
        <style:tab-stops>
          <style:tab-stop style:type="left" style:position="0.45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37" style:parent-style-name="清單段落" style:family="paragraph">
      <style:paragraph-properties style:snap-to-layout-grid="false" fo:line-height="0.3333in" fo:margin-left="0.3347in">
        <style:tab-stops>
          <style:tab-stop style:type="left" style:position="0.45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38" style:parent-style-name="清單段落" style:family="paragraph">
      <style:paragraph-properties style:snap-to-layout-grid="false" fo:line-height="0.3333in" fo:margin-left="0.3347in">
        <style:tab-stops>
          <style:tab-stop style:type="left" style:position="0.4527in"/>
        </style:tab-stops>
      </style:paragraph-properties>
    </style:style>
    <style:style style:name="T4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48" style:parent-style-name="國中題目" style:list-style-name="LFO1" style:family="paragraph">
      <style:paragraph-properties style:vertical-align="baseline" fo:line-height="0.3333in" fo:margin-left="0.3347in">
        <style:tab-stops/>
      </style:paragraph-properties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style:font-name-complex="細明體" style:text-position="sub 50%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5" style:parent-style-name="國中題目" style:family="paragraph">
      <style:paragraph-properties style:vertical-align="baseline" fo:line-height="0.3333in" fo:margin-left="0.3347in">
        <style:tab-stops/>
      </style:paragraph-properties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style:font-name-complex="細明體" style:text-position="sub 50%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2" style:parent-style-name="國中題目" style:family="paragraph">
      <style:paragraph-properties style:vertical-align="baseline" fo:line-height="0.3333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63" style:parent-style-name="國中題目" style:family="paragraph">
      <style:paragraph-properties style:vertical-align="baseline" fo:line-height="0.3333in" fo:margin-left="0.3347in">
        <style:tab-stops/>
      </style:paragraph-properties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7" style:parent-style-name="清單段落" style:list-style-name="LFO1" style:family="paragraph">
      <style:paragraph-properties fo:line-height="0.3333in" fo:margin-left="0.3347in" fo:text-indent="-0.3347in">
        <style:tab-stops>
          <style:tab-stop style:type="center" style:position="-0.0388in"/>
          <style:tab-stop style:type="left" style:position="0.4527in"/>
        </style:tab-stops>
      </style:paragraph-properties>
    </style:style>
    <style:style style:name="T498" style:parent-style-name="預設段落字型" style:family="text">
      <style:text-properties style:text-position="sub 66.6%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3" style:parent-style-name="內文" style:family="paragraph">
      <style:paragraph-properties fo:line-height="0.3333in">
        <style:tab-stops>
          <style:tab-stop style:type="center" style:position="0.2958in"/>
          <style:tab-stop style:type="left" style:position="0.7875in"/>
        </style:tab-stops>
      </style:paragraph-properties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6" style:parent-style-name="內文" style:family="paragraph">
      <style:paragraph-properties fo:line-height="0.3333in">
        <style:tab-stops>
          <style:tab-stop style:type="center" style:position="0.2958in"/>
          <style:tab-stop style:type="left" style:position="0.7875in"/>
        </style:tab-stops>
      </style:paragraph-properties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1" style:parent-style-name="內文" style:family="paragraph">
      <style:paragraph-properties fo:line-height="0.3333in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5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531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534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5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5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9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540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5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2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5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P548" style:parent-style-name="頁首" style:list-style-name="LFO1" style:family="paragraph">
      <style:paragraph-properties fo:line-height="0.3333in" fo:margin-left="0.3909in" fo:text-indent="-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5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0" style:parent-style-name="頁首" style:family="paragraph">
      <style:paragraph-properties fo:line-height="0.3333in" fo:margin-left="0.3909in">
        <style:tab-stops>
          <style:tab-stop style:type="center" style:position="-0.0951in"/>
          <style:tab-stop style:type="right" style:position="5.377in"/>
        </style:tab-stops>
      </style:paragraph-properties>
    </style:style>
    <style:style style:name="T551" style:parent-style-name="預設段落字型" style:family="text">
      <style:text-properties style:font-name="超研澤中仿" style:font-name-asian="超研澤中仿"/>
    </style:style>
    <style:style style:name="T5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9" style:parent-style-name="清單段落" style:list-style-name="LFO1" style:family="paragraph">
      <style:paragraph-properties style:text-autospace="none" fo:line-height="0.3333in" fo:margin-left="0.3347in">
        <style:tab-stops>
          <style:tab-stop style:type="left" style:position="0.4527in"/>
        </style:tab-stops>
      </style:paragraph-properties>
    </style:style>
    <style:style style:name="T56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64" style:parent-style-name="清單段落" style:family="paragraph">
      <style:paragraph-properties style:text-autospace="none" fo:line-height="0.3333in" fo:margin-left="0.3347in">
        <style:tab-stops>
          <style:tab-stop style:type="left" style:position="0.4527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565" style:parent-style-name="清單段落" style:family="paragraph">
      <style:paragraph-properties style:text-autospace="none" fo:line-height="0.3333in" fo:margin-left="0.3347in">
        <style:tab-stops>
          <style:tab-stop style:type="left" style:position="0.4527in"/>
        </style:tab-stops>
      </style:paragraph-properties>
    </style:style>
    <style:style style:name="T56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568" style:parent-style-name="清單段落" style:family="paragraph">
      <style:paragraph-properties style:text-autospace="none" fo:line-height="0.3333in" fo:margin-left="0.3347in">
        <style:tab-stops/>
      </style:paragraph-properties>
    </style:style>
    <style:style style:name="T56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0" style:parent-style-name="預設段落字型" style:family="text">
      <style:text-properties style:font-name="標楷體" style:font-name-asian="標楷體" style:font-name-complex="細明體" style:text-scale="25%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="標楷體" style:font-name-asian="標楷體" style:font-name-complex="細明體" style:text-scale="25%" fo:font-size="14pt" style:font-size-asian="14pt" style:font-size-complex="14pt"/>
    </style:style>
    <style:style style:name="T5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0" style:parent-style-name="預設段落字型" style:family="text">
      <style:text-properties style:font-name="標楷體" style:font-name-asian="標楷體" style:font-name-complex="細明體" style:text-scale="25%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8" style:parent-style-name="清單段落" style:family="paragraph">
      <style:paragraph-properties style:text-autospace="none" fo:line-height="0.3333in" fo:margin-left="0.3347in">
        <style:tab-stops/>
      </style:paragraph-properties>
    </style:style>
    <style:style style:name="T58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style:font-name-complex="細明體" style:text-scale="25%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8" style:parent-style-name="預設段落字型" style:family="text">
      <style:text-properties style:font-name="標楷體" style:font-name-asian="標楷體" style:font-name-complex="細明體" style:text-scale="25%" fo:font-size="14pt" style:font-size-asian="14pt" style:font-size-complex="14pt"/>
    </style:style>
    <style:style style:name="T59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00" style:parent-style-name="預設段落字型" style:family="text">
      <style:text-properties style:font-name="標楷體" style:font-name-asian="標楷體" style:font-name-complex="細明體" style:text-scale="25%" fo:font-size="14pt" style:font-size-asian="14pt" style:font-size-complex="14pt"/>
    </style:style>
    <style:style style:name="T6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8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P609" style:parent-style-name="清單段落" style:list-style-name="LFO1" style:family="paragraph">
      <style:paragraph-properties fo:line-height="0.3333in" fo:margin-left="0.3347in">
        <style:tab-stops/>
      </style:paragraph-properties>
    </style:style>
    <style:style style:name="T6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1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12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13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14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15" style:parent-style-name="清單段落" style:family="paragraph">
      <style:paragraph-properties fo:line-height="0.3333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16" style:parent-style-name="國中題目" style:family="paragraph">
      <style:text-properties style:font-name-asian="標楷體" fo:font-size="14pt" style:font-size-asian="14pt" style:font-size-complex="14pt"/>
    </style:style>
    <style:style style:name="P617" style:parent-style-name="國中題目" style:family="paragraph">
      <style:text-properties style:font-name-asian="標楷體" fo:font-size="14pt" style:font-size-asian="14pt" style:font-size-complex="14pt"/>
    </style:style>
    <style:style style:name="P618" style:parent-style-name="頁首" style:family="paragraph">
      <style:paragraph-properties fo:margin-right="-0.0208in">
        <style:tab-stops>
          <style:tab-stop style:type="right" style:position="-2.165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619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4pt" style:font-size-asian="14pt"/>
    </style:style>
    <style:style style:name="T625" style:parent-style-name="預設段落字型" style:family="text">
      <style:text-properties style:font-name="新細明體" style:font-name-complex="新細明體" fo:color="#000000" style:letter-kerning="false" fo:font-size="14pt" style:font-size-asian="14pt" style:font-size-complex="14pt"/>
    </style:style>
    <style:style style:name="T62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2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2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2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3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631" style:parent-style-name="內文" style:family="paragraph">
      <style:text-properties style:font-name-asian="標楷體" fo:font-size="13.5pt" style:font-size-asian="13.5pt"/>
    </style:style>
    <style:style style:name="TableColumn633" style:family="table-column">
      <style:table-column-properties style:column-width="0.7069in"/>
    </style:style>
    <style:style style:name="TableColumn634" style:family="table-column">
      <style:table-column-properties style:column-width="0.7076in"/>
    </style:style>
    <style:style style:name="TableColumn635" style:family="table-column">
      <style:table-column-properties style:column-width="0.7076in"/>
    </style:style>
    <style:style style:name="TableColumn636" style:family="table-column">
      <style:table-column-properties style:column-width="0.7076in"/>
    </style:style>
    <style:style style:name="TableColumn637" style:family="table-column">
      <style:table-column-properties style:column-width="0.7083in"/>
    </style:style>
    <style:style style:name="TableColumn638" style:family="table-column">
      <style:table-column-properties style:column-width="0.7083in"/>
    </style:style>
    <style:style style:name="TableColumn639" style:family="table-column">
      <style:table-column-properties style:column-width="0.7083in"/>
    </style:style>
    <style:style style:name="TableColumn640" style:family="table-column">
      <style:table-column-properties style:column-width="0.7083in"/>
    </style:style>
    <style:style style:name="TableColumn641" style:family="table-column">
      <style:table-column-properties style:column-width="0.7083in"/>
    </style:style>
    <style:style style:name="TableColumn642" style:family="table-column">
      <style:table-column-properties style:column-width="0.7083in"/>
    </style:style>
    <style:style style:name="Table632" style:family="table">
      <style:table-properties style:width="7.0798in" fo:margin-left="0in" table:align="center"/>
    </style:style>
    <style:style style:name="TableRow643" style:family="table-row">
      <style:table-row-properties/>
    </style:style>
    <style:style style:name="TableCell644" style:family="table-cell">
      <style:table-cell-properties fo:border="0.0069in solid #000000" style:writing-mode="lr-tb" fo:padding-top="0in" fo:padding-left="0.0194in" fo:padding-bottom="0in" fo:padding-right="0.0194in"/>
    </style:style>
    <style:style style:name="P645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46" style:family="table-cell">
      <style:table-cell-properties fo:border="0.0069in solid #000000" style:writing-mode="lr-tb" fo:padding-top="0in" fo:padding-left="0.0194in" fo:padding-bottom="0in" fo:padding-right="0.0194in"/>
    </style:style>
    <style:style style:name="P647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48" style:family="table-cell">
      <style:table-cell-properties fo:border="0.0069in solid #000000" style:writing-mode="lr-tb" fo:padding-top="0in" fo:padding-left="0.0194in" fo:padding-bottom="0in" fo:padding-right="0.0194in"/>
    </style:style>
    <style:style style:name="P649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50" style:family="table-cell">
      <style:table-cell-properties fo:border="0.0069in solid #000000" style:writing-mode="lr-tb" fo:padding-top="0in" fo:padding-left="0.0194in" fo:padding-bottom="0in" fo:padding-right="0.0194in"/>
    </style:style>
    <style:style style:name="P651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52" style:family="table-cell">
      <style:table-cell-properties fo:border="0.0069in solid #000000" style:writing-mode="lr-tb" fo:padding-top="0in" fo:padding-left="0.0194in" fo:padding-bottom="0in" fo:padding-right="0.0194in"/>
    </style:style>
    <style:style style:name="P653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5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5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56" style:family="table-cell">
      <style:table-cell-properties fo:border="0.0069in solid #000000" style:writing-mode="lr-tb" fo:padding-top="0in" fo:padding-left="0.0194in" fo:padding-bottom="0in" fo:padding-right="0.0194in"/>
    </style:style>
    <style:style style:name="P657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58" style:family="table-cell">
      <style:table-cell-properties fo:border="0.0069in solid #000000" style:writing-mode="lr-tb" fo:padding-top="0in" fo:padding-left="0.0194in" fo:padding-bottom="0in" fo:padding-right="0.0194in"/>
    </style:style>
    <style:style style:name="P659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61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63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Row664" style:family="table-row">
      <style:table-row-properties style:min-row-height="0.5236in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Row685" style:family="table-row">
      <style:table-row-properties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Row706" style:family="table-row">
      <style:table-row-properties style:min-row-height="0.4861in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Row727" style:family="table-row">
      <style:table-row-properties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Row748" style:family="table-row">
      <style:table-row-properties style:min-row-height="0.4708in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Row769" style:family="table-row">
      <style:table-row-properties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9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Row790" style:family="table-row">
      <style:table-row-properties style:min-row-height="0.4562in"/>
    </style:style>
    <style:style style:name="TableCell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/>
      <style:text-properties style:font-name-asian="標楷體" fo:font-size="13.5pt" style:font-size-asian="13.5pt"/>
    </style:style>
    <style:style style:name="P811" style:parent-style-name="內文" style:family="paragraph">
      <style:text-properties style:font-name-asian="標楷體" fo:font-size="13.5pt" style:font-size-asian="13.5pt"/>
    </style:style>
    <style:style style:name="P812" style:parent-style-name="內文" style:family="paragraph">
      <style:text-properties style:font-name-asian="標楷體" fo:font-size="14pt" style:font-size-asian="14pt" style:font-size-complex="14pt"/>
    </style:style>
    <style:style style:name="P813" style:parent-style-name="內文" style:family="paragraph">
      <style:text-properties style:font-name="標楷體" style:font-name-asian="標楷體"/>
    </style:style>
    <style:style style:family="graphic" style:name="a12" style:parent-style-name="Graphics">
      <style:graphic-properties fo:border="0.01042in none" fo:background-color="transparent" style:wrap="parallel" style:wrap-contour="true" style:wrap-contour-mode="outside" fo:clip="rect(0in, 4.93701in, 0in, 0in)" style:horizontal-rel="paragraph" style:vertical-rel="paragraph" style:horizontal-pos="from-left" style:vertical-pos="from-top" draw:color-mode="greysca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.1626in, 0in, 0.25385in, 0in)" draw:color-mode="greyscale"/>
    </style:style>
    <style:style style:family="graphic" style:name="a14" style:parent-style-name="Graphics">
      <style:graphic-properties style:wrap="parallel" style:wrap-contour="true" style:wrap-contour-mode="outsid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true" style:wrap-contour-mode="outside" fo:clip="rect(0in, 0in, 0.53542in, 5.19301in)" style:horizontal-rel="paragraph" style:vertical-rel="paragraph" style:horizontal-pos="from-left" style:vertical-pos="from-top" draw:color-mode="greyscale"/>
    </style:style>
    <style:style style:family="graphic" style:name="a15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outside" fo:clip="rect(0in, 5.19301in, 0.53542in, 0in)" style:horizontal-rel="paragraph" style:vertical-rel="paragraph" style:horizontal-pos="from-left" style:vertical-pos="from-top" draw:color-mode="greyscale"/>
    </style:style>
    <style:style style:family="graphic" style:name="a4" style:parent-style-name="Graphics">
      <style:graphic-properties fo:border="0.01042in none" fo:background-color="transparent" style:wrap="parallel" style:wrap-contour="true" style:wrap-contour-mode="outside" fo:clip="rect(0in, 0in, 0.29249in, 0in)" style:horizontal-rel="paragraph" style:vertical-rel="paragraph" style:horizontal-pos="from-left" style:vertical-pos="from-top" draw:color-mode="greyscale"/>
    </style:style>
    <style:style style:family="graphic" style:name="a5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0.01042in none" fo:background-color="transparent" style:wrap="parallel" style:wrap-contour="true" style:wrap-contour-mode="outside" fo:clip="rect(0in, 0in, 0.26793in, 0in)" style:horizontal-rel="paragraph" style:vertical-rel="paragraph" style:horizontal-pos="from-left" style:vertical-pos="from-top" draw:color-mode="greyscale"/>
    </style:style>
    <style:style style:family="graphic" style:name="a7" style:parent-style-name="Graphics">
      <style:graphic-properties fo:border="0.01042in none" fo:background-color="transparent" fo:clip="rect(0in, 5.33074in, 0in, 0in)" draw:color-mode="greyscale"/>
    </style:style>
    <style:style style:family="graphic" style:name="a8" style:parent-style-name="Graphics">
      <style:graphic-properties fo:border="0.01042in none" fo:background-color="transparent" fo:clip="rect(0in, 0in, 0in, 5.26766in)" draw:color-mode="greyscale"/>
    </style:style>
    <style:style style:family="graphic" style:name="a9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0.01042in none" fo:background-color="transparent" style:wrap="parallel" style:wrap-contour="true" style:wrap-contour-mode="outside" fo:clip="rect(0in, 0in, 0in, 5.25988in)" style:horizontal-rel="paragraph" style:vertical-rel="paragraph" style:horizontal-pos="from-left" style:vertical-pos="from-top" draw:color-mode="greyscale"/>
    </style:style>
  </office:automatic-styles>
  <office:body>
    <office:text text:use-soft-page-breaks="true">
      <text:p text:style-name="P1"><text:span text:style-name="T7">新北市立溪崑國民中學</text:span><text:span text:style-name="T8">10</text:span><text:span text:style-name="T9">5</text:span><text:span text:style-name="T10">學年度第</text:span><text:span text:style-name="T11">一</text:span><text:span text:style-name="T12">學期第</text:span><text:span text:style-name="T13">二</text:span><text:span text:style-name="T14">次定期評量自然科試卷</text:span></text:p>
      <text:p text:style-name="P15"><text:span text:style-name="T16">　　</text:span><text:span text:style-name="T17"><text:s text:c="8"/></text:span><text:span text:style-name="T18">　　　　　　　　</text:span><text:span text:style-name="T19"><text:s/></text:span><text:span text:style-name="T20"><text:s/></text:span><text:span text:style-name="T21">九年級</text:span><text:span text:style-name="T22">　　　</text:span><text:span text:style-name="T23">班座號</text:span><text:span text:style-name="T24">　　　</text:span><text:span text:style-name="T25">姓名</text:span><text:span text:style-name="T26"><text:s text:c="14"/></text:span></text:p>
      <text:p text:style-name="P27"><text:span text:style-name="T28"><draw:connector draw:type="line" svg:x1="0.05486in" svg:y1="0.07083in" svg:x2="8.94028in" svg:y2="0.07083in" draw:z-index="251659264" draw:id="id0" draw:style-name="a0" draw:name="Line 2" text:anchor-type="paragraph"><svg:title/><svg:desc/></draw:connector></text:span></text:p>
      <text:p text:style-name="P29"><text:span text:style-name="T30">※</text:span><text:span text:style-name="T31">每題</text:span><text:span text:style-name="T32">2.5</text:span><text:span text:style-name="T33">分，總分</text:span><text:span text:style-name="T34">100</text:span><text:span text:style-name="T35">分</text:span></text:p>
      <text:list text:style-name="LFO1" text:continue-numbering="true">
        <text:list-item>
          <text:p text:style-name="P36"><text:span text:style-name="T37">關於功與能的敘述，下列何者</text:span><text:span text:style-name="T38">錯誤</text:span><text:span text:style-name="T39">？　</text:span></text:p>
        </text:list-item>
      </text:list>
      <text:p text:style-name="P40">(A)如果物體具有作功的能力，則此物體具有能　<text:s text:c="5"/>(B)由彈弓射向天空的石子只具有動能　</text:p>
      <text:p text:style-name="P41"><text:span text:style-name="T42">(C)</text:span><text:span text:style-name="T43">將地面的重物吊到高處，則此物具有重力位能　</text:span><text:span text:style-name="T44"><text:s text:c="3"/>(D)</text:span><text:span text:style-name="T45">被壓縮的彈簧具有彈力位能</text:span></text:p>
      <text:list text:style-name="LFO1" text:continue-numbering="true">
        <text:list-item>
          <text:p text:style-name="P46"><text:span text:style-name="T47">小達</text:span><text:span text:style-name="T48">把書由書架的底層搬到頂層，他對書所作的功和下列何者無關</text:span><text:span text:style-name="T49">?</text:span></text:p>
        </text:list-item>
      </text:list>
      <text:p text:style-name="P50"><text:span text:style-name="T51">(A)</text:span><text:span text:style-name="T52">書的重量　</text:span><text:span text:style-name="T53">(B)<text:s/></text:span><text:span text:style-name="T54">書架的高度　</text:span><text:span text:style-name="T55">(C)</text:span><text:span text:style-name="T56">搬動的快慢　</text:span><text:span text:style-name="T57">(D)</text:span><text:span text:style-name="T58">以上都有關</text:span></text:p>
      <text:list text:style-name="LFO1" text:continue-numbering="true">
        <text:list-item>
          <text:p text:style-name="P59"><text:span text:style-name="T60">將一物體由地面等速移動到高處。此過程中，其能量有什麼變化？　</text:span></text:p>
        </text:list-item>
      </text:list>
      <text:p text:style-name="P61">(A)動能增加，重力位能減少　(B)動能減少，重力位能增加　</text:p>
      <text:p text:style-name="P62"><text:span text:style-name="T63">(C)</text:span><text:span text:style-name="T64">動能不變，重力位能增加　</text:span><text:span text:style-name="T65">(D)</text:span><text:span text:style-name="T66">動能增加，重力位能也增加</text:span></text:p>
      <text:list text:style-name="LFO1" text:continue-numbering="true">
        <text:list-item>
          <text:p text:style-name="P67"><text:span text:style-name="T68">下列哪一種情況，手對皮箱所作的功為零？</text:span><text:span text:style-name="T69"><text:s text:c="3"/></text:span><text:span text:style-name="T70">甲</text:span><text:span text:style-name="T71">.</text:span><text:span text:style-name="T72">提皮箱等公車；乙</text:span><text:span text:style-name="T73">.</text:span><text:span text:style-name="T74">提皮箱等速在水平路上行走；</text:span></text:p>
        </text:list-item>
      </text:list>
      <text:p text:style-name="P75">丙.提皮箱上車；丁.提皮箱下車；戊.提皮箱在斜坡上行走</text:p>
      <text:p text:style-name="P76"><text:span text:style-name="T77">(A)</text:span><text:span text:style-name="T78">甲丙　</text:span><text:span text:style-name="T79">(B)</text:span><text:span text:style-name="T80">丙丁　</text:span><text:span text:style-name="T81">(C)</text:span><text:span text:style-name="T82">丁戊　</text:span><text:span text:style-name="T83">(D)</text:span><text:span text:style-name="T84">甲乙。</text:span></text:p>
      <text:list text:style-name="LFO1" text:continue-numbering="true">
        <text:list-item>
          <text:p text:style-name="P85">如附圖所示，有一顆球分別以甲(鉛直向上)、乙(水平)、丙(鉛直向下)三種不同的方式，由同一高度、</text:p>
        </text:list-item>
      </text:list>
      <text:p text:style-name="P86">相同速度(v)拋出，若不計空氣阻力，則球落地時，重力對球所作的功，下列何者正確？　</text:p>
      <text:p text:style-name="P87">(A)甲＞乙＞丙　(B)甲＜乙＜丙　(C)甲＝乙＝丙　(D)甲＝丙＞乙。</text:p>
      <text:p text:style-name="P88"><text:span text:style-name="T89"><text:line-break/></text:span><text:span text:style-name="T90"><draw:frame draw:style-name="a1" draw:name="圖片 9" text:anchor-type="as-char" svg:x="0in" svg:y="0in" svg:width="1.5625in" svg:height="1.15625in" style:rel-width="scale" style:rel-height="scale"><draw:image xlink:href="media/image1.jpeg" xlink:type="simple" xlink:show="embed" xlink:actuate="onLoad"/><svg:title/><svg:desc>p22-2</svg:desc></draw:frame></text:span></text:p>
      <text:list text:style-name="LFO1" text:continue-numbering="true">
        <text:list-item>
          <text:p text:style-name="P91"><text:span text:style-name="T92">單擺的擺錘自高處擺至低處的過程中，其動能與重力位能的變化，下列敘述何者正確？　</text:span></text:p>
        </text:list-item>
      </text:list>
      <text:p text:style-name="P93">(A)動能增加，重力位能減少　(B)動能增加，重力位能增加　</text:p>
      <text:p text:style-name="P94"><text:span text:style-name="T95">(C)</text:span><text:span text:style-name="T96">動能減少，重力位能增加　</text:span><text:span text:style-name="T97">(D)</text:span><text:span text:style-name="T98">動能減少，重力位能減少</text:span></text:p>
      <text:list text:style-name="LFO1" text:continue-numbering="true">
        <text:list-item>
          <text:p text:style-name="P99"><text:span text:style-name="T100">小興</text:span><text:span text:style-name="T101">以甲、乙、丙、丁四種方式，將等重的物體移至相同的高度</text:span><text:span text:style-name="T102">h</text:span><text:span text:style-name="T103">，如附圖所示，比較</text:span><text:span text:style-name="T104">小興</text:span><text:span text:style-name="T105">對物體所作的功，何者正確？</text:span><text:span text:style-name="T106">(</text:span><text:span text:style-name="T107">摩擦力忽略不計</text:span><text:span text:style-name="T108">)</text:span><text:span text:style-name="T109">　</text:span></text:p>
        </text:list-item>
      </text:list>
      <text:p text:style-name="P110"><text:span text:style-name="T111">(A)</text:span><text:span text:style-name="T112">甲＝乙＝丙＝丁　</text:span><text:span text:style-name="T113">(B)</text:span><text:span text:style-name="T114">　</text:span><text:span text:style-name="T115">(C)</text:span><text:span text:style-name="T116">甲＝丁＞乙＞丙　</text:span><text:span text:style-name="T117">(D)</text:span><text:span text:style-name="T118">丁＞甲＞乙＞丙。</text:span></text:p>
      <text:p text:style-name="P119"><text:span text:style-name="T120"><draw:frame draw:z-index="251661312" draw:style-name="a2" draw:name="圖片 12" text:anchor-type="paragraph" svg:x="3.07361in" svg:y="0.1625in" svg:width="3.08333in" svg:height="1.57292in" style:rel-width="scale" style:rel-height="scale"><draw:image xlink:href="media/image2.jpeg" xlink:type="simple" xlink:show="embed" xlink:actuate="onLoad"/><svg:title/><svg:desc>p22-1</svg:desc></draw:frame></text:span><text:span text:style-name="T121"><draw:frame draw:z-index="251662336" draw:style-name="a3" draw:name="圖片 17" text:anchor-type="paragraph" svg:x="0.45833in" svg:y="0.11042in" svg:width="2.53125in" svg:height="1.73958in" style:rel-width="scale" style:rel-height="scale"><draw:image xlink:href="media/image2.jpeg" xlink:type="simple" xlink:show="embed" xlink:actuate="onLoad"/><svg:title/><svg:desc>p22-1</svg:desc></draw:frame></text:span></text:p>
      <text:p text:style-name="P122"/>
      <text:p text:style-name="P123"/>
      <text:p text:style-name="P124"><text:span text:style-name="T125"><text:line-break/></text:span></text:p>
      <text:p text:style-name="P126"><text:span text:style-name="T127"><draw:frame draw:z-index="251664384" draw:style-name="a4" draw:name="圖片 21" text:anchor-type="paragraph" svg:x="6.94861in" svg:y="0.18194in" svg:width="2.33403in" svg:height="1.49931in" style:rel-width="scale" style:rel-height="scale"><draw:image xlink:href="media/image3.jpeg" xlink:type="simple" xlink:show="embed" xlink:actuate="onLoad"/><svg:title/><svg:desc>p21</svg:desc></draw:frame></text:span></text:p>
      <text:list text:style-name="LFO1" text:continue-numbering="true">
        <text:list-item>
          <text:p text:style-name="P128"><text:span text:style-name="T129">如附圖所示，將質量分別為</text:span><text:span text:style-name="T130">m</text:span><text:span text:style-name="T131">及</text:span><text:span text:style-name="T132">2</text:span><text:span text:style-name="T133">m</text:span><text:span text:style-name="T134">的甲、乙兩物體置於光滑平面上，並以</text:span></text:p>
        </text:list-item>
      </text:list>
      <text:p text:style-name="P135"><text:span text:style-name="T136">相同的拉力</text:span><text:span text:style-name="T137">F</text:span><text:span text:style-name="T138">拉動</text:span><text:span text:style-name="T139">S</text:span><text:span text:style-name="T140">的距離。最後甲、乙兩物體的動能大小比較，何者正確？　</text:span><text:span text:style-name="T141">(A)</text:span><text:span text:style-name="T142">甲＝乙　</text:span><text:span text:style-name="T143">(B)</text:span><text:span text:style-name="T144">甲＞乙　</text:span><text:span text:style-name="T145">(C)</text:span><text:span text:style-name="T146">甲＜乙</text:span><text:span text:style-name="T147">(D)</text:span><text:span text:style-name="T148">以上皆有可能</text:span></text:p>
      <text:p text:style-name="P149"/>
      <text:soft-page-break/>
      <text:list text:style-name="LFO1" text:continue-numbering="true">
        <text:list-item>
          <text:p text:style-name="P150"><text:span text:style-name="T151"><draw:frame draw:z-index="251663360" draw:style-name="a5" draw:name="圖片 22" text:anchor-type="paragraph" svg:x="7.34236in" svg:y="0.0125in" svg:width="1.53125in" svg:height="1.09444in" style:rel-width="scale" style:rel-height="scale"><draw:image xlink:href="media/image4.jpeg" xlink:type="simple" xlink:show="embed" xlink:actuate="onLoad"/><svg:title/><svg:desc>10111</svg:desc></draw:frame></text:span><text:span text:style-name="T152">如附圖所示，將扳手卡住一螺絲，然後分別沿</text:span><text:span text:style-name="T153">a</text:span><text:span text:style-name="T154">、</text:span><text:span text:style-name="T155">b</text:span><text:span text:style-name="T156">、</text:span><text:span text:style-name="T157">c</text:span><text:span text:style-name="T158">三個不同方向</text:span></text:p>
        </text:list-item>
      </text:list>
      <text:p text:style-name="P159">（圖中箭頭指向代表施力方向），在扳手握把的同一位置上施以相同大小的力，</text:p>
      <text:p text:style-name="P160"><text:span text:style-name="T161">則沿哪一方向施力產生的力矩最大？</text:span></text:p>
      <text:p text:style-name="P162"><text:span text:style-name="T163">(A)a</text:span><text:span text:style-name="T164">　</text:span><text:span text:style-name="T165">(B)b</text:span><text:span text:style-name="T166">　</text:span><text:span text:style-name="T167">(C)c</text:span><text:span text:style-name="T168">　</text:span><text:span text:style-name="T169">(D)</text:span><text:span text:style-name="T170">一樣大。</text:span></text:p>
      <text:list text:style-name="LFO1" text:continue-numbering="true">
        <text:list-item>
          <text:p text:style-name="P171"><text:span text:style-name="T172">下列哪一種物品屬於抗力點在支點與施力點中間的槓桿？　</text:span><text:span text:style-name="T173">(A)</text:span><text:span text:style-name="T174">拔釘器　</text:span><text:span text:style-name="T175">(B)</text:span><text:span text:style-name="T176">筷子　</text:span><text:span text:style-name="T177">(C)</text:span><text:span text:style-name="T178">裁紙刀　</text:span><text:span text:style-name="T179">(D)</text:span><text:span text:style-name="T180">剪刀</text:span></text:p>
        </text:list-item>
        <text:list-item>
          <text:p text:style-name="P181"><text:span text:style-name="T182"><text:s/></text:span><text:span text:style-name="T183">下列何項工具</text:span><text:span text:style-name="T184">不屬於</text:span><text:span text:style-name="T185">省力的輪軸？　</text:span><text:span text:style-name="T186">(A)</text:span><text:span text:style-name="T187">螺絲起子　</text:span><text:span text:style-name="T188">(B)</text:span><text:span text:style-name="T189">喇叭鎖　</text:span><text:span text:style-name="T190">(C)</text:span><text:span text:style-name="T191">汽車方向盤　</text:span><text:span text:style-name="T192">(D)</text:span><text:span text:style-name="T193">擀麵棍。</text:span></text:p>
        </text:list-item>
        <text:list-item>
          <text:p text:style-name="P194"><text:span text:style-name="T195"><draw:frame draw:z-index="251665408" draw:style-name="a6" draw:name="圖片 23" text:anchor-type="paragraph" svg:x="7.84444in" svg:y="0.04792in" svg:width="1.27917in" svg:height="1.31042in" style:rel-width="scale" style:rel-height="scale"><draw:image xlink:href="media/image5.jpeg" xlink:type="simple" xlink:show="embed" xlink:actuate="onLoad"/><svg:title/><svg:desc>p23-1</svg:desc></draw:frame></text:span><text:span text:style-name="T196">如附圖所示，將甲、乙兩物體懸掛於一滑輪組而達靜力平衡，若滑輪及繩的重量皆可忽略不計，則甲、乙的重量關係為何？　</text:span></text:p>
        </text:list-item>
      </text:list>
      <text:p text:style-name="P197">(A)甲＞乙　(B)甲＜乙　(C)甲＝乙　(D)無特定關係。</text:p>
      <text:p text:style-name="P198"><text:line-break/></text:p>
      <text:list text:style-name="LFO1" text:continue-numbering="true">
        <text:list-item>
          <text:p text:style-name="P199"><text:span text:style-name="T200">下列各種簡單機械的原理示意圖中，施力</text:span><text:span text:style-name="T201">F</text:span><text:span text:style-name="T202">與物重</text:span><text:span text:style-name="T203">W</text:span><text:span text:style-name="T204">的大小關係，何者</text:span><text:span text:style-name="T205">不屬於</text:span><text:span text:style-name="T206">省力的機械？</text:span></text:p>
        </text:list-item>
      </text:list>
      <text:p text:style-name="P207"><text:span text:style-name="T208"><draw:frame draw:style-name="a7" draw:name="圖片 25" text:anchor-type="as-char" svg:x="0in" svg:y="0in" svg:width="2.47917in" svg:height="1.38542in" style:rel-width="scale" style:rel-height="scale"><draw:image xlink:href="media/image6.jpeg" xlink:type="simple" xlink:show="embed" xlink:actuate="onLoad"/><svg:title/><svg:desc>p23-2</svg:desc></draw:frame></text:span><text:span text:style-name="T209"><draw:frame draw:style-name="a8" draw:name="圖片 24" text:anchor-type="as-char" svg:x="0in" svg:y="0in" svg:width="2.47917in" svg:height="1.40625in" style:rel-width="scale" style:rel-height="scale"><draw:image xlink:href="media/image6.jpeg" xlink:type="simple" xlink:show="embed" xlink:actuate="onLoad"/><svg:title/><svg:desc>p23-2</svg:desc></draw:frame></text:span></text:p>
      <text:list text:style-name="LFO1" text:continue-numbering="true">
        <text:list-item>
          <text:p text:style-name="P210"><text:span text:style-name="T211">關於斜面的敘述，下列哪一個選項是</text:span><text:span text:style-name="T212">錯誤</text:span><text:span text:style-name="T213">的？　</text:span></text:p>
        </text:list-item>
      </text:list>
      <text:p text:style-name="P214">(A)斜面必為省力的機械<text:s text:c="9"/>　(B)斜面與水平面的夾角越小，越省功　</text:p>
      <text:p text:style-name="P215"><text:span text:style-name="T216">(C)</text:span><text:span text:style-name="T217">斜面必為費時</text:span><text:span text:style-name="T218"><text:s text:c="15"/></text:span><text:span text:style-name="T219">　</text:span><text:span text:style-name="T220">(D)</text:span><text:span text:style-name="T221">螺旋是斜面的變形</text:span></text:p>
      <text:list text:style-name="LFO1" text:continue-numbering="true">
        <text:list-item>
          <text:p text:style-name="P222"><text:span text:style-name="T223">相同半徑的螺旋螺距愈密，則省力的程度會有如何變化？　</text:span></text:p>
        </text:list-item>
      </text:list>
      <text:p text:style-name="P224"><text:span text:style-name="T225">(A)</text:span><text:span text:style-name="T226">越高　</text:span><text:span text:style-name="T227">(B)</text:span><text:span text:style-name="T228">越低　</text:span><text:span text:style-name="T229">(C)</text:span><text:span text:style-name="T230">不變　</text:span><text:span text:style-name="T231">(D)</text:span><text:span text:style-name="T232">視螺旋高度而定</text:span></text:p>
      <text:list text:style-name="LFO1" text:continue-numbering="true">
        <text:list-item>
          <text:p text:style-name="P233"><text:span text:style-name="T234">下列哪一種燃料是無臭、無毒，在空氣充足的情況下燃燒，產物為二氧化碳和水，較無汙染，是一種乾淨的化石燃料？　</text:span><text:span text:style-name="T235">(A)</text:span><text:span text:style-name="T236">天然氣　</text:span><text:span text:style-name="T237">(B)</text:span><text:span text:style-name="T238">木材　</text:span><text:span text:style-name="T239">(C)</text:span><text:span text:style-name="T240">煤炭　</text:span><text:span text:style-name="T241">(D)</text:span><text:span text:style-name="T242">石油</text:span></text:p>
        </text:list-item>
        <text:list-item>
          <text:p text:style-name="P243"><text:span text:style-name="T244">下列何種發電方式是目前已大量開發利用的再生能源？　</text:span></text:p>
        </text:list-item>
      </text:list>
      <text:p text:style-name="P245"><text:span text:style-name="T246">(A)</text:span><text:span text:style-name="T247">風力發電　</text:span><text:span text:style-name="T248">(B)</text:span><text:span text:style-name="T249">水力發電　</text:span><text:span text:style-name="T250">(C)</text:span><text:span text:style-name="T251">地熱發電　</text:span><text:span text:style-name="T252">(D)</text:span><text:span text:style-name="T253">太陽能發電</text:span></text:p>
      <text:list text:style-name="LFO1" text:continue-numbering="true">
        <text:list-item>
          <text:p text:style-name="P254"><text:span text:style-name="T255">由核分裂與核融合反應所放出來的能量，都可以用來發電。關於此二種反應的敘述，下列何者正確？　</text:span></text:p>
        </text:list-item>
      </text:list>
      <text:p text:style-name="P256">(A)太陽的能量是來自於氫原子分裂所放出的核能　<text:s text:c="7"/>(B)核能發電是利用核融合反應</text:p>
      <text:p text:style-name="P257"><text:span text:style-name="T258">(C)</text:span><text:span text:style-name="T259">核分裂時可能會放射出</text:span><text:span text:style-name="T260">α</text:span><text:span text:style-name="T261">射線、</text:span><text:span text:style-name="T262">β</text:span><text:span text:style-name="T263">射線或</text:span><text:span text:style-name="T264">γ</text:span><text:span text:style-name="T265">射線　</text:span><text:span text:style-name="T266"><text:s text:c="5"/>(D)</text:span><text:span text:style-name="T267">核分裂反應前後物質的總質量不變</text:span></text:p>
      <text:list text:style-name="LFO1" text:continue-numbering="true">
        <text:list-item>
          <text:p text:style-name="P268"><text:span text:style-name="T269">下列何種能源是非再生能源？　</text:span><text:span text:style-name="T270">(A)</text:span><text:span text:style-name="T271">太陽能　</text:span><text:span text:style-name="T272">(B)</text:span><text:span text:style-name="T273">地熱能　</text:span><text:span text:style-name="T274">(C)</text:span><text:span text:style-name="T275">風力　</text:span><text:span text:style-name="T276">(D)</text:span><text:span text:style-name="T277">核能</text:span></text:p>
        </text:list-item>
        <text:list-item>
          <text:p text:style-name="P278"><text:span text:style-name="T279">假</text:span><text:span text:style-name="T280">設有一台起重機的功率為</text:span><text:span text:style-name="T281">1000</text:span><text:span text:style-name="T282">瓦特，則其將</text:span><text:span text:style-name="T283">100</text:span><text:span text:style-name="T284">塊</text:span><text:span text:style-name="T285">500</text:span><text:span text:style-name="T286">公克重的磚頭，從地面運到</text:span><text:span text:style-name="T287">40</text:span><text:span text:style-name="T288">公尺高處，</text:span></text:p>
        </text:list-item>
      </text:list>
      <text:p text:style-name="P289"><text:span text:style-name="T290"><draw:frame draw:z-index="251666432" draw:style-name="a9" draw:name="圖片 19" text:anchor-type="paragraph" svg:x="7.34236in" svg:y="0.31736in" svg:width="1.50139in" svg:height="1.19236in" style:rel-width="scale" style:rel-height="scale"><draw:image xlink:href="media/image7.wmf" xlink:type="simple" xlink:show="embed" xlink:actuate="onLoad"/><svg:title/><svg:desc>YW825-1-52</svg:desc></draw:frame></text:span><text:span text:style-name="T291">需要花費幾秒鐘？</text:span><text:span text:style-name="T292">(A) 2</text:span><text:span text:style-name="T293">秒　</text:span><text:span text:style-name="T294">(B) 19.6</text:span><text:span text:style-name="T295">秒　</text:span><text:span text:style-name="T296">(C) 49</text:span><text:span text:style-name="T297">秒　</text:span><text:span text:style-name="T298">(D) 98</text:span><text:span text:style-name="T299">秒</text:span></text:p>
      <text:list text:style-name="LFO1" text:continue-numbering="true">
        <text:list-item>
          <text:p text:style-name="P300"><text:span text:style-name="T301">質量</text:span><text:span text:style-name="T302">2</text:span><text:span text:style-name="T303">公斤的物體靜置於光滑的水平桌面上，</text:span><text:span text:style-name="T304">季芸</text:span><text:span text:style-name="T305">施水平方向的作用力</text:span><text:span text:style-name="T306">F</text:span><text:span text:style-name="T307">於物體，</text:span></text:p>
        </text:list-item>
      </text:list>
      <text:p text:style-name="P308">其F與時間（t）關係如附圖所示，則0～5秒內，此作用力共對的作功多少焦耳？</text:p>
      <text:p text:style-name="P309"><text:s text:c="3"/>(A) 16　(B) 32　(C) 64　(D) 84</text:p>
      <text:p text:style-name="P310"/>
      <text:list text:style-name="LFO1" text:continue-numbering="true">
        <text:list-item>
          <text:p text:style-name="P311">質量5公斤的物體，自距地面20公尺高處自由落下，當其位能與動能相等時，物體距地面的高度為：　</text:p>
        </text:list-item>
      </text:list>
      <text:list text:style-name="LFO2" text:continue-numbering="true">
        <text:list-item>
          <text:p text:style-name="P312">5公尺　(B) 10公尺　(C) 15公尺　(D) 20公尺</text:p>
        </text:list-item>
      </text:list>
      <text:p text:style-name="P313"/>
      <text:soft-page-break/>
      <text:list text:style-name="LFO1" text:continue-numbering="true">
        <text:list-item>
          <text:p text:style-name="P314"><text:span text:style-name="T315">光滑水平桌面上有一物體質量為</text:span><text:span text:style-name="T316">5</text:span><text:span text:style-name="T317">公斤，初速度為</text:span><text:span text:style-name="T318">10 m</text:span><text:span text:style-name="T319">／</text:span><text:span text:style-name="T320">s</text:span><text:span text:style-name="T321">向右，突然受到一個</text:span><text:span text:style-name="T322">20</text:span><text:span text:style-name="T323">牛頓向右的定力持續作用，使物體向右移動</text:span><text:span text:style-name="T324">12</text:span><text:span text:style-name="T325">公尺，則下列敘述何者正確</text:span><text:span text:style-name="T326">? (g</text:span><text:span text:style-name="T327">＝</text:span><text:span text:style-name="T328">10 m</text:span><text:span text:style-name="T329">／</text:span><text:span text:style-name="T330">s</text:span><text:span text:style-name="T331">2</text:span><text:span text:style-name="T332">）　</text:span></text:p>
        </text:list-item>
      </text:list>
      <text:p text:style-name="P333"><text:span text:style-name="T334"><draw:frame draw:z-index="251667456" draw:style-name="a10" draw:name="圖片 20" text:anchor-type="paragraph" svg:x="7.47917in" svg:y="0.2375in" svg:width="1.75in" svg:height="1.4375in" style:rel-width="scale" style:rel-height="scale"><draw:image xlink:href="media/image8.png" xlink:type="simple" xlink:show="embed" xlink:actuate="onLoad"/><svg:title/><svg:desc/></draw:frame></text:span><text:span text:style-name="T335">(A)</text:span><text:span text:style-name="T336">此物的初動能為</text:span><text:span text:style-name="T337">0</text:span><text:span text:style-name="T338">焦耳　</text:span><text:span text:style-name="T339"><text:s text:c="4"/>(B)</text:span><text:span text:style-name="T340">末速度為</text:span><text:span text:style-name="T341">14 m</text:span><text:span text:style-name="T342">／</text:span><text:span text:style-name="T343">s</text:span></text:p>
      <text:p text:style-name="P344">(C)此物最後的動能為240焦耳　(D)過程中，重力對物體作功588焦耳</text:p>
      <text:list text:style-name="LFO1" text:continue-numbering="true">
        <text:list-item>
          <text:p text:style-name="P345">春生用一根長度為180cm的均勻木棒，兩端分別懸掛質量各為4kg及6kg的重物，他用肩膀支撐在木棒的中心點上，並於中心點的左端30cm處鉛直向下施力Fkgw，使木棒保持水平靜止平衡，如圖所示。若木棒的質量忽略不計，則此時他的肩膀</text:p>
        </text:list-item>
      </text:list>
      <text:p text:style-name="P346">向上的支撐力為多少？<text:s/>(A)0 <text:s text:c="3"/>(B)6kgw <text:s text:c="3"/>(C)10kgw <text:s text:c="3"/>(D)16kgw <text:s text:c="6"/></text:p>
      <text:list text:style-name="LFO1" text:continue-numbering="true">
        <text:list-item>
          <text:p text:style-name="P347"><text:span text:style-name="T348">有</text:span><text:span text:style-name="T349">一輪軸，其</text:span><text:span text:style-name="T350">輪之半徑與軸之半徑比為4：1，則輪轉1周，軸轉多少周?<text:s/></text:span></text:p>
        </text:list-item>
      </text:list>
      <text:p text:style-name="P351"><text:span text:style-name="T352">(A) 4　(B) 1</text:span><text:span text:style-name="T353">／</text:span><text:span text:style-name="T354">2　(C) 1　(D) 2</text:span></text:p>
      <text:list text:style-name="LFO1" text:continue-numbering="true">
        <text:list-item>
          <text:p text:style-name="P355">在一個晴朗無雲且無光害的夜晚，若以肉眼往銀河系中心看去，所看見整個銀河系的形狀較接近哪一個圖？</text:p>
        </text:list-item>
      </text:list>
      <text:p text:style-name="P356"><text:span text:style-name="T357"><draw:frame draw:z-index="251671552" draw:style-name="a11" draw:name="圖片 26" text:anchor-type="paragraph" svg:x="3.00764in" svg:y="0.03403in" svg:width="2.5in" svg:height="1.25139in" style:rel-width="scale" style:rel-height="scale"><draw:image xlink:href="media/image9.jpeg" xlink:type="simple" xlink:show="embed" xlink:actuate="onLoad"/><svg:title/><svg:desc>p54</svg:desc></draw:frame></text:span><text:span text:style-name="T358"><draw:frame draw:z-index="251670528" draw:style-name="a12" draw:name="圖片 27" text:anchor-type="paragraph" svg:x="0.37569in" svg:y="0.03403in" svg:width="2.5in" svg:height="1.18889in" style:rel-width="scale" style:rel-height="scale"><draw:image xlink:href="media/image9.jpeg" xlink:type="simple" xlink:show="embed" xlink:actuate="onLoad"/><svg:title/><svg:desc>p54</svg:desc></draw:frame></text:span></text:p>
      <text:p text:style-name="P359"/>
      <text:p text:style-name="P360"/>
      <text:p text:style-name="P361"/>
      <text:list text:style-name="LFO1" text:continue-numbering="true">
        <text:list-item>
          <text:p text:style-name="P362"><text:span text:style-name="T363">關於銀河系的敘述，下列何者正確？　</text:span></text:p>
        </text:list-item>
      </text:list>
      <text:p text:style-name="P364">(A)組成銀河系的星體非常多，有超過千億顆自行發光的行星　</text:p>
      <text:p text:style-name="P365">(B)銀河系的半徑約10萬光年　</text:p>
      <text:p text:style-name="P366">(C)太陽、八大行星、矮行星和太陽系小天體組成的系統稱為銀河系　</text:p>
      <text:p text:style-name="P367"><text:span text:style-name="T368">(D)</text:span><text:span text:style-name="T369">宇宙中有許多星系，太陽所在的星系稱為銀河系</text:span></text:p>
      <text:list text:style-name="LFO1" text:continue-numbering="true">
        <text:list-item>
          <text:p text:style-name="P370"><text:span text:style-name="T371">在太陽和地球之間，有幾顆繞太陽運行的類地行星？</text:span><text:span text:style-name="T372">(A)1</text:span><text:span text:style-name="T373">顆　</text:span><text:span text:style-name="T374">(B)2</text:span><text:span text:style-name="T375">顆</text:span><text:span text:style-name="T376"><text:s text:c="2"/>(C)3</text:span><text:span text:style-name="T377">顆　</text:span><text:span text:style-name="T378">(D)4</text:span><text:span text:style-name="T379">顆</text:span></text:p>
        </text:list-item>
        <text:list-item>
          <text:p text:style-name="P380"><text:span text:style-name="T381">太陽系的行星中，平均溫度最高的是哪一顆行星？　</text:span><text:span text:style-name="T382">(A)</text:span><text:span text:style-name="T383">太陽　</text:span><text:span text:style-name="T384">(B)</text:span><text:span text:style-name="T385">地球</text:span><text:span text:style-name="T386">　</text:span><text:span text:style-name="T387">(C)</text:span><text:span text:style-name="T388">金</text:span><text:span text:style-name="T389">星　</text:span><text:span text:style-name="T390">(D)</text:span><text:span text:style-name="T391">火星</text:span></text:p>
        </text:list-item>
        <text:list-item>
          <text:p text:style-name="P392"><text:span text:style-name="T393">關於太陽系的敘述，下列何者正確？　</text:span></text:p>
        </text:list-item>
      </text:list>
      <text:p text:style-name="P394">(A)其中木星是體積最大的一顆行星　<text:s text:c="2"/><text:s/>(B)目前已經確定太陽系中有9顆行星　</text:p>
      <text:p text:style-name="P395"><text:span text:style-name="T396">(C)</text:span><text:span text:style-name="T397">太陽系中所有行星都有衛星存在　</text:span><text:span text:style-name="T398"><text:s text:c="3"/>(D)</text:span><text:span text:style-name="T399">冥王星屬於類木行星</text:span></text:p>
      <text:list text:style-name="LFO1" text:continue-numbering="true">
        <text:list-item>
          <text:p text:style-name="P400"><text:span text:style-name="T401">關於太陽系中「類地行星」與「類木行星」的比較，下列何者正確？　</text:span></text:p>
        </text:list-item>
      </text:list>
      <text:p text:style-name="P402">(A)類地行星的體積大於類木行星　<text:s text:c="12"/>(B)類地行星的密度小於類木行星　</text:p>
      <text:p text:style-name="P403">(C)類木行星的內部核心通常具有鐵、鎳等元素　(D)類地行星的質量小於類木行星</text:p>
      <text:list text:style-name="LFO1" text:continue-numbering="true">
        <text:list-item>
          <text:p text:style-name="P404"><text:span text:style-name="T405">地球的四季變化與下列哪些因素比較有關聯？</text:span></text:p>
        </text:list-item>
      </text:list>
      <text:p text:style-name="P406">甲.地球自轉軸傾斜；乙.地球自轉；丙.地球公轉；丁.太陽的直射與斜射；戊.日地月的相對位置。　</text:p>
      <text:p text:style-name="P407"><text:span text:style-name="T408">(A)</text:span><text:span text:style-name="T409">甲乙丁　</text:span><text:span text:style-name="T410">(B)</text:span><text:span text:style-name="T411">丙丁戊　</text:span><text:span text:style-name="T412">(C)</text:span><text:span text:style-name="T413">甲乙丙　</text:span><text:span text:style-name="T414">(D)</text:span><text:span text:style-name="T415">甲丙丁</text:span></text:p>
      <text:list text:style-name="LFO1" text:continue-numbering="true">
        <text:list-item>
          <text:p text:style-name="P416"><text:span text:style-name="T417">下列敘述何者是不是北半球冬至的特徵？　</text:span></text:p>
        </text:list-item>
      </text:list>
      <text:p text:style-name="P418"><text:span text:style-name="T419">(A)</text:span><text:span text:style-name="T420">太陽直射南回歸線　</text:span><text:span text:style-name="T421">(B)</text:span><text:span text:style-name="T422">正午時的竿影較長　</text:span><text:span text:style-name="T423">(C)</text:span><text:span text:style-name="T424">日出時太陽的位置為東偏北　</text:span><text:span text:style-name="T425">(D)</text:span><text:span text:style-name="T426">有晝短夜長的現象</text:span></text:p>
      <text:list text:style-name="LFO1" text:continue-numbering="true">
        <text:list-item>
          <text:p text:style-name="P427"><text:span text:style-name="T428">小明</text:span><text:span text:style-name="T429">在某年</text:span><text:span text:style-name="T430">7</text:span><text:span text:style-name="T431">月</text:span><text:span text:style-name="T432">22</text:span><text:span text:style-name="T433">日的報紙上看見了有關月全食的報導，因此可以推論該日可能為農曆幾日？　</text:span></text:p>
        </text:list-item>
      </text:list>
      <text:list text:style-name="LFO3" text:continue-numbering="true">
        <text:list-item>
          <text:p text:style-name="P434">初一　(B)初七　(C)十五　(D)二十五</text:p>
        </text:list-item>
      </text:list>
      <text:p text:style-name="P435"/>
      <text:soft-page-break/>
      <text:list text:style-name="LFO1" text:continue-numbering="true">
        <text:list-item>
          <text:p text:style-name="P436">小陳把每天正午時學校旗竿受日照所形成的竿影長度做成紀錄，發現竿影長度會隨時間而變化。今天天氣晴朗，小陳發現正午時沒有竿影，表示陽光直射他所在地，而此地緯度大約是北緯16度。若上一次正午</text:p>
        </text:list-item>
      </text:list>
      <text:p text:style-name="P437">沒有竿影之日距今恰好9個月，且不考慮天氣的影響，則從今天起算，直到下一次正午沒有竿影之日，</text:p>
      <text:p text:style-name="P438"><text:span text:style-name="T439">還要再過大約多久時間？</text:span><text:span text:style-name="T440"> </text:span><text:span text:style-name="T441">(A) 3個月</text:span><text:span text:style-name="T442">　</text:span><text:span text:style-name="T443">(B) 6個月</text:span><text:span text:style-name="T444">　</text:span><text:span text:style-name="T445">(C) 9個月</text:span><text:span text:style-name="T446">　</text:span><text:span text:style-name="T447">(D) 12個月</text:span></text:p>
      <text:list text:style-name="LFO1" text:continue-numbering="true">
        <text:list-item>
          <text:p text:style-name="P448"><text:span text:style-name="T449">日食發生時，日、地距離為X</text:span><text:span text:style-name="T450">1</text:span><text:span text:style-name="T451"><text:s/></text:span><text:span text:style-name="T452">，日、月距離為X</text:span><text:span text:style-name="T453">2</text:span><text:span text:style-name="T454">；</text:span></text:p>
        </text:list-item>
      </text:list>
      <text:p text:style-name="P455"><text:span text:style-name="T456">月食發生時，日、地距離為X</text:span><text:span text:style-name="T457">3</text:span><text:span text:style-name="T458"><text:s/></text:span><text:span text:style-name="T459">，日、月距離為X</text:span><text:span text:style-name="T460">4</text:span><text:span text:style-name="T461">，</text:span></text:p>
      <text:p text:style-name="P462">則下列有關距離長短的比較關係何者正確？　</text:p>
      <text:p text:style-name="P463"><text:span text:style-name="T464">(A) X</text:span><text:span text:style-name="T465">1</text:span><text:span text:style-name="T466">＞X</text:span><text:span text:style-name="T467">2</text:span><text:span text:style-name="T468">；X</text:span><text:span text:style-name="T469">3</text:span><text:span text:style-name="T470">＞X</text:span><text:span text:style-name="T471">4　</text:span><text:span text:style-name="T472">(B) X</text:span><text:span text:style-name="T473">1</text:span><text:span text:style-name="T474">＞X</text:span><text:span text:style-name="T475">2</text:span><text:span text:style-name="T476">；X</text:span><text:span text:style-name="T477">3</text:span><text:span text:style-name="T478">＜X</text:span><text:span text:style-name="T479">4</text:span><text:span text:style-name="T480">　(C) X</text:span><text:span text:style-name="T481">1</text:span><text:span text:style-name="T482">＜X</text:span><text:span text:style-name="T483">2</text:span><text:span text:style-name="T484">；X</text:span><text:span text:style-name="T485">3</text:span><text:span text:style-name="T486">＞X</text:span><text:span text:style-name="T487">4</text:span><text:span text:style-name="T488">　(D) X</text:span><text:span text:style-name="T489">1</text:span><text:span text:style-name="T490">＜X</text:span><text:span text:style-name="T491">2</text:span><text:span text:style-name="T492">；X</text:span><text:span text:style-name="T493">3</text:span><text:span text:style-name="T494">＜X</text:span><text:span text:style-name="T495">4</text:span><text:span text:style-name="T496">。</text:span></text:p>
      <text:list text:style-name="LFO1" text:continue-numbering="true">
        <text:list-item>
          <text:p text:style-name="P497"><text:span text:style-name="T498"><draw:frame draw:z-index="251668480" draw:style-name="a13" draw:name="圖片 145" text:anchor-type="paragraph" svg:x="7.08681in" svg:y="0.09583in" svg:width="1.91667in" svg:height="2.14931in" style:rel-width="scale" style:rel-height="scale"><draw:image xlink:href="media/image10.jpeg" xlink:type="simple" xlink:show="embed" xlink:actuate="onLoad"/><svg:title/><svg:desc>Y8F16A0-99-K-23</svg:desc></draw:frame></text:span><text:span text:style-name="T499">右</text:span><text:span text:style-name="T500">圖表示甲、乙、丙、丁四個建築物在</text:span><text:span text:style-name="T501">臺灣</text:span><text:span text:style-name="T502">的位置，</text:span></text:p>
        </text:list-item>
      </text:list>
      <text:p text:style-name="P503"><text:span text:style-name="T504"><text:s text:c="3"/></text:span><text:span text:style-name="T505">同一年內此四個建築物在正午日照下影子偏北的天數</text:span></text:p>
      <text:p text:style-name="P506"><text:span text:style-name="T507"><text:s text:c="3"/></text:span><text:span text:style-name="T508">分別為</text:span><text:span text:style-name="T509">X</text:span><text:span text:style-name="T510">甲</text:span><text:span text:style-name="T511">、</text:span><text:span text:style-name="T512">X</text:span><text:span text:style-name="T513">乙</text:span><text:span text:style-name="T514">、</text:span><text:span text:style-name="T515">X</text:span><text:span text:style-name="T516">丙</text:span><text:span text:style-name="T517">、</text:span><text:span text:style-name="T518">X</text:span><text:span text:style-name="T519">丁</text:span><text:span text:style-name="T520">。若不考慮天氣因素，則下列關係何者正確？　</text:span></text:p>
      <text:p text:style-name="P521"><text:span text:style-name="T522"><text:s text:c="3"/></text:span><text:span text:style-name="T523">(A)</text:span><text:span text:style-name="T524"><text:s/>X</text:span><text:span text:style-name="T525">甲</text:span><text:span text:style-name="T526">＝</text:span><text:span text:style-name="T527">X</text:span><text:span text:style-name="T528">乙</text:span><text:span text:style-name="T529">　(B)</text:span><text:span text:style-name="T530"><text:s/>X</text:span><text:span text:style-name="T531">甲</text:span><text:span text:style-name="T532">＞</text:span><text:span text:style-name="T533">X</text:span><text:span text:style-name="T534">乙</text:span><text:span text:style-name="T535">　(C)</text:span><text:span text:style-name="T536"><text:s/>X</text:span><text:span text:style-name="T537">丙</text:span><text:span text:style-name="T538">＝</text:span><text:span text:style-name="T539">X</text:span><text:span text:style-name="T540">丁</text:span><text:span text:style-name="T541">　(D)</text:span><text:span text:style-name="T542"><text:s/>X</text:span><text:span text:style-name="T543">丙</text:span><text:span text:style-name="T544">＜</text:span><text:span text:style-name="T545">X</text:span><text:span text:style-name="T546">丁</text:span><text:span text:style-name="T547"><text:line-break/></text:span></text:p>
      <text:list text:style-name="LFO1" text:continue-numbering="true">
        <text:list-item>
          <text:p text:style-name="P548"><text:span text:style-name="T549">「地球到太陽的平均距離」為1天文單位。下列敘述中的距離，</text:span></text:p>
        </text:list-item>
      </text:list>
      <text:p text:style-name="P550"><text:span text:style-name="T551"><draw:frame draw:z-index="251672576" draw:id="id1" draw:style-name="a14" draw:name="Object 2" text:anchor-type="paragraph" svg:x="6.58819in" svg:y="0.94167in" svg:width="2.02708in" svg:height="1.33264in" style:rel-width="scale" style:rel-height="scale"><draw:object-ole draw:class-id="00020906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552">何者大於1天文單位？</text:span><text:span text:style-name="T553"><text:line-break/>(A)太陽與月球間的最長距離</text:span><text:span text:style-name="T554"><text:s text:c="2"/></text:span><text:span text:style-name="T555">(B)地球與月球間的最長距離</text:span><text:span text:style-name="T556"><text:line-break/>(C)太陽與金星間的最短距離</text:span><text:span text:style-name="T557"><text:s text:c="2"/></text:span><text:span text:style-name="T558">(D)地球與金星間的最短距離</text:span></text:p>
      <text:list text:style-name="LFO1" text:continue-numbering="true">
        <text:list-item>
          <text:p text:style-name="P559"><text:span text:style-name="T560">小玟</text:span><text:span text:style-name="T561">全家到</text:span><text:span text:style-name="T562">淡水</text:span><text:span text:style-name="T563">海邊釣魚。根據經驗，漲潮時段是魚兒上鈎機率</text:span></text:p>
        </text:list-item>
      </text:list>
      <text:p text:style-name="P564">最大的時候。從報上得知潮汐預報，如表所示。</text:p>
      <text:p text:style-name="P565"><text:span text:style-name="T566">則下列哪一個時段下竿釣魚，可能釣到的魚數量最多？</text:span><text:span text:style-name="T567">　</text:span></text:p>
      <text:p text:style-name="P568"><text:span text:style-name="T569">(Ａ)</text:span><text:span text:style-name="T570">　</text:span><text:span text:style-name="T571">05</text:span><text:span text:style-name="T572">：</text:span><text:span text:style-name="T573">00</text:span><text:span text:style-name="T574">～</text:span><text:span text:style-name="T575">06</text:span><text:span text:style-name="T576">：</text:span><text:span text:style-name="T577">00</text:span><text:span text:style-name="T578">　</text:span><text:span text:style-name="T579">(Ｂ)</text:span><text:span text:style-name="T580">　</text:span><text:span text:style-name="T581">11</text:span><text:span text:style-name="T582">：</text:span><text:span text:style-name="T583">00</text:span><text:span text:style-name="T584">～</text:span><text:span text:style-name="T585">12</text:span><text:span text:style-name="T586">：</text:span><text:span text:style-name="T587">00</text:span></text:p>
      <text:p text:style-name="P588"><text:span text:style-name="T589">(Ｃ)</text:span><text:span text:style-name="T590">　</text:span><text:span text:style-name="T591">14</text:span><text:span text:style-name="T592">：</text:span><text:span text:style-name="T593">00</text:span><text:span text:style-name="T594">～</text:span><text:span text:style-name="T595">15</text:span><text:span text:style-name="T596">：</text:span><text:span text:style-name="T597">00</text:span><text:span text:style-name="T598">　</text:span><text:span text:style-name="T599">(Ｄ)</text:span><text:span text:style-name="T600">　</text:span><text:span text:style-name="T601">18</text:span><text:span text:style-name="T602">：</text:span><text:span text:style-name="T603">00</text:span><text:span text:style-name="T604">～</text:span><text:span text:style-name="T605">19</text:span><text:span text:style-name="T606">：</text:span><text:span text:style-name="T607">00</text:span><text:span text:style-name="T608"><text:s text:c="9"/></text:span><text:bookmark-start text:name="_MON_1440763695"/><text:bookmark-start text:name="_MON_1435395030"/><text:bookmark-end text:name="_MON_1440763695"/><text:bookmark-end text:name="_MON_1435395030"/></text:p>
      <text:list text:style-name="LFO1" text:continue-numbering="true">
        <text:list-item>
          <text:p text:style-name="P609"><draw:frame draw:z-index="251669504" draw:style-name="a15" draw:name="圖片 152" text:anchor-type="paragraph" svg:x="6.45903in" svg:y="0.11458in" svg:width="2.54306in" svg:height="1.91667in" style:rel-width="scale" style:rel-height="scale"><draw:image xlink:href="media/image11.png" xlink:type="simple" xlink:show="embed" xlink:actuate="onLoad"/><svg:title/><svg:desc>1-33</svg:desc></draw:frame><text:span text:style-name="T610">如圖為日、地、月三者相對位置示意圖。依據圖中所示，</text:span></text:p>
        </text:list-item>
      </text:list>
      <text:p text:style-name="P611">下列敘述何者正確？　</text:p>
      <text:p text:style-name="P612">(Ａ)七夕情人節（農曆七月初七）時，月球應在丁位置</text:p>
      <text:p text:style-name="P613">(Ｂ)中秋節（農曆八月十五）賞月時，月球應在甲位置</text:p>
      <text:p text:style-name="P614">(Ｃ)某日發生日食，此時月球應在丙位置</text:p>
      <text:p text:style-name="P615">(Ｄ)月球在丙位置引起的滿潮水位較在乙位置高。</text:p>
      <text:p text:style-name="P616"/>
      <text:p text:style-name="P617"/>
      <text:p text:style-name="P618"/>
      <text:soft-page-break/>
      <text:p text:style-name="P619">105-1-2<text:s/>九年級自然科―解答</text:p>
      <text:p text:style-name="頁首"><text:span text:style-name="T625">※</text:span><text:span text:style-name="T626">每題</text:span><text:span text:style-name="T627">2.5</text:span><text:span text:style-name="T628">分，總分</text:span><text:span text:style-name="T629">100</text:span><text:span text:style-name="T630">分</text:span></text:p>
      <text:p text:style-name="P631"/>
      <table:table table:style-name="Table632">
        <table:table-columns>
          <table:table-column table:style-name="TableColumn633"/>
          <table:table-column table:style-name="TableColumn634"/>
          <table:table-column table:style-name="TableColumn635"/>
          <table:table-column table:style-name="TableColumn636"/>
          <table:table-column table:style-name="TableColumn637"/>
          <table:table-column table:style-name="TableColumn638"/>
          <table:table-column table:style-name="TableColumn639"/>
          <table:table-column table:style-name="TableColumn640"/>
          <table:table-column table:style-name="TableColumn641"/>
          <table:table-column table:style-name="TableColumn642"/>
        </table:table-columns>
        <table:table-row table:style-name="TableRow643">
          <table:table-cell table:style-name="TableCell644">
            <text:p text:style-name="P645">（1）</text:p>
          </table:table-cell>
          <table:table-cell table:style-name="TableCell646">
            <text:p text:style-name="P647">（2）</text:p>
          </table:table-cell>
          <table:table-cell table:style-name="TableCell648">
            <text:p text:style-name="P649">（3）</text:p>
          </table:table-cell>
          <table:table-cell table:style-name="TableCell650">
            <text:p text:style-name="P651">（4）</text:p>
          </table:table-cell>
          <table:table-cell table:style-name="TableCell652">
            <text:p text:style-name="P653">（5）</text:p>
          </table:table-cell>
          <table:table-cell table:style-name="TableCell654">
            <text:p text:style-name="P655">（6）</text:p>
          </table:table-cell>
          <table:table-cell table:style-name="TableCell656">
            <text:p text:style-name="P657">（7）</text:p>
          </table:table-cell>
          <table:table-cell table:style-name="TableCell658">
            <text:p text:style-name="P659">（8）</text:p>
          </table:table-cell>
          <table:table-cell table:style-name="TableCell660">
            <text:p text:style-name="P661">（9）</text:p>
          </table:table-cell>
          <table:table-cell table:style-name="TableCell662">
            <text:p text:style-name="P663">（10）</text:p>
          </table:table-cell>
        </table:table-row>
        <table:table-row table:style-name="TableRow664">
          <table:table-cell table:style-name="TableCell665">
            <text:p text:style-name="P666">B</text:p>
          </table:table-cell>
          <table:table-cell table:style-name="TableCell667">
            <text:p text:style-name="P668">C</text:p>
          </table:table-cell>
          <table:table-cell table:style-name="TableCell669">
            <text:p text:style-name="P670">C</text:p>
          </table:table-cell>
          <table:table-cell table:style-name="TableCell671">
            <text:p text:style-name="P672">D</text:p>
          </table:table-cell>
          <table:table-cell table:style-name="TableCell673">
            <text:p text:style-name="P674">C</text:p>
          </table:table-cell>
          <table:table-cell table:style-name="TableCell675">
            <text:p text:style-name="P676">A</text:p>
          </table:table-cell>
          <table:table-cell table:style-name="TableCell677">
            <text:p text:style-name="P678">A</text:p>
          </table:table-cell>
          <table:table-cell table:style-name="TableCell679">
            <text:p text:style-name="P680">A</text:p>
          </table:table-cell>
          <table:table-cell table:style-name="TableCell681">
            <text:p text:style-name="P682">B</text:p>
          </table:table-cell>
          <table:table-cell table:style-name="TableCell683">
            <text:p text:style-name="P684">C</text:p>
          </table:table-cell>
        </table:table-row>
        <table:table-row table:style-name="TableRow685">
          <table:table-cell table:style-name="TableCell686">
            <text:p text:style-name="P687">（11）</text:p>
          </table:table-cell>
          <table:table-cell table:style-name="TableCell688">
            <text:p text:style-name="P689">（12）</text:p>
          </table:table-cell>
          <table:table-cell table:style-name="TableCell690">
            <text:p text:style-name="P691">（13）</text:p>
          </table:table-cell>
          <table:table-cell table:style-name="TableCell692">
            <text:p text:style-name="P693">（14）</text:p>
          </table:table-cell>
          <table:table-cell table:style-name="TableCell694">
            <text:p text:style-name="P695">（15）</text:p>
          </table:table-cell>
          <table:table-cell table:style-name="TableCell696">
            <text:p text:style-name="P697">（16）</text:p>
          </table:table-cell>
          <table:table-cell table:style-name="TableCell698">
            <text:p text:style-name="P699">（17）</text:p>
          </table:table-cell>
          <table:table-cell table:style-name="TableCell700">
            <text:p text:style-name="P701">（18）</text:p>
          </table:table-cell>
          <table:table-cell table:style-name="TableCell702">
            <text:p text:style-name="P703">（19）</text:p>
          </table:table-cell>
          <table:table-cell table:style-name="TableCell704">
            <text:p text:style-name="P705">（20）</text:p>
          </table:table-cell>
        </table:table-row>
        <table:table-row table:style-name="TableRow706">
          <table:table-cell table:style-name="TableCell707">
            <text:p text:style-name="P708">D</text:p>
          </table:table-cell>
          <table:table-cell table:style-name="TableCell709">
            <text:p text:style-name="P710">A</text:p>
          </table:table-cell>
          <table:table-cell table:style-name="TableCell711">
            <text:p text:style-name="P712">D</text:p>
          </table:table-cell>
          <table:table-cell table:style-name="TableCell713">
            <text:p text:style-name="P714">B</text:p>
          </table:table-cell>
          <table:table-cell table:style-name="TableCell715">
            <text:p text:style-name="P716">A</text:p>
          </table:table-cell>
          <table:table-cell table:style-name="TableCell717">
            <text:p text:style-name="P718">A</text:p>
          </table:table-cell>
          <table:table-cell table:style-name="TableCell719">
            <text:p text:style-name="P720">B</text:p>
          </table:table-cell>
          <table:table-cell table:style-name="TableCell721">
            <text:p text:style-name="P722">C</text:p>
          </table:table-cell>
          <table:table-cell table:style-name="TableCell723">
            <text:p text:style-name="P724">D</text:p>
          </table:table-cell>
          <table:table-cell table:style-name="TableCell725">
            <text:p text:style-name="P726">B</text:p>
          </table:table-cell>
        </table:table-row>
        <table:table-row table:style-name="TableRow727">
          <table:table-cell table:style-name="TableCell728">
            <text:p text:style-name="P729">（21）</text:p>
          </table:table-cell>
          <table:table-cell table:style-name="TableCell730">
            <text:p text:style-name="P731">（22）</text:p>
          </table:table-cell>
          <table:table-cell table:style-name="TableCell732">
            <text:p text:style-name="P733">（23）</text:p>
          </table:table-cell>
          <table:table-cell table:style-name="TableCell734">
            <text:p text:style-name="P735">（24）</text:p>
          </table:table-cell>
          <table:table-cell table:style-name="TableCell736">
            <text:p text:style-name="P737">（25）</text:p>
          </table:table-cell>
          <table:table-cell table:style-name="TableCell738">
            <text:p text:style-name="P739">（26）</text:p>
          </table:table-cell>
          <table:table-cell table:style-name="TableCell740">
            <text:p text:style-name="P741">（27）</text:p>
          </table:table-cell>
          <table:table-cell table:style-name="TableCell742">
            <text:p text:style-name="P743">（28）</text:p>
          </table:table-cell>
          <table:table-cell table:style-name="TableCell744">
            <text:p text:style-name="P745">（29）</text:p>
          </table:table-cell>
          <table:table-cell table:style-name="TableCell746">
            <text:p text:style-name="P747">（30）</text:p>
          </table:table-cell>
        </table:table-row>
        <table:table-row table:style-name="TableRow748">
          <table:table-cell table:style-name="TableCell749">
            <text:p text:style-name="P750">C</text:p>
          </table:table-cell>
          <table:table-cell table:style-name="TableCell751">
            <text:p text:style-name="P752">B</text:p>
          </table:table-cell>
          <table:table-cell table:style-name="TableCell753">
            <text:p text:style-name="P754">B</text:p>
          </table:table-cell>
          <table:table-cell table:style-name="TableCell755">
            <text:p text:style-name="P756">D</text:p>
          </table:table-cell>
          <table:table-cell table:style-name="TableCell757">
            <text:p text:style-name="P758">C</text:p>
          </table:table-cell>
          <table:table-cell table:style-name="TableCell759">
            <text:p text:style-name="P760">A<text:s/></text:p>
          </table:table-cell>
          <table:table-cell table:style-name="TableCell761">
            <text:p text:style-name="P762">D</text:p>
          </table:table-cell>
          <table:table-cell table:style-name="TableCell763">
            <text:p text:style-name="P764">B</text:p>
          </table:table-cell>
          <table:table-cell table:style-name="TableCell765">
            <text:p text:style-name="P766">C</text:p>
          </table:table-cell>
          <table:table-cell table:style-name="TableCell767">
            <text:p text:style-name="P768">A</text:p>
          </table:table-cell>
        </table:table-row>
        <table:table-row table:style-name="TableRow769">
          <table:table-cell table:style-name="TableCell770">
            <text:p text:style-name="P771">（31）</text:p>
          </table:table-cell>
          <table:table-cell table:style-name="TableCell772">
            <text:p text:style-name="P773">（32）</text:p>
          </table:table-cell>
          <table:table-cell table:style-name="TableCell774">
            <text:p text:style-name="P775">（33）</text:p>
          </table:table-cell>
          <table:table-cell table:style-name="TableCell776">
            <text:p text:style-name="P777">（34）</text:p>
          </table:table-cell>
          <table:table-cell table:style-name="TableCell778">
            <text:p text:style-name="P779">（35）</text:p>
          </table:table-cell>
          <table:table-cell table:style-name="TableCell780">
            <text:p text:style-name="P781">（36）</text:p>
          </table:table-cell>
          <table:table-cell table:style-name="TableCell782">
            <text:p text:style-name="P783">（37）</text:p>
          </table:table-cell>
          <table:table-cell table:style-name="TableCell784">
            <text:p text:style-name="P785">（38）</text:p>
          </table:table-cell>
          <table:table-cell table:style-name="TableCell786">
            <text:p text:style-name="P787">（39）</text:p>
          </table:table-cell>
          <table:table-cell table:style-name="TableCell788">
            <text:p text:style-name="P789">（40）</text:p>
          </table:table-cell>
        </table:table-row>
        <table:table-row table:style-name="TableRow790">
          <table:table-cell table:style-name="TableCell791">
            <text:p text:style-name="P792">D</text:p>
          </table:table-cell>
          <table:table-cell table:style-name="TableCell793">
            <text:p text:style-name="P794">D</text:p>
          </table:table-cell>
          <table:table-cell table:style-name="TableCell795">
            <text:p text:style-name="P796">C</text:p>
          </table:table-cell>
          <table:table-cell table:style-name="TableCell797">
            <text:p text:style-name="P798">C</text:p>
          </table:table-cell>
          <table:table-cell table:style-name="TableCell799">
            <text:p text:style-name="P800">A</text:p>
          </table:table-cell>
          <table:table-cell table:style-name="TableCell801">
            <text:p text:style-name="P802">B</text:p>
          </table:table-cell>
          <table:table-cell table:style-name="TableCell803">
            <text:p text:style-name="P804">A</text:p>
          </table:table-cell>
          <table:table-cell table:style-name="TableCell805">
            <text:p text:style-name="P806">A</text:p>
          </table:table-cell>
          <table:table-cell table:style-name="TableCell807">
            <text:p text:style-name="P808">B</text:p>
          </table:table-cell>
          <table:table-cell table:style-name="TableCell809">
            <text:p text:style-name="P810">D</text:p>
          </table:table-cell>
        </table:table-row>
      </table:table>
      <text:p text:style-name="P811"/>
      <text:p text:style-name="P812"/>
      <text:p text:style-name="P8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超研澤中仿" svg:font-family="超研澤中仿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3347in" text:min-label-width="0.3166in" text:list-level-position-and-space-mode="label-alignment">
          <style:list-level-label-alignment text:label-followed-by="listtab" fo:margin-left="0.6513in" fo:text-indent="-0.3166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3909in" text:min-label-width="0.275in" text:list-level-position-and-space-mode="label-alignment">
          <style:list-level-label-alignment text:label-followed-by="listtab" fo:margin-left="0.6659in" fo:text-indent="-0.275in"/>
        </style:list-level-properties>
      </text:list-level-style-number>
      <text:list-level-style-number text:level="2" style:num-suffix="、" style:num-format="甲, 乙, 丙, ...">
        <style:list-level-properties text:space-before="0.7243in" text:min-label-width="0.3333in" text:list-level-position-and-space-mode="label-alignment">
          <style:list-level-label-alignment text:label-followed-by="listtab" fo:margin-left="1.0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76in" text:min-label-width="0.3333in" text:list-level-position-and-space-mode="label-alignment">
          <style:list-level-label-alignment text:label-followed-by="listtab" fo:margin-left="1.3909in" fo:text-indent="-0.3333in"/>
        </style:list-level-properties>
      </text:list-level-style-number>
      <text:list-level-style-number text:level="4" style:num-suffix="." style:num-format="1">
        <style:list-level-properties text:space-before="1.3909in" text:min-label-width="0.3333in" text:list-level-position-and-space-mode="label-alignment">
          <style:list-level-label-alignment text:label-followed-by="listtab" fo:margin-left="1.7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43in" text:min-label-width="0.3333in" text:list-level-position-and-space-mode="label-alignment">
          <style:list-level-label-alignment text:label-followed-by="listtab" fo:margin-left="2.0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76in" text:min-label-width="0.3333in" text:list-level-position-and-space-mode="label-alignment">
          <style:list-level-label-alignment text:label-followed-by="listtab" fo:margin-left="2.3909in" fo:text-indent="-0.3333in"/>
        </style:list-level-properties>
      </text:list-level-style-number>
      <text:list-level-style-number text:level="7" style:num-suffix="." style:num-format="1">
        <style:list-level-properties text:space-before="2.3909in" text:min-label-width="0.3333in" text:list-level-position-and-space-mode="label-alignment">
          <style:list-level-label-alignment text:label-followed-by="listtab" fo:margin-left="2.7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43in" text:min-label-width="0.3333in" text:list-level-position-and-space-mode="label-alignment">
          <style:list-level-label-alignment text:label-followed-by="listtab" fo:margin-left="3.0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76in" text:min-label-width="0.3333in" text:list-level-position-and-space-mode="label-alignment">
          <style:list-level-label-alignment text:label-followed-by="listtab" fo:margin-left="3.3909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P6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620" style:parent-style-name="頁尾" style:family="paragraph">
      <style:paragraph-properties fo:text-align="center"/>
    </style:style>
    <style:style style:name="T621" style:parent-style-name="預設段落字型" style:family="text">
      <style:text-properties style:language-asian="zh" style:country-asian="TW"/>
    </style:style>
    <style:style style:name="T622" style:parent-style-name="預設段落字型" style:family="text">
      <style:text-properties fo:language="zh" fo:country="TW" style:language-asian="zh" style:country-asian="TW"/>
    </style:style>
    <style:style style:name="T623" style:parent-style-name="預設段落字型" style:family="text">
      <style:text-properties style:language-asian="zh" style:country-asian="TW"/>
    </style:style>
    <style:style style:name="P624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/text:p>
        <text:p text:style-name="P6"/>
      </style:footer>
    </style:master-page>
    <style:master-page style:name="MP1" style:page-layout-name="PL1">
      <style:footer>
        <text:p text:style-name="P620"><text:span text:style-name="T621">第</text:span><text:span text:style-name="T622"><text:page-number text:fixed="false">1</text:page-number></text:span><text:span text:style-name="T623">頁</text:span></text:p>
        <text:p text:style-name="P62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2:26:00Z</meta:creation-date>
    <dc:date>2026-02-04T12:26:00Z</dc:date>
    <meta:template xlink:href="Normal" xlink:type="simple"/>
    <meta:editing-cycles>2</meta:editing-cycles>
    <meta:editing-duration>PT60S</meta:editing-duration>
    <meta:document-statistic meta:page-count="5" meta:paragraph-count="8" meta:word-count="639" meta:character-count="4276" meta:row-count="30" meta:non-whitespace-character-count="3645"/>
  </office:meta>
</office:document-meta>
</file>