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tmp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tmp" manifest:media-type="image/png"/>
  <manifest:file-entry manifest:full-path="media/image12.png" manifest:media-type="image/png"/>
  <manifest:file-entry manifest:full-path="media/image1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 text:start-value="18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1" text:start-value="3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5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P15" style:parent-style-name="內文" style:family="paragraph">
      <style:text-properties style:font-name="標楷體" style:font-name-asian="標楷體"/>
    </style:style>
    <style:style style:name="P16" style:parent-style-name="內文" style:family="paragraph">
      <style:paragraph-properties fo:margin-bottom="0.075in" fo:margin-left="0.2951in" fo:text-indent="-0.2951in">
        <style:tab-stops/>
      </style:paragraph-properties>
    </style:style>
    <style:style style:name="P17" style:parent-style-name="內文" style:family="paragraph">
      <style:paragraph-properties fo:text-align="center" style:line-height-at-least="0in"/>
      <style:text-properties style:font-name="新細明體" style:font-name-asian="新細明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P22" style:parent-style-name="內文" style:family="paragraph">
      <style:paragraph-properties fo:margin-bottom="0.075in" fo:margin-left="0.2951in" fo:text-indent="-0.2951in">
        <style:tab-stops/>
      </style:paragraph-properties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P28" style:parent-style-name="內文" style:family="paragraph">
      <style:paragraph-properties fo:margin-bottom="0.075in" fo:margin-left="0.2951in" fo:text-indent="-0.2951in">
        <style:tab-stops/>
      </style:paragraph-properties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P34" style:parent-style-name="內文" style:family="paragraph">
      <style:paragraph-properties fo:margin-bottom="0.075in" fo:margin-left="0.2951in" fo:text-indent="-0.2951in">
        <style:tab-stops/>
      </style:paragraph-properties>
    </style:style>
    <style:style style:name="P35" style:parent-style-name="內文" style:family="paragraph">
      <style:paragraph-properties fo:text-align="center" style:line-height-at-least="0in"/>
      <style:text-properties style:font-name="新細明體" style:font-name-asian="新細明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" style:parent-style-name="預設段落字型" style:family="text">
      <style:text-properties style:font-name="標楷體" style:font-name-asian="標楷體"/>
    </style:style>
    <style:style style:name="P39" style:parent-style-name="內文" style:family="paragraph">
      <style:paragraph-properties fo:margin-bottom="0.075in" fo:margin-left="0.2951in" fo:text-indent="-0.2951in">
        <style:tab-stops/>
      </style:paragraph-properties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P48" style:parent-style-name="內文" style:family="paragraph">
      <style:paragraph-properties fo:margin-bottom="0.075in" fo:margin-left="0.2951in" fo:text-indent="-0.2951in">
        <style:tab-stops/>
      </style:paragraph-properties>
    </style:style>
    <style:style style:name="P49" style:parent-style-name="內文" style:family="paragraph">
      <style:paragraph-properties fo:text-align="center" style:line-height-at-least="0in"/>
      <style:text-properties style:font-name="新細明體" style:font-name-asian="新細明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" style:parent-style-name="預設段落字型" style:family="text">
      <style:text-properties style:font-name="標楷體" style:font-name-asian="標楷體"/>
    </style:style>
    <style:style style:name="P53" style:parent-style-name="內文" style:family="paragraph">
      <style:paragraph-properties fo:margin-bottom="0.075in" fo:margin-left="0.2951in" fo:text-indent="-0.2951in">
        <style:tab-stops/>
      </style:paragraph-properties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P60" style:parent-style-name="內文" style:family="paragraph">
      <style:paragraph-properties fo:margin-bottom="0.075in" fo:margin-left="0.2951in" fo:text-indent="-0.2951in">
        <style:tab-stops/>
      </style:paragraph-properties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ableColumn67" style:family="table-column">
      <style:table-column-properties style:column-width="1.1583in"/>
    </style:style>
    <style:style style:name="TableColumn68" style:family="table-column">
      <style:table-column-properties style:column-width="3.2715in"/>
    </style:style>
    <style:style style:name="TableColumn69" style:family="table-column">
      <style:table-column-properties style:column-width="2.7562in"/>
    </style:style>
    <style:style style:name="Table66" style:family="table">
      <style:table-properties style:width="7.1861in" fo:margin-left="0.3708in" table:align="left"/>
    </style:style>
    <style:style style:name="TableRow70" style:family="table-row">
      <style:table-row-properties/>
    </style:style>
    <style:style style:name="TableCell71" style:family="table-cell">
      <style:table-cell-properties fo:border="0.0104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TableCell73" style:family="table-cell">
      <style:table-cell-properties fo:border="0.0104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TableCell75" style:family="table-cell">
      <style:table-cell-properties fo:border="0.0104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TableRow77" style:family="table-row">
      <style:table-row-properties/>
    </style:style>
    <style:style style:name="TableCell78" style:family="table-cell">
      <style:table-cell-properties fo:border="0.0104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TableCell80" style:family="table-cell">
      <style:table-cell-properties fo:border="0.0104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 fo:color="#000000"/>
    </style:style>
    <style:style style:name="TableCell82" style:family="table-cell">
      <style:table-cell-properties fo:border="0.0104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 fo:color="#000000"/>
    </style:style>
    <style:style style:name="TableRow84" style:family="table-row">
      <style:table-row-properties/>
    </style:style>
    <style:style style:name="TableCell85" style:family="table-cell">
      <style:table-cell-properties fo:border="0.0104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TableCell87" style:family="table-cell">
      <style:table-cell-properties fo:border="0.0104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 fo:color="#000000"/>
    </style:style>
    <style:style style:name="TableCell89" style:family="table-cell">
      <style:table-cell-properties fo:border="0.0104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 fo:color="#000000"/>
    </style:style>
    <style:style style:name="TableRow91" style:family="table-row">
      <style:table-row-properties/>
    </style:style>
    <style:style style:name="TableCell92" style:family="table-cell">
      <style:table-cell-properties fo:border="0.0104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TableCell94" style:family="table-cell">
      <style:table-cell-properties fo:border="0.0104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TableCell96" style:family="table-cell">
      <style:table-cell-properties fo:border="0.0104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margin-left="0.2951in" fo:text-indent="-0.2951in">
        <style:tab-stops/>
      </style:paragraph-properties>
    </style:style>
    <style:style style:name="T98" style:parent-style-name="預設段落字型" style:family="text">
      <style:text-properties style:font-name-asian="Times New Roman"/>
    </style:style>
    <style:style style:name="P99" style:parent-style-name="內文" style:family="paragraph">
      <style:paragraph-properties fo:text-align="center" style:line-height-at-least="0in"/>
      <style:text-properties style:font-name="新細明體" style:font-name-asian="新細明體"/>
    </style:style>
    <style:style style:name="T100" style:parent-style-name="預設段落字型" style:family="text">
      <style:text-properties style:font-name="標楷體" style:font-name-asian="標楷體"/>
    </style:style>
    <style:style style:name="P101" style:parent-style-name="內文" style:family="paragraph">
      <style:paragraph-properties fo:margin-top="0.1666in" fo:margin-bottom="0.075in" fo:margin-left="0.2951in" fo:text-indent="-0.2951in">
        <style:tab-stops/>
      </style:paragraph-properties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/>
    </style:style>
    <style:style style:name="P111" style:parent-style-name="內文" style:family="paragraph">
      <style:paragraph-properties fo:margin-bottom="0.075in" fo:margin-left="0.2951in" fo:text-indent="-0.2951in">
        <style:tab-stops/>
      </style:paragraph-properties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P119" style:parent-style-name="內文" style:family="paragraph">
      <style:paragraph-properties fo:margin-bottom="0.075in" fo:margin-left="0.2951in" fo:text-indent="-0.2951in">
        <style:tab-stops/>
      </style:paragraph-properties>
    </style:style>
    <style:style style:name="P120" style:parent-style-name="內文" style:family="paragraph">
      <style:paragraph-properties fo:text-align="center" style:line-height-at-least="0in"/>
      <style:text-properties style:font-name="新細明體" style:font-name-asian="新細明體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P126" style:parent-style-name="內文" style:family="paragraph">
      <style:paragraph-properties fo:margin-bottom="0.075in" fo:margin-left="0.2951in" fo:text-indent="-0.2951in">
        <style:tab-stops/>
      </style:paragraph-properties>
    </style:style>
    <style:style style:name="P127" style:parent-style-name="內文" style:family="paragraph">
      <style:paragraph-properties fo:text-align="center" style:line-height-at-least="0in"/>
      <style:text-properties style:font-name="新細明體" style:font-name-asian="新細明體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P135" style:parent-style-name="內文" style:family="paragraph">
      <style:paragraph-properties fo:margin-bottom="0.075in" fo:margin-left="0.2951in" fo:text-indent="-0.2951in">
        <style:tab-stops/>
      </style:paragraph-properties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P141" style:parent-style-name="內文" style:family="paragraph">
      <style:paragraph-properties fo:margin-bottom="0.075in" fo:margin-left="0.2951in" fo:text-indent="-0.2951in">
        <style:tab-stops/>
      </style:paragraph-properties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P148" style:parent-style-name="內文" style:family="paragraph">
      <style:paragraph-properties fo:margin-bottom="0.075in" fo:margin-left="0.2951in" fo:text-indent="-0.2951in">
        <style:tab-stops/>
      </style:paragraph-properties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P162" style:parent-style-name="內文" style:family="paragraph">
      <style:paragraph-properties fo:margin-top="0.1666in" fo:margin-bottom="0.075in" fo:margin-left="0.2951in" fo:text-indent="-0.2951in">
        <style:tab-stops/>
      </style:paragraph-properties>
    </style:style>
    <style:style style:name="P163" style:parent-style-name="內文" style:family="paragraph">
      <style:paragraph-properties style:line-height-at-least="0in"/>
      <style:text-properties style:font-name="新細明體" style:font-name-asian="新細明體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P169" style:parent-style-name="內文" style:family="paragraph">
      <style:paragraph-properties fo:margin-bottom="0.075in" fo:margin-left="0.2951in" fo:text-indent="-0.2951in">
        <style:tab-stops/>
      </style:paragraph-properties>
    </style:style>
    <style:style style:name="T1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73" style:parent-style-name="預設段落字型" style:family="text">
      <style:text-properties style:font-name="標楷體" style:font-name-asian="標楷體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標楷體" style:font-name-asian="標楷體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P178" style:parent-style-name="內文" style:family="paragraph">
      <style:text-properties style:font-name="標楷體" style:font-name-asian="標楷體"/>
    </style:style>
    <style:style style:name="P179" style:parent-style-name="內文" style:family="paragraph">
      <style:paragraph-properties style:snap-to-layout-grid="false" style:line-height-at-least="0.2777in" fo:margin-left="0.2951in" fo:margin-right="2.3416in" fo:text-indent="-0.2951in">
        <style:tab-stops/>
      </style:paragraph-properties>
    </style:style>
    <style:style style:name="T1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92" style:parent-style-name="內文" style:family="paragraph">
      <style:paragraph-properties style:snap-to-layout-grid="false" style:line-height-at-least="0.2777in" fo:margin-left="0.2951in" fo:text-indent="-0.2951in">
        <style:tab-stops/>
      </style:paragraph-properties>
    </style:style>
    <style:style style:name="T19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96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</style:style>
    <style:style style:name="T1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12" style:parent-style-name="內文" style:family="paragraph">
      <style:paragraph-properties style:snap-to-layout-grid="false" style:line-height-at-least="0.2777in" fo:margin-left="0.2951in" fo:text-indent="-0.2951in">
        <style:tab-stops/>
      </style:paragraph-properties>
    </style:style>
    <style:style style:name="T21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15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</style:style>
    <style:style style:name="T21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22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</style:style>
    <style:style style:name="T22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32" style:parent-style-name="內文" style:family="paragraph">
      <style:paragraph-properties style:snap-to-layout-grid="false" style:line-height-at-least="0.2777in" fo:margin-left="0.2951in" fo:text-indent="-0.2951in">
        <style:tab-stops/>
      </style:paragraph-properties>
    </style:style>
    <style:style style:name="T2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35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</style:style>
    <style:style style:name="T23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51" style:parent-style-name="內文" style:family="paragraph">
      <style:paragraph-properties style:snap-to-layout-grid="false" style:line-height-at-least="0.2777in" fo:margin-left="0.2951in" fo:text-indent="-0.2951in">
        <style:tab-stops/>
      </style:paragraph-properties>
    </style:style>
    <style:style style:name="T25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54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</style:style>
    <style:style style:name="T25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59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</style:style>
    <style:style style:name="T2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66" style:parent-style-name="內文" style:family="paragraph">
      <style:paragraph-properties style:snap-to-layout-grid="false" style:line-height-at-least="0.2777in" fo:margin-left="0.2951in" fo:text-indent="-0.2951in">
        <style:tab-stops/>
      </style:paragraph-properties>
    </style:style>
    <style:style style:name="T26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69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</style:style>
    <style:style style:name="T27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75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</style:style>
    <style:style style:name="T2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82" style:parent-style-name="內文" style:family="paragraph">
      <style:paragraph-properties style:snap-to-layout-grid="false" style:line-height-at-least="0.2777in" fo:margin-left="0.2951in" fo:text-indent="-0.2951in">
        <style:tab-stops/>
      </style:paragraph-properties>
    </style:style>
    <style:style style:name="T28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85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</style:style>
    <style:style style:name="T28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95" style:parent-style-name="內文" style:family="paragraph">
      <style:paragraph-properties style:snap-to-layout-grid="false" style:line-height-at-least="0.2777in" fo:margin-left="0.2951in" fo:text-indent="-0.2951in">
        <style:tab-stops/>
      </style:paragraph-properties>
    </style:style>
    <style:style style:name="T29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98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299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300" style:parent-style-name="內文" style:family="paragraph">
      <style:paragraph-properties style:snap-to-layout-grid="false" style:line-height-at-least="0.2777in" fo:margin-left="0.2951in" fo:text-indent="-0.2951in">
        <style:tab-stops/>
      </style:paragraph-properties>
    </style:style>
    <style:style style:name="T30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03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</style:style>
    <style:style style:name="T30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15" style:parent-style-name="內文" style:family="paragraph">
      <style:paragraph-properties style:snap-to-layout-grid="false" style:line-height-at-least="0.2777in" fo:margin-left="0.2951in" fo:text-indent="-0.2951in">
        <style:tab-stops/>
      </style:paragraph-properties>
    </style:style>
    <style:style style:name="T31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18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</style:style>
    <style:style style:name="T31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37" style:parent-style-name="內文" style:family="paragraph">
      <style:paragraph-properties style:snap-to-layout-grid="false" style:line-height-at-least="0.2777in" fo:margin-left="0.2951in" fo:text-indent="-0.2951in">
        <style:tab-stops/>
      </style:paragraph-properties>
    </style:style>
    <style:style style:name="T3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41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342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</style:style>
    <style:style style:name="T34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45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</style:style>
    <style:style style:name="T34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48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</style:style>
    <style:style style:name="T34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51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</style:style>
    <style:style style:name="T35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55" style:parent-style-name="內文" style:family="paragraph">
      <style:paragraph-properties style:snap-to-layout-grid="false" style:line-height-at-least="0.2777in" fo:margin-left="0.2951in" fo:text-indent="-0.2951in">
        <style:tab-stops/>
      </style:paragraph-properties>
    </style:style>
    <style:style style:name="T35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58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</style:style>
    <style:style style:name="T3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68" style:parent-style-name="內文" style:family="paragraph">
      <style:paragraph-properties style:snap-to-layout-grid="false" style:line-height-at-least="0.2777in" fo:margin-left="0.2951in" fo:text-indent="-0.2951in">
        <style:tab-stops/>
      </style:paragraph-properties>
    </style:style>
    <style:style style:name="T36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72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</style:style>
    <style:style style:name="T37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86" style:parent-style-name="內文" style:family="paragraph">
      <style:paragraph-properties style:snap-to-layout-grid="false" style:line-height-at-least="0.2777in" fo:margin-left="0.2951in" fo:text-indent="-0.2951in">
        <style:tab-stops/>
      </style:paragraph-properties>
    </style:style>
    <style:style style:name="T38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90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</style:style>
    <style:style style:name="T39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96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</style:style>
    <style:style style:name="T39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03" style:parent-style-name="內文" style:family="paragraph">
      <style:paragraph-properties style:snap-to-layout-grid="false" style:line-height-at-least="0.2777in" fo:margin-left="0.2951in" fo:text-indent="-0.2951in">
        <style:tab-stops/>
      </style:paragraph-properties>
    </style:style>
    <style:style style:name="T4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07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</style:style>
    <style:style style:name="T40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16" style:parent-style-name="內文" style:family="paragraph">
      <style:paragraph-properties style:snap-to-layout-grid="false" style:line-height-at-least="0.2777in" fo:margin-left="0.2951in" fo:text-indent="-0.2951in">
        <style:tab-stops/>
      </style:paragraph-properties>
    </style:style>
    <style:style style:name="T41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1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1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21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</style:style>
    <style:style style:name="T42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31" style:parent-style-name="內文" style:family="paragraph">
      <style:paragraph-properties style:snap-to-layout-grid="false" style:line-height-at-least="0.2777in" fo:margin-left="0.2951in" fo:text-indent="-0.2951in">
        <style:tab-stops/>
      </style:paragraph-properties>
    </style:style>
    <style:style style:name="T43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37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</style:style>
    <style:style style:name="T4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49" style:parent-style-name="內文" style:family="paragraph">
      <style:text-properties style:font-name="標楷體" style:font-name-asian="標楷體"/>
    </style:style>
    <style:style style:name="P450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451" style:parent-style-name="預設段落字型" style:family="text">
      <style:text-properties style:font-name="標楷體" style:font-name-asian="標楷體" style:font-size-complex="12pt"/>
    </style:style>
    <style:style style:name="T45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53" style:parent-style-name="預設段落字型" style:family="text">
      <style:text-properties style:font-name="標楷體" style:font-name-asian="標楷體" style:font-size-complex="12pt"/>
    </style:style>
    <style:style style:name="T454" style:parent-style-name="預設段落字型" style:family="text">
      <style:text-properties style:font-name="標楷體" style:font-name-asian="標楷體" style:font-size-complex="12pt"/>
    </style:style>
    <style:style style:name="T455" style:parent-style-name="預設段落字型" style:family="text">
      <style:text-properties style:font-name="標楷體" style:font-name-asian="標楷體" style:font-size-complex="12pt"/>
    </style:style>
    <style:style style:name="P456" style:parent-style-name="內文" style:family="paragraph">
      <style:paragraph-properties style:line-height-at-least="0.2777in" fo:margin-left="0.2951in">
        <style:tab-stops/>
      </style:paragraph-properties>
      <style:text-properties style:font-name="標楷體" style:font-name-asian="標楷體" style:font-size-complex="12pt"/>
    </style:style>
    <style:style style:name="P457" style:parent-style-name="內文" style:family="paragraph">
      <style:paragraph-properties style:line-height-at-least="0.2777in" fo:margin-left="0.2951in">
        <style:tab-stops/>
      </style:paragraph-properties>
      <style:text-properties style:font-name="標楷體" style:font-name-asian="標楷體" style:font-size-complex="12pt"/>
    </style:style>
    <style:style style:name="P458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459" style:parent-style-name="預設段落字型" style:family="text">
      <style:text-properties style:font-name="標楷體" style:font-name-asian="標楷體" style:font-size-complex="12pt"/>
    </style:style>
    <style:style style:name="T4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61" style:parent-style-name="預設段落字型" style:family="text">
      <style:text-properties style:font-name="標楷體" style:font-name-asian="標楷體" style:font-size-complex="12pt"/>
    </style:style>
    <style:style style:name="T46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63" style:parent-style-name="預設段落字型" style:family="text">
      <style:text-properties style:font-name="標楷體" style:font-name-asian="標楷體" style:font-size-complex="12pt"/>
    </style:style>
    <style:style style:name="T464" style:parent-style-name="預設段落字型" style:family="text">
      <style:text-properties style:font-name="新細明體" style:font-name-asian="新細明體" style:font-size-complex="12pt"/>
    </style:style>
    <style:style style:name="T465" style:parent-style-name="預設段落字型" style:family="text">
      <style:text-properties style:font-name="標楷體" style:font-name-asian="標楷體" style:font-size-complex="12pt"/>
    </style:style>
    <style:style style:name="T466" style:parent-style-name="預設段落字型" style:family="text">
      <style:text-properties style:font-name="新細明體" style:font-name-asian="新細明體" style:font-size-complex="12pt"/>
    </style:style>
    <style:style style:name="T467" style:parent-style-name="預設段落字型" style:family="text">
      <style:text-properties style:font-name="標楷體" style:font-name-asian="標楷體" style:font-size-complex="12pt"/>
    </style:style>
    <style:style style:name="T46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69" style:parent-style-name="預設段落字型" style:family="text">
      <style:text-properties style:font-name="標楷體" style:font-name-asian="標楷體" style:font-size-complex="12pt"/>
    </style:style>
    <style:style style:name="P470" style:parent-style-name="內文" style:family="paragraph">
      <style:paragraph-properties style:line-height-at-least="0.2777in" fo:margin-left="0.2951in">
        <style:tab-stops/>
      </style:paragraph-properties>
      <style:text-properties style:font-name="標楷體" style:font-name-asian="標楷體" style:font-size-complex="12pt"/>
    </style:style>
    <style:style style:name="P471" style:parent-style-name="內文" style:family="paragraph">
      <style:paragraph-properties style:line-height-at-least="0.2777in" fo:margin-left="0.2951in">
        <style:tab-stops/>
      </style:paragraph-properties>
      <style:text-properties style:font-name="標楷體" style:font-name-asian="標楷體" style:font-size-complex="12pt"/>
    </style:style>
    <style:style style:name="P472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473" style:parent-style-name="預設段落字型" style:family="text">
      <style:text-properties style:font-name="標楷體" style:font-name-asian="標楷體" style:font-size-complex="12pt"/>
    </style:style>
    <style:style style:name="T4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76" style:parent-style-name="預設段落字型" style:family="text">
      <style:text-properties style:font-name="標楷體" style:font-name-asian="標楷體" style:font-size-complex="12pt"/>
    </style:style>
    <style:style style:name="P477" style:parent-style-name="內文" style:family="paragraph">
      <style:paragraph-properties style:line-height-at-least="0.2777in" fo:margin-left="0.2951in">
        <style:tab-stops/>
      </style:paragraph-properties>
      <style:text-properties style:font-name="標楷體" style:font-name-asian="標楷體" style:font-size-complex="12pt"/>
    </style:style>
    <style:style style:name="P478" style:parent-style-name="頁首" style:family="paragraph">
      <style:paragraph-properties style:line-height-at-least="0.2777in" fo:margin-left="0.2951in" fo:margin-right="0.175in" fo:text-indent="-0.2951in">
        <style:tab-stops>
          <style:tab-stop style:type="center" style:position="2.5888in"/>
          <style:tab-stop style:type="right" style:position="5.4729in"/>
        </style:tab-stops>
      </style:paragraph-properties>
    </style:style>
    <style:style style:name="T47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2" style:parent-style-name="預設段落字型" style:family="text">
      <style:text-properties style:font-name="標楷體" style:font-name-asian="標楷體" style:font-size-complex="12pt"/>
    </style:style>
    <style:style style:name="T4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4" style:parent-style-name="預設段落字型" style:family="text">
      <style:text-properties style:font-name="標楷體" style:font-name-asian="標楷體" style:font-size-complex="12pt"/>
    </style:style>
    <style:style style:name="T4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487" style:parent-style-name="內文" style:family="paragraph">
      <style:paragraph-properties fo:margin-bottom="0.25in" style:line-height-at-least="0.2777in" fo:margin-left="0.2951in">
        <style:tab-stops/>
      </style:paragraph-properties>
      <style:text-properties style:font-name="標楷體" style:font-name-asian="標楷體" style:font-size-complex="12pt"/>
    </style:style>
    <style:style style:name="TableColumn489" style:family="table-column">
      <style:table-column-properties style:column-width="8.5458in"/>
    </style:style>
    <style:style style:name="Table488" style:family="table">
      <style:table-properties style:width="8.5458in" fo:margin-left="0.3708in" table:align="left"/>
    </style:style>
    <style:style style:name="TableRow490" style:family="table-row">
      <style:table-row-properties style:min-row-height="0.8937in"/>
    </style:style>
    <style:style style:name="TableCell49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92" style:parent-style-name="頁首" style:family="paragraph">
      <style:paragraph-properties style:line-height-at-least="0.3194in" fo:text-indent="0.318in"/>
      <style:text-properties style:font-name="標楷體" style:font-name-asian="標楷體" fo:font-size="12pt" style:font-size-asian="12pt" style:font-size-complex="12pt"/>
    </style:style>
    <style:style style:name="P493" style:parent-style-name="內文" style:family="paragraph">
      <style:paragraph-properties style:snap-to-layout-grid="false" fo:margin-top="0.125in" fo:margin-bottom="0.125in" style:line-height-at-least="0.2777in"/>
    </style:style>
    <style:style style:name="T494" style:parent-style-name="預設段落字型" style:family="text">
      <style:text-properties style:font-name="新細明體" style:font-name-asian="新細明體" style:font-size-complex="12pt"/>
    </style:style>
    <style:style style:name="T495" style:parent-style-name="預設段落字型" style:family="text">
      <style:text-properties style:font-name="標楷體" style:font-name-asian="標楷體" style:font-size-complex="12pt"/>
    </style:style>
    <style:style style:name="P496" style:parent-style-name="內文" style:family="paragraph">
      <style:paragraph-properties style:snap-to-layout-grid="false" style:line-height-at-least="0.2777in" fo:margin-left="0.2951in" fo:text-indent="-0.2951in">
        <style:tab-stops/>
      </style:paragraph-properties>
    </style:style>
    <style:style style:name="T497" style:parent-style-name="預設段落字型" style:family="text">
      <style:text-properties style:font-name="標楷體" style:font-name-asian="標楷體" style:font-size-complex="12pt"/>
    </style:style>
    <style:style style:name="T49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9" style:parent-style-name="預設段落字型" style:family="text">
      <style:text-properties style:font-name="標楷體" style:font-name-asian="標楷體" style:font-size-complex="12pt"/>
    </style:style>
    <style:style style:name="P500" style:parent-style-name="內文" style:family="paragraph">
      <style:paragraph-properties style:snap-to-layout-grid="false" style:line-height-at-least="0.2777in" fo:margin-left="0.2951in" fo:text-indent="0.0006in">
        <style:tab-stops/>
      </style:paragraph-properties>
      <style:text-properties style:font-name="標楷體" style:font-name-asian="標楷體" style:font-size-complex="12pt"/>
    </style:style>
    <style:style style:name="P501" style:parent-style-name="內文" style:family="paragraph">
      <style:paragraph-properties style:snap-to-layout-grid="false" style:line-height-at-least="0.2777in" fo:margin-left="0.3333in" fo:text-indent="-0.3333in">
        <style:tab-stops/>
      </style:paragraph-properties>
    </style:style>
    <style:style style:name="T502" style:parent-style-name="預設段落字型" style:family="text">
      <style:text-properties style:font-name="標楷體" style:font-name-asian="標楷體" style:font-size-complex="12pt"/>
    </style:style>
    <style:style style:name="T50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4" style:parent-style-name="預設段落字型" style:family="text">
      <style:text-properties style:font-name="標楷體" style:font-name-asian="標楷體" style:font-size-complex="12pt"/>
    </style:style>
    <style:style style:name="P505" style:parent-style-name="內文" style:family="paragraph">
      <style:paragraph-properties style:line-height-at-least="0.2777in" fo:margin-left="0.2951in">
        <style:tab-stops/>
      </style:paragraph-properties>
      <style:text-properties style:font-name="標楷體" style:font-name-asian="標楷體" style:font-size-complex="12pt"/>
    </style:style>
    <style:style style:name="P506" style:parent-style-name="內文" style:family="paragraph">
      <style:paragraph-properties style:snap-to-layout-grid="false" style:line-height-at-least="0.2777in" fo:margin-left="0.3333in" fo:text-indent="-0.3333in">
        <style:tab-stops/>
      </style:paragraph-properties>
    </style:style>
    <style:style style:name="T507" style:parent-style-name="預設段落字型" style:family="text">
      <style:text-properties style:font-name="標楷體" style:font-name-asian="標楷體" style:font-size-complex="12pt"/>
    </style:style>
    <style:style style:name="T50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9" style:parent-style-name="預設段落字型" style:family="text">
      <style:text-properties style:font-name="標楷體" style:font-name-asian="標楷體" style:font-size-complex="12pt"/>
    </style:style>
    <style:style style:name="T51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511" style:parent-style-name="預設段落字型" style:family="text">
      <style:text-properties style:font-name="標楷體" style:font-name-asian="標楷體" style:font-size-complex="12pt"/>
    </style:style>
    <style:style style:name="P512" style:parent-style-name="內文" style:family="paragraph">
      <style:paragraph-properties style:snap-to-layout-grid="false" style:line-height-at-least="0.2777in" fo:margin-left="0.3319in" fo:text-indent="-0.0368in">
        <style:tab-stops/>
      </style:paragraph-properties>
      <style:text-properties style:font-name="標楷體" style:font-name-asian="標楷體" style:font-size-complex="12pt"/>
    </style:style>
    <style:style style:name="P513" style:parent-style-name="內文" style:family="paragraph">
      <style:paragraph-properties style:line-height-at-least="0.2777in" fo:margin-left="0.2951in">
        <style:tab-stops/>
      </style:paragraph-properties>
    </style:style>
    <style:style style:name="T514" style:parent-style-name="預設段落字型" style:family="text">
      <style:text-properties style:font-name="標楷體" style:font-name-asian="標楷體" style:font-size-complex="12pt"/>
    </style:style>
    <style:style style:name="T515" style:parent-style-name="預設段落字型" style:family="text">
      <style:text-properties style:font-name="標楷體" style:font-name-asian="標楷體" style:font-weight-complex="bold" style:font-size-complex="12pt"/>
    </style:style>
    <style:style style:name="T516" style:parent-style-name="預設段落字型" style:family="text">
      <style:text-properties style:font-name="標楷體" style:font-name-asian="標楷體" style:font-size-complex="12pt"/>
    </style:style>
    <style:style style:name="T517" style:parent-style-name="預設段落字型" style:family="text">
      <style:text-properties style:font-name="標楷體" style:font-name-asian="標楷體" style:font-weight-complex="bold" style:font-size-complex="12pt"/>
    </style:style>
    <style:style style:name="T518" style:parent-style-name="預設段落字型" style:family="text">
      <style:text-properties style:font-name="標楷體" style:font-name-asian="標楷體" style:font-size-complex="12pt"/>
    </style:style>
    <style:style style:name="T519" style:parent-style-name="預設段落字型" style:family="text">
      <style:text-properties style:font-name="標楷體" style:font-name-asian="標楷體" style:font-weight-complex="bold" style:font-size-complex="12pt"/>
    </style:style>
    <style:style style:name="T520" style:parent-style-name="預設段落字型" style:family="text">
      <style:text-properties style:font-name="標楷體" style:font-name-asian="標楷體" style:font-size-complex="12pt"/>
    </style:style>
    <style:style style:name="T521" style:parent-style-name="預設段落字型" style:family="text">
      <style:text-properties style:font-name="標楷體" style:font-name-asian="標楷體" style:font-weight-complex="bold" style:font-size-complex="12pt"/>
    </style:style>
    <style:style style:name="T522" style:parent-style-name="預設段落字型" style:family="text">
      <style:text-properties style:font-name="標楷體" style:font-name-asian="標楷體" style:font-size-complex="12pt"/>
    </style:style>
    <style:style style:name="P523" style:parent-style-name="內文" style:family="paragraph">
      <style:paragraph-properties fo:widows="2" fo:orphans="2" style:line-height-at-least="0.2777in"/>
    </style:style>
    <style:style style:name="T524" style:parent-style-name="預設段落字型" style:family="text">
      <style:text-properties style:font-name="標楷體" style:font-name-asian="標楷體" style:font-size-complex="12pt"/>
    </style:style>
    <style:style style:name="T52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6" style:parent-style-name="預設段落字型" style:family="text">
      <style:text-properties style:font-name="標楷體" style:font-name-asian="標楷體" style:font-size-complex="12pt"/>
    </style:style>
    <style:style style:name="T52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28" style:parent-style-name="預設段落字型" style:family="text">
      <style:text-properties style:font-name="標楷體" style:font-name-asian="標楷體" style:font-size-complex="12pt"/>
    </style:style>
    <style:style style:name="P529" style:parent-style-name="內文" style:family="paragraph">
      <style:paragraph-properties fo:widows="2" fo:orphans="2" style:line-height-at-least="0.2777in" fo:margin-left="0.2951in">
        <style:tab-stops/>
      </style:paragraph-properties>
      <style:text-properties style:font-name="標楷體" style:font-name-asian="標楷體" style:font-size-complex="12pt"/>
    </style:style>
    <style:style style:name="P530" style:parent-style-name="內文" style:family="paragraph">
      <style:paragraph-properties fo:margin-bottom="0.125in" style:line-height-at-least="0.2777in" fo:margin-left="0.2951in">
        <style:tab-stops/>
      </style:paragraph-properties>
    </style:style>
    <style:style style:name="T531" style:parent-style-name="預設段落字型" style:family="text">
      <style:text-properties style:font-name="標楷體" style:font-name-asian="標楷體" style:font-size-complex="12pt"/>
    </style:style>
    <style:style style:name="T532" style:parent-style-name="預設段落字型" style:family="text">
      <style:text-properties style:font-name="標楷體" style:font-name-asian="標楷體" style:font-size-complex="12pt"/>
    </style:style>
    <style:style style:name="T533" style:parent-style-name="預設段落字型" style:family="text">
      <style:text-properties style:font-name="標楷體" style:font-name-asian="標楷體" style:font-size-complex="12pt"/>
    </style:style>
    <style:style style:name="T53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5" style:parent-style-name="預設段落字型" style:family="text">
      <style:text-properties style:font-name="標楷體" style:font-name-asian="標楷體" style:font-size-complex="12pt"/>
    </style:style>
    <style:style style:name="T53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37" style:parent-style-name="預設段落字型" style:family="text">
      <style:text-properties style:font-name="標楷體" style:font-name-asian="標楷體" style:font-size-complex="12pt"/>
    </style:style>
    <style:style style:name="T538" style:parent-style-name="預設段落字型" style:family="text">
      <style:text-properties style:font-name="標楷體" style:font-name-asian="標楷體" style:font-size-complex="12pt"/>
    </style:style>
    <style:style style:name="T53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40" style:parent-style-name="預設段落字型" style:family="text">
      <style:text-properties style:font-name="標楷體" style:font-name-asian="標楷體" style:font-size-complex="12pt"/>
    </style:style>
    <style:style style:name="T541" style:parent-style-name="預設段落字型" style:family="text">
      <style:text-properties style:font-name="標楷體" style:font-name-asian="標楷體" style:font-size-complex="12pt"/>
    </style:style>
    <style:style style:name="T5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43" style:parent-style-name="預設段落字型" style:family="text">
      <style:text-properties style:font-name="標楷體" style:font-name-asian="標楷體" style:font-size-complex="12pt"/>
    </style:style>
    <style:style style:name="T544" style:parent-style-name="預設段落字型" style:family="text">
      <style:text-properties style:font-name="標楷體" style:font-name-asian="標楷體" style:font-size-complex="12pt"/>
    </style:style>
    <style:style style:name="T54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46" style:parent-style-name="預設段落字型" style:family="text">
      <style:text-properties style:font-name="標楷體" style:font-name-asian="標楷體" style:font-size-complex="12pt"/>
    </style:style>
    <style:style style:name="T547" style:parent-style-name="預設段落字型" style:family="text">
      <style:text-properties style:font-name="標楷體" style:font-name-asian="標楷體" style:font-size-complex="12pt"/>
    </style:style>
    <style:style style:name="T54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49" style:parent-style-name="預設段落字型" style:family="text">
      <style:text-properties style:font-name="標楷體" style:font-name-asian="標楷體" style:font-size-complex="12pt"/>
    </style:style>
    <style:style style:name="T55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1" style:parent-style-name="預設段落字型" style:family="text">
      <style:text-properties style:font-name="標楷體" style:font-name-asian="標楷體" style:font-size-complex="12pt"/>
    </style:style>
    <style:style style:name="T552" style:parent-style-name="預設段落字型" style:family="text">
      <style:text-properties style:font-name="標楷體" style:font-name-asian="標楷體" style:font-size-complex="12pt"/>
    </style:style>
    <style:style style:name="T55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4" style:parent-style-name="預設段落字型" style:family="text">
      <style:text-properties style:font-name="標楷體" style:font-name-asian="標楷體" style:font-size-complex="12pt"/>
    </style:style>
    <style:style style:name="P555" style:parent-style-name="內文" style:family="paragraph">
      <style:paragraph-properties style:line-height-at-least="0.2777in" fo:margin-left="0.2958in" fo:text-indent="-0.2958in">
        <style:tab-stops/>
      </style:paragraph-properties>
    </style:style>
    <style:style style:name="T556" style:parent-style-name="預設段落字型" style:family="text">
      <style:text-properties style:font-name="標楷體" style:font-name-asian="標楷體" style:font-size-complex="12pt"/>
    </style:style>
    <style:style style:name="T55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8" style:parent-style-name="預設段落字型" style:family="text">
      <style:text-properties style:font-name="標楷體" style:font-name-asian="標楷體" style:font-weight-complex="bold" style:font-size-complex="12pt"/>
    </style:style>
    <style:style style:name="T559" style:parent-style-name="預設段落字型" style:family="text">
      <style:text-properties style:font-name="標楷體" style:font-name-asian="標楷體" style:font-size-complex="12pt"/>
    </style:style>
    <style:style style:name="T560" style:parent-style-name="預設段落字型" style:family="text">
      <style:text-properties style:font-name="標楷體" style:font-name-asian="標楷體" style:font-weight-complex="bold" style:font-size-complex="12pt"/>
    </style:style>
    <style:style style:name="T561" style:parent-style-name="預設段落字型" style:family="text">
      <style:text-properties style:font-name="標楷體" style:font-name-asian="標楷體" style:font-size-complex="12pt"/>
    </style:style>
    <style:style style:name="T562" style:parent-style-name="超連結" style:family="text">
      <style:text-properties style:font-name="標楷體" style:font-name-asian="標楷體" style:use-window-font-color="true" style:font-size-complex="12pt" style:text-underline-type="none"/>
    </style:style>
    <style:style style:name="T563" style:parent-style-name="預設段落字型" style:family="text">
      <style:text-properties style:font-name="標楷體" style:font-name-asian="標楷體" style:font-size-complex="12pt"/>
    </style:style>
    <style:style style:name="T564" style:parent-style-name="超連結" style:family="text">
      <style:text-properties style:font-name="標楷體" style:font-name-asian="標楷體" style:use-window-font-color="true" style:font-size-complex="12pt" style:text-underline-type="none"/>
    </style:style>
    <style:style style:name="T565" style:parent-style-name="預設段落字型" style:family="text">
      <style:text-properties style:font-name="標楷體" style:font-name-asian="標楷體" style:font-size-complex="12pt"/>
    </style:style>
    <style:style style:name="T566" style:parent-style-name="超連結" style:family="text">
      <style:text-properties style:font-name="標楷體" style:font-name-asian="標楷體" style:use-window-font-color="true" style:font-size-complex="12pt" style:text-underline-type="none"/>
    </style:style>
    <style:style style:name="T567" style:parent-style-name="預設段落字型" style:family="text">
      <style:text-properties style:font-name="標楷體" style:font-name-asian="標楷體" style:font-size-complex="12pt"/>
    </style:style>
    <style:style style:name="T568" style:parent-style-name="預設段落字型" style:family="text">
      <style:text-properties style:font-name="標楷體" style:font-name-asian="標楷體" style:font-size-complex="12pt"/>
    </style:style>
    <style:style style:name="T569" style:parent-style-name="預設段落字型" style:family="text">
      <style:text-properties style:font-name="標楷體" style:font-name-asian="標楷體" style:font-weight-complex="bold" style:font-size-complex="12pt"/>
    </style:style>
    <style:style style:name="T570" style:parent-style-name="預設段落字型" style:family="text">
      <style:text-properties style:font-name="標楷體" style:font-name-asian="標楷體" style:font-size-complex="12pt"/>
    </style:style>
    <style:style style:name="P571" style:parent-style-name="內文" style:family="paragraph">
      <style:paragraph-properties style:line-height-at-least="0.2777in" fo:margin-left="0.2958in">
        <style:tab-stops/>
      </style:paragraph-properties>
      <style:text-properties style:font-name="標楷體" style:font-name-asian="標楷體" style:font-size-complex="12pt"/>
    </style:style>
    <style:style style:name="P572" style:parent-style-name="內文" style:family="paragraph">
      <style:paragraph-properties style:line-height-at-least="0.2777in" fo:margin-left="0.2951in">
        <style:tab-stops/>
      </style:paragraph-properties>
      <style:text-properties style:font-name="標楷體" style:font-name-asian="標楷體" style:font-size-complex="12pt"/>
    </style:style>
    <style:style style:name="P573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574" style:parent-style-name="預設段落字型" style:family="text">
      <style:text-properties style:font-name="標楷體" style:font-name-asian="標楷體" style:font-size-complex="12pt"/>
    </style:style>
    <style:style style:name="T57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76" style:parent-style-name="預設段落字型" style:family="text">
      <style:text-properties style:font-name="標楷體" style:font-name-asian="標楷體" style:font-size-complex="12pt"/>
    </style:style>
    <style:style style:name="P577" style:parent-style-name="內文" style:family="paragraph">
      <style:paragraph-properties style:line-height-at-least="0.2777in" fo:margin-left="0.2951in">
        <style:tab-stops/>
      </style:paragraph-properties>
      <style:text-properties style:font-name="標楷體" style:font-name-asian="標楷體" style:font-size-complex="12pt"/>
    </style:style>
    <style:style style:name="P578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579" style:parent-style-name="預設段落字型" style:family="text">
      <style:text-properties style:font-name="標楷體" style:font-name-asian="標楷體" style:font-size-complex="12pt"/>
    </style:style>
    <style:style style:name="T5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81" style:parent-style-name="預設段落字型" style:family="text">
      <style:text-properties style:font-name="標楷體" style:font-name-asian="標楷體" style:font-size-complex="12pt"/>
    </style:style>
    <style:style style:name="T582" style:parent-style-name="預設段落字型" style:family="text">
      <style:text-properties style:font-name="標楷體" style:font-name-asian="標楷體" style:font-weight-complex="bold" style:font-size-complex="12pt"/>
    </style:style>
    <style:style style:name="T583" style:parent-style-name="預設段落字型" style:family="text">
      <style:text-properties style:font-name="標楷體" style:font-name-asian="標楷體" style:font-size-complex="12pt"/>
    </style:style>
    <style:style style:name="T584" style:parent-style-name="預設段落字型" style:family="text">
      <style:text-properties style:font-name="標楷體" style:font-name-asian="標楷體" style:font-weight-complex="bold" style:font-size-complex="12pt"/>
    </style:style>
    <style:style style:name="T585" style:parent-style-name="預設段落字型" style:family="text">
      <style:text-properties style:font-name="標楷體" style:font-name-asian="標楷體" style:font-size-complex="12pt"/>
    </style:style>
    <style:style style:name="T586" style:parent-style-name="預設段落字型" style:family="text">
      <style:text-properties style:font-name="標楷體" style:font-name-asian="標楷體" style:font-weight-complex="bold" style:font-size-complex="12pt"/>
    </style:style>
    <style:style style:name="P587" style:parent-style-name="內文" style:family="paragraph">
      <style:paragraph-properties style:line-height-at-least="0.2777in" fo:margin-left="0.25in" fo:text-indent="0.0458in">
        <style:tab-stops/>
      </style:paragraph-properties>
    </style:style>
    <style:style style:name="T588" style:parent-style-name="預設段落字型" style:family="text">
      <style:text-properties style:font-name="標楷體" style:font-name-asian="標楷體" style:font-size-complex="12pt"/>
    </style:style>
    <style:style style:name="T589" style:parent-style-name="預設段落字型" style:family="text">
      <style:text-properties style:font-name="標楷體" style:font-name-asian="標楷體" style:font-weight-complex="bold" style:font-size-complex="12pt"/>
    </style:style>
    <style:style style:name="T590" style:parent-style-name="預設段落字型" style:family="text">
      <style:text-properties style:font-name="標楷體" style:font-name-asian="標楷體" style:font-size-complex="12pt"/>
    </style:style>
    <style:style style:name="T591" style:parent-style-name="預設段落字型" style:family="text">
      <style:text-properties style:font-name="標楷體" style:font-name-asian="標楷體" style:font-weight-complex="bold" style:font-size-complex="12pt"/>
    </style:style>
    <style:style style:name="T592" style:parent-style-name="預設段落字型" style:family="text">
      <style:text-properties style:font-name="標楷體" style:font-name-asian="標楷體" style:font-size-complex="12pt"/>
    </style:style>
    <style:style style:name="T593" style:parent-style-name="預設段落字型" style:family="text">
      <style:text-properties style:font-name="標楷體" style:font-name-asian="標楷體" style:font-weight-complex="bold" style:font-size-complex="12pt"/>
    </style:style>
    <style:style style:name="T594" style:parent-style-name="預設段落字型" style:family="text">
      <style:text-properties style:font-name="標楷體" style:font-name-asian="標楷體" style:font-size-complex="12pt"/>
    </style:style>
    <style:style style:name="T595" style:parent-style-name="預設段落字型" style:family="text">
      <style:text-properties style:font-name="標楷體" style:font-name-asian="標楷體" style:font-weight-complex="bold" style:font-size-complex="12pt"/>
    </style:style>
    <style:style style:name="P596" style:parent-style-name="內文" style:family="paragraph">
      <style:paragraph-properties style:line-height-at-least="0.2777in" fo:margin-left="0.2951in">
        <style:tab-stops/>
      </style:paragraph-properties>
    </style:style>
    <style:style style:name="T597" style:parent-style-name="預設段落字型" style:family="text">
      <style:text-properties style:font-name="標楷體" style:font-name-asian="標楷體" style:font-size-complex="12pt"/>
    </style:style>
    <style:style style:name="T598" style:parent-style-name="預設段落字型" style:family="text">
      <style:text-properties style:font-name="標楷體" style:font-name-asian="標楷體" style:font-weight-complex="bold" style:font-size-complex="12pt"/>
    </style:style>
    <style:style style:name="T599" style:parent-style-name="預設段落字型" style:family="text">
      <style:text-properties style:font-name="標楷體" style:font-name-asian="標楷體" style:font-size-complex="12pt"/>
    </style:style>
    <style:style style:name="T600" style:parent-style-name="預設段落字型" style:family="text">
      <style:text-properties style:font-name="標楷體" style:font-name-asian="標楷體" style:font-weight-complex="bold" style:font-size-complex="12pt"/>
    </style:style>
    <style:style style:name="T601" style:parent-style-name="預設段落字型" style:family="text">
      <style:text-properties style:font-name="標楷體" style:font-name-asian="標楷體" style:font-size-complex="12pt"/>
    </style:style>
    <style:style style:name="T602" style:parent-style-name="預設段落字型" style:family="text">
      <style:text-properties style:font-name="標楷體" style:font-name-asian="標楷體" style:font-weight-complex="bold" style:font-size-complex="12pt"/>
    </style:style>
    <style:style style:name="T603" style:parent-style-name="預設段落字型" style:family="text">
      <style:text-properties style:font-name="標楷體" style:font-name-asian="標楷體" style:font-size-complex="12pt"/>
    </style:style>
    <style:style style:name="T604" style:parent-style-name="預設段落字型" style:family="text">
      <style:text-properties style:font-name="標楷體" style:font-name-asian="標楷體" style:font-weight-complex="bold" style:font-size-complex="12pt"/>
    </style:style>
    <style:style style:name="T605" style:parent-style-name="預設段落字型" style:family="text">
      <style:text-properties style:font-name="標楷體" style:font-name-asian="標楷體" style:font-size-complex="12pt"/>
    </style:style>
    <style:style style:name="P606" style:parent-style-name="內文" style:family="paragraph">
      <style:paragraph-properties style:snap-to-layout-grid="false" fo:margin-bottom="0.125in" style:line-height-at-least="0.2777in"/>
    </style:style>
    <style:style style:name="T607" style:parent-style-name="預設段落字型" style:family="text">
      <style:text-properties style:font-name="標楷體" style:font-name-asian="標楷體" style:font-size-complex="12pt"/>
    </style:style>
    <style:style style:name="T60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0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10" style:parent-style-name="預設段落字型" style:family="text">
      <style:text-properties style:font-name="標楷體" style:font-name-asian="標楷體" style:font-size-complex="12pt"/>
    </style:style>
    <style:style style:name="T61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612" style:parent-style-name="預設段落字型" style:family="text">
      <style:text-properties style:font-name="標楷體" style:font-name-asian="標楷體" style:font-size-complex="12pt"/>
    </style:style>
    <style:style style:name="T61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Column615" style:family="table-column">
      <style:table-column-properties style:column-width="1.2444in" style:use-optimal-column-width="false"/>
    </style:style>
    <style:style style:name="TableColumn616" style:family="table-column">
      <style:table-column-properties style:column-width="0.8715in" style:use-optimal-column-width="false"/>
    </style:style>
    <style:style style:name="TableColumn617" style:family="table-column">
      <style:table-column-properties style:column-width="3.6027in" style:use-optimal-column-width="false"/>
    </style:style>
    <style:style style:name="Table614" style:family="table">
      <style:table-properties style:width="5.7187in" fo:margin-left="0.3152in" table:align="left"/>
    </style:style>
    <style:style style:name="TableRow618" style:family="table-row">
      <style:table-row-properties style:use-optimal-row-height="false"/>
    </style:style>
    <style:style style:name="TableCell619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621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622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623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624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Row625" style:family="table-row">
      <style:table-row-properties style:use-optimal-row-height="false"/>
    </style:style>
    <style:style style:name="TableCell6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6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6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1" style:parent-style-name="內文" style:family="paragraph">
      <style:paragraph-properties style:snap-to-layout-grid="false" style:line-height-at-least="0.2777in"/>
    </style:style>
    <style:style style:name="T63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33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3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35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3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37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39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Row641" style:family="table-row">
      <style:table-row-properties style:use-optimal-row-height="false"/>
    </style:style>
    <style:style style:name="TableCell6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3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6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style:snap-to-layout-grid="false" style:line-height-at-least="0.2777in"/>
    </style:style>
    <style:style style:name="T64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49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5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51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5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53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5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55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5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57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5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59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61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6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63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6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Row665" style:family="table-row">
      <style:table-row-properties style:use-optimal-row-height="false"/>
    </style:style>
    <style:style style:name="TableCell6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6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6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1" style:parent-style-name="內文" style:family="paragraph">
      <style:paragraph-properties style:snap-to-layout-grid="false" style:line-height-at-least="0.2777in"/>
    </style:style>
    <style:style style:name="T6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73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75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77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7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79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1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ableRow683" style:family="table-row">
      <style:table-row-properties style:use-optimal-row-height="false"/>
    </style:style>
    <style:style style:name="TableCell6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6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name-complex="Times New Roman" style:font-size-complex="12pt"/>
    </style:style>
    <style:style style:name="TableCell6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style:snap-to-layout-grid="false" style:line-height-at-least="0.2777in"/>
    </style:style>
    <style:style style:name="T69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91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9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93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9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95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9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97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69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99" style:parent-style-name="預設段落字型" style:family="text">
      <style:text-properties style:font-name="標楷體" style:font-name-asian="標楷體" style:font-name-complex="Times New Roman" style:text-scale="25%" style:font-size-complex="12pt"/>
    </style:style>
    <style:style style:name="T70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701" style:parent-style-name="內文" style:family="paragraph">
      <style:paragraph-properties fo:margin-top="0.125in" style:line-height-at-least="0.2777in" fo:margin-left="0.2951in">
        <style:tab-stops/>
      </style:paragraph-properties>
    </style:style>
    <style:style style:name="T70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0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0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0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70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0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70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09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71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11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71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713" style:parent-style-name="內文" style:family="paragraph">
      <style:paragraph-properties style:line-height-at-least="0.2777in" fo:margin-left="0.2951in">
        <style:tab-stops/>
      </style:paragraph-properties>
    </style:style>
    <style:style style:name="T71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1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71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17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71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1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2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2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2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23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72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25" style:parent-style-name="預設段落字型" style:family="text">
      <style:text-properties style:font-name="新細明體" style:font-name-asian="新細明體" style:font-name-complex="Times New Roman" style:font-size-complex="12pt"/>
    </style:style>
    <style:style style:name="T72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27" style:parent-style-name="預設段落字型" style:family="text">
      <style:text-properties style:font-name="標楷體" style:font-name-asian="標楷體" style:font-size-complex="12pt"/>
    </style:style>
    <style:style style:name="P728" style:parent-style-name="內文" style:family="paragraph">
      <style:paragraph-properties style:line-height-at-least="0.2777in" fo:margin-left="0.25in" fo:text-indent="-0.25in">
        <style:tab-stops/>
      </style:paragraph-properties>
    </style:style>
    <style:style style:name="T729" style:parent-style-name="預設段落字型" style:family="text">
      <style:text-properties style:font-name="標楷體" style:font-name-asian="標楷體" style:font-size-complex="12pt"/>
    </style:style>
    <style:style style:name="T73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3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32" style:parent-style-name="預設段落字型" style:family="text">
      <style:text-properties style:font-name="標楷體" style:font-name-asian="標楷體" style:font-size-complex="12pt"/>
    </style:style>
    <style:style style:name="T73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34" style:parent-style-name="預設段落字型" style:family="text">
      <style:text-properties style:font-name="標楷體" style:font-name-asian="標楷體" style:font-size-complex="12pt"/>
    </style:style>
    <style:style style:name="P735" style:parent-style-name="內文" style:family="paragraph">
      <style:paragraph-properties style:line-height-at-least="0.2777in" fo:margin-left="0.2951in">
        <style:tab-stops/>
      </style:paragraph-properties>
      <style:text-properties style:font-name="標楷體" style:font-name-asian="標楷體" style:font-size-complex="12pt"/>
    </style:style>
    <style:style style:name="P736" style:parent-style-name="內文" style:family="paragraph">
      <style:paragraph-properties fo:margin-bottom="0.25in" style:line-height-at-least="0.2777in" fo:margin-left="0.2951in">
        <style:tab-stops/>
      </style:paragraph-properties>
      <style:text-properties style:font-name="標楷體" style:font-name-asian="標楷體" style:font-size-complex="12pt"/>
    </style:style>
    <style:style style:name="TableColumn738" style:family="table-column">
      <style:table-column-properties style:column-width="8.4652in"/>
    </style:style>
    <style:style style:name="Table737" style:family="table">
      <style:table-properties style:width="8.4652in" fo:margin-left="0.3708in" table:align="left"/>
    </style:style>
    <style:style style:name="TableRow739" style:family="table-row">
      <style:table-row-properties style:min-row-height="0.6388in"/>
    </style:style>
    <style:style style:name="TableCell74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741" style:parent-style-name="內文" style:family="paragraph">
      <style:paragraph-properties style:line-height-at-least="0.2777in" fo:text-indent="0.3402in"/>
      <style:text-properties style:font-name="標楷體" style:font-name-asian="標楷體" style:font-size-complex="12pt"/>
    </style:style>
    <style:style style:name="P742" style:parent-style-name="內文" style:family="paragraph">
      <style:paragraph-properties style:snap-to-layout-grid="false" fo:margin-top="0.125in" fo:margin-bottom="0.125in" style:line-height-at-least="0.2777in"/>
    </style:style>
    <style:style style:name="T743" style:parent-style-name="預設段落字型" style:family="text">
      <style:text-properties style:font-name="標楷體" style:font-name-asian="標楷體" style:font-size-complex="12pt"/>
    </style:style>
    <style:style style:name="T7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45" style:parent-style-name="預設段落字型" style:family="text">
      <style:text-properties style:font-name="標楷體" style:font-name-asian="標楷體" style:font-size-complex="12pt"/>
    </style:style>
    <style:style style:name="T74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47" style:parent-style-name="預設段落字型" style:family="text">
      <style:text-properties style:font-name="標楷體" style:font-name-asian="標楷體" style:font-size-complex="12pt"/>
    </style:style>
    <style:style style:name="T748" style:parent-style-name="預設段落字型" style:family="text">
      <style:text-properties style:font-name="標楷體" style:font-name-asian="標楷體" style:font-size-complex="12pt"/>
    </style:style>
    <style:style style:name="T749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750" style:parent-style-name="預設段落字型" style:family="text">
      <style:text-properties style:font-name="標楷體" style:font-name-asian="標楷體" style:font-size-complex="12pt"/>
    </style:style>
    <style:style style:name="TableColumn752" style:family="table-column">
      <style:table-column-properties style:column-width="1.5902in" style:use-optimal-column-width="false"/>
    </style:style>
    <style:style style:name="TableColumn753" style:family="table-column">
      <style:table-column-properties style:column-width="2.9527in" style:use-optimal-column-width="false"/>
    </style:style>
    <style:style style:name="TableColumn754" style:family="table-column">
      <style:table-column-properties style:column-width="3.2486in" style:use-optimal-column-width="false"/>
    </style:style>
    <style:style style:name="Table751" style:family="table">
      <style:table-properties style:width="7.7916in" fo:margin-left="0.3152in" table:align="left"/>
    </style:style>
    <style:style style:name="TableRow755" style:family="table-row">
      <style:table-row-properties style:use-optimal-row-height="false"/>
    </style:style>
    <style:style style:name="TableCell756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Cell758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759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Cell760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761" style:parent-style-name="內文" style:family="paragraph">
      <style:paragraph-properties style:snap-to-layout-grid="false" fo:text-align="center" style:line-height-at-least="0.2777in"/>
      <style:text-properties style:font-name="標楷體" style:font-name-asian="標楷體" style:font-size-complex="12pt"/>
    </style:style>
    <style:style style:name="TableRow762" style:family="table-row">
      <style:table-row-properties style:use-optimal-row-height="false"/>
    </style:style>
    <style:style style:name="TableCell763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764" style:parent-style-name="內文" style:family="paragraph">
      <style:paragraph-properties style:snap-to-layout-grid="false" style:line-height-at-least="0.2777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TableCell7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6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Cell7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8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Row769" style:family="table-row">
      <style:table-row-properties style:use-optimal-row-height="false"/>
    </style:style>
    <style:style style:name="TableCell770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style:snap-to-layout-grid="false" style:line-height-at-least="0.2777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TableCell7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3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Cell7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Row776" style:family="table-row">
      <style:table-row-properties style:use-optimal-row-height="false"/>
    </style:style>
    <style:style style:name="TableCell777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style:snap-to-layout-grid="false" style:line-height-at-least="0.2777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TableCell7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0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Cell7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2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Row783" style:family="table-row">
      <style:table-row-properties style:use-optimal-row-height="false"/>
    </style:style>
    <style:style style:name="TableCell784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785" style:parent-style-name="內文" style:family="paragraph">
      <style:paragraph-properties style:snap-to-layout-grid="false" style:line-height-at-least="0.2777in" fo:margin-left="0.3333in" fo:text-indent="-0.3333in">
        <style:tab-stops/>
      </style:paragraph-properties>
      <style:text-properties style:font-name="標楷體" style:font-name-asian="標楷體" style:font-size-complex="12pt"/>
    </style:style>
    <style:style style:name="TableCell7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7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TableCell7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9" style:parent-style-name="內文" style:family="paragraph">
      <style:paragraph-properties style:snap-to-layout-grid="false" style:line-height-at-least="0.2777in"/>
      <style:text-properties style:font-name="標楷體" style:font-name-asian="標楷體" style:font-size-complex="12pt"/>
    </style:style>
    <style:style style:name="P790" style:parent-style-name="內文" style:family="paragraph">
      <style:paragraph-properties fo:margin-top="0.125in" fo:margin-bottom="0.125in" style:line-height-at-least="0.2777in" fo:margin-left="0.2479in" fo:text-indent="-0.2479in">
        <style:tab-stops/>
      </style:paragraph-properties>
    </style:style>
    <style:style style:name="T791" style:parent-style-name="預設段落字型" style:family="text">
      <style:text-properties style:font-name="標楷體" style:font-name-asian="標楷體" style:font-size-complex="12pt"/>
    </style:style>
    <style:style style:name="T79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93" style:parent-style-name="預設段落字型" style:family="text">
      <style:text-properties style:font-name="標楷體" style:font-name-asian="標楷體" style:font-size-complex="12pt"/>
    </style:style>
    <style:style style:name="T794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795" style:parent-style-name="預設段落字型" style:family="text">
      <style:text-properties style:font-name="標楷體" style:font-name-asian="標楷體" style:font-size-complex="12pt"/>
    </style:style>
    <style:style style:name="TableColumn797" style:family="table-column">
      <style:table-column-properties style:column-width="1.575in"/>
    </style:style>
    <style:style style:name="TableColumn798" style:family="table-column">
      <style:table-column-properties style:column-width="2.9527in"/>
    </style:style>
    <style:style style:name="TableColumn799" style:family="table-column">
      <style:table-column-properties style:column-width="3.2486in"/>
    </style:style>
    <style:style style:name="Table796" style:family="table">
      <style:table-properties style:width="7.7763in" fo:margin-left="0.3708in" table:align="left"/>
    </style:style>
    <style:style style:name="TableRow800" style:family="table-row">
      <style:table-row-properties/>
    </style:style>
    <style:style style:name="TableCell801" style:family="table-cell">
      <style:table-cell-properties fo:border="0.0069in solid #000000" style:writing-mode="lr-tb" fo:padding-top="0in" fo:padding-left="0.075in" fo:padding-bottom="0in" fo:padding-right="0.075in"/>
    </style:style>
    <style:style style:name="P802" style:parent-style-name="內文" style:family="paragraph">
      <style:paragraph-properties fo:text-align="center"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TableCell803" style:family="table-cell">
      <style:table-cell-properties fo:border="0.0069in solid #000000" style:writing-mode="lr-tb" fo:padding-top="0in" fo:padding-left="0.075in" fo:padding-bottom="0in" fo:padding-right="0.075in"/>
    </style:style>
    <style:style style:name="P804" style:parent-style-name="內文" style:family="paragraph">
      <style:paragraph-properties fo:text-align="center"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TableCell805" style:family="table-cell">
      <style:table-cell-properties fo:border="0.0069in solid #000000" style:writing-mode="lr-tb" fo:padding-top="0in" fo:padding-left="0.075in" fo:padding-bottom="0in" fo:padding-right="0.075in"/>
    </style:style>
    <style:style style:name="P806" style:parent-style-name="內文" style:family="paragraph">
      <style:paragraph-properties fo:text-align="center"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TableRow807" style:family="table-row">
      <style:table-row-properties/>
    </style:style>
    <style:style style:name="TableCell808" style:family="table-cell">
      <style:table-cell-properties fo:border="0.0069in solid #000000" style:writing-mode="lr-tb" fo:padding-top="0in" fo:padding-left="0.075in" fo:padding-bottom="0in" fo:padding-right="0.075in"/>
    </style:style>
    <style:style style:name="P809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TableCell810" style:family="table-cell">
      <style:table-cell-properties fo:border="0.0069in solid #000000" style:writing-mode="lr-tb" fo:padding-top="0in" fo:padding-left="0.075in" fo:padding-bottom="0in" fo:padding-right="0.075in"/>
    </style:style>
    <style:style style:name="P811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TableCell812" style:family="table-cell">
      <style:table-cell-properties fo:border="0.0069in solid #000000" style:writing-mode="lr-tb" fo:padding-top="0in" fo:padding-left="0.075in" fo:padding-bottom="0in" fo:padding-right="0.075in"/>
    </style:style>
    <style:style style:name="P813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TableRow814" style:family="table-row">
      <style:table-row-properties/>
    </style:style>
    <style:style style:name="TableCell815" style:family="table-cell">
      <style:table-cell-properties fo:border="0.0069in solid #000000" style:writing-mode="lr-tb" fo:padding-top="0in" fo:padding-left="0.075in" fo:padding-bottom="0in" fo:padding-right="0.075in"/>
    </style:style>
    <style:style style:name="P816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TableCell817" style:family="table-cell">
      <style:table-cell-properties fo:border="0.0069in solid #000000" style:writing-mode="lr-tb" fo:padding-top="0in" fo:padding-left="0.075in" fo:padding-bottom="0in" fo:padding-right="0.075in"/>
    </style:style>
    <style:style style:name="P818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TableCell819" style:family="table-cell">
      <style:table-cell-properties fo:border="0.0069in solid #000000" style:writing-mode="lr-tb" fo:padding-top="0in" fo:padding-left="0.075in" fo:padding-bottom="0in" fo:padding-right="0.075in"/>
    </style:style>
    <style:style style:name="P820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TableRow821" style:family="table-row">
      <style:table-row-properties/>
    </style:style>
    <style:style style:name="TableCell822" style:family="table-cell">
      <style:table-cell-properties fo:border="0.0069in solid #000000" style:writing-mode="lr-tb" fo:padding-top="0in" fo:padding-left="0.075in" fo:padding-bottom="0in" fo:padding-right="0.075in"/>
    </style:style>
    <style:style style:name="P823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TableCell824" style:family="table-cell">
      <style:table-cell-properties fo:border="0.0069in solid #000000" style:writing-mode="lr-tb" fo:padding-top="0in" fo:padding-left="0.075in" fo:padding-bottom="0in" fo:padding-right="0.075in"/>
    </style:style>
    <style:style style:name="P825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TableCell826" style:family="table-cell">
      <style:table-cell-properties fo:border="0.0069in solid #000000" style:writing-mode="lr-tb" fo:padding-top="0in" fo:padding-left="0.075in" fo:padding-bottom="0in" fo:padding-right="0.075in"/>
    </style:style>
    <style:style style:name="P827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TableRow828" style:family="table-row">
      <style:table-row-properties/>
    </style:style>
    <style:style style:name="TableCell829" style:family="table-cell">
      <style:table-cell-properties fo:border="0.0069in solid #000000" style:writing-mode="lr-tb" fo:padding-top="0in" fo:padding-left="0.075in" fo:padding-bottom="0in" fo:padding-right="0.075in"/>
    </style:style>
    <style:style style:name="P830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TableCell831" style:family="table-cell">
      <style:table-cell-properties fo:border="0.0069in solid #000000" style:writing-mode="lr-tb" fo:padding-top="0in" fo:padding-left="0.075in" fo:padding-bottom="0in" fo:padding-right="0.075in"/>
    </style:style>
    <style:style style:name="P832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TableCell833" style:family="table-cell">
      <style:table-cell-properties fo:border="0.0069in solid #000000" style:writing-mode="lr-tb" fo:padding-top="0in" fo:padding-left="0.075in" fo:padding-bottom="0in" fo:padding-right="0.075in"/>
    </style:style>
    <style:style style:name="P834" style:parent-style-name="內文" style:family="paragraph">
      <style:paragraph-properties style:line-height-at-least="0.2777in" fo:margin-left="0.25in" fo:text-indent="-0.25in">
        <style:tab-stops/>
      </style:paragraph-properties>
      <style:text-properties style:font-name="標楷體" style:font-name-asian="標楷體" style:font-size-complex="12pt"/>
    </style:style>
    <style:style style:name="P835" style:parent-style-name="內文" style:family="paragraph">
      <style:paragraph-properties style:snap-to-layout-grid="false" fo:margin-top="0.125in" style:line-height-at-least="0.2777in" fo:margin-left="0.2951in" fo:text-indent="-0.2951in">
        <style:tab-stops/>
      </style:paragraph-properties>
    </style:style>
    <style:style style:name="T836" style:parent-style-name="預設段落字型" style:family="text">
      <style:text-properties style:font-name="標楷體" style:font-name-asian="標楷體" style:font-size-complex="12pt"/>
    </style:style>
    <style:style style:name="T83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38" style:parent-style-name="預設段落字型" style:family="text">
      <style:text-properties style:font-name="標楷體" style:font-name-asian="標楷體" style:font-size-complex="12pt"/>
    </style:style>
    <style:style style:name="T839" style:parent-style-name="超連結" style:family="text">
      <style:text-properties style:font-name="標楷體" style:font-name-asian="標楷體" style:use-window-font-color="true" style:font-size-complex="12pt"/>
    </style:style>
    <style:style style:name="T840" style:parent-style-name="預設段落字型" style:family="text">
      <style:text-properties style:font-name="標楷體" style:font-name-asian="標楷體" style:font-size-complex="12pt"/>
    </style:style>
    <style:style style:name="T841" style:parent-style-name="預設段落字型" style:family="text">
      <style:text-properties style:font-name="標楷體" style:font-name-asian="標楷體" style:font-size-complex="12pt"/>
    </style:style>
    <style:style style:name="P842" style:parent-style-name="內文" style:family="paragraph">
      <style:paragraph-properties style:line-height-at-least="0.2777in" fo:margin-left="0.2951in">
        <style:tab-stops/>
      </style:paragraph-properties>
      <style:text-properties style:font-name="標楷體" style:font-name-asian="標楷體" style:font-size-complex="12pt"/>
    </style:style>
    <style:style style:name="P843" style:parent-style-name="內文" style:family="paragraph">
      <style:paragraph-properties style:line-height-at-least="0.2777in"/>
      <style:text-properties style:font-name="標楷體" style:font-name-asian="標楷體"/>
    </style:style>
    <style:style style:name="P844" style:parent-style-name="內文" style:family="paragraph">
      <style:paragraph-properties style:line-height-at-least="0.2777in"/>
      <style:text-properties style:font-name="標楷體" style:font-name-asian="標楷體"/>
    </style:style>
    <style:style style:name="P845" style:parent-style-name="內文" style:family="paragraph">
      <style:paragraph-properties fo:widows="2" fo:orphans="2" fo:break-before="page"/>
      <style:text-properties style:font-name="標楷體" style:font-name-asian="標楷體" style:font-name-complex="Times New Roman" fo:font-size="16pt" style:font-size-asian="16pt" style:font-size-complex="14pt"/>
    </style:style>
    <style:style style:name="P846" style:parent-style-name="內文" style:family="paragraph">
      <style:text-properties style:font-name="標楷體" style:font-name-asian="標楷體" style:font-name-complex="Times New Roman" fo:font-size="16pt" style:font-size-asian="16pt" style:font-size-complex="14pt"/>
    </style:style>
    <style:style style:name="P847" style:parent-style-name="無間距" style:family="paragraph">
      <style:text-properties style:font-name="Times New Roman" style:font-name-complex="Times New Roman" fo:letter-spacing="0.0694in" fo:font-size="16pt" style:font-size-asian="16pt" style:font-size-complex="16pt"/>
    </style:style>
    <style:style style:name="P848" style:parent-style-name="無間距" style:family="paragraph">
      <style:text-properties style:font-name="Times New Roman" style:font-name-complex="Times New Roman" fo:letter-spacing="0.0694in" fo:font-size="16pt" style:font-size-asian="16pt" style:font-size-complex="16pt"/>
    </style:style>
    <style:style style:name="P849" style:parent-style-name="無間距" style:family="paragraph">
      <style:text-properties style:font-name="Times New Roman" style:font-name-complex="Times New Roman" fo:letter-spacing="0.0694in" fo:font-size="16pt" style:font-size-asian="16pt" style:font-size-complex="16pt"/>
    </style:style>
    <style:style style:name="P850" style:parent-style-name="無間距" style:family="paragraph">
      <style:text-properties style:font-name="Times New Roman" style:font-name-complex="Times New Roman" fo:letter-spacing="0.0694in" fo:font-size="16pt" style:font-size-asian="16pt" style:font-size-complex="16pt"/>
    </style:style>
    <style:style style:name="T851" style:parent-style-name="預設段落字型" style:family="text">
      <style:text-properties style:font-name="Times New Roman" style:font-name-complex="Times New Roman" fo:letter-spacing="0.0694in" fo:font-size="16pt" style:font-size-asian="16pt" style:font-size-complex="16pt"/>
    </style:style>
    <style:style style:family="graphic" style:name="a20" style:parent-style-name="Graphics">
      <style:graphic-properties fo:border="0.01042in none" fo:background-color="transparent" fo:clip="rect(0in, 0in, 0in, 0in)"/>
    </style:style>
    <style:style style:family="graphic" style:name="a21" style:parent-style-name="Graphics">
      <style:graphic-properties fo:border="0.01042in none" fo:background-color="transparent" fo:clip="rect(0in, 0in, 0in, 0in)"/>
    </style:style>
    <style:style style:family="graphic" style:name="a22" style:parent-style-name="Graphics">
      <style:graphic-properties fo:border="0.01042in none" fo:background-color="transparent" fo:clip="rect(0in, 0in, 0in, 0in)"/>
    </style:style>
    <style:style style:family="graphic" style:name="a23" style:parent-style-name="Graphics">
      <style:graphic-properties fo:border="none" fo:background-color="transparent"/>
    </style:style>
    <style:style style:family="graphic" style:name="a2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26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27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0" style:parent-style-name="Graphics">
      <style:graphic-properties fo:border="none" fo:background-color="transparent"/>
    </style:style>
    <style:style style:family="graphic" style:name="a1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none" fo:background-color="transparent"/>
    </style:style>
    <style:style style:family="graphic" style:name="a1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5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6" style:parent-style-name="Graphics">
      <style:graphic-properties fo:border="none" fo:background-color="transparent"/>
    </style:style>
    <style:style style:family="graphic" style:name="a1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9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none" fo:background-color="transparent"/>
    </style:style>
    <style:style style:family="graphic" style:name="a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fo:clip="rect(0in, 0in, 0in, 0in)" draw:color-mode="greyscale"/>
    </style:style>
    <style:style style:family="graphic" style:name="a8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9">
      <style:graphic-properties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7學年度第一學期第三次定期評量<text:s/>社會科<text:s/>試題卷</text:p>
      <text:p text:style-name="P5"><text:span text:style-name="T6">八</text:span><text:span text:style-name="T7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8">年級</text:span><text:span text:style-name="T9">　　　</text:span><text:span text:style-name="T10">班 座號</text:span><text:span text:style-name="T11">　　　</text:span><text:span text:style-name="T12"><text:s/>姓名</text:span><text:span text:style-name="T13">　　　　　　　　</text:span><text:span text:style-name="T14"><text:s/></text:span></text:p>
      <text:p text:style-name="P15">【地理】</text:p>
      <text:p text:style-name="P16"><draw:g draw:z-index="251661312" draw:name="群組 9" draw:id="id3" draw:style-name="a3" text:anchor-type="paragraph"><svg:title/><svg:desc/><draw:frame draw:id="id1" draw:style-name="a1" draw:name="圖片 25" svg:x="6.93889in" svg:y="0.34583in" svg:width="2.04236in" svg:height="1.65764in" style:rel-width="scale" style:rel-height="scale"><draw:image xlink:href="media/image1.png" xlink:type="simple" xlink:show="embed" xlink:actuate="onLoad"/><svg:title/><svg:desc/></draw:frame><draw:frame draw:id="id2" draw:style-name="a2" draw:name="文字方塊 16" svg:x="7.71648in" svg:y="0.44837in" svg:width="0.70062in" svg:height="0.24715in" style:rel-width="scale" style:rel-height="scale"><draw:text-box><text:p text:style-name="P17">圖(一)</text:p></draw:text-box><svg:title/><svg:desc/></draw:frame></draw:g><text:span text:style-name="T18">1</text:span><text:span text:style-name="T19">、</text:span><text:span text:style-name="T20">若去中國的北部地區旅遊，較有可能欣賞到的景觀有：(甲)水牛在阡陌縱橫的水稻田中緩步犁田　(乙)風吹過小麥田掀起陣陣金黃色麥浪　(丙)採茶姑娘在茶園中高唱山歌　(丁)農田裡的農民正忙著用機械採收甜菜。</text:span><text:span text:style-name="T21"><text:line-break/>請問上列正確的有哪些？　(A)甲乙　(B)乙丙　(C)甲丙　(D)乙丁。</text:span></text:p>
      <text:p text:style-name="P22"><text:span text:style-name="T23">2</text:span><text:span text:style-name="T24">、</text:span><text:span text:style-name="T25">右圖(一)為中國農、牧業分布圖，請問圖中農牧區的分界線，大致與那一項地理特徵吻合？</text:span><text:span text:style-name="T26"><text:line-break/>(A)一月月均溫0℃等溫線　(B)年降水量500mm等雨量線</text:span><text:span text:style-name="T27"><text:line-break/>(C)年降水量750mm等雨量線　(D)年降水量250mm等雨量線。</text:span></text:p>
      <text:p text:style-name="P28"><text:span text:style-name="T29">3</text:span><text:span text:style-name="T30">、</text:span><text:span text:style-name="T31">「中國近年來隨著經濟發展，農業技術提升，市場需求改變，許多傳統農業已逐漸轉型。</text:span><text:span text:style-name="T32"><text:line-break/>例如□□原本為傳統自給性的綠洲農業區，目前已發展商業性的棉花專業區，產量中國第一。」</text:span><text:span text:style-name="T33"><text:line-break/>請問上述的□□應是哪一行政區？　(A)黑龍江省　(B)內蒙古自治區　(C)新疆維吾爾自治區　(D)西藏自治區。</text:span></text:p>
      <text:p text:style-name="P34"><draw:g draw:z-index="251662336" draw:name="群組 6" draw:id="id6" draw:style-name="a6" text:anchor-type="paragraph"><svg:title/><svg:desc/><draw:frame draw:id="id4" draw:style-name="a4" draw:name="圖片 22" svg:x="6.52083in" svg:y="0.34931in" svg:width="2.14444in" svg:height="1.76736in" style:rel-width="scale" style:rel-height="scale"><draw:image xlink:href="media/image2.png" xlink:type="simple" xlink:show="embed" xlink:actuate="onLoad"/><svg:title/><svg:desc/></draw:frame><draw:frame draw:id="id5" draw:style-name="a5" draw:name="文字方塊 18" svg:x="7.07635in" svg:y="0.40424in" svg:width="0.82889in" svg:height="0.2783in" style:rel-width="scale" style:rel-height="scale"><draw:text-box><text:p text:style-name="P35">圖(二)</text:p></draw:text-box><svg:title/><svg:desc/></draw:frame></draw:g><text:span text:style-name="T36">4</text:span><text:span text:style-name="T37">、</text:span><text:span text:style-name="T38">承上題，此地雖然有很高的農業成就，但是也因過度灌溉成環境問題，請問下列哪一項最「不可能」是灌溉農業造成的災害？　(A)水患頻仍　(B)河道乾涸　(C)內陸湖消失　(D)土壤鹽鹼化。</text:span></text:p>
      <text:p text:style-name="P39"><text:span text:style-name="T40">5</text:span><text:span text:style-name="T41">、</text:span><text:span text:style-name="T42">中國的畜牧型態可區分為四種類型，其分布如右圖(二)。</text:span><text:span text:style-name="T43"><text:line-break/>關於圖中各區畜牧業的經營特色，請問下列敘述何者正確？</text:span><text:span text:style-name="T44"><text:line-break/>(A)甲區的牧民在秋天驅趕牲畜上山吃草，春天則驅趕牲畜下山</text:span><text:span text:style-name="T45"><text:line-break/>(B)甲區和乙區皆屬於逐水草而居的「游牧」方式</text:span><text:span text:style-name="T46"><text:line-break/>(C)乙區和丙區的畜牧方式不同，主要是受到地形因素影響</text:span><text:span text:style-name="T47"><text:line-break/>(D)丁區的畜牧業在傳統上為農家副業，因為土地有限，多採取「放牧」方式。</text:span></text:p>
      <text:p text:style-name="P48"><draw:g draw:z-index="251663360" draw:name="群組 21" draw:id="id9" draw:style-name="a9" text:anchor-type="paragraph"><svg:title/><svg:desc/><draw:frame draw:id="id7" draw:style-name="a7" draw:name="圖片 19" svg:x="6.45694in" svg:y="0.73542in" svg:width="2.61458in" svg:height="2.04792in" style:rel-width="scale" style:rel-height="scale"><draw:image xlink:href="media/image3.png" xlink:type="simple" xlink:show="embed" xlink:actuate="onLoad"/><svg:title/><svg:desc/></draw:frame><draw:frame draw:id="id8" draw:style-name="a8" draw:name="文字方塊 20" svg:x="7.36055in" svg:y="1.01881in" svg:width="0.82835in" svg:height="0.27775in" style:rel-width="scale" style:rel-height="scale"><draw:text-box><text:p text:style-name="P49">圖(三)</text:p></draw:text-box><svg:title/><svg:desc/></draw:frame></draw:g><text:span text:style-name="T50">6</text:span><text:span text:style-name="T51">、</text:span><text:span text:style-name="T52">新聞報導：「中國知名網購平台於2018年雙11購物節再破紀錄，成交額超過人民幣2000億元；同月份的美國感恩節購物季，美國當地的電商巨頭的銷售額雖也創新高，卻也只是中國雙11的零頭而已……」根據以上報導，可說明中國的經濟具有何項特色？　(A)技術水準優越　(B)中資企業興起　(C)廉價勞力充足　(D)消費市場龐大。</text:span></text:p>
      <text:p text:style-name="P53"><text:span text:style-name="T54">7</text:span><text:span text:style-name="T55">、</text:span><text:span text:style-name="T56">右圖(三)中的甲、乙、丙為中國三大經濟圈，是帶動中國經濟發展的火車頭，</text:span><text:span text:style-name="T57"><text:line-break/>而其中丙經濟圈的鋼鐵工業、石化工業較其他二區發達，請問這是因為丙經濟圈</text:span><text:span text:style-name="T58"><text:line-break/>具有何種條件？　</text:span><text:span text:style-name="T59"><text:line-break/>(A)水資源量充足　(B)礦產原料豐富　(C)設立經濟特區　(D)空氣品質良好。</text:span></text:p>
      <text:p text:style-name="P60"><text:span text:style-name="T61">8</text:span><text:span text:style-name="T62">、</text:span><text:span text:style-name="T63">中國依據經濟發展程度的區域差異，可分為三大經濟帶，其分別具有的優勢及</text:span><text:span text:style-name="T64"><text:line-break/>發展限制如下表。請問表格中哪些項目是正確的？　</text:span><text:span text:style-name="T65"><text:line-break/>(A)甲、乙、丙、丁　(B)乙、丙、丁、己　(C)甲、乙、丁 (D)乙、丁、戊。</text:span></text:p>
      <table:table table:style-name="Table66">
        <table:table-columns>
          <table:table-column table:style-name="TableColumn67"/>
          <table:table-column table:style-name="TableColumn68"/>
          <table:table-column table:style-name="TableColumn69"/>
        </table:table-columns>
        <table:table-row table:style-name="TableRow70">
          <table:table-cell table:style-name="TableCell71">
            <text:p text:style-name="P72"/>
          </table:table-cell>
          <table:table-cell table:style-name="TableCell73">
            <text:p text:style-name="P74">優勢</text:p>
          </table:table-cell>
          <table:table-cell table:style-name="TableCell75">
            <text:p text:style-name="P76">發展限制</text:p>
          </table:table-cell>
        </table:table-row>
        <table:table-row table:style-name="TableRow77">
          <table:table-cell table:style-name="TableCell78">
            <text:p text:style-name="P79">西部經濟帶</text:p>
          </table:table-cell>
          <table:table-cell table:style-name="TableCell80">
            <text:p text:style-name="P81">(甲)位置利於發展邊境貿易</text:p>
          </table:table-cell>
          <table:table-cell table:style-name="TableCell82">
            <text:p text:style-name="P83">(丁)人口稀少、交通不便</text:p>
          </table:table-cell>
        </table:table-row>
        <table:table-row table:style-name="TableRow84">
          <table:table-cell table:style-name="TableCell85">
            <text:p text:style-name="P86">中部經濟帶</text:p>
          </table:table-cell>
          <table:table-cell table:style-name="TableCell87">
            <text:p text:style-name="P88">(乙)煤、鐵、石油、水力、森林資源豐富</text:p>
          </table:table-cell>
          <table:table-cell table:style-name="TableCell89">
            <text:p text:style-name="P90">(戊)人口最多，資源不足</text:p>
          </table:table-cell>
        </table:table-row>
        <table:table-row table:style-name="TableRow91">
          <table:table-cell table:style-name="TableCell92">
            <text:p text:style-name="P93">東部經濟帶</text:p>
          </table:table-cell>
          <table:table-cell table:style-name="TableCell94">
            <text:p text:style-name="P95">(丙)糧食、能源、工礦原料供應充足</text:p>
          </table:table-cell>
          <table:table-cell table:style-name="TableCell96">
            <text:p text:style-name="P97"><text:span text:style-name="T98"><draw:g draw:z-index="251664384" draw:name="群組 27" draw:id="id12" draw:style-name="a12" text:anchor-type="paragraph"><svg:title/><svg:desc/><draw:frame draw:id="id10" draw:style-name="a10" draw:name="圖片 16" svg:x="1.04792in" svg:y="0.16319in" svg:width="3.23472in" svg:height="3.58194in" style:rel-width="scale" style:rel-height="scale"><draw:image xlink:href="media/image4.tmp" xlink:type="simple" xlink:show="embed" xlink:actuate="onLoad"/><svg:title/><svg:desc/></draw:frame><draw:frame draw:id="id11" draw:style-name="a11" draw:name="文字方塊 23" svg:x="1.274in" svg:y="1.04998in" svg:width="0.82776in" svg:height="0.27703in" style:rel-width="scale" style:rel-height="scale"><draw:text-box><text:p text:style-name="P99">圖(四)</text:p></draw:text-box><svg:title/><svg:desc/></draw:frame></draw:g></text:span><text:span text:style-name="T100">(己)對外交通不便，經濟發展緩慢</text:span></text:p>
          </table:table-cell>
        </table:table-row>
      </table:table>
      <text:p text:style-name="P101"><text:span text:style-name="T102">9</text:span><text:span text:style-name="T103">、</text:span><text:span text:style-name="T104">中國於2016年發布「長江經濟帶規畫綱要」，所謂的「長江經濟帶」涵蓋沿江的</text:span><text:span text:style-name="T105"><text:line-break/>十一個省市，如右圖(四)。近年來中國GDP成長最快速的行政區多集中在此區，</text:span><text:span text:style-name="T106"><text:line-break/>是備受矚目的地區。依據圖(四)，請問關於「長江經濟帶」的敘述何者正確？</text:span><text:span text:style-name="T107"><text:line-break/>(A)範圍遍及東部、中部、西部三大經濟帶</text:span><text:span text:style-name="T108"><text:line-break/>(B)與中亞、俄羅斯等鄰國接壤，有利發展邊境貿易</text:span><text:span text:style-name="T109"><text:line-break/>(C)經濟帶內有環渤海、長江三角洲、珠江三角洲等重要工業基地</text:span><text:span text:style-name="T110"><text:line-break/>(D)沿海設立五個經濟特區，為改革開放的先驅。</text:span></text:p>
      <text:p text:style-name="P111"><text:span text:style-name="T112">10</text:span><text:span text:style-name="T113">、</text:span><text:span text:style-name="T114">中國北部地區近年來屢受沙塵暴侵襲，每當嚴重沙塵暴來襲，黃沙滾滾</text:span><text:span text:style-name="T115"><text:line-break/>像是高高的牆體漸漸推進，直至遮天蓋日，能見度低且令人呼吸困難。</text:span><text:span text:style-name="T116"><text:line-break/>造成中國發生沙塵暴的原因有：(甲)季風強勁　(乙)圍湖造田　</text:span><text:span text:style-name="T117"><text:line-break/>(丙)土地荒漠化　(丁)水質汙染　(戊)凍土廣大。請問正確的有哪些？</text:span><text:span text:style-name="T118"><text:line-break/>(A)甲丙　(B)乙丙　(C)丙丁　(D)丙戊。</text:span></text:p>
      <text:soft-page-break/>
      <text:p text:style-name="P119"><draw:g draw:z-index="251665408" draw:name="群組 29" draw:id="id15" draw:style-name="a15" text:anchor-type="paragraph"><svg:title/><svg:desc/><draw:frame draw:id="id13" draw:style-name="a13" draw:name="圖片 13" svg:x="7.01736in" svg:y="0.33194in" svg:width="2.02569in" svg:height="1.63472in" style:rel-width="scale" style:rel-height="scale"><draw:image xlink:href="media/image5.png" xlink:type="simple" xlink:show="embed" xlink:actuate="onLoad"/><svg:title/><svg:desc/></draw:frame><draw:frame draw:id="id14" draw:style-name="a14" draw:name="文字方塊 28" svg:x="7.52161in" svg:y="0.56672in" svg:width="0.82692in" svg:height="0.27638in" style:rel-width="scale" style:rel-height="scale"><draw:text-box><text:p text:style-name="P120">圖(五)</text:p></draw:text-box><svg:title/><svg:desc/></draw:frame></draw:g><text:span text:style-name="T121">11</text:span><text:span text:style-name="T122">、</text:span><text:span text:style-name="T123">根據國際貨幣基金2016年公布的資料顯示，中國的GDP高居世界第二名，然而人均GDP卻僅排名世界第74名。</text:span><text:span text:style-name="T124"><text:line-break/>請問：這和下列何項因素最相關？</text:span><text:span text:style-name="T125"><text:line-break/>(A)城鄉貧富差距大　(B)工業技術落後　(C)人口數量龐大　(D)環境過度開發。</text:span></text:p>
      <text:p text:style-name="P126"><draw:g draw:z-index="251666432" draw:name="群組 31" draw:id="id18" draw:style-name="a18" text:anchor-type="paragraph"><svg:title/><svg:desc/><draw:frame draw:id="id16" draw:style-name="a16" draw:name="圖片 10" svg:x="6.43958in" svg:y="1.14514in" svg:width="2.60694in" svg:height="2.07569in" style:rel-width="scale" style:rel-height="scale"><draw:image xlink:href="media/image6.png" xlink:type="simple" xlink:show="embed" xlink:actuate="onLoad"/><svg:title/><svg:desc/></draw:frame><draw:frame draw:id="id17" draw:style-name="a17" draw:name="文字方塊 30" svg:x="7.27631in" svg:y="1.29559in" svg:width="0.82609in" svg:height="0.27562in" style:rel-width="scale" style:rel-height="scale"><draw:text-box><text:p text:style-name="P127">圖(六)</text:p></draw:text-box><svg:title/><svg:desc/></draw:frame></draw:g><text:span text:style-name="T128">12</text:span><text:span text:style-name="T129">、</text:span><text:span text:style-name="T130">近日有一新聞台前往中國某地拍攝專題報導，主題為「亞洲水塔」。報導指出該地為</text:span><text:span text:style-name="T131"><text:line-break/>數條亞洲大河的源頭，更與地球暖化和大河流域的環境生態息息相關。因為一旦源頭</text:span><text:span text:style-name="T132"><text:line-break/>被污染，下游動植物都會受到影響；而氣候變遷更可能為亞洲造成嚴重的水資源短缺</text:span><text:span text:style-name="T133"><text:line-break/>危機。請問該新聞專題報導的地點位在圖(五)中哪一地區？　</text:span><text:span text:style-name="T134"><text:line-break/>(A)甲　(B)乙　(C)丙　(D)丁。</text:span></text:p>
      <text:p text:style-name="P135"><text:span text:style-name="T136">13</text:span><text:span text:style-name="T137">、</text:span><text:span text:style-name="T138">中國為解決水資源分配不均、北部缺水的問題，進行「南水北調」工程，</text:span><text:span text:style-name="T139"><text:line-break/>將南部的河水引至北部。請問此工程是引自圖(六)中哪條河川的水？　</text:span><text:span text:style-name="T140"><text:line-break/>(A)甲　(B)乙　(C)丙　(D)丁。</text:span></text:p>
      <text:p text:style-name="P141"><text:span text:style-name="T142">14</text:span><text:span text:style-name="T143">、</text:span><text:span text:style-name="T144">承上題，「南水北調」工程帶來的隱憂可能有：</text:span><text:span text:style-name="T145"><text:line-break/>(甲)南部河川水位降低，影響用水　(乙)南部的霧霾隨之飄往北部　</text:span><text:span text:style-name="T146"><text:line-break/>(丙)北部河川生態改變　(丁)北部土地荒漠化更嚴重。</text:span><text:span text:style-name="T147"><text:line-break/>請問正確的有些哪些？　(A)甲丙　(B)乙丁　(C)甲乙　(D)甲丁。</text:span></text:p>
      <text:p text:style-name="P148"><text:span text:style-name="T149">15</text:span><text:span text:style-name="T150">、</text:span><text:span text:style-name="T151">下列為中國四個地區的氣候圖，請問哪一個氣候類型因為當地人口稠密，工商業發達，導致水資源汙染嚴重？</text:span><text:span text:style-name="T152"><text:line-break/>　(A)　　　　　　　　　　　　(B)　　　　　　　　　　　　(C)　　　　　　　　　　　　(D)</text:span><text:span text:style-name="T153"><text:line-break/></text:span><text:span text:style-name="T154"><draw:frame draw:style-name="a19" draw:name="圖片 5" text:anchor-type="as-char" svg:x="0in" svg:y="0in" svg:width="1.95862in" svg:height="2.20472in" style:rel-width="scale" style:rel-height="scale"><draw:image xlink:href="media/image7.png" xlink:type="simple" xlink:show="embed" xlink:actuate="onLoad"/><svg:title/><svg:desc/></draw:frame></text:span><text:span text:style-name="T155"><text:s/>　</text:span><text:span text:style-name="T156"><draw:frame draw:style-name="a20" draw:name="圖片 4" text:anchor-type="as-char" svg:x="0in" svg:y="0in" svg:width="1.96887in" svg:height="2.20472in" style:rel-width="scale" style:rel-height="scale"><draw:image xlink:href="media/image8.png" xlink:type="simple" xlink:show="embed" xlink:actuate="onLoad"/><svg:title/><svg:desc/></draw:frame></text:span><text:span text:style-name="T157"><text:s/>　</text:span><text:span text:style-name="T158"><draw:frame draw:style-name="a21" draw:name="圖片 3" text:anchor-type="as-char" svg:x="0in" svg:y="0in" svg:width="1.9176in" svg:height="2.20472in" style:rel-width="scale" style:rel-height="scale"><draw:image xlink:href="media/image9.png" xlink:type="simple" xlink:show="embed" xlink:actuate="onLoad"/><svg:title/><svg:desc/></draw:frame></text:span><text:span text:style-name="T159"><text:s/>　</text:span><text:span text:style-name="T160"><text:s/></text:span><text:span text:style-name="T161"><draw:frame draw:style-name="a22" draw:name="圖片 2" text:anchor-type="as-char" svg:x="0in" svg:y="0in" svg:width="1.92785in" svg:height="2.20472in" style:rel-width="scale" style:rel-height="scale"><draw:image xlink:href="media/image10.png" xlink:type="simple" xlink:show="embed" xlink:actuate="onLoad"/><svg:title/><svg:desc/></draw:frame></text:span></text:p>
      <text:p text:style-name="P162"><draw:g draw:z-index="251667456" draw:name="群組 36" draw:id="id21" draw:style-name="a25" text:anchor-type="paragraph"><svg:title/><svg:desc/><draw:frame draw:id="id19" draw:style-name="a23" draw:name="圖片 7" svg:x="4.48056in" svg:y="0.50593in" svg:width="4.57014in" svg:height="1.20935in" style:rel-width="scale" style:rel-height="scale"><draw:image xlink:href="media/image11.tmp" xlink:type="simple" xlink:show="embed" xlink:actuate="onLoad"/><svg:title/><svg:desc/></draw:frame><draw:frame draw:id="id20" draw:style-name="a24" draw:name="文字方塊 35" svg:x="4.86828in" svg:y="0.20764in" svg:width="0.7169in" svg:height="0.23864in" style:rel-width="scale" style:rel-height="scale"><draw:text-box><text:p text:style-name="P163">圖(七)</text:p></draw:text-box><svg:title/><svg:desc/></draw:frame></draw:g><text:span text:style-name="T164">16</text:span><text:span text:style-name="T165">、</text:span><text:span text:style-name="T166">右圖(七)為中國地勢三級階梯圖，請問圖中哪一區的</text:span><text:span text:style-name="T167"><text:line-break/>荒漠化、沙塵暴、水土流失等問題最嚴重？</text:span><text:span text:style-name="T168"><text:line-break/>(A)甲　(B)乙　(C)丙　(D)丁。</text:span></text:p>
      <text:p text:style-name="P169"><text:span text:style-name="T170"><draw:frame draw:z-index="251668480" draw:style-name="a26" draw:name="圖片 15" text:anchor-type="paragraph" svg:x="7.28125in" svg:y="1.25278in" svg:width="1.77083in" svg:height="1.77083in" style:rel-width="scale" style:rel-height="scale"><draw:image xlink:href="media/image12.png" xlink:type="simple" xlink:show="embed" xlink:actuate="onLoad"/><svg:title/><svg:desc>5-2</svg:desc></draw:frame></text:span><text:span text:style-name="T171">17</text:span><text:span text:style-name="T172">、</text:span><text:span text:style-name="T173">承上題，請問下列何者「不是」丁區主要的環境問題？</text:span><text:span text:style-name="T174"><text:line-break/>(A)凍土面積廣布大，土壤貧瘠，不利農耕</text:span><text:span text:style-name="T175"><text:line-break/>(B)環境生態脆弱，一旦遭到破壞則不易復原</text:span><text:span text:style-name="T176"><text:line-break/>(C)全球暖化使積雪變少，將來可能出現供水危機</text:span><text:span text:style-name="T177"><text:line-break/>(D)過度墾殖，大量引水灌溉造成土壤鹽鹼化。</text:span></text:p>
      <text:p text:style-name="P178">【歷史】</text:p>
      <text:p text:style-name="P179"><text:span text:style-name="T180">18、</text:span><text:span text:style-name="T181">以下是中國某朝代首都的簡介：「這是一座依計畫興建的城市，城中可見基督教教堂、伊斯蘭教清真寺及佛教寺廟。朝廷聘用色目人擔任財政官員，並推行全國性紙幣政策，加上各地物資的集中，讓這座城市成為金融經濟中心。」上述城市最可能是指下列何者？</text:span><text:bookmark-start text:name="OP1_30D1E43546CE43869DCF4D0E5A104A79"/><text:span text:style-name="T182"><text:s/></text:span><text:span text:style-name="T183">(Ａ)</text:span><text:bookmark-start text:name="OPTG1_30D1E43546CE43869DCF4D0E5A104A79"/><text:span text:style-name="T184">秦代咸陽　</text:span><text:bookmark-start text:name="OP2_30D1E43546CE43869DCF4D0E5A104A79"/><text:bookmark-end text:name="OP1_30D1E43546CE43869DCF4D0E5A104A79"/><text:bookmark-end text:name="OPTG1_30D1E43546CE43869DCF4D0E5A104A79"/><text:span text:style-name="T185">(Ｂ)</text:span><text:bookmark-start text:name="OPTG2_30D1E43546CE43869DCF4D0E5A104A79"/><text:span text:style-name="T186">唐代長安　</text:span><text:bookmark-start text:name="OP3_30D1E43546CE43869DCF4D0E5A104A79"/><text:bookmark-end text:name="OP2_30D1E43546CE43869DCF4D0E5A104A79"/><text:bookmark-end text:name="OPTG2_30D1E43546CE43869DCF4D0E5A104A79"/><text:span text:style-name="T187">(Ｃ)</text:span><text:bookmark-start text:name="OPTG3_30D1E43546CE43869DCF4D0E5A104A79"/><text:span text:style-name="T188">北宋汴京　</text:span><text:bookmark-start text:name="OP4_30D1E43546CE43869DCF4D0E5A104A79"/><text:bookmark-end text:name="OP3_30D1E43546CE43869DCF4D0E5A104A79"/><text:bookmark-end text:name="OPTG3_30D1E43546CE43869DCF4D0E5A104A79"/><text:span text:style-name="T189">(Ｄ)</text:span><text:bookmark-start text:name="OPTG4_30D1E43546CE43869DCF4D0E5A104A79"/><text:span text:style-name="T190">元代大都</text:span><text:bookmark-end text:name="OP4_30D1E43546CE43869DCF4D0E5A104A79"/><text:bookmark-end text:name="OPTG4_30D1E43546CE43869DCF4D0E5A104A79"/><text:span text:style-name="T191">。</text:span></text:p>
      <text:p text:style-name="P192"><text:bookmark-start text:name="Q_A2F1A38B834F4A19A0E11FED06E064E0"/><text:span text:style-name="T193">19、</text:span><text:span text:style-name="T194">附圖是張擇端繪製的《清明上河圖》部分內容，參考這幅圖將最有助於研究下列哪一主題？</text:span><text:span text:style-name="T195"><text:s/></text:span></text:p>
      <text:p text:style-name="P196"><text:bookmark-start text:name="OP1_A2F1A38B834F4A19A0E11FED06E064E0"/><text:span text:style-name="T197">(Ａ)</text:span><text:bookmark-start text:name="OPTG1_A2F1A38B834F4A19A0E11FED06E064E0"/><text:span text:style-name="T198">漢代的邊疆貿易　</text:span><text:bookmark-start text:name="OP2_A2F1A38B834F4A19A0E11FED06E064E0"/><text:bookmark-end text:name="OP1_A2F1A38B834F4A19A0E11FED06E064E0"/><text:bookmark-end text:name="OPTG1_A2F1A38B834F4A19A0E11FED06E064E0"/><text:span text:style-name="T199">(</text:span><text:span text:style-name="T200">Ｂ</text:span><text:span text:style-name="T201">)</text:span><text:bookmark-start text:name="OPTG2_A2F1A38B834F4A19A0E11FED06E064E0"/><text:span text:style-name="T202">大唐的繁華京城　</text:span><text:bookmark-start text:name="OP3_A2F1A38B834F4A19A0E11FED06E064E0"/><text:bookmark-end text:name="OP2_A2F1A38B834F4A19A0E11FED06E064E0"/><text:bookmark-end text:name="OPTG2_A2F1A38B834F4A19A0E11FED06E064E0"/><text:span text:style-name="T203">(</text:span><text:span text:style-name="T204">Ｃ</text:span><text:span text:style-name="T205">)</text:span><text:bookmark-start text:name="OPTG3_A2F1A38B834F4A19A0E11FED06E064E0"/><text:span text:style-name="T206">宋人的城市生活　</text:span><text:bookmark-start text:name="OP4_A2F1A38B834F4A19A0E11FED06E064E0"/><text:bookmark-end text:name="OP3_A2F1A38B834F4A19A0E11FED06E064E0"/><text:bookmark-end text:name="OPTG3_A2F1A38B834F4A19A0E11FED06E064E0"/><text:span text:style-name="T207">(</text:span><text:span text:style-name="T208">Ｄ</text:span><text:span text:style-name="T209">)</text:span><text:bookmark-start text:name="OPTG4_A2F1A38B834F4A19A0E11FED06E064E0"/><text:span text:style-name="T210">明初的園林造景</text:span><text:bookmark-end text:name="OP4_A2F1A38B834F4A19A0E11FED06E064E0"/><text:bookmark-end text:name="OPTG4_A2F1A38B834F4A19A0E11FED06E064E0"/><text:span text:style-name="T211">。</text:span></text:p>
      <text:p text:style-name="P212"><text:bookmark-start text:name="Q_CAEC66DB12484AEE836B766529944FF9"/><text:bookmark-end text:name="Q_A2F1A38B834F4A19A0E11FED06E064E0"/><text:span text:style-name="T213">20、</text:span><text:span text:style-name="T214">宋神宗時，任用王安石推行變法改革，結果變法失敗，對當時政局產生何種不利的影響？　</text:span><text:bookmark-start text:name="OP1_CAEC66DB12484AEE836B766529944FF9"/></text:p>
      <text:p text:style-name="P215"><text:span text:style-name="T216">(Ａ)</text:span><text:bookmark-start text:name="OPTG3_CAEC66DB12484AEE836B766529944FF9"/><text:bookmark-start text:name="OPTG1_CAEC66DB12484AEE836B766529944FF9"/><text:span text:style-name="T217">造成外戚專權，朝政敗壞　</text:span><text:bookmark-end text:name="OPTG3_CAEC66DB12484AEE836B766529944FF9"/><text:span text:style-name="T218">(</text:span><text:span text:style-name="T219">Ｂ</text:span><text:span text:style-name="T220">)</text:span><text:span text:style-name="T221">朝臣紛爭加劇，政治紊亂　</text:span><text:bookmark-start text:name="OP3_CAEC66DB12484AEE836B766529944FF9"/><text:bookmark-start text:name="OPTG2_CAEC66DB12484AEE836B766529944FF9"/><text:bookmark-start text:name="OP2_CAEC66DB12484AEE836B766529944FF9"/><text:bookmark-end text:name="OP1_CAEC66DB12484AEE836B766529944FF9"/><text:bookmark-end text:name="OPTG1_CAEC66DB12484AEE836B766529944FF9"/></text:p>
      <text:p text:style-name="P222"><text:span text:style-name="T223">(</text:span><text:span text:style-name="T224">Ｃ</text:span><text:span text:style-name="T225">)</text:span><text:bookmark-end text:name="OP3_CAEC66DB12484AEE836B766529944FF9"/><text:span text:style-name="T226">帝位爭奪激烈，政局不穩　</text:span><text:bookmark-start text:name="OP4_CAEC66DB12484AEE836B766529944FF9"/><text:bookmark-end text:name="OPTG2_CAEC66DB12484AEE836B766529944FF9"/><text:bookmark-end text:name="OP2_CAEC66DB12484AEE836B766529944FF9"/><text:span text:style-name="T227">(</text:span><text:span text:style-name="T228">Ｄ</text:span><text:span text:style-name="T229">)</text:span><text:bookmark-start text:name="OPTG4_CAEC66DB12484AEE836B766529944FF9"/><text:span text:style-name="T230">導致外族入侵，國勢衰微</text:span><text:bookmark-end text:name="OP4_CAEC66DB12484AEE836B766529944FF9"/><text:bookmark-end text:name="OPTG4_CAEC66DB12484AEE836B766529944FF9"/><text:span text:style-name="T231">。</text:span></text:p>
      <text:p text:style-name="P232"><text:bookmark-end text:name="Q_CAEC66DB12484AEE836B766529944FF9"/><text:span text:style-name="T233">21、</text:span><text:span text:style-name="T234">史學家黃仁宇認為：「從物質生活講，十二世紀的中國，無疑的已領先世界。」這主要是針對宋代哪一項特色而提出的看法？</text:span><text:bookmark-start text:name="OP1_3E740939572D43F9B6FF9E93046853F5"/></text:p>
      <text:p text:style-name="P235"><text:span text:style-name="T236">(Ａ)</text:span><text:bookmark-start text:name="OPTG3_3E740939572D43F9B6FF9E93046853F5"/><text:bookmark-start text:name="OPTG1_3E740939572D43F9B6FF9E93046853F5"/><text:span text:style-name="T237">統一幣制並通行全國　</text:span><text:bookmark-end text:name="OPTG3_3E740939572D43F9B6FF9E93046853F5"/><text:span text:style-name="T238">(</text:span><text:span text:style-name="T239">Ｂ</text:span><text:span text:style-name="T240">)</text:span><text:span text:style-name="T241">兼容並蓄的多元文化　</text:span><text:bookmark-start text:name="OP3_3E740939572D43F9B6FF9E93046853F5"/><text:bookmark-start text:name="OPTG2_3E740939572D43F9B6FF9E93046853F5"/><text:bookmark-start text:name="OP2_3E740939572D43F9B6FF9E93046853F5"/><text:bookmark-end text:name="OP1_3E740939572D43F9B6FF9E93046853F5"/><text:bookmark-end text:name="OPTG1_3E740939572D43F9B6FF9E93046853F5"/><text:span text:style-name="T242">(</text:span><text:span text:style-name="T243">Ｃ</text:span><text:span text:style-name="T244">)</text:span><text:bookmark-end text:name="OP3_3E740939572D43F9B6FF9E93046853F5"/><text:span text:style-name="T245">科技發達與商業興盛　</text:span><text:bookmark-start text:name="OP4_3E740939572D43F9B6FF9E93046853F5"/><text:bookmark-end text:name="OPTG2_3E740939572D43F9B6FF9E93046853F5"/><text:bookmark-end text:name="OP2_3E740939572D43F9B6FF9E93046853F5"/><text:span text:style-name="T246">(</text:span><text:span text:style-name="T247">Ｄ</text:span><text:span text:style-name="T248">)</text:span><text:bookmark-start text:name="OPTG4_3E740939572D43F9B6FF9E93046853F5"/><text:span text:style-name="T249">開鑿運河使物資交流</text:span><text:bookmark-end text:name="OP4_3E740939572D43F9B6FF9E93046853F5"/><text:bookmark-end text:name="OPTG4_3E740939572D43F9B6FF9E93046853F5"/><text:span text:style-name="T250">。</text:span></text:p>
      <text:p text:style-name="P251"><text:bookmark-start text:name="Q_7BA41C5F7BCE445BB1B531A2BEEF5DF1"/><text:soft-page-break/><text:span text:style-name="T252">22、</text:span><text:span text:style-name="T253">請問靖康之禍造成什麼影響？　</text:span><text:bookmark-start text:name="OP1_7BA41C5F7BCE445BB1B531A2BEEF5DF1"/></text:p>
      <text:p text:style-name="P254"><text:span text:style-name="T255">(Ａ)</text:span><text:bookmark-start text:name="OPTG1_7BA41C5F7BCE445BB1B531A2BEEF5DF1"/><text:span text:style-name="T256">西晉滅亡，北方形成五胡十六國的局面　</text:span><text:bookmark-start text:name="OP2_7BA41C5F7BCE445BB1B531A2BEEF5DF1"/><text:bookmark-end text:name="OP1_7BA41C5F7BCE445BB1B531A2BEEF5DF1"/><text:bookmark-end text:name="OPTG1_7BA41C5F7BCE445BB1B531A2BEEF5DF1"/><text:span text:style-name="T257">(Ｂ)</text:span><text:bookmark-start text:name="OPTG2_7BA41C5F7BCE445BB1B531A2BEEF5DF1"/><text:span text:style-name="T258">唐代中央宦官亂政，地方藩鎮割據　</text:span><text:bookmark-start text:name="OP3_7BA41C5F7BCE445BB1B531A2BEEF5DF1"/><text:bookmark-end text:name="OP2_7BA41C5F7BCE445BB1B531A2BEEF5DF1"/><text:bookmark-end text:name="OPTG2_7BA41C5F7BCE445BB1B531A2BEEF5DF1"/></text:p>
      <text:p text:style-name="P259"><text:span text:style-name="T260">(Ｃ)</text:span><text:bookmark-start text:name="OPTG3_7BA41C5F7BCE445BB1B531A2BEEF5DF1"/><text:span text:style-name="T261">形成五代十國紛擾的局面　</text:span><text:bookmark-start text:name="OP4_7BA41C5F7BCE445BB1B531A2BEEF5DF1"/><text:bookmark-end text:name="OP3_7BA41C5F7BCE445BB1B531A2BEEF5DF1"/><text:bookmark-end text:name="OPTG3_7BA41C5F7BCE445BB1B531A2BEEF5DF1"/><text:span text:style-name="T262"><text:s text:c="12"/></text:span><text:span text:style-name="T263">(Ｄ)</text:span><text:bookmark-start text:name="OPTG4_7BA41C5F7BCE445BB1B531A2BEEF5DF1"/><text:span text:style-name="T264">北宋滅亡，宋室南渡</text:span><text:bookmark-end text:name="OP4_7BA41C5F7BCE445BB1B531A2BEEF5DF1"/><text:bookmark-end text:name="OPTG4_7BA41C5F7BCE445BB1B531A2BEEF5DF1"/><text:span text:style-name="T265">。</text:span></text:p>
      <text:p text:style-name="P266"><text:bookmark-start text:name="Q_C79C2FF1F0BA461B8664A9895C23331F"/><text:bookmark-end text:name="Q_7BA41C5F7BCE445BB1B531A2BEEF5DF1"/><text:span text:style-name="T267">23、</text:span><text:span text:style-name="T268">宋太祖開國後，以「強幹弱枝，重文輕武」為基本國策，並刻意提倡「文人政治」的主要目的為何？　</text:span><text:bookmark-start text:name="OP1_C79C2FF1F0BA461B8664A9895C23331F"/></text:p>
      <text:p text:style-name="P269"><text:span text:style-name="T270">(Ａ)</text:span><text:bookmark-start text:name="OPTG4_C79C2FF1F0BA461B8664A9895C23331F"/><text:bookmark-start text:name="OPTG1_C79C2FF1F0BA461B8664A9895C23331F"/><text:span text:style-name="T271">為矯正唐末五代時期夷狄交侵</text:span><text:bookmark-end text:name="OPTG4_C79C2FF1F0BA461B8664A9895C23331F"/><text:span text:style-name="T272">　</text:span><text:bookmark-start text:name="OP2_C79C2FF1F0BA461B8664A9895C23331F"/><text:bookmark-end text:name="OP1_C79C2FF1F0BA461B8664A9895C23331F"/><text:bookmark-end text:name="OPTG1_C79C2FF1F0BA461B8664A9895C23331F"/><text:span text:style-name="T273">(Ｂ)</text:span><text:bookmark-start text:name="OPTG2_C79C2FF1F0BA461B8664A9895C23331F"/><text:span text:style-name="T274">為防範外戚和宦官之專權　</text:span><text:bookmark-start text:name="OP3_C79C2FF1F0BA461B8664A9895C23331F"/><text:bookmark-end text:name="OP2_C79C2FF1F0BA461B8664A9895C23331F"/><text:bookmark-end text:name="OPTG2_C79C2FF1F0BA461B8664A9895C23331F"/></text:p>
      <text:p text:style-name="P275"><text:span text:style-name="T276">(Ｃ)</text:span><text:bookmark-start text:name="OPTG3_C79C2FF1F0BA461B8664A9895C23331F"/><text:span text:style-name="T277">抬高文人地位</text:span><text:span text:style-name="T278">防止契丹之侵　</text:span><text:bookmark-start text:name="OP4_C79C2FF1F0BA461B8664A9895C23331F"/><text:bookmark-end text:name="OP3_C79C2FF1F0BA461B8664A9895C23331F"/><text:bookmark-end text:name="OPTG3_C79C2FF1F0BA461B8664A9895C23331F"/><text:span text:style-name="T279"><text:s text:c="2"/></text:span><text:span text:style-name="T280">(Ｄ)</text:span><text:bookmark-end text:name="OP4_C79C2FF1F0BA461B8664A9895C23331F"/><text:span text:style-name="T281">為矯正唐末五代時期武人專擅之弊。</text:span></text:p>
      <text:p text:style-name="P282"><text:bookmark-end text:name="Q_C79C2FF1F0BA461B8664A9895C23331F"/><text:span text:style-name="T283">24、</text:span><text:span text:style-name="T284">中世紀歐洲的騎士，面對來自東方英勇善戰、打法飄忽的游擊部隊「黃禍」，毫無招架之力。請問「黃禍」指的是？　</text:span><text:bookmark-start text:name="OP1_3315D5D4A3044A57A123F04DE37D9591"/></text:p>
      <text:p text:style-name="P285"><text:span text:style-name="T286">(Ａ)</text:span><text:bookmark-start text:name="OPTG1_3315D5D4A3044A57A123F04DE37D9591"/><text:span text:style-name="T287">怛羅斯之役　</text:span><text:bookmark-start text:name="OP2_3315D5D4A3044A57A123F04DE37D9591"/><text:bookmark-end text:name="OP1_3315D5D4A3044A57A123F04DE37D9591"/><text:bookmark-end text:name="OPTG1_3315D5D4A3044A57A123F04DE37D9591"/><text:span text:style-name="T288">(Ｂ)</text:span><text:bookmark-start text:name="OPTG2_3315D5D4A3044A57A123F04DE37D9591"/><text:span text:style-name="T289">十字軍東征　</text:span><text:bookmark-start text:name="OP3_3315D5D4A3044A57A123F04DE37D9591"/><text:bookmark-end text:name="OP2_3315D5D4A3044A57A123F04DE37D9591"/><text:bookmark-end text:name="OPTG2_3315D5D4A3044A57A123F04DE37D9591"/><text:span text:style-name="T290">(Ｃ)</text:span><text:bookmark-start text:name="OPTG3_3315D5D4A3044A57A123F04DE37D9591"/><text:span text:style-name="T291">蒙古西征　</text:span><text:bookmark-start text:name="OP4_3315D5D4A3044A57A123F04DE37D9591"/><text:bookmark-end text:name="OP3_3315D5D4A3044A57A123F04DE37D9591"/><text:bookmark-end text:name="OPTG3_3315D5D4A3044A57A123F04DE37D9591"/><text:span text:style-name="T292">(Ｄ)</text:span><text:bookmark-start text:name="OPTG4_3315D5D4A3044A57A123F04DE37D9591"/><text:span text:style-name="T293">鄭和下西洋</text:span><text:bookmark-end text:name="OP4_3315D5D4A3044A57A123F04DE37D9591"/><text:bookmark-end text:name="OPTG4_3315D5D4A3044A57A123F04DE37D9591"/><text:span text:style-name="T294">。</text:span></text:p>
      <text:p text:style-name="P295"><text:span text:style-name="T296">25、</text:span><text:span text:style-name="T297">古代曾發行「寶鈔」、「交子」、「會子」等紙幣，請問下列敘述何者正確？　</text:span></text:p>
      <text:p text:style-name="P298">(Ａ)寶鈔是全國通用的貨幣<text:s text:c="2"/>(Ｂ)交子、會子在當時又稱為「飛錢」　　</text:p>
      <text:p text:style-name="P299">(Ｃ)無法折抵成銅錢或白銀　(Ｄ)出現年代的順序為「寶鈔」、「交子」、「會子」。</text:p>
      <text:p text:style-name="P300"><text:bookmark-start text:name="Q_4FFE8C4A5B9A46E9A24B9AEC61F878A6"/><text:span text:style-name="T301">26、</text:span><text:span text:style-name="T302">明朝滅亡之後，曾有學者評論：「明朝的政治運作不良，從太祖廢除丞相開始。」，認為廢除丞相後，反而讓宦官趁機掌握大權。請問：明太祖朱元璋為何要廢除歷史上已經實施一千六百多年的丞相制度？　</text:span></text:p>
      <text:p text:style-name="P303"><text:span text:style-name="T304">(Ａ)</text:span><text:span text:style-name="T305"><text:s/></text:span><text:span text:style-name="T306">化解群雄割據的局面　</text:span><text:span text:style-name="T307"><text:s/></text:span><text:span text:style-name="T308">(Ｂ)</text:span><text:span text:style-name="T309"><text:s/></text:span><text:span text:style-name="T310">防止皇帝權力被篡奪</text:span><text:span text:style-name="T311"><text:s/>(Ｃ)</text:span><text:span text:style-name="T312">避免外戚干政的發生　</text:span><text:span text:style-name="T313">(Ｄ)</text:span><text:span text:style-name="T314">精簡中央政府的人員。</text:span></text:p>
      <text:p text:style-name="P315"><text:bookmark-start text:name="Q_8F217FB2778547168B5BD62BD96F4BA9"/><text:bookmark-end text:name="Q_4FFE8C4A5B9A46E9A24B9AEC61F878A6"/><text:span text:style-name="T316">27、</text:span><text:span text:style-name="T317">明清時期，政府嚴格規定讀書人考試的文章格式與內容，有些人一旦會「兩句破題，三句承題」就洋洋得意，宣稱自己必能步入仕途。請問：上述情形最能反映出哪一種選才任官制度的弊病？　</text:span><text:bookmark-start text:name="OP1_8F217FB2778547168B5BD62BD96F4BA9"/></text:p>
      <text:p text:style-name="P318"><text:span text:style-name="T319">(</text:span><text:span text:style-name="T320">Ａ</text:span><text:span text:style-name="T321">)</text:span><text:bookmark-start text:name="OPTG1_8F217FB2778547168B5BD62BD96F4BA9"/><text:span text:style-name="T322">封建世襲　</text:span><text:bookmark-start text:name="OP2_8F217FB2778547168B5BD62BD96F4BA9"/><text:bookmark-end text:name="OP1_8F217FB2778547168B5BD62BD96F4BA9"/><text:bookmark-end text:name="OPTG1_8F217FB2778547168B5BD62BD96F4BA9"/><text:span text:style-name="T323">(</text:span><text:span text:style-name="T324">Ｂ</text:span><text:span text:style-name="T325">)</text:span><text:bookmark-start text:name="OPTG2_8F217FB2778547168B5BD62BD96F4BA9"/><text:span text:style-name="T326">孝廉選官　</text:span><text:bookmark-start text:name="OP3_8F217FB2778547168B5BD62BD96F4BA9"/><text:bookmark-end text:name="OP2_8F217FB2778547168B5BD62BD96F4BA9"/><text:bookmark-end text:name="OPTG2_8F217FB2778547168B5BD62BD96F4BA9"/><text:span text:style-name="T327">(</text:span><text:span text:style-name="T328">Ｃ</text:span><text:span text:style-name="T329">)</text:span><text:bookmark-start text:name="OPTG3_8F217FB2778547168B5BD62BD96F4BA9"/><text:span text:style-name="T330"><text:s/></text:span><text:span text:style-name="T331">八股取士　</text:span><text:bookmark-start text:name="OP4_8F217FB2778547168B5BD62BD96F4BA9"/><text:bookmark-end text:name="OP3_8F217FB2778547168B5BD62BD96F4BA9"/><text:bookmark-end text:name="OPTG3_8F217FB2778547168B5BD62BD96F4BA9"/><text:span text:style-name="T332">(</text:span><text:span text:style-name="T333">Ｄ</text:span><text:span text:style-name="T334">)</text:span><text:bookmark-start text:name="OPTG4_8F217FB2778547168B5BD62BD96F4BA9"/><text:span text:style-name="T335">九品官人法</text:span><text:bookmark-end text:name="OP4_8F217FB2778547168B5BD62BD96F4BA9"/><text:bookmark-end text:name="OPTG4_8F217FB2778547168B5BD62BD96F4BA9"/><text:span text:style-name="T336">。</text:span></text:p>
      <text:p text:style-name="P337"><text:bookmark-start text:name="Q_1414B1F6B7CE4B2D93E0B232A6810CEB"/><text:bookmark-end text:name="Q_8F217FB2778547168B5BD62BD96F4BA9"/><text:span text:style-name="T338"><draw:frame draw:z-index="251669504" draw:style-name="a27" draw:name="圖片 12" text:anchor-type="paragraph" svg:x="5.51806in" svg:y="0.08264in" svg:width="3.35915in" svg:height="1.55208in" style:rel-width="scale" style:rel-height="scale"><draw:image xlink:href="media/image13.png" xlink:type="simple" xlink:show="embed" xlink:actuate="onLoad"/><svg:title/><svg:desc>105-6-21</svg:desc></draw:frame></text:span><text:span text:style-name="T339">28、</text:span><text:span text:style-name="T340">這是一張明清時代的貿易地圖。</text:span></text:p>
      <text:p text:style-name="P341">請問這是說明了什麼人的貿易路線？</text:p>
      <text:p text:style-name="P342"><text:bookmark-start text:name="OP1_1414B1F6B7CE4B2D93E0B232A6810CEB"/><text:span text:style-name="T343">(Ａ)</text:span><text:bookmark-start text:name="OPTG1_1414B1F6B7CE4B2D93E0B232A6810CEB"/><text:span text:style-name="T344">西班牙、葡萄牙人新航路　</text:span><text:bookmark-start text:name="OP2_1414B1F6B7CE4B2D93E0B232A6810CEB"/><text:bookmark-end text:name="OP1_1414B1F6B7CE4B2D93E0B232A6810CEB"/><text:bookmark-end text:name="OPTG1_1414B1F6B7CE4B2D93E0B232A6810CEB"/></text:p>
      <text:p text:style-name="P345"><text:span text:style-name="T346">(Ｂ)</text:span><text:bookmark-start text:name="OPTG2_1414B1F6B7CE4B2D93E0B232A6810CEB"/><text:span text:style-name="T347">阿拉伯人的貿易路線　</text:span><text:bookmark-start text:name="OP3_1414B1F6B7CE4B2D93E0B232A6810CEB"/><text:bookmark-end text:name="OP2_1414B1F6B7CE4B2D93E0B232A6810CEB"/><text:bookmark-end text:name="OPTG2_1414B1F6B7CE4B2D93E0B232A6810CEB"/></text:p>
      <text:p text:style-name="P348"><text:span text:style-name="T349">(Ｃ)</text:span><text:bookmark-start text:name="OPTG3_1414B1F6B7CE4B2D93E0B232A6810CEB"/><text:span text:style-name="T350">蒙古西征路線　</text:span><text:bookmark-start text:name="OP4_1414B1F6B7CE4B2D93E0B232A6810CEB"/><text:bookmark-end text:name="OP3_1414B1F6B7CE4B2D93E0B232A6810CEB"/><text:bookmark-end text:name="OPTG3_1414B1F6B7CE4B2D93E0B232A6810CEB"/></text:p>
      <text:p text:style-name="P351"><text:span text:style-name="T352">(Ｄ)</text:span><text:bookmark-start text:name="OPTG4_1414B1F6B7CE4B2D93E0B232A6810CEB"/><text:span text:style-name="T353">鄭和下西洋的路線</text:span><text:bookmark-end text:name="OP4_1414B1F6B7CE4B2D93E0B232A6810CEB"/><text:bookmark-end text:name="OPTG4_1414B1F6B7CE4B2D93E0B232A6810CEB"/><text:span text:style-name="T354">。</text:span></text:p>
      <text:p text:style-name="P355"><text:bookmark-start text:name="Q_F2744AAC088649809C2DFC2F858C4D37"/><text:bookmark-end text:name="Q_1414B1F6B7CE4B2D93E0B232A6810CEB"/><text:span text:style-name="T356">29、</text:span><text:span text:style-name="T357">在迴龍地區的「光啟高中」是紀念明代官員徐光啟對科學上的貢獻，因為他與利瑪竇合譯了一本重要的科學著作。請問是哪一本書？　</text:span><text:bookmark-start text:name="OP1_F2744AAC088649809C2DFC2F858C4D37"/></text:p>
      <text:p text:style-name="P358"><text:span text:style-name="T359">(Ａ)</text:span><text:bookmark-start text:name="OPTG1_F2744AAC088649809C2DFC2F858C4D37"/><text:span text:style-name="T360">《天工開物》　</text:span><text:bookmark-start text:name="OP2_F2744AAC088649809C2DFC2F858C4D37"/><text:bookmark-end text:name="OP1_F2744AAC088649809C2DFC2F858C4D37"/><text:bookmark-end text:name="OPTG1_F2744AAC088649809C2DFC2F858C4D37"/><text:span text:style-name="T361">(Ｂ)</text:span><text:bookmark-start text:name="OPTG4_F2744AAC088649809C2DFC2F858C4D37"/><text:bookmark-start text:name="OPTG2_F2744AAC088649809C2DFC2F858C4D37"/><text:span text:style-name="T362">《夢溪筆談》</text:span><text:bookmark-end text:name="OPTG4_F2744AAC088649809C2DFC2F858C4D37"/><text:span text:style-name="T363">　</text:span><text:bookmark-start text:name="OP3_F2744AAC088649809C2DFC2F858C4D37"/><text:bookmark-end text:name="OP2_F2744AAC088649809C2DFC2F858C4D37"/><text:bookmark-end text:name="OPTG2_F2744AAC088649809C2DFC2F858C4D37"/><text:span text:style-name="T364">(Ｃ)</text:span><text:bookmark-start text:name="OPTG3_F2744AAC088649809C2DFC2F858C4D37"/><text:span text:style-name="T365">《本草綱目》　</text:span><text:bookmark-start text:name="OP4_F2744AAC088649809C2DFC2F858C4D37"/><text:bookmark-end text:name="OP3_F2744AAC088649809C2DFC2F858C4D37"/><text:bookmark-end text:name="OPTG3_F2744AAC088649809C2DFC2F858C4D37"/><text:span text:style-name="T366">(Ｄ)</text:span><text:bookmark-end text:name="OP4_F2744AAC088649809C2DFC2F858C4D37"/><text:span text:style-name="T367">《幾何原本》。</text:span></text:p>
      <text:p text:style-name="P368"><text:bookmark-start text:name="OP1_5E06145FF8544B43B7D0E07F396EA960"/><text:bookmark-end text:name="Q_F2744AAC088649809C2DFC2F858C4D37"/><text:span text:style-name="T369">30</text:span><text:span text:style-name="T370">、</text:span><text:span text:style-name="T371">明清士紳在地方上享有某些特權，同時政府也依賴這些士紳協助處理地方事務。當時的人想要具備這種特殊身分，應該如何取得？　</text:span></text:p>
      <text:p text:style-name="P372"><text:span text:style-name="T373">(Ａ)</text:span><text:bookmark-start text:name="OPTG4_5E06145FF8544B43B7D0E07F396EA960"/><text:bookmark-start text:name="OPTG1_5E06145FF8544B43B7D0E07F396EA960"/><text:span text:style-name="T374">努力經商，成為大富豪</text:span><text:bookmark-end text:name="OPTG4_5E06145FF8544B43B7D0E07F396EA960"/><text:span text:style-name="T375">　</text:span><text:bookmark-start text:name="OP2_5E06145FF8544B43B7D0E07F396EA960"/><text:bookmark-end text:name="OP1_5E06145FF8544B43B7D0E07F396EA960"/><text:bookmark-end text:name="OPTG1_5E06145FF8544B43B7D0E07F396EA960"/><text:span text:style-name="T376">(Ｂ)</text:span><text:bookmark-start text:name="OPTG2_5E06145FF8544B43B7D0E07F396EA960"/><text:span text:style-name="T377"><text:s/></text:span><text:span text:style-name="T378">投入士紳階級門下</text:span><text:span text:style-name="T379"><text:s/></text:span><text:span text:style-name="T380">(Ｃ)</text:span><text:span text:style-name="T381">通過科舉，取得功名　</text:span><text:bookmark-start text:name="OP4_5E06145FF8544B43B7D0E07F396EA960"/><text:bookmark-start text:name="OPTG3_5E06145FF8544B43B7D0E07F396EA960"/><text:bookmark-start text:name="OP3_5E06145FF8544B43B7D0E07F396EA960"/><text:bookmark-end text:name="OP2_5E06145FF8544B43B7D0E07F396EA960"/><text:bookmark-end text:name="OPTG2_5E06145FF8544B43B7D0E07F396EA960"/><text:span text:style-name="T382">(Ｄ)</text:span><text:bookmark-end text:name="OP4_5E06145FF8544B43B7D0E07F396EA960"/><text:span text:style-name="T383">買通官員更改</text:span><text:span text:style-name="T384">戶籍</text:span><text:bookmark-end text:name="OPTG3_5E06145FF8544B43B7D0E07F396EA960"/><text:bookmark-end text:name="OP3_5E06145FF8544B43B7D0E07F396EA960"/><text:span text:style-name="T385">。</text:span></text:p>
      <text:p text:style-name="P386"><text:span text:style-name="T387">31</text:span><text:span text:style-name="T388">、</text:span><text:span text:style-name="T389">有關明清時期經濟發展的情況，下列何者正確？　</text:span><text:bookmark-start text:name="OP1_C025435D86CB4A8C9483F27101369161"/></text:p>
      <text:p text:style-name="P390"><text:span text:style-name="T391">(Ａ)</text:span><text:bookmark-start text:name="OPTG1_C025435D86CB4A8C9483F27101369161"/><text:span text:style-name="T392">玉米、番薯等新作物經由絲路傳入中國　</text:span><text:bookmark-start text:name="OP2_C025435D86CB4A8C9483F27101369161"/><text:bookmark-end text:name="OP1_C025435D86CB4A8C9483F27101369161"/><text:bookmark-end text:name="OPTG1_C025435D86CB4A8C9483F27101369161"/><text:span text:style-name="T393">(Ｂ)</text:span><text:bookmark-start text:name="OPTG2_C025435D86CB4A8C9483F27101369161"/><text:span text:style-name="T394">只有</text:span><text:span text:style-name="T395">朝貢貿易，沒有走私貿易　</text:span><text:bookmark-start text:name="OP3_C025435D86CB4A8C9483F27101369161"/><text:bookmark-end text:name="OP2_C025435D86CB4A8C9483F27101369161"/><text:bookmark-end text:name="OPTG2_C025435D86CB4A8C9483F27101369161"/></text:p>
      <text:p text:style-name="P396"><text:span text:style-name="T397">(Ｃ)</text:span><text:bookmark-start text:name="OPTG3_C025435D86CB4A8C9483F27101369161"/><text:span text:style-name="T398">許多專業市鎮興起　</text:span><text:bookmark-start text:name="OP4_C025435D86CB4A8C9483F27101369161"/><text:bookmark-end text:name="OP3_C025435D86CB4A8C9483F27101369161"/><text:bookmark-end text:name="OPTG3_C025435D86CB4A8C9483F27101369161"/><text:span text:style-name="T399"><text:s text:c="18"/></text:span><text:span text:style-name="T400">(Ｄ)</text:span><text:bookmark-start text:name="OPTG4_C025435D86CB4A8C9483F27101369161"/><text:span text:style-name="T401">貨幣以紙幣與銅錢並用為主</text:span><text:bookmark-end text:name="OP4_C025435D86CB4A8C9483F27101369161"/><text:bookmark-end text:name="OPTG4_C025435D86CB4A8C9483F27101369161"/><text:span text:style-name="T402">。</text:span></text:p>
      <text:p text:style-name="P403"><text:bookmark-start text:name="Q_EE33543DDCD34154B35A253E7D8B9B38"/><text:span text:style-name="T404">32</text:span><text:span text:style-name="T405">、</text:span><text:span text:style-name="T406">盛清時期的哪一位皇帝，曾平定三藩之亂，並派施琅攻取臺灣？　</text:span><text:bookmark-start text:name="OP1_25FD0C0DC7CC4C229BD9525973CF78FA"/></text:p>
      <text:p text:style-name="P407"><text:span text:style-name="T408">(Ａ)</text:span><text:bookmark-start text:name="OPTG1_25FD0C0DC7CC4C229BD9525973CF78FA"/><text:span text:style-name="T409">康熙　</text:span><text:bookmark-start text:name="OP2_25FD0C0DC7CC4C229BD9525973CF78FA"/><text:bookmark-end text:name="OP1_25FD0C0DC7CC4C229BD9525973CF78FA"/><text:bookmark-end text:name="OPTG1_25FD0C0DC7CC4C229BD9525973CF78FA"/><text:span text:style-name="T410">(Ｂ)</text:span><text:bookmark-start text:name="OPTG2_25FD0C0DC7CC4C229BD9525973CF78FA"/><text:span text:style-name="T411">雍正　</text:span><text:bookmark-start text:name="OP3_25FD0C0DC7CC4C229BD9525973CF78FA"/><text:bookmark-end text:name="OP2_25FD0C0DC7CC4C229BD9525973CF78FA"/><text:bookmark-end text:name="OPTG2_25FD0C0DC7CC4C229BD9525973CF78FA"/><text:span text:style-name="T412">(Ｃ)</text:span><text:bookmark-start text:name="OPTG3_25FD0C0DC7CC4C229BD9525973CF78FA"/><text:span text:style-name="T413">乾隆　</text:span><text:bookmark-start text:name="OP4_25FD0C0DC7CC4C229BD9525973CF78FA"/><text:bookmark-end text:name="OP3_25FD0C0DC7CC4C229BD9525973CF78FA"/><text:bookmark-end text:name="OPTG3_25FD0C0DC7CC4C229BD9525973CF78FA"/><text:span text:style-name="T414">(Ｄ)</text:span><text:bookmark-end text:name="OP4_25FD0C0DC7CC4C229BD9525973CF78FA"/><text:span text:style-name="T415">嘉慶。</text:span></text:p>
      <text:p text:style-name="P416"><text:bookmark-end text:name="Q_EE33543DDCD34154B35A253E7D8B9B38"/><text:span text:style-name="T417">3</text:span><text:span text:style-name="T418">3</text:span><text:span text:style-name="T419">、</text:span><text:span text:style-name="T420">國文課曾經學過《紅樓夢》的〈劉姥姥進大觀園〉，描寫大戶人家的豪奢生活，其實是作者曹雪芹的半自傳故事。而他的家族是身為當時政府特派駐江南官員。請問當時統治階層是哪個民族？　</text:span><text:bookmark-start text:name="OP1_94367055C67A40C1ACEA4269764E1A94"/></text:p>
      <text:p text:style-name="P421"><text:span text:style-name="T422">(Ａ)</text:span><text:bookmark-start text:name="OPTG1_94367055C67A40C1ACEA4269764E1A94"/><text:span text:style-name="T423">突厥　</text:span><text:bookmark-start text:name="OP2_94367055C67A40C1ACEA4269764E1A94"/><text:bookmark-end text:name="OP1_94367055C67A40C1ACEA4269764E1A94"/><text:bookmark-end text:name="OPTG1_94367055C67A40C1ACEA4269764E1A94"/><text:span text:style-name="T424">(Ｂ)</text:span><text:bookmark-start text:name="OPTG2_94367055C67A40C1ACEA4269764E1A94"/><text:span text:style-name="T425">契丹　</text:span><text:bookmark-start text:name="OP3_94367055C67A40C1ACEA4269764E1A94"/><text:bookmark-end text:name="OP2_94367055C67A40C1ACEA4269764E1A94"/><text:bookmark-end text:name="OPTG2_94367055C67A40C1ACEA4269764E1A94"/><text:span text:style-name="T426">(Ｃ)</text:span><text:bookmark-start text:name="OPTG3_94367055C67A40C1ACEA4269764E1A94"/><text:span text:style-name="T427">女真　</text:span><text:bookmark-start text:name="OP4_94367055C67A40C1ACEA4269764E1A94"/><text:bookmark-end text:name="OP3_94367055C67A40C1ACEA4269764E1A94"/><text:bookmark-end text:name="OPTG3_94367055C67A40C1ACEA4269764E1A94"/><text:span text:style-name="T428">(Ｄ)</text:span><text:bookmark-start text:name="OPTG4_94367055C67A40C1ACEA4269764E1A94"/><text:span text:style-name="T429">鮮卑</text:span><text:bookmark-end text:name="OP4_94367055C67A40C1ACEA4269764E1A94"/><text:bookmark-end text:name="OPTG4_94367055C67A40C1ACEA4269764E1A94"/><text:span text:style-name="T430">。</text:span></text:p>
      <text:p text:style-name="P431"><text:span text:style-name="T432">34</text:span><text:span text:style-name="T433">、</text:span><text:span text:style-name="T434">有段歷史記載：【大臣們說：「關南之地已為我國屬地，不可割讓，但為鞏固彼此友好邦誼，建議每年以資助軍費之名，給予金帛，請陛下裁示。」</text:span><text:span text:style-name="T435">…..</text:span><text:span text:style-name="T436">皇上告誡使臣，不可割地，如果遼要求商貨金錢，則可答應。】請問這是哪件史事？</text:span><text:bookmark-start text:name="OP1_79C4E8A861A144BD9B2C7033FACE9463"/></text:p>
      <text:p text:style-name="P437"><text:span text:style-name="T438">(Ａ)</text:span><text:bookmark-start text:name="OPTG1_79C4E8A861A144BD9B2C7033FACE9463"/><text:span text:style-name="T439"><text:s/></text:span><text:span text:style-name="T440">陳橋兵變　</text:span><text:bookmark-start text:name="OP2_79C4E8A861A144BD9B2C7033FACE9463"/><text:bookmark-end text:name="OP1_79C4E8A861A144BD9B2C7033FACE9463"/><text:bookmark-end text:name="OPTG1_79C4E8A861A144BD9B2C7033FACE9463"/><text:span text:style-name="T441">(Ｂ)</text:span><text:bookmark-start text:name="OPTG2_79C4E8A861A144BD9B2C7033FACE9463"/><text:span text:style-name="T442"><text:s/></text:span><text:span text:style-name="T443">澶淵之盟　</text:span><text:bookmark-start text:name="OP3_79C4E8A861A144BD9B2C7033FACE9463"/><text:bookmark-end text:name="OP2_79C4E8A861A144BD9B2C7033FACE9463"/><text:bookmark-end text:name="OPTG2_79C4E8A861A144BD9B2C7033FACE9463"/><text:span text:style-name="T444">(Ｃ)</text:span><text:bookmark-start text:name="OPTG3_79C4E8A861A144BD9B2C7033FACE9463"/><text:span text:style-name="T445">靖康之禍　</text:span><text:bookmark-start text:name="OP4_79C4E8A861A144BD9B2C7033FACE9463"/><text:bookmark-end text:name="OP3_79C4E8A861A144BD9B2C7033FACE9463"/><text:bookmark-end text:name="OPTG3_79C4E8A861A144BD9B2C7033FACE9463"/><text:span text:style-name="T446">(Ｄ)</text:span><text:bookmark-start text:name="OPTG4_79C4E8A861A144BD9B2C7033FACE9463"/><text:span text:style-name="T447">強幹弱枝</text:span><text:bookmark-end text:name="OP4_79C4E8A861A144BD9B2C7033FACE9463"/><text:bookmark-end text:name="OPTG4_79C4E8A861A144BD9B2C7033FACE9463"/><text:span text:style-name="T448">。</text:span></text:p>
      <text:p text:style-name="P449">【公民】</text:p>
      <text:p text:style-name="P450"><text:span text:style-name="T451">35</text:span><text:span text:style-name="T452">、</text:span><text:span text:style-name="T453">自拍和直播是最新型的政黨選舉文化、甚至是最潮的個人政治行銷手法。在網路上，不管是用愛，還是恐懼來號召人民，都沒有什麼成本。政府應建</text:span><text:span text:style-name="T454">保障言論自由</text:span><text:span text:style-name="T455">的環境，使政黨都有合理使用媒體和公共場地的權利。這是符合政黨政治運作的哪一原則？</text:span></text:p>
      <text:p text:style-name="P456">（Ａ）應以國家人民利益優先<text:s/><text:s text:c="2"/>（Ｂ）透過公開、平等的方式公平競爭<text:s/></text:p>
      <text:p text:style-name="P457">（Ｃ）政黨的黨綱應落實為政策 （Ｄ）多數服從少數，少數尊重多數。</text:p>
      <text:soft-page-break/>
      <text:p text:style-name="P458"><text:span text:style-name="T459">36</text:span><text:span text:style-name="T460">、</text:span><text:span text:style-name="T461">政府扮演的是人民的公僕，人民享有參政的權利。有關</text:span><text:span text:style-name="T462">孫中山</text:span><text:span text:style-name="T463">先生提出的</text:span><text:span text:style-name="T464">「</text:span><text:span text:style-name="T465">權能區分</text:span><text:span text:style-name="T466">」</text:span><text:span text:style-name="T467">理論，下列敘述何者</text:span><text:span text:style-name="T468">錯誤</text:span><text:span text:style-name="T469">？</text:span></text:p>
      <text:p text:style-name="P470">（Ａ）人民有能，政府有權<text:s/><text:s text:c="17"/>（Ｂ）政府的治權分為行政、立法、司法、考試、監察</text:p>
      <text:p text:style-name="P471">（Ｃ）人民的政權包括選舉、罷免、創制、複決（Ｄ）政權管理治權，治權對政權負責。</text:p>
      <text:p text:style-name="P472"><text:span text:style-name="T473">37</text:span><text:span text:style-name="T474">、</text:span><text:span text:style-name="T475">甄好心</text:span><text:span text:style-name="T476">是新北市某國中的老師，他常常在選舉時，到投票所協助選務工作，投票結束後，選務人員隨即進行開票作業，唱票過程中發現部分選票被簽上姓名，因此被視為「無效票」，這是因為違反了選舉的哪一個原則？<text:s/></text:span></text:p>
      <text:p text:style-name="P477">（Ａ）普通原則 （Ｂ）平等原則 （Ｃ）直接原則 （Ｄ）秘密投票原則。</text:p>
      <text:p text:style-name="P478"><text:span text:style-name="T479">38</text:span><text:span text:style-name="T480">、</text:span><text:span text:style-name="T481">高大郎是山地原住民</text:span><text:span text:style-name="T482">，</text:span><text:span text:style-name="T483">家住新北市烏來區</text:span><text:span text:style-name="T484">，</text:span><text:span text:style-name="T485">當地</text:span><text:span text:style-name="T486">溫泉櫻花瀑布享譽盛名，高大郎決定向選務機關 (新北市選舉委員會) 辦理參選登記新北市烏來區區長，今年他的年齡剛好符合登記參選的資格。依此判斷高大郎的年齡應該幾歲？</text:span></text:p>
      <text:p text:style-name="P487">（Ａ）30歲　（Ｂ）26歲　（Ｃ）23歲　（D）20歲。</text:p>
      <table:table table:style-name="Table488">
        <table:table-columns>
          <table:table-column table:style-name="TableColumn489"/>
        </table:table-columns>
        <table:table-row table:style-name="TableRow490">
          <table:table-cell table:style-name="TableCell491">
            <text:p text:style-name="P492">2018年九合一大選在11月24日舉行，此次選舉之所以被叫做九合一選舉，是因為除了縣市長、議員之外，還加上公投綁大選，總共有九個投票項目！而且因為公投門檻下修，依據戶籍地不同，民眾會拿到的選票張數不同，還會拿到10張公投票，是不是讓你眼花撩亂了？不管是首投族還是老年人，只要你有投票權，一定要去投票！</text:p>
          </table:table-cell>
        </table:table-row>
      </table:table>
      <text:p text:style-name="P493"><text:span text:style-name="T494">＊</text:span><text:span text:style-name="T495">請回答第39-42題:</text:span></text:p>
      <text:p text:style-name="P496"><text:span text:style-name="T497">39</text:span><text:span text:style-name="T498">、</text:span><text:span text:style-name="T499">依據上述內容，此次選舉共領10張公投選票，2018.01.03 公投法修正公布，下修公投投票權人年齡，有公民投票權的「首投族」須年滿幾歲的國民？並在公民投票案的所在地設籍幾個月？<text:s/></text:span></text:p>
      <text:p text:style-name="P500">依順序為:（Ａ）18歲; 4個月（Ｂ）20歲; 6個月（Ｃ）18歲; 6個月（Ｄ）20歲; 4個月。<text:s/></text:p>
      <text:p text:style-name="P501"><text:span text:style-name="T502">40</text:span><text:span text:style-name="T503">、</text:span><text:span text:style-name="T504">我國制定《公民投票法》是為了落實憲法中保障人民的哪兩種權利？</text:span></text:p>
      <text:p text:style-name="P505">（Ａ）選舉、罷免<text:s/>（Ｂ）選舉、創制<text:s/>（Ｃ）創制、複決<text:s/>（Ｄ）複決、罷免。</text:p>
      <text:p text:style-name="P506"><text:span text:style-name="T507">41</text:span><text:span text:style-name="T508">、</text:span><text:span text:style-name="T509">我國憲法落實保障人民的基本權利，深化民主價值，於2018年修正公布公民投票法，降低提案、連署、通過的門檻。下列主題敘述何者</text:span><text:span text:style-name="T510">正確</text:span><text:span text:style-name="T511">？<text:s/></text:span></text:p>
      <text:p text:style-name="P512">【甲】該法令之制定主要在落實主權在民的理念【乙】此投票資格與總統選舉的資格規定相同【丙】僅能於地方公職人員選舉時提出提案【丁】人民可以針對重大政策的提案進行連署。<text:s/></text:p>
      <text:p text:style-name="P513"><text:span text:style-name="T514">（Ａ）</text:span><text:span text:style-name="T515">甲乙丁<text:s/></text:span><text:span text:style-name="T516">（Ｂ）甲</text:span><text:span text:style-name="T517">丙丁　</text:span><text:span text:style-name="T518">（Ｃ）</text:span><text:span text:style-name="T519">乙丙丁　</text:span><text:span text:style-name="T520">（Ｄ）</text:span><text:span text:style-name="T521">甲丁</text:span><text:span text:style-name="T522">。</text:span></text:p>
      <text:p text:style-name="P523"><text:span text:style-name="T524">42</text:span><text:span text:style-name="T525">、</text:span><text:span text:style-name="T526">「九合一選舉」，若以</text:span><text:span text:style-name="T527">新北市市長</text:span><text:span text:style-name="T528">選舉為例，依據相關法律，哪位符合【選舉權】資格，可以投票選出新北市市長？<text:s/></text:span></text:p>
      <text:p text:style-name="P529">哪位符合【被選舉權】資格，可以參選新北市市長？依順序為：</text:p>
      <text:p text:style-name="P530"><text:span text:style-name="T531"><text:s/>參考選項<text:s/></text:span><text:span text:style-name="T532">：</text:span><text:span text:style-name="T533">【甲</text:span><text:span text:style-name="T534">】家住在台北市</text:span><text:span text:style-name="T535">，</text:span><text:span text:style-name="T536">今年剛滿30歲的佑倚</text:span><text:span text:style-name="T537">。</text:span><text:span text:style-name="T538"><text:line-break/><text:s text:c="11"/>【乙</text:span><text:span text:style-name="T539">】法院對其做出監護宣告的國樺</text:span><text:span text:style-name="T540">。</text:span><text:span text:style-name="T541"><text:line-break/><text:s text:c="11"/>【丙</text:span><text:span text:style-name="T542">】被法院褫奪公權尚未恢復的雯哲</text:span><text:span text:style-name="T543">。</text:span><text:span text:style-name="T544"><text:line-break/><text:s text:c="11"/>【丁</text:span><text:span text:style-name="T545">】2018年11月23日過26歲生日的文衛</text:span><text:span text:style-name="T546">。</text:span><text:span text:style-name="T547"><text:line-break/><text:s text:c="11"/>【戊</text:span><text:span text:style-name="T548">】奇麥過40歲生日許願加入選戰</text:span><text:span text:style-name="T549">，</text:span><text:span text:style-name="T550">並於2018年5月24日將戶籍遷入新北市</text:span><text:span text:style-name="T551">。</text:span><text:span text:style-name="T552"><text:line-break/>（Ａ）甲、戊<text:s/></text:span><text:span text:style-name="T553">(Ｂ)<text:s/></text:span><text:span text:style-name="T554">丙、戊（Ｃ）乙、丁（Ｄ） 丙、丁。</text:span></text:p>
      <text:p text:style-name="P555"><text:span text:style-name="T556">43</text:span><text:span text:style-name="T557">、</text:span><text:span text:style-name="T558">下一代幸福聯盟(</text:span><text:span text:style-name="T559">簡稱</text:span><text:span text:style-name="T560">幸福盟)</text:span><text:span text:style-name="T561">，2017年12月正式向</text:span><text:a office:title="中華民國內政部" xlink:href="https://zh.wikipedia.org/wiki/%E4%B8%AD%E8%8F%AF%E6%B0%91%E5%9C%8B%E5%85%A7%E6%94%BF%E9%83%A8" office:target-frame-name="_top" xlink:show="replace"><text:span text:style-name="T562">內政部</text:span></text:a><text:span text:style-name="T563">登記立案，是</text:span><text:a office:title="臺灣" xlink:href="https://zh.wikipedia.org/wiki/%E8%87%BA%E7%81%A3" office:target-frame-name="_top" xlink:show="replace"><text:span text:style-name="T564">臺灣</text:span></text:a><text:span text:style-name="T565">主張維護一夫一妻</text:span><text:a office:title="自然婚姻" xlink:href="https://zh.wikipedia.org/wiki/%E8%87%AA%E7%84%B6%E5%A9%9A%E5%A7%BB" office:target-frame-name="_top" xlink:show="replace"><text:span text:style-name="T566">自然婚姻</text:span></text:a><text:span text:style-name="T567">定義，該團體</text:span><text:span text:style-name="T568">反對同性婚姻。下列有關「</text:span><text:span text:style-name="T569">幸福盟</text:span><text:span text:style-name="T570">」敘述何者正確？<text:s/></text:span></text:p>
      <text:p text:style-name="P571">【甲】常以遊說、宣傳活動表達心聲 【乙】主要目的在取得執政機會【丙】基於公共利益而組成的團體【丁】與「台鐵工會」均屬於利益團體的一種：<text:s/></text:p>
      <text:p text:style-name="P572">（Ａ）甲乙丙 （Ｂ）甲丙丁 （Ｃ）乙丙丁 （Ｄ）甲乙丁。</text:p>
      <text:p text:style-name="P573"><text:span text:style-name="T574">44</text:span><text:span text:style-name="T575">、</text:span><text:span text:style-name="T576">喜樂島聯盟，簡稱喜樂島，是台灣政治運動團體，發起主體源為高雄市鼓山區喜樂島長老教會，追求台灣成為國際社會一個正常化民主國家的意志和決心。請問：在我國籌組政黨，須向哪一單位提出申請？並依哪一條法律來組織政黨？</text:span></text:p>
      <text:p text:style-name="P577">（Ａ）內政部、政黨法 （Ｂ）立法院、人民團體法 （Ｃ）內政部、人民團體法 （Ｄ）內政部、憲法。</text:p>
      <text:p text:style-name="P578"><text:span text:style-name="T579">45</text:span><text:span text:style-name="T580">、</text:span><text:span text:style-name="T581">我國在民</text:span><text:span text:style-name="T582">國107年11月</text:span><text:span text:style-name="T583">月24日</text:span><text:span text:style-name="T584">舉行地方公職人員選舉</text:span><text:span text:style-name="T585">，</text:span><text:span text:style-name="T586">人民可以基於自由意志，依法選出民意代表與行政首長。上述內容具有哪些選舉的功能？</text:span></text:p>
      <text:p text:style-name="P587"><text:span text:style-name="T588">【甲】</text:span><text:span text:style-name="T589">合法取得政權<text:s/></text:span><text:span text:style-name="T590">【乙】</text:span><text:span text:style-name="T591">選出公職人員<text:s/></text:span><text:span text:style-name="T592">【丙】</text:span><text:span text:style-name="T593">展現責任政治<text:s/></text:span><text:span text:style-name="T594">【丁】</text:span><text:span text:style-name="T595">檢視在野黨施政　</text:span></text:p>
      <text:p text:style-name="P596"><text:span text:style-name="T597">（Ａ）</text:span><text:span text:style-name="T598">甲丙丁</text:span><text:span text:style-name="T599">（Ｂ）</text:span><text:span text:style-name="T600"><text:s/>乙丙丁</text:span><text:span text:style-name="T601">（Ｃ）</text:span><text:span text:style-name="T602">甲乙丙</text:span><text:span text:style-name="T603">（Ｄ）</text:span><text:span text:style-name="T604">甲乙丁</text:span><text:span text:style-name="T605">。</text:span></text:p>
      <text:p text:style-name="P606"><text:bookmark-start text:name="Q_0859F63DF8AF486D8937217710B2D901"/><text:soft-page-break/><text:span text:style-name="T607">46</text:span><text:span text:style-name="T608">、</text:span><text:span text:style-name="T609">附表是四個國家的政黨政治運作情形，依據表中資料推斷，有關政黨制度的型態</text:span><text:span text:style-name="T610">下列敘述何者</text:span><text:span text:style-name="T611">正確</text:span><text:span text:style-name="T612">？</text:span><text:span text:style-name="T613"><text:s/></text:span></text:p>
      <table:table table:style-name="Table614">
        <table:table-columns>
          <table:table-column table:style-name="TableColumn615"/>
          <table:table-column table:style-name="TableColumn616"/>
          <table:table-column table:style-name="TableColumn617"/>
        </table:table-columns>
        <table:table-row table:style-name="TableRow618">
          <table:table-cell table:style-name="TableCell619">
            <text:p text:style-name="P620">國家</text:p>
          </table:table-cell>
          <table:table-cell table:style-name="TableCell621">
            <text:p text:style-name="P622">政黨數</text:p>
          </table:table-cell>
          <table:table-cell table:style-name="TableCell623">
            <text:p text:style-name="P624">國會席次比例</text:p>
          </table:table-cell>
        </table:table-row>
        <table:table-row table:style-name="TableRow625">
          <table:table-cell table:style-name="TableCell626">
            <text:p text:style-name="P627">玫瑰國</text:p>
          </table:table-cell>
          <table:table-cell table:style-name="TableCell628">
            <text:p text:style-name="P629">2</text:p>
          </table:table-cell>
          <table:table-cell table:style-name="TableCell630">
            <text:p text:style-name="P631"><text:span text:style-name="T632"><text:s/>A</text:span><text:span text:style-name="T633">　</text:span><text:span text:style-name="T634">黨</text:span><text:span text:style-name="T635">　</text:span><text:span text:style-name="T636">98％、B</text:span><text:span text:style-name="T637">　</text:span><text:span text:style-name="T638">黨</text:span><text:span text:style-name="T639">　</text:span><text:span text:style-name="T640">2％</text:span></text:p>
          </table:table-cell>
        </table:table-row>
        <table:table-row table:style-name="TableRow641">
          <table:table-cell table:style-name="TableCell642">
            <text:p text:style-name="P643">蘭花國</text:p>
          </table:table-cell>
          <table:table-cell table:style-name="TableCell644">
            <text:p text:style-name="P645">108</text:p>
          </table:table-cell>
          <table:table-cell table:style-name="TableCell646">
            <text:p text:style-name="P647"><text:span text:style-name="T648"><text:s/>C</text:span><text:span text:style-name="T649">　</text:span><text:span text:style-name="T650">黨</text:span><text:span text:style-name="T651">　</text:span><text:span text:style-name="T652">35％、D</text:span><text:span text:style-name="T653">　</text:span><text:span text:style-name="T654">黨</text:span><text:span text:style-name="T655">　</text:span><text:span text:style-name="T656">26％、E</text:span><text:span text:style-name="T657">　</text:span><text:span text:style-name="T658">黨</text:span><text:span text:style-name="T659">　</text:span><text:span text:style-name="T660">24％、F</text:span><text:span text:style-name="T661">　</text:span><text:span text:style-name="T662">黨</text:span><text:span text:style-name="T663">　</text:span><text:span text:style-name="T664">15％</text:span></text:p>
          </table:table-cell>
        </table:table-row>
        <table:table-row table:style-name="TableRow665">
          <table:table-cell table:style-name="TableCell666">
            <text:p text:style-name="P667">櫻花國</text:p>
          </table:table-cell>
          <table:table-cell table:style-name="TableCell668">
            <text:p text:style-name="P669">113</text:p>
          </table:table-cell>
          <table:table-cell table:style-name="TableCell670">
            <text:p text:style-name="P671"><text:span text:style-name="T672"><text:s/>G</text:span><text:span text:style-name="T673">　</text:span><text:span text:style-name="T674">黨</text:span><text:span text:style-name="T675">　</text:span><text:span text:style-name="T676">53％、H</text:span><text:span text:style-name="T677">　</text:span><text:span text:style-name="T678">黨</text:span><text:span text:style-name="T679">　</text:span><text:span text:style-name="T680">43％、其他</text:span><text:span text:style-name="T681">　</text:span><text:span text:style-name="T682">4％</text:span></text:p>
          </table:table-cell>
        </table:table-row>
        <table:table-row table:style-name="TableRow683">
          <table:table-cell table:style-name="TableCell684">
            <text:p text:style-name="P685">聖誕國</text:p>
          </table:table-cell>
          <table:table-cell table:style-name="TableCell686">
            <text:p text:style-name="P687">12</text:p>
          </table:table-cell>
          <table:table-cell table:style-name="TableCell688">
            <text:p text:style-name="P689"><text:span text:style-name="T690"><text:s/>I</text:span><text:span text:style-name="T691">　</text:span><text:span text:style-name="T692">黨</text:span><text:span text:style-name="T693">　</text:span><text:span text:style-name="T694">85％、J</text:span><text:span text:style-name="T695">　</text:span><text:span text:style-name="T696">黨</text:span><text:span text:style-name="T697">　</text:span><text:span text:style-name="T698">9％、其他</text:span><text:span text:style-name="T699">　</text:span><text:span text:style-name="T700">6％</text:span></text:p>
          </table:table-cell>
        </table:table-row>
      </table:table>
      <text:p text:style-name="P701"><text:span text:style-name="T702">(Ａ)</text:span><text:span text:style-name="T703"><text:s/></text:span><text:span text:style-name="T704">玫瑰國；可能是</text:span><text:span text:style-name="T705">「</text:span><text:span text:style-name="T706">兩黨制</text:span><text:span text:style-name="T707">」</text:span><text:span text:style-name="T708">型態　(Ｂ) 蘭花國:可能合組</text:span><text:span text:style-name="T709">「</text:span><text:span text:style-name="T710">聯合政府</text:span><text:span text:style-name="T711">」</text:span><text:span text:style-name="T712">　</text:span></text:p>
      <text:p text:style-name="P713"><text:span text:style-name="T714">(Ｃ) 櫻花國: 傾向</text:span><text:span text:style-name="T715">「</text:span><text:span text:style-name="T716">多黨制</text:span><text:span text:style-name="T717">」</text:span><text:span text:style-name="T718">型態　</text:span><text:span text:style-name="T719"><text:s text:c="2"/></text:span><text:span text:style-name="T720">(Ｄ)</text:span><text:span text:style-name="T721"><text:s/></text:span><text:span text:style-name="T722">聖誕國:應該是</text:span><text:span text:style-name="T723">「</text:span><text:span text:style-name="T724">一黨專制</text:span><text:span text:style-name="T725">」</text:span><text:span text:style-name="T726">型態</text:span><text:span text:style-name="T727">。</text:span></text:p>
      <text:p text:style-name="P728"><text:bookmark-end text:name="Q_0859F63DF8AF486D8937217710B2D901"/><text:span text:style-name="T729">47</text:span><text:span text:style-name="T730">、</text:span><text:span text:style-name="T731">王志監</text:span><text:span text:style-name="T732">是現任的立法委員，下列有關「立法委員」的敘述何者</text:span><text:span text:style-name="T733">正確</text:span><text:span text:style-name="T734">？<text:s/></text:span></text:p>
      <text:p text:style-name="P735">（Ａ）現任立委任期三年，可以連選連任 （Ｂ）一個選區選出兩位立法委員<text:s/></text:p>
      <text:p text:style-name="P736">（Ｃ）一票選人，兩票選政黨<text:s/><text:s text:c="10"/>（Ｄ）立法委員席次有113席，採「單一選區二票制」。</text:p>
      <table:table table:style-name="Table737">
        <table:table-columns>
          <table:table-column table:style-name="TableColumn738"/>
        </table:table-columns>
        <table:table-row table:style-name="TableRow739">
          <table:table-cell table:style-name="TableCell740">
            <text:p text:style-name="P741">入冬以來，近日發生嚴重空氣汙染，台灣健康空氣行動聯盟及南部反空汙大聯盟號召舉行「2018反空汙抗暖化大遊行」，向政府提出包括:國營事業降低汙染、反燃燒生煤、反空汙法、提高空汙費等具體的訴求。</text:p>
          </table:table-cell>
        </table:table-row>
      </table:table>
      <text:p text:style-name="P742"><text:span text:style-name="T743">48</text:span><text:span text:style-name="T744">、</text:span><text:span text:style-name="T745">下表是</text:span><text:span text:style-name="T746">叮叮噹</text:span><text:span text:style-name="T747">看了上篇報導後</text:span><text:span text:style-name="T748">，整理的政黨與利益團體比較表，不過有個項目弄錯了。請問：哪項是</text:span><text:span text:style-name="T749">錯誤</text:span><text:span text:style-name="T750">的？</text:span></text:p>
      <table:table table:style-name="Table751">
        <table:table-columns>
          <table:table-column table:style-name="TableColumn752"/>
          <table:table-column table:style-name="TableColumn753"/>
          <table:table-column table:style-name="TableColumn754"/>
        </table:table-columns>
        <table:table-row table:style-name="TableRow755">
          <table:table-cell table:style-name="TableCell756">
            <text:p text:style-name="P757"/>
          </table:table-cell>
          <table:table-cell table:style-name="TableCell758">
            <text:p text:style-name="P759">政黨</text:p>
          </table:table-cell>
          <table:table-cell table:style-name="TableCell760">
            <text:p text:style-name="P761">利益團體</text:p>
          </table:table-cell>
        </table:table-row>
        <table:table-row table:style-name="TableRow762">
          <table:table-cell table:style-name="TableCell763">
            <text:p text:style-name="P764">(Ａ) 目的</text:p>
          </table:table-cell>
          <table:table-cell table:style-name="TableCell765">
            <text:p text:style-name="P766">期望贏得選舉，取得執政機會</text:p>
          </table:table-cell>
          <table:table-cell table:style-name="TableCell767">
            <text:p text:style-name="P768">關心公共政策進而影響政府決策</text:p>
          </table:table-cell>
        </table:table-row>
        <table:table-row table:style-name="TableRow769">
          <table:table-cell table:style-name="TableCell770">
            <text:p text:style-name="P771">(Ｂ) 參與選舉方式</text:p>
          </table:table-cell>
          <table:table-cell table:style-name="TableCell772">
            <text:p text:style-name="P773">推出黨籍候選人參選。</text:p>
          </table:table-cell>
          <table:table-cell table:style-name="TableCell774">
            <text:p text:style-name="P775">支持理念相同的候選人參選</text:p>
          </table:table-cell>
        </table:table-row>
        <table:table-row table:style-name="TableRow776">
          <table:table-cell table:style-name="TableCell777">
            <text:p text:style-name="P778">(Ｃ) 政策面向</text:p>
          </table:table-cell>
          <table:table-cell table:style-name="TableCell779">
            <text:p text:style-name="P780">政策面向多元，顧及各種面向的政策</text:p>
          </table:table-cell>
          <table:table-cell table:style-name="TableCell781">
            <text:p text:style-name="P782">政策較單一，主要關心與該團體有關的政策</text:p>
          </table:table-cell>
        </table:table-row>
        <table:table-row table:style-name="TableRow783">
          <table:table-cell table:style-name="TableCell784">
            <text:p text:style-name="P785">(Ｄ) 成員性質</text:p>
          </table:table-cell>
          <table:table-cell table:style-name="TableCell786">
            <text:p text:style-name="P787">成員組成同質性高</text:p>
          </table:table-cell>
          <table:table-cell table:style-name="TableCell788">
            <text:p text:style-name="P789">成員組成同質性低</text:p>
          </table:table-cell>
        </table:table-row>
      </table:table>
      <text:p text:style-name="P790"><text:span text:style-name="T791">49</text:span><text:span text:style-name="T792">、</text:span><text:span text:style-name="T793">下表關於「政黨制度型態」中，敘述政府權力和人民權益的優缺點，何者</text:span><text:span text:style-name="T794">不正確</text:span><text:span text:style-name="T795">？</text:span></text:p>
      <table:table table:style-name="Table796">
        <table:table-columns>
          <table:table-column table:style-name="TableColumn797"/>
          <table:table-column table:style-name="TableColumn798"/>
          <table:table-column table:style-name="TableColumn799"/>
        </table:table-columns>
        <table:table-row table:style-name="TableRow800">
          <table:table-cell table:style-name="TableCell801">
            <text:p text:style-name="P802">政黨型態</text:p>
          </table:table-cell>
          <table:table-cell table:style-name="TableCell803">
            <text:p text:style-name="P804">政府權力</text:p>
          </table:table-cell>
          <table:table-cell table:style-name="TableCell805">
            <text:p text:style-name="P806">人民權益</text:p>
          </table:table-cell>
        </table:table-row>
        <table:table-row table:style-name="TableRow807">
          <table:table-cell table:style-name="TableCell808">
            <text:p text:style-name="P809">(Ａ) 一黨獨大</text:p>
          </table:table-cell>
          <table:table-cell table:style-name="TableCell810">
            <text:p text:style-name="P811">政策具延續性、容易領導</text:p>
          </table:table-cell>
          <table:table-cell table:style-name="TableCell812">
            <text:p text:style-name="P813">容易忽視少數民意</text:p>
          </table:table-cell>
        </table:table-row>
        <table:table-row table:style-name="TableRow814">
          <table:table-cell table:style-name="TableCell815">
            <text:p text:style-name="P816">(Ｂ) 一黨專政</text:p>
          </table:table-cell>
          <table:table-cell table:style-name="TableCell817">
            <text:p text:style-name="P818">不允許反對黨的存在</text:p>
          </table:table-cell>
          <table:table-cell table:style-name="TableCell819">
            <text:p text:style-name="P820">民主不足、決策與民意脫節</text:p>
          </table:table-cell>
        </table:table-row>
        <table:table-row table:style-name="TableRow821">
          <table:table-cell table:style-name="TableCell822">
            <text:p text:style-name="P823">(Ｃ) 兩黨制</text:p>
          </table:table-cell>
          <table:table-cell table:style-name="TableCell824">
            <text:p text:style-name="P825">組聯合政府、責任分明</text:p>
          </table:table-cell>
          <table:table-cell table:style-name="TableCell826">
            <text:p text:style-name="P827">人民選擇機會較少</text:p>
          </table:table-cell>
        </table:table-row>
        <table:table-row table:style-name="TableRow828">
          <table:table-cell table:style-name="TableCell829">
            <text:p text:style-name="P830">(Ｄ) 多黨制</text:p>
          </table:table-cell>
          <table:table-cell table:style-name="TableCell831">
            <text:p text:style-name="P832">政策不易貫徹、衝突多</text:p>
          </table:table-cell>
          <table:table-cell table:style-name="TableCell833">
            <text:p text:style-name="P834">可反映社會多元民意</text:p>
          </table:table-cell>
        </table:table-row>
      </table:table>
      <text:p text:style-name="P835"><text:span text:style-name="T836">50</text:span><text:span text:style-name="T837">、</text:span><text:bookmark-start text:name="Q2SO0543698"/><text:span text:style-name="T838">「太陽花學運」，又稱318學運、是部分大學生與公民團體共同佔領國會事件，訴求「將</text:span><text:a office:title="服貿協議" xlink:href="https://zh.wikipedia.org/wiki/%E6%9C%8D%E8%B2%BF%E5%8D%94%E8%AD%B0" office:target-frame-name="_top" xlink:show="replace"><text:span text:style-name="T839">服貿協議</text:span></text:a><text:span text:style-name="T840">退回行政院,先建立兩</text:span><text:span text:style-name="T841">岸協議的監督機制，再用其來審查服貿」，此社會運動最有可能展現哪一種概念？</text:span></text:p>
      <text:p text:style-name="P842">（Ａ）地方自治 （Ｂ）權力分立 （Ｃ）政黨輪替 （Ｄ）政治參與。</text:p>
      <text:p text:style-name="P843"><text:bookmark-end text:name="Q2SO0543698"/></text:p>
      <text:p text:style-name="P844"/>
      <text:p text:style-name="P845"/>
      <text:soft-page-break/>
      <text:p text:style-name="P846">107-1-3<text:s/>八年級 社會科－解答</text:p>
      <text:p text:style-name="P847">01-10 <text:s text:c="2"/>DBCAB <text:s text:c="2"/>DBCAA</text:p>
      <text:p text:style-name="P848">11-20 <text:s text:c="2"/>CDBAD <text:s text:c="2"/>CDDCB</text:p>
      <text:p text:style-name="P849">21-30 <text:s text:c="2"/>CDDCA <text:s text:c="2"/>BCADC</text:p>
      <text:p text:style-name="P850">31-40 <text:s text:c="2"/>CACBB <text:s text:c="2"/>ADBCC</text:p>
      <text:p text:style-name="無間距"><text:span text:style-name="T851">41-50 <text:s text:c="2"/>DBBAC <text:s text:c="2"/>BDDCD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 text:start-value="18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1" text:start-value="3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line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T4" style:parent-style-name="預設段落字型" style:family="text">
      <style:text-properties style:font-name="新細明體"/>
    </style:style>
  </office:automatic-styles>
  <office:master-styles>
    <style:master-page style:name="MP0" style:page-layout-name="PL0">
      <style:footer>
        <text:p text:style-name="P2">第<text:span text:style-name="T3"><text:page-number text:fixed="false">1</text:page-number></text:span>頁<text:span text:style-name="T4">，</text:span>共5頁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1:46:00Z</meta:creation-date>
    <dc:date>2026-02-04T11:46:00Z</dc:date>
    <meta:template xlink:href="Normal" xlink:type="simple"/>
    <meta:editing-cycles>2</meta:editing-cycles>
    <meta:editing-duration>PT0S</meta:editing-duration>
    <meta:document-statistic meta:page-count="6" meta:paragraph-count="15" meta:word-count="1160" meta:character-count="7760" meta:row-count="55" meta:non-whitespace-character-count="6615"/>
  </office:meta>
</office:document-meta>
</file>