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  <manifest:file-entry manifest:full-path="media/image2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5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P15" style:parent-style-name="內文" style:family="paragraph">
      <style:text-properties style:font-name="標楷體" style:font-name-asian="標楷體"/>
    </style:style>
    <style:style style:name="P16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17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18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 style:font-size-complex="12pt"/>
    </style:style>
    <style:style style:name="P22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23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4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25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6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27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8" style:parent-style-name="內文" style:family="paragraph">
      <style:paragraph-properties style:line-height-at-least="0.2777in" fo:margin-left="0.2951in" fo:text-indent="0.0006in">
        <style:tab-stops/>
      </style:paragraph-properties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P38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39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40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41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42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43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44" style:parent-style-name="內文" style:family="paragraph">
      <style:paragraph-properties style:line-height-at-least="0.2777in" fo:margin-left="0.2951in" fo:text-indent="0.0006in">
        <style:tab-stops/>
      </style:paragraph-properties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="標楷體" style:font-name-asian="標楷體"/>
    </style:style>
    <style:style style:name="P57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P61" style:parent-style-name="內文" style:family="paragraph">
      <style:paragraph-properties style:line-height-at-least="0.2777in" fo:margin-left="0.2951in" fo:text-indent="0.0006in">
        <style:tab-stops/>
      </style:paragraph-properties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/>
    </style:style>
    <style:style style:name="P72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73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74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75" style:parent-style-name="內文" style:family="paragraph">
      <style:paragraph-properties style:line-height-at-least="0.2777in" fo:margin-left="0.2951in" fo:text-indent="0.0006in">
        <style:tab-stops/>
      </style:paragraph-properties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P85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P90" style:parent-style-name="內文" style:family="paragraph">
      <style:paragraph-properties style:line-height-at-least="0.2777in" fo:margin-left="0.2951in" fo:text-indent="0.0006in">
        <style:tab-stops/>
      </style:paragraph-properties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P99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100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101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P105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106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107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108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109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110" style:parent-style-name="內文" style:family="paragraph">
      <style:paragraph-properties style:line-height-at-least="0.2777in" fo:margin-left="0.2951in" fo:text-indent="0.0006in">
        <style:tab-stops/>
      </style:paragraph-properties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P120" style:parent-style-name="內文" style:family="paragraph">
      <style:paragraph-properties style:line-height-at-least="0.2777in" fo:margin-left="0.2951in" fo:margin-right="4.3298in" fo:text-indent="-0.2951in">
        <style:tab-stops/>
      </style:paragraph-properties>
      <style:text-properties style:font-name="標楷體" style:font-name-asian="標楷體"/>
    </style:style>
    <style:style style:name="P121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122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123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124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125" style:parent-style-name="內文" style:family="paragraph">
      <style:text-properties style:font-name="標楷體" style:font-name-asian="標楷體"/>
    </style:style>
    <style:style style:name="P126" style:parent-style-name="內文" style:family="paragraph">
      <style:text-properties style:font-name="標楷體" style:font-name-asian="標楷體"/>
    </style:style>
    <style:style style:name="P127" style:parent-style-name="題目" style:family="paragraph">
      <style:paragraph-properties style:line-height-at-least="0.2777in" fo:margin-left="0.2951in" fo:margin-right="-0.0006in" fo:text-indent="-0.2951in">
        <style:tab-stops/>
      </style:paragraph-properties>
    </style:style>
    <style:style style:name="T128" style:parent-style-name="預設段落字型" style:family="text">
      <style:text-properties fo:color="#000000"/>
    </style:style>
    <style:style style:name="T129" style:parent-style-name="預設段落字型" style:family="text">
      <style:text-properties style:font-name="標楷體" fo:color="#000000"/>
    </style:style>
    <style:style style:name="T130" style:parent-style-name="預設段落字型" style:family="text">
      <style:text-properties fo:color="#000000"/>
    </style:style>
    <style:style style:name="P131" style:parent-style-name="題目" style:family="paragraph">
      <style:paragraph-properties style:line-height-at-least="0.2777in" fo:margin-left="0.3916in" fo:text-indent="-0.0965in">
        <style:tab-stops/>
      </style:paragraph-properties>
      <style:text-properties fo:color="#000000"/>
    </style:style>
    <style:style style:name="P132" style:parent-style-name="題目" style:family="paragraph">
      <style:paragraph-properties style:line-height-at-least="0.2777in" fo:margin-left="0.3916in" fo:text-indent="-0.0965in">
        <style:tab-stops/>
      </style:paragraph-properties>
    </style:style>
    <style:style style:name="T133" style:parent-style-name="預設段落字型" style:family="text">
      <style:text-properties fo:color="#000000"/>
    </style:style>
    <style:style style:name="T134" style:parent-style-name="預設段落字型" style:family="text">
      <style:text-properties fo:color="#000000"/>
    </style:style>
    <style:style style:name="T135" style:parent-style-name="預設段落字型" style:family="text">
      <style:text-properties fo:color="#000000"/>
    </style:style>
    <style:style style:name="P136" style:parent-style-name="題目" style:family="paragraph">
      <style:paragraph-properties style:line-height-at-least="0.2777in" fo:margin-left="0.3916in" fo:text-indent="-0.0965in">
        <style:tab-stops/>
      </style:paragraph-properties>
      <style:text-properties fo:color="#000000"/>
    </style:style>
    <style:style style:name="P137" style:parent-style-name="題目" style:family="paragraph">
      <style:paragraph-properties style:line-height-at-least="0.2777in" fo:margin-left="0.2951in" fo:margin-right="0.275in" fo:text-indent="-0.2951in">
        <style:tab-stops/>
      </style:paragraph-properties>
    </style:style>
    <style:style style:name="T138" style:parent-style-name="預設段落字型" style:family="text">
      <style:text-properties fo:color="#000000"/>
    </style:style>
    <style:style style:name="T139" style:parent-style-name="預設段落字型" style:family="text">
      <style:text-properties style:font-name="標楷體" fo:color="#000000"/>
    </style:style>
    <style:style style:name="T140" style:parent-style-name="預設段落字型" style:family="text">
      <style:text-properties fo:color="#000000"/>
    </style:style>
    <style:style style:name="T141" style:parent-style-name="預設段落字型" style:family="text">
      <style:text-properties fo:color="#000000"/>
    </style:style>
    <style:style style:name="T142" style:parent-style-name="預設段落字型" style:family="text">
      <style:text-properties fo:color="#000000"/>
    </style:style>
    <style:style style:name="T143" style:parent-style-name="預設段落字型" style:family="text">
      <style:text-properties fo:color="#000000"/>
    </style:style>
    <style:style style:name="T144" style:parent-style-name="預設段落字型" style:family="text">
      <style:text-properties fo:color="#000000"/>
    </style:style>
    <style:style style:name="P145" style:parent-style-name="題目" style:family="paragraph">
      <style:paragraph-properties style:line-height-at-least="0.2777in" fo:margin-left="0.2951in" fo:margin-right="0.275in" fo:text-indent="0.0006in">
        <style:tab-stops/>
      </style:paragraph-properties>
      <style:text-properties fo:color="#000000"/>
    </style:style>
    <style:style style:name="P146" style:parent-style-name="題目" style:family="paragraph">
      <style:paragraph-properties style:line-height-at-least="0.2777in" fo:margin-left="0.393in" fo:text-indent="-0.393in">
        <style:tab-stops/>
      </style:paragraph-properties>
    </style:style>
    <style:style style:name="T147" style:parent-style-name="預設段落字型" style:family="text">
      <style:text-properties fo:color="#000000"/>
    </style:style>
    <style:style style:name="T148" style:parent-style-name="預設段落字型" style:family="text">
      <style:text-properties style:font-name="標楷體" fo:color="#000000"/>
    </style:style>
    <style:style style:name="T149" style:parent-style-name="預設段落字型" style:family="text">
      <style:text-properties fo:color="#000000"/>
    </style:style>
    <style:style style:name="P150" style:parent-style-name="題目" style:family="paragraph">
      <style:paragraph-properties style:line-height-at-least="0.2777in" fo:margin-left="0.2951in" fo:text-indent="0.0006in">
        <style:tab-stops/>
      </style:paragraph-properties>
      <style:text-properties fo:color="#000000"/>
    </style:style>
    <style:style style:name="P151" style:parent-style-name="題目" style:family="paragraph">
      <style:paragraph-properties style:line-height-at-least="0.2777in" fo:margin-left="0.393in" fo:text-indent="-0.393in">
        <style:tab-stops/>
      </style:paragraph-properties>
    </style:style>
    <style:style style:name="T152" style:parent-style-name="預設段落字型" style:family="text">
      <style:text-properties fo:color="#000000"/>
    </style:style>
    <style:style style:name="T153" style:parent-style-name="預設段落字型" style:family="text">
      <style:text-properties style:font-name="標楷體" fo:color="#000000"/>
    </style:style>
    <style:style style:name="T154" style:parent-style-name="預設段落字型" style:family="text">
      <style:text-properties fo:color="#000000"/>
    </style:style>
    <style:style style:name="P155" style:parent-style-name="題目" style:family="paragraph">
      <style:paragraph-properties style:line-height-at-least="0.2777in" fo:margin-left="0.3916in" fo:text-indent="-0.0965in">
        <style:tab-stops/>
      </style:paragraph-properties>
      <style:text-properties fo:color="#000000"/>
    </style:style>
    <style:style style:name="P156" style:parent-style-name="題目" style:family="paragraph">
      <style:paragraph-properties style:line-height-at-least="0.2777in" fo:margin-left="0.3916in" fo:text-indent="-0.0965in">
        <style:tab-stops/>
      </style:paragraph-properties>
    </style:style>
    <style:style style:name="T157" style:parent-style-name="預設段落字型" style:family="text">
      <style:text-properties fo:color="#000000"/>
    </style:style>
    <style:style style:name="T158" style:parent-style-name="預設段落字型" style:family="text">
      <style:text-properties fo:color="#000000"/>
    </style:style>
    <style:style style:name="T159" style:parent-style-name="預設段落字型" style:family="text">
      <style:text-properties fo:color="#000000"/>
    </style:style>
    <style:style style:name="T160" style:parent-style-name="預設段落字型" style:family="text">
      <style:text-properties fo:color="#000000"/>
    </style:style>
    <style:style style:name="T161" style:parent-style-name="預設段落字型" style:family="text">
      <style:text-properties fo:color="#000000"/>
    </style:style>
    <style:style style:name="T162" style:parent-style-name="預設段落字型" style:family="text">
      <style:text-properties fo:color="#000000"/>
    </style:style>
    <style:style style:name="T163" style:parent-style-name="預設段落字型" style:family="text">
      <style:text-properties fo:color="#000000"/>
    </style:style>
    <style:style style:name="T164" style:parent-style-name="預設段落字型" style:family="text">
      <style:text-properties fo:color="#000000"/>
    </style:style>
    <style:style style:name="P165" style:parent-style-name="題目" style:family="paragraph">
      <style:paragraph-properties style:line-height-at-least="0.2777in" fo:margin-left="0.393in" fo:text-indent="-0.393in">
        <style:tab-stops/>
      </style:paragraph-properties>
    </style:style>
    <style:style style:name="T166" style:parent-style-name="預設段落字型" style:family="text">
      <style:text-properties fo:color="#000000"/>
    </style:style>
    <style:style style:name="T167" style:parent-style-name="預設段落字型" style:family="text">
      <style:text-properties style:font-name="標楷體" fo:color="#000000"/>
    </style:style>
    <style:style style:name="T168" style:parent-style-name="預設段落字型" style:family="text">
      <style:text-properties fo:color="#000000"/>
    </style:style>
    <style:style style:name="P169" style:parent-style-name="題目" style:family="paragraph">
      <style:paragraph-properties style:line-height-at-least="0.2777in" fo:margin-left="0.3916in" fo:text-indent="-0.0965in">
        <style:tab-stops/>
      </style:paragraph-properties>
      <style:text-properties fo:color="#000000"/>
    </style:style>
    <style:style style:name="P170" style:parent-style-name="題目" style:family="paragraph">
      <style:paragraph-properties style:line-height-at-least="0.2777in" fo:margin-left="0.3916in" fo:text-indent="-0.0965in">
        <style:tab-stops/>
      </style:paragraph-properties>
      <style:text-properties fo:color="#000000"/>
    </style:style>
    <style:style style:name="P171" style:parent-style-name="題目" style:family="paragraph">
      <style:paragraph-properties style:line-height-at-least="0.2777in" fo:margin-left="0.2951in" fo:margin-right="0.275in" fo:text-indent="-0.2951in">
        <style:tab-stops/>
      </style:paragraph-properties>
    </style:style>
    <style:style style:name="T172" style:parent-style-name="預設段落字型" style:family="text">
      <style:text-properties fo:color="#000000"/>
    </style:style>
    <style:style style:name="T173" style:parent-style-name="預設段落字型" style:family="text">
      <style:text-properties style:font-name="標楷體" fo:color="#000000"/>
    </style:style>
    <style:style style:name="T174" style:parent-style-name="預設段落字型" style:family="text">
      <style:text-properties fo:color="#000000"/>
    </style:style>
    <style:style style:name="P175" style:parent-style-name="題目" style:family="paragraph">
      <style:paragraph-properties style:line-height-at-least="0.2777in" fo:margin-left="0.2951in" fo:text-indent="0.0006in">
        <style:tab-stops/>
      </style:paragraph-properties>
    </style:style>
    <style:style style:name="T176" style:parent-style-name="預設段落字型" style:family="text">
      <style:text-properties style:font-name="標楷體" fo:color="#000000"/>
    </style:style>
    <style:style style:name="T177" style:parent-style-name="預設段落字型" style:family="text">
      <style:text-properties fo:color="#000000"/>
    </style:style>
    <style:style style:name="T178" style:parent-style-name="預設段落字型" style:family="text">
      <style:text-properties style:font-name="標楷體" fo:color="#000000"/>
    </style:style>
    <style:style style:name="T179" style:parent-style-name="預設段落字型" style:family="text">
      <style:text-properties fo:color="#000000"/>
    </style:style>
    <style:style style:name="P180" style:parent-style-name="題目" style:family="paragraph">
      <style:paragraph-properties style:line-height-at-least="0.2777in" fo:margin-left="0.2951in" fo:text-indent="0.0006in">
        <style:tab-stops/>
      </style:paragraph-properties>
    </style:style>
    <style:style style:name="T181" style:parent-style-name="預設段落字型" style:family="text">
      <style:text-properties style:font-name="標楷體" fo:color="#000000"/>
    </style:style>
    <style:style style:name="T182" style:parent-style-name="預設段落字型" style:family="text">
      <style:text-properties style:font-name="標楷體" fo:color="#000000"/>
    </style:style>
    <style:style style:name="T183" style:parent-style-name="預設段落字型" style:family="text">
      <style:text-properties fo:color="#000000"/>
    </style:style>
    <style:style style:name="T184" style:parent-style-name="預設段落字型" style:family="text">
      <style:text-properties fo:color="#000000"/>
    </style:style>
    <style:style style:name="T185" style:parent-style-name="預設段落字型" style:family="text">
      <style:text-properties style:font-name="標楷體" fo:color="#000000"/>
    </style:style>
    <style:style style:name="T186" style:parent-style-name="預設段落字型" style:family="text">
      <style:text-properties fo:color="#000000"/>
    </style:style>
    <style:style style:name="P187" style:parent-style-name="題目" style:family="paragraph">
      <style:paragraph-properties style:line-height-at-least="0.2777in" fo:margin-left="0.393in" fo:text-indent="-0.393in">
        <style:tab-stops/>
      </style:paragraph-properties>
    </style:style>
    <style:style style:name="T188" style:parent-style-name="預設段落字型" style:family="text">
      <style:text-properties fo:color="#000000"/>
    </style:style>
    <style:style style:name="T189" style:parent-style-name="預設段落字型" style:family="text">
      <style:text-properties style:font-name="標楷體" fo:color="#000000"/>
    </style:style>
    <style:style style:name="T190" style:parent-style-name="預設段落字型" style:family="text">
      <style:text-properties style:font-name="標楷體" fo:color="#000000"/>
    </style:style>
    <style:style style:name="TableColumn192" style:family="table-column">
      <style:table-column-properties style:column-width="1.2798in"/>
    </style:style>
    <style:style style:name="TableColumn193" style:family="table-column">
      <style:table-column-properties style:column-width="1.9687in"/>
    </style:style>
    <style:style style:name="TableColumn194" style:family="table-column">
      <style:table-column-properties style:column-width="3.5437in"/>
    </style:style>
    <style:style style:name="Table191" style:family="table">
      <style:table-properties style:width="6.7923in" fo:margin-left="0.4687in" table:align="left"/>
    </style:style>
    <style:style style:name="TableRow195" style:family="table-row">
      <style:table-row-properties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題目" style:family="paragraph">
      <style:paragraph-properties style:line-height-at-least="0.2777in" fo:margin-left="0.6833in" fo:text-indent="-0.6833in">
        <style:tab-stops/>
      </style:paragraph-properties>
      <style:text-properties style:font-name="標楷體" fo:color="#000000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題目" style:family="paragraph">
      <style:paragraph-properties style:line-height-at-least="0.2777in" fo:margin-left="0.6833in" fo:text-indent="-0.6833in">
        <style:tab-stops/>
      </style:paragraph-properties>
      <style:text-properties style:font-name="標楷體" fo:color="#000000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題目" style:family="paragraph">
      <style:paragraph-properties style:line-height-at-least="0.2777in" fo:margin-left="0.6833in" fo:text-indent="-0.6833in">
        <style:tab-stops/>
      </style:paragraph-properties>
      <style:text-properties style:font-name="標楷體" fo:color="#000000"/>
    </style:style>
    <style:style style:name="TableRow202" style:family="table-row">
      <style:table-row-properties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題目" style:family="paragraph">
      <style:paragraph-properties style:line-height-at-least="0.2777in" fo:margin-left="0.6833in" fo:text-indent="-0.6833in">
        <style:tab-stops/>
      </style:paragraph-properties>
      <style:text-properties style:font-name="標楷體" fo:color="#000000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題目" style:family="paragraph">
      <style:paragraph-properties style:line-height-at-least="0.2777in" fo:margin-left="0.6833in" fo:text-indent="-0.6833in">
        <style:tab-stops/>
      </style:paragraph-properties>
      <style:text-properties style:font-name="標楷體" fo:color="#000000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題目" style:family="paragraph">
      <style:paragraph-properties style:line-height-at-least="0.2777in" fo:margin-left="0.6833in" fo:text-indent="-0.6833in">
        <style:tab-stops/>
      </style:paragraph-properties>
      <style:text-properties style:font-name="標楷體" fo:color="#000000"/>
    </style:style>
    <style:style style:name="TableRow209" style:family="table-row">
      <style:table-row-properties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題目" style:family="paragraph">
      <style:paragraph-properties style:line-height-at-least="0.2777in" fo:margin-left="0.6833in" fo:text-indent="-0.6833in">
        <style:tab-stops/>
      </style:paragraph-properties>
      <style:text-properties style:font-name="標楷體" fo:color="#000000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題目" style:family="paragraph">
      <style:paragraph-properties style:line-height-at-least="0.2777in" fo:margin-left="0.6833in" fo:text-indent="-0.6833in">
        <style:tab-stops/>
      </style:paragraph-properties>
      <style:text-properties style:font-name="標楷體" fo:color="#000000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題目" style:family="paragraph">
      <style:paragraph-properties style:line-height-at-least="0.2777in" fo:margin-left="0.6833in" fo:text-indent="-0.6833in">
        <style:tab-stops/>
      </style:paragraph-properties>
      <style:text-properties style:font-name="標楷體" fo:color="#000000"/>
    </style:style>
    <style:style style:name="TableRow216" style:family="table-row">
      <style:table-row-properties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題目" style:family="paragraph">
      <style:paragraph-properties style:line-height-at-least="0.2777in" fo:margin-left="0.6833in" fo:text-indent="-0.6833in">
        <style:tab-stops/>
      </style:paragraph-properties>
      <style:text-properties style:font-name="標楷體" fo:color="#000000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題目" style:family="paragraph">
      <style:paragraph-properties style:line-height-at-least="0.2777in" fo:margin-left="0.6833in" fo:text-indent="-0.6833in">
        <style:tab-stops/>
      </style:paragraph-properties>
      <style:text-properties style:font-name="標楷體" fo:color="#000000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題目" style:family="paragraph">
      <style:paragraph-properties style:line-height-at-least="0.2777in" fo:margin-left="0.6833in" fo:text-indent="-0.6833in">
        <style:tab-stops/>
      </style:paragraph-properties>
      <style:text-properties style:font-name="標楷體" fo:color="#000000"/>
    </style:style>
    <style:style style:name="TableRow223" style:family="table-row">
      <style:table-row-properties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題目" style:family="paragraph">
      <style:paragraph-properties style:line-height-at-least="0.2777in" fo:margin-left="0.6833in" fo:text-indent="-0.6833in">
        <style:tab-stops/>
      </style:paragraph-properties>
      <style:text-properties style:font-name="標楷體" fo:color="#000000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題目" style:family="paragraph">
      <style:paragraph-properties style:line-height-at-least="0.2777in" fo:margin-left="0.6833in" fo:text-indent="-0.6833in">
        <style:tab-stops/>
      </style:paragraph-properties>
      <style:text-properties style:font-name="標楷體" fo:color="#000000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題目" style:family="paragraph">
      <style:paragraph-properties style:line-height-at-least="0.2777in" fo:margin-left="0.6833in" fo:text-indent="-0.6833in">
        <style:tab-stops/>
      </style:paragraph-properties>
      <style:text-properties style:font-name="標楷體" fo:color="#000000"/>
    </style:style>
    <style:style style:name="P230" style:parent-style-name="題目" style:family="paragraph">
      <style:paragraph-properties style:line-height-at-least="0.2777in" fo:margin-left="0.393in" fo:text-indent="-0.393in">
        <style:tab-stops/>
      </style:paragraph-properties>
    </style:style>
    <style:style style:name="T231" style:parent-style-name="預設段落字型" style:family="text">
      <style:text-properties fo:color="#000000"/>
    </style:style>
    <style:style style:name="T232" style:parent-style-name="預設段落字型" style:family="text">
      <style:text-properties style:font-name="標楷體" fo:color="#000000"/>
    </style:style>
    <style:style style:name="T233" style:parent-style-name="預設段落字型" style:family="text">
      <style:text-properties fo:color="#000000"/>
    </style:style>
    <style:style style:name="P234" style:parent-style-name="題目" style:family="paragraph">
      <style:paragraph-properties style:line-height-at-least="0.2777in" fo:margin-left="0.3916in" fo:text-indent="0.0006in">
        <style:tab-stops/>
      </style:paragraph-properties>
      <style:text-properties fo:color="#000000"/>
    </style:style>
    <style:style style:name="P235" style:parent-style-name="題目" style:family="paragraph">
      <style:paragraph-properties style:line-height-at-least="0.2777in" fo:margin-left="0.3916in" fo:text-indent="0.0006in">
        <style:tab-stops/>
      </style:paragraph-properties>
      <style:text-properties fo:color="#000000"/>
    </style:style>
    <style:style style:name="P236" style:parent-style-name="題目" style:family="paragraph">
      <style:paragraph-properties style:line-height-at-least="0.2777in" fo:margin-left="0.3916in" fo:text-indent="0.0006in">
        <style:tab-stops/>
      </style:paragraph-properties>
      <style:text-properties fo:color="#000000"/>
    </style:style>
    <style:style style:name="P237" style:parent-style-name="題目" style:family="paragraph">
      <style:paragraph-properties style:line-height-at-least="0.2777in" fo:margin-left="0.3916in" fo:text-indent="0.0006in">
        <style:tab-stops/>
      </style:paragraph-properties>
      <style:text-properties fo:color="#000000"/>
    </style:style>
    <style:style style:name="P238" style:parent-style-name="題目" style:family="paragraph">
      <style:paragraph-properties style:line-height-at-least="0.2777in" fo:margin-left="0.393in" fo:text-indent="-0.393in">
        <style:tab-stops/>
      </style:paragraph-properties>
    </style:style>
    <style:style style:name="T239" style:parent-style-name="預設段落字型" style:family="text">
      <style:text-properties fo:color="#000000"/>
    </style:style>
    <style:style style:name="T240" style:parent-style-name="預設段落字型" style:family="text">
      <style:text-properties style:font-name="標楷體" fo:color="#000000"/>
    </style:style>
    <style:style style:name="T241" style:parent-style-name="預設段落字型" style:family="text">
      <style:text-properties fo:color="#000000"/>
    </style:style>
    <style:style style:name="T242" style:parent-style-name="預設段落字型" style:family="text">
      <style:text-properties fo:color="#000000" style:text-underline-type="double" style:text-underline-style="solid" style:text-underline-width="auto" style:text-underline-mode="continuous"/>
    </style:style>
    <style:style style:name="T243" style:parent-style-name="預設段落字型" style:family="text">
      <style:text-properties fo:color="#000000"/>
    </style:style>
    <style:style style:name="P244" style:parent-style-name="題目" style:family="paragraph">
      <style:paragraph-properties style:line-height-at-least="0.2777in" fo:margin-left="0.3916in" fo:text-indent="0.0006in">
        <style:tab-stops/>
      </style:paragraph-properties>
      <style:text-properties fo:color="#000000"/>
    </style:style>
    <style:style style:name="P245" style:parent-style-name="題目" style:family="paragraph">
      <style:paragraph-properties style:line-height-at-least="0.2777in" fo:margin-left="0.3916in" fo:text-indent="0.0006in">
        <style:tab-stops/>
      </style:paragraph-properties>
      <style:text-properties fo:color="#000000"/>
    </style:style>
    <style:style style:name="P246" style:parent-style-name="題目" style:family="paragraph">
      <style:paragraph-properties style:line-height-at-least="0.2777in" fo:margin-left="0.393in" fo:text-indent="-0.393in">
        <style:tab-stops/>
      </style:paragraph-properties>
    </style:style>
    <style:style style:name="T247" style:parent-style-name="預設段落字型" style:family="text">
      <style:text-properties fo:color="#000000"/>
    </style:style>
    <style:style style:name="T248" style:parent-style-name="預設段落字型" style:family="text">
      <style:text-properties style:font-name="標楷體" fo:color="#000000"/>
    </style:style>
    <style:style style:name="T249" style:parent-style-name="預設段落字型" style:family="text">
      <style:text-properties fo:color="#000000"/>
    </style:style>
    <style:style style:name="TableColumn251" style:family="table-column">
      <style:table-column-properties style:column-width="1.6736in"/>
    </style:style>
    <style:style style:name="TableColumn252" style:family="table-column">
      <style:table-column-properties style:column-width="2.2638in"/>
    </style:style>
    <style:style style:name="TableColumn253" style:family="table-column">
      <style:table-column-properties style:column-width="1.8708in"/>
    </style:style>
    <style:style style:name="Table250" style:family="table">
      <style:table-properties style:width="5.8083in" fo:margin-left="0.4687in" table:align="left"/>
    </style:style>
    <style:style style:name="TableRow254" style:family="table-row">
      <style:table-row-properties style:min-row-height="0.2256in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題目" style:family="paragraph">
      <style:paragraph-properties style:line-height-at-least="0.2777in" fo:margin-left="0in" fo:text-indent="0in">
        <style:tab-stops/>
      </style:paragraph-properties>
      <style:text-properties fo:color="#000000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題目" style:family="paragraph">
      <style:paragraph-properties style:line-height-at-least="0.2777in" fo:margin-left="0in" fo:text-indent="0in">
        <style:tab-stops/>
      </style:paragraph-properties>
      <style:text-properties fo:color="#000000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題目" style:family="paragraph">
      <style:paragraph-properties style:line-height-at-least="0.2777in" fo:margin-left="0.6833in" fo:text-indent="-0.6833in">
        <style:tab-stops/>
      </style:paragraph-properties>
      <style:text-properties fo:color="#000000"/>
    </style:style>
    <style:style style:name="TableRow261" style:family="table-row">
      <style:table-row-properties style:min-row-height="0.2409in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題目" style:family="paragraph">
      <style:paragraph-properties style:line-height-at-least="0.2777in" fo:margin-left="0in" fo:text-indent="0in">
        <style:tab-stops/>
      </style:paragraph-properties>
      <style:text-properties fo:color="#000000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題目" style:family="paragraph">
      <style:paragraph-properties style:line-height-at-least="0.2777in" fo:margin-left="0in" fo:text-indent="0in">
        <style:tab-stops/>
      </style:paragraph-properties>
      <style:text-properties fo:color="#000000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題目" style:family="paragraph">
      <style:paragraph-properties style:line-height-at-least="0.2777in" fo:margin-left="0.6833in" fo:text-indent="-0.6833in">
        <style:tab-stops/>
      </style:paragraph-properties>
      <style:text-properties fo:color="#000000"/>
    </style:style>
    <style:style style:name="TableRow268" style:family="table-row">
      <style:table-row-properties style:min-row-height="0.2256in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題目" style:family="paragraph">
      <style:paragraph-properties style:line-height-at-least="0.2777in" fo:margin-left="0in" fo:text-indent="0in">
        <style:tab-stops/>
      </style:paragraph-properties>
      <style:text-properties fo:color="#000000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題目" style:family="paragraph">
      <style:paragraph-properties style:line-height-at-least="0.2777in" fo:margin-left="0in" fo:text-indent="0in">
        <style:tab-stops/>
      </style:paragraph-properties>
      <style:text-properties fo:color="#000000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題目" style:family="paragraph">
      <style:paragraph-properties style:line-height-at-least="0.2777in" fo:margin-left="0in" fo:text-indent="0in">
        <style:tab-stops/>
      </style:paragraph-properties>
      <style:text-properties fo:color="#000000"/>
    </style:style>
    <style:style style:name="TableRow275" style:family="table-row">
      <style:table-row-properties style:min-row-height="0.2347in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題目" style:family="paragraph">
      <style:paragraph-properties style:line-height-at-least="0.2777in" fo:margin-left="0in" fo:text-indent="0in">
        <style:tab-stops/>
      </style:paragraph-properties>
      <style:text-properties fo:color="#000000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題目" style:family="paragraph">
      <style:paragraph-properties style:line-height-at-least="0.2777in" fo:margin-left="0in" fo:text-indent="0in">
        <style:tab-stops/>
      </style:paragraph-properties>
      <style:text-properties fo:color="#000000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題目" style:family="paragraph">
      <style:paragraph-properties style:line-height-at-least="0.2777in" fo:margin-left="0in" fo:text-indent="0in">
        <style:tab-stops/>
      </style:paragraph-properties>
      <style:text-properties fo:color="#000000"/>
    </style:style>
    <style:style style:name="TableRow282" style:family="table-row">
      <style:table-row-properties style:min-row-height="0.2347in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題目" style:family="paragraph">
      <style:paragraph-properties style:line-height-at-least="0.2777in" fo:margin-left="0in" fo:text-indent="0in">
        <style:tab-stops/>
      </style:paragraph-properties>
      <style:text-properties fo:color="#000000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題目" style:family="paragraph">
      <style:paragraph-properties style:line-height-at-least="0.2777in" fo:margin-left="0in" fo:text-indent="0in">
        <style:tab-stops/>
      </style:paragraph-properties>
      <style:text-properties fo:color="#000000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題目" style:family="paragraph">
      <style:paragraph-properties style:line-height-at-least="0.2777in" fo:margin-left="0in" fo:text-indent="0in">
        <style:tab-stops/>
      </style:paragraph-properties>
      <style:text-properties fo:color="#000000"/>
    </style:style>
    <style:style style:name="P289" style:parent-style-name="題目" style:family="paragraph">
      <style:paragraph-properties style:line-height-at-least="0.2777in" fo:margin-left="0.393in" fo:text-indent="-0.393in">
        <style:tab-stops/>
      </style:paragraph-properties>
    </style:style>
    <style:style style:name="T290" style:parent-style-name="預設段落字型" style:family="text">
      <style:text-properties fo:color="#000000"/>
    </style:style>
    <style:style style:name="T291" style:parent-style-name="預設段落字型" style:family="text">
      <style:text-properties style:font-name="標楷體" fo:color="#000000"/>
    </style:style>
    <style:style style:name="T292" style:parent-style-name="預設段落字型" style:family="text">
      <style:text-properties fo:color="#000000"/>
    </style:style>
    <style:style style:name="T293" style:parent-style-name="預設段落字型" style:family="text">
      <style:text-properties fo:color="#000000"/>
    </style:style>
    <style:style style:name="T294" style:parent-style-name="預設段落字型" style:family="text">
      <style:text-properties fo:color="#000000"/>
    </style:style>
    <style:style style:name="T295" style:parent-style-name="預設段落字型" style:family="text">
      <style:text-properties fo:color="#000000"/>
    </style:style>
    <style:style style:name="T296" style:parent-style-name="預設段落字型" style:family="text">
      <style:text-properties fo:color="#000000"/>
    </style:style>
    <style:style style:name="T297" style:parent-style-name="預設段落字型" style:family="text">
      <style:text-properties fo:color="#000000"/>
    </style:style>
    <style:style style:name="P298" style:parent-style-name="題目" style:family="paragraph">
      <style:paragraph-properties style:line-height-at-least="0.2777in" fo:margin-left="0.3916in" fo:text-indent="0in">
        <style:tab-stops/>
      </style:paragraph-properties>
      <style:text-properties fo:color="#000000"/>
    </style:style>
    <style:style style:name="TableColumn300" style:family="table-column">
      <style:table-column-properties style:column-width="1.1812in"/>
    </style:style>
    <style:style style:name="TableColumn301" style:family="table-column">
      <style:table-column-properties style:column-width="1.0833in"/>
    </style:style>
    <style:style style:name="TableColumn302" style:family="table-column">
      <style:table-column-properties style:column-width="2.0666in"/>
    </style:style>
    <style:style style:name="Table299" style:family="table">
      <style:table-properties style:width="4.3312in" fo:margin-left="0.4687in" table:align="left"/>
    </style:style>
    <style:style style:name="TableRow303" style:family="table-row">
      <style:table-row-properties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題目" style:family="paragraph">
      <style:paragraph-properties style:line-height-at-least="0.2777in" fo:margin-left="0in" fo:text-indent="0in">
        <style:tab-stops/>
      </style:paragraph-properties>
      <style:text-properties fo:color="#000000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題目" style:family="paragraph">
      <style:paragraph-properties style:line-height-at-least="0.2777in" fo:margin-left="0in" fo:text-indent="0in">
        <style:tab-stops/>
      </style:paragraph-properties>
      <style:text-properties fo:color="#000000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題目" style:family="paragraph">
      <style:paragraph-properties style:line-height-at-least="0.2777in" fo:margin-left="0in" fo:text-indent="0in">
        <style:tab-stops/>
      </style:paragraph-properties>
      <style:text-properties fo:color="#000000"/>
    </style:style>
    <style:style style:name="TableRow310" style:family="table-row">
      <style:table-row-properties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題目" style:family="paragraph">
      <style:paragraph-properties style:line-height-at-least="0.2777in" fo:margin-left="0in" fo:text-indent="0in">
        <style:tab-stops/>
      </style:paragraph-properties>
      <style:text-properties fo:color="#000000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題目" style:family="paragraph">
      <style:paragraph-properties style:line-height-at-least="0.2777in" fo:margin-left="0in" fo:text-indent="0in">
        <style:tab-stops/>
      </style:paragraph-properties>
      <style:text-properties fo:color="#000000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題目" style:family="paragraph">
      <style:paragraph-properties style:line-height-at-least="0.2777in" fo:margin-left="0in" fo:text-indent="0in">
        <style:tab-stops/>
      </style:paragraph-properties>
      <style:text-properties fo:color="#000000"/>
    </style:style>
    <style:style style:name="TableRow317" style:family="table-row">
      <style:table-row-properties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題目" style:family="paragraph">
      <style:paragraph-properties style:line-height-at-least="0.2777in" fo:margin-left="0in" fo:text-indent="0in">
        <style:tab-stops/>
      </style:paragraph-properties>
      <style:text-properties fo:color="#000000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題目" style:family="paragraph">
      <style:paragraph-properties style:line-height-at-least="0.2777in" fo:margin-left="0in" fo:text-indent="0in">
        <style:tab-stops/>
      </style:paragraph-properties>
      <style:text-properties fo:color="#000000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題目" style:family="paragraph">
      <style:paragraph-properties style:line-height-at-least="0.2777in" fo:margin-left="0in" fo:text-indent="0in">
        <style:tab-stops/>
      </style:paragraph-properties>
      <style:text-properties fo:color="#000000"/>
    </style:style>
    <style:style style:name="TableRow324" style:family="table-row">
      <style:table-row-properties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題目" style:family="paragraph">
      <style:paragraph-properties style:line-height-at-least="0.2777in" fo:margin-left="0in" fo:text-indent="0in">
        <style:tab-stops/>
      </style:paragraph-properties>
      <style:text-properties fo:color="#000000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題目" style:family="paragraph">
      <style:paragraph-properties style:line-height-at-least="0.2777in" fo:margin-left="0in" fo:text-indent="0in">
        <style:tab-stops/>
      </style:paragraph-properties>
      <style:text-properties fo:color="#000000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題目" style:family="paragraph">
      <style:paragraph-properties style:line-height-at-least="0.2777in" fo:margin-left="0.6833in" fo:text-indent="-0.6833in">
        <style:tab-stops/>
      </style:paragraph-properties>
      <style:text-properties fo:color="#000000"/>
    </style:style>
    <style:style style:name="P331" style:parent-style-name="題目" style:family="paragraph">
      <style:paragraph-properties style:line-height-at-least="0.2777in" fo:margin-left="0.393in" fo:text-indent="-0.393in">
        <style:tab-stops/>
      </style:paragraph-properties>
    </style:style>
    <style:style style:name="T332" style:parent-style-name="預設段落字型" style:family="text">
      <style:text-properties fo:color="#000000"/>
    </style:style>
    <style:style style:name="T333" style:parent-style-name="預設段落字型" style:family="text">
      <style:text-properties style:font-name="標楷體" fo:color="#000000"/>
    </style:style>
    <style:style style:name="T334" style:parent-style-name="預設段落字型" style:family="text">
      <style:text-properties fo:color="#000000"/>
    </style:style>
    <style:style style:name="P335" style:parent-style-name="題目" style:family="paragraph">
      <style:paragraph-properties style:line-height-at-least="0.2777in" fo:margin-left="0.3916in" fo:text-indent="-0.0965in">
        <style:tab-stops/>
      </style:paragraph-properties>
      <style:text-properties fo:color="#000000"/>
    </style:style>
    <style:style style:name="P336" style:parent-style-name="題目" style:family="paragraph">
      <style:paragraph-properties style:line-height-at-least="0.2777in" fo:margin-left="0.3916in" fo:text-indent="-0.0965in">
        <style:tab-stops/>
      </style:paragraph-properties>
      <style:text-properties fo:color="#000000"/>
    </style:style>
    <style:style style:name="P337" style:parent-style-name="題目" style:family="paragraph">
      <style:paragraph-properties style:line-height-at-least="0.2777in" fo:margin-left="0.3916in" fo:text-indent="-0.0965in">
        <style:tab-stops/>
      </style:paragraph-properties>
      <style:text-properties fo:color="#000000"/>
    </style:style>
    <style:style style:name="P338" style:parent-style-name="題目" style:family="paragraph">
      <style:paragraph-properties fo:margin-bottom="0.125in" style:line-height-at-least="0.2777in" fo:margin-left="0.3916in" fo:text-indent="-0.0965in">
        <style:tab-stops/>
      </style:paragraph-properties>
      <style:text-properties fo:color="#000000"/>
    </style:style>
    <style:style style:name="P339" style:parent-style-name="題目" style:family="paragraph">
      <style:paragraph-properties fo:border="0.0069in solid #000000" fo:padding-top="0.0138in" fo:padding-left="0.0555in" fo:padding-bottom="0.0138in" fo:padding-right="0.0555in" style:shadow="none" style:line-height-at-least="0.2777in" fo:margin-left="0in" fo:margin-right="0.0965in" fo:text-indent="0.3333in">
        <style:tab-stops/>
      </style:paragraph-properties>
    </style:style>
    <style:style style:name="T340" style:parent-style-name="預設段落字型" style:family="text">
      <style:text-properties style:font-name="新細明體" style:font-name-asian="新細明體" fo:color="#000000"/>
    </style:style>
    <style:style style:name="T341" style:parent-style-name="預設段落字型" style:family="text">
      <style:text-properties fo:color="#000000"/>
    </style:style>
    <style:style style:name="T342" style:parent-style-name="預設段落字型" style:family="text">
      <style:text-properties style:font-name="新細明體" style:font-name-asian="新細明體" fo:color="#000000"/>
    </style:style>
    <style:style style:name="T343" style:parent-style-name="預設段落字型" style:family="text">
      <style:text-properties fo:color="#000000"/>
    </style:style>
    <style:style style:name="P344" style:parent-style-name="題目" style:family="paragraph">
      <style:paragraph-properties style:line-height-at-least="0.2777in" fo:margin-left="0.393in" fo:text-indent="-0.393in">
        <style:tab-stops/>
      </style:paragraph-properties>
    </style:style>
    <style:style style:name="T345" style:parent-style-name="預設段落字型" style:family="text">
      <style:text-properties fo:color="#000000"/>
    </style:style>
    <style:style style:name="T346" style:parent-style-name="預設段落字型" style:family="text">
      <style:text-properties style:font-name="標楷體" fo:color="#000000"/>
    </style:style>
    <style:style style:name="T347" style:parent-style-name="預設段落字型" style:family="text">
      <style:text-properties fo:color="#000000"/>
    </style:style>
    <style:style style:name="T348" style:parent-style-name="預設段落字型" style:family="text">
      <style:text-properties fo:color="#000000"/>
    </style:style>
    <style:style style:name="T349" style:parent-style-name="預設段落字型" style:family="text">
      <style:text-properties fo:color="#000000"/>
    </style:style>
    <style:style style:name="T350" style:parent-style-name="預設段落字型" style:family="text">
      <style:text-properties fo:color="#000000"/>
    </style:style>
    <style:style style:name="T351" style:parent-style-name="預設段落字型" style:family="text">
      <style:text-properties fo:color="#000000"/>
    </style:style>
    <style:style style:name="T352" style:parent-style-name="預設段落字型" style:family="text">
      <style:text-properties fo:color="#000000"/>
    </style:style>
    <style:style style:name="T353" style:parent-style-name="預設段落字型" style:family="text">
      <style:text-properties fo:color="#000000"/>
    </style:style>
    <style:style style:name="T354" style:parent-style-name="預設段落字型" style:family="text">
      <style:text-properties fo:color="#000000"/>
    </style:style>
    <style:style style:name="T355" style:parent-style-name="預設段落字型" style:family="text">
      <style:text-properties fo:color="#000000"/>
    </style:style>
    <style:style style:name="P356" style:parent-style-name="題目" style:family="paragraph">
      <style:paragraph-properties fo:margin-bottom="0.125in" style:line-height-at-least="0.2777in" fo:margin-left="0.393in" fo:text-indent="-0.393in">
        <style:tab-stops/>
      </style:paragraph-properties>
    </style:style>
    <style:style style:name="T357" style:parent-style-name="預設段落字型" style:family="text">
      <style:text-properties fo:color="#000000"/>
    </style:style>
    <style:style style:name="T358" style:parent-style-name="預設段落字型" style:family="text">
      <style:text-properties style:font-name="標楷體" fo:color="#000000"/>
    </style:style>
    <style:style style:name="T359" style:parent-style-name="預設段落字型" style:family="text">
      <style:text-properties fo:color="#000000"/>
    </style:style>
    <style:style style:name="T360" style:parent-style-name="預設段落字型" style:family="text">
      <style:text-properties fo:color="#000000"/>
    </style:style>
    <style:style style:name="T361" style:parent-style-name="預設段落字型" style:family="text">
      <style:text-properties fo:color="#000000"/>
    </style:style>
    <style:style style:name="T362" style:parent-style-name="預設段落字型" style:family="text">
      <style:text-properties fo:color="#000000"/>
    </style:style>
    <style:style style:name="T363" style:parent-style-name="預設段落字型" style:family="text">
      <style:text-properties fo:color="#000000"/>
    </style:style>
    <style:style style:name="T364" style:parent-style-name="預設段落字型" style:family="text">
      <style:text-properties fo:color="#000000"/>
    </style:style>
    <style:style style:name="T365" style:parent-style-name="預設段落字型" style:family="text">
      <style:text-properties fo:color="#000000"/>
    </style:style>
    <style:style style:name="T366" style:parent-style-name="預設段落字型" style:family="text">
      <style:text-properties fo:color="#000000"/>
    </style:style>
    <style:style style:name="T367" style:parent-style-name="預設段落字型" style:family="text">
      <style:text-properties fo:color="#000000"/>
    </style:style>
    <style:style style:name="T368" style:parent-style-name="預設段落字型" style:family="text">
      <style:text-properties fo:color="#000000"/>
    </style:style>
    <style:style style:name="P369" style:parent-style-name="題目" style:family="paragraph">
      <style:paragraph-properties fo:border="0.0069in solid #000000" fo:padding-top="0.0138in" fo:padding-left="0.0555in" fo:padding-bottom="0.0138in" fo:padding-right="0.0555in" style:shadow="none" style:line-height-at-least="0.2777in" fo:margin-left="0in" fo:text-indent="0.3333in">
        <style:tab-stops/>
      </style:paragraph-properties>
    </style:style>
    <style:style style:name="T370" style:parent-style-name="預設段落字型" style:family="text">
      <style:text-properties fo:color="#000000"/>
    </style:style>
    <style:style style:name="T371" style:parent-style-name="預設段落字型" style:family="text">
      <style:text-properties fo:color="#000000"/>
    </style:style>
    <style:style style:name="T372" style:parent-style-name="預設段落字型" style:family="text">
      <style:text-properties fo:color="#000000"/>
    </style:style>
    <style:style style:name="T373" style:parent-style-name="預設段落字型" style:family="text">
      <style:text-properties fo:color="#000000"/>
    </style:style>
    <style:style style:name="T374" style:parent-style-name="預設段落字型" style:family="text">
      <style:text-properties style:font-name="標楷體" fo:color="#000000"/>
    </style:style>
    <style:style style:name="T375" style:parent-style-name="預設段落字型" style:family="text">
      <style:text-properties fo:color="#000000"/>
    </style:style>
    <style:style style:name="T376" style:parent-style-name="預設段落字型" style:family="text">
      <style:text-properties style:font-name="標楷體" fo:color="#000000"/>
    </style:style>
    <style:style style:name="T377" style:parent-style-name="預設段落字型" style:family="text">
      <style:text-properties fo:color="#000000"/>
    </style:style>
    <style:style style:name="T378" style:parent-style-name="預設段落字型" style:family="text">
      <style:text-properties style:font-name="標楷體" fo:color="#000000"/>
    </style:style>
    <style:style style:name="T379" style:parent-style-name="預設段落字型" style:family="text">
      <style:text-properties fo:color="#000000"/>
    </style:style>
    <style:style style:name="T380" style:parent-style-name="預設段落字型" style:family="text">
      <style:text-properties fo:color="#000000"/>
    </style:style>
    <style:style style:name="T381" style:parent-style-name="預設段落字型" style:family="text">
      <style:text-properties fo:color="#000000"/>
    </style:style>
    <style:style style:name="P382" style:parent-style-name="題目" style:family="paragraph">
      <style:paragraph-properties style:line-height-at-least="0.2777in" fo:margin-left="0.393in" fo:text-indent="-0.393in">
        <style:tab-stops/>
      </style:paragraph-properties>
    </style:style>
    <style:style style:name="T383" style:parent-style-name="預設段落字型" style:family="text">
      <style:text-properties fo:color="#000000"/>
    </style:style>
    <style:style style:name="T384" style:parent-style-name="預設段落字型" style:family="text">
      <style:text-properties fo:color="#000000"/>
    </style:style>
    <style:style style:name="T385" style:parent-style-name="預設段落字型" style:family="text">
      <style:text-properties style:font-name="標楷體" fo:color="#000000"/>
    </style:style>
    <style:style style:name="T386" style:parent-style-name="預設段落字型" style:family="text">
      <style:text-properties fo:color="#000000"/>
    </style:style>
    <style:style style:name="T387" style:parent-style-name="預設段落字型" style:family="text">
      <style:text-properties style:font-name="新細明體" style:font-name-asian="新細明體" fo:color="#000000"/>
    </style:style>
    <style:style style:name="T388" style:parent-style-name="預設段落字型" style:family="text">
      <style:text-properties fo:color="#000000"/>
    </style:style>
    <style:style style:name="T389" style:parent-style-name="預設段落字型" style:family="text">
      <style:text-properties style:font-name="新細明體" style:font-name-asian="新細明體" fo:color="#000000"/>
    </style:style>
    <style:style style:name="T390" style:parent-style-name="預設段落字型" style:family="text">
      <style:text-properties fo:color="#000000"/>
    </style:style>
    <style:style style:name="P391" style:parent-style-name="題目" style:family="paragraph">
      <style:paragraph-properties style:line-height-at-least="0.2777in" fo:margin-left="0.6819in" fo:text-indent="-0.3868in">
        <style:tab-stops/>
      </style:paragraph-properties>
      <style:text-properties fo:color="#000000"/>
    </style:style>
    <style:style style:name="P392" style:parent-style-name="題目" style:family="paragraph">
      <style:paragraph-properties style:line-height-at-least="0.2777in" fo:margin-left="0.393in" fo:text-indent="-0.393in">
        <style:tab-stops/>
      </style:paragraph-properties>
    </style:style>
    <style:style style:name="T393" style:parent-style-name="預設段落字型" style:family="text">
      <style:text-properties fo:color="#000000"/>
    </style:style>
    <style:style style:name="T394" style:parent-style-name="預設段落字型" style:family="text">
      <style:text-properties style:font-name="標楷體" fo:color="#000000"/>
    </style:style>
    <style:style style:name="T395" style:parent-style-name="預設段落字型" style:family="text">
      <style:text-properties fo:color="#000000"/>
    </style:style>
    <style:style style:name="P396" style:parent-style-name="題目" style:family="paragraph">
      <style:paragraph-properties style:line-height-at-least="0.2777in" fo:margin-left="0.3916in" fo:text-indent="-0.0965in">
        <style:tab-stops/>
      </style:paragraph-properties>
      <style:text-properties fo:color="#000000"/>
    </style:style>
    <style:style style:name="P397" style:parent-style-name="題目" style:family="paragraph">
      <style:paragraph-properties style:line-height-at-least="0.2777in" fo:margin-left="0.393in" fo:text-indent="-0.393in">
        <style:tab-stops/>
      </style:paragraph-properties>
    </style:style>
    <style:style style:name="T398" style:parent-style-name="預設段落字型" style:family="text">
      <style:text-properties fo:color="#000000"/>
    </style:style>
    <style:style style:name="T399" style:parent-style-name="預設段落字型" style:family="text">
      <style:text-properties style:font-name="標楷體" fo:color="#000000"/>
    </style:style>
    <style:style style:name="T400" style:parent-style-name="預設段落字型" style:family="text">
      <style:text-properties fo:color="#000000"/>
    </style:style>
    <style:style style:name="P401" style:parent-style-name="題目" style:family="paragraph">
      <style:paragraph-properties style:line-height-at-least="0.2777in" fo:margin-left="0.6819in" fo:text-indent="-0.3868in">
        <style:tab-stops/>
      </style:paragraph-properties>
      <style:text-properties fo:color="#000000"/>
    </style:style>
    <style:style style:name="P402" style:parent-style-name="內文" style:family="paragraph">
      <style:text-properties style:font-name="標楷體" style:font-name-asian="標楷體"/>
    </style:style>
    <style:style style:name="P403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404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405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406" style:parent-style-name="預設段落字型" style:family="text">
      <style:text-properties style:font-name="標楷體" style:font-name-asian="標楷體" style:font-size-complex="12pt"/>
    </style:style>
    <style:style style:name="T407" style:parent-style-name="預設段落字型" style:family="text">
      <style:text-properties style:font-name="標楷體" style:font-name-asian="標楷體" style:font-size-complex="12pt"/>
    </style:style>
    <style:style style:name="T408" style:parent-style-name="預設段落字型" style:family="text">
      <style:text-properties style:font-size-complex="12pt"/>
    </style:style>
    <style:style style:name="T409" style:parent-style-name="預設段落字型" style:family="text">
      <style:text-properties style:font-name="標楷體" style:font-name-asian="標楷體" style:font-size-complex="12pt"/>
    </style:style>
    <style:style style:name="P410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411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412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413" style:parent-style-name="內文" style:family="paragraph">
      <style:paragraph-properties style:line-height-at-least="0.2777in" fo:margin-left="0.2951in" fo:text-indent="0.0006in">
        <style:tab-stops/>
      </style:paragraph-properties>
    </style:style>
    <style:style style:name="T414" style:parent-style-name="預設段落字型" style:family="text">
      <style:text-properties style:font-name="標楷體" style:font-name-asian="標楷體" style:font-size-complex="12pt"/>
    </style:style>
    <style:style style:name="T415" style:parent-style-name="預設段落字型" style:family="text">
      <style:text-properties style:font-size-complex="12pt"/>
    </style:style>
    <style:style style:name="T416" style:parent-style-name="預設段落字型" style:family="text">
      <style:text-properties style:font-name="標楷體" style:font-name-asian="標楷體" style:font-size-complex="12pt"/>
    </style:style>
    <style:style style:name="T417" style:parent-style-name="預設段落字型" style:family="text">
      <style:text-properties style:font-size-complex="12pt"/>
    </style:style>
    <style:style style:name="T418" style:parent-style-name="預設段落字型" style:family="text">
      <style:text-properties style:font-name="標楷體" style:font-name-asian="標楷體" style:font-size-complex="12pt"/>
    </style:style>
    <style:style style:name="P419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420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421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422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423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424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425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426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427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428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429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430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431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432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433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434" style:parent-style-name="內文" style:family="paragraph">
      <style:paragraph-properties style:line-height-at-least="0.2777in" fo:margin-left="0.2951in" fo:margin-right="-0.0006in" fo:text-indent="-0.2951in">
        <style:tab-stops/>
      </style:paragraph-properties>
      <style:text-properties style:font-name="標楷體" style:font-name-asian="標楷體" style:font-size-complex="12pt"/>
    </style:style>
    <style:style style:name="P435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436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437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438" style:parent-style-name="內文" style:family="paragraph">
      <style:paragraph-properties style:line-height-at-least="0.2777in" fo:margin-left="0.2951in" fo:margin-right="1.3763in" fo:text-indent="-0.2951in">
        <style:tab-stops/>
      </style:paragraph-properties>
      <style:text-properties style:font-name="標楷體" style:font-name-asian="標楷體" style:font-size-complex="12pt"/>
    </style:style>
    <style:style style:name="P439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440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441" style:parent-style-name="內文" style:family="paragraph">
      <style:paragraph-properties style:line-height-at-least="0.2777in" fo:margin-left="0.2951in" fo:margin-right="0.0763in" fo:text-indent="-0.2951in">
        <style:tab-stops/>
      </style:paragraph-properties>
      <style:text-properties style:font-name="標楷體" style:font-name-asian="標楷體" style:font-size-complex="12pt"/>
    </style:style>
    <style:style style:name="P442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443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444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445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446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447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448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449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450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451" style:parent-style-name="內文" style:family="paragraph">
      <style:paragraph-properties style:line-height-at-least="0.2777in" fo:margin-left="0.2951in" fo:margin-right="0.3715in" fo:text-indent="-0.2951in">
        <style:tab-stops/>
      </style:paragraph-properties>
      <style:text-properties style:font-name="標楷體" style:font-name-asian="標楷體" style:font-size-complex="12pt"/>
    </style:style>
    <style:style style:name="P452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453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454" style:parent-style-name="內文" style:family="paragraph">
      <style:text-properties style:font-name="標楷體" style:font-name-asian="標楷體" style:font-name-complex="Times New Roman" fo:font-size="16pt" style:font-size-asian="16pt" style:font-size-complex="14pt"/>
    </style:style>
    <style:style style:name="P455" style:parent-style-name="內文" style:family="paragraph">
      <style:paragraph-properties fo:widows="2" fo:orphans="2" fo:break-before="page"/>
      <style:text-properties style:font-name="標楷體" style:font-name-asian="標楷體" style:font-name-complex="Times New Roman" fo:font-size="16pt" style:font-size-asian="16pt" style:font-size-complex="14pt"/>
    </style:style>
    <style:style style:name="P456" style:parent-style-name="內文" style:family="paragraph">
      <style:text-properties style:font-name="標楷體" style:font-name-asian="標楷體" style:font-name-complex="Times New Roman" fo:font-size="16pt" style:font-size-asian="16pt" style:font-size-complex="14pt"/>
    </style:style>
    <style:style style:name="P457" style:parent-style-name="無間距" style:family="paragraph">
      <style:text-properties style:font-name="標楷體" style:font-name-asian="標楷體"/>
    </style:style>
    <style:style style:name="P458" style:parent-style-name="內文" style:family="paragraph">
      <style:text-properties style:font-name="Times New Roman" style:font-name-asian="標楷體" style:font-name-complex="Times New Roman" fo:letter-spacing="0.0694in" fo:font-size="16pt" style:font-size-asian="16pt" style:font-size-complex="14pt"/>
    </style:style>
    <style:style style:name="P459" style:parent-style-name="內文" style:family="paragraph">
      <style:text-properties style:font-name="Times New Roman" style:font-name-asian="標楷體" style:font-name-complex="Times New Roman" fo:letter-spacing="0.0694in" fo:font-size="16pt" style:font-size-asian="16pt" style:font-size-complex="14pt"/>
    </style:style>
    <style:style style:name="P460" style:parent-style-name="內文" style:family="paragraph">
      <style:text-properties style:font-name="Times New Roman" style:font-name-asian="標楷體" style:font-name-complex="Times New Roman" fo:letter-spacing="0.0694in" fo:font-size="16pt" style:font-size-asian="16pt" style:font-size-complex="14pt"/>
    </style:style>
    <style:style style:name="P461" style:parent-style-name="內文" style:family="paragraph">
      <style:text-properties style:font-name="Times New Roman" style:font-name-asian="標楷體" style:font-name-complex="Times New Roman" fo:letter-spacing="0.0694in" fo:font-size="16pt" style:font-size-asian="16pt" style:font-size-complex="14pt"/>
    </style:style>
    <style:style style:name="T462" style:parent-style-name="預設段落字型" style:family="text">
      <style:text-properties style:font-name="Times New Roman" style:font-name-asian="標楷體" style:font-name-complex="Times New Roman" fo:letter-spacing="0.0694in" fo:font-size="16pt" style:font-size-asian="16pt" style:font-size-complex="14pt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solid #000000" fo:background-color="transparent" style:wrap="parallel" style:wrap-contour="true" style:wrap-contour-mode="outside" fo:clip="rect(0in, 0in, 0in, 0in)" style:horizontal-rel="paragraph" style:vertical-rel="paragraph" style:horizontal-pos="from-left" style:vertical-pos="from-top" draw:luminance="-20%" draw:contrast="40%"/>
    </style:style>
    <style:style style:family="graphic" style:name="a2" style:parent-style-name="Graphics">
      <style:graphic-properties fo:border="0.01042in solid #000000" fo:background-color="transparent" style:wrap="parallel" style:wrap-contour="fals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7學年度第一學期第三次定期評量<text:s/>社會科<text:s/>試題卷</text:p>
      <text:p text:style-name="P5"><text:span text:style-name="T6">七</text:span><text:span text:style-name="T7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8">年級</text:span><text:span text:style-name="T9">　　　</text:span><text:span text:style-name="T10">班 座號</text:span><text:span text:style-name="T11">　　　</text:span><text:span text:style-name="T12"><text:s/>姓名</text:span><text:span text:style-name="T13">　　　　　　　　</text:span><text:span text:style-name="T14"><text:s/></text:span></text:p>
      <text:p text:style-name="P15">【地理】</text:p>
      <text:p text:style-name="P16">1、臺灣每人每年平均可分配到的水資源遠低於世界的平均值。下列哪一項為此現象的主要影響因素？</text:p>
      <text:p text:style-name="P17">(A)地狹人稠　(B)地下水補注不足　(C)水庫數量少　(D)降水量稀少。</text:p>
      <text:p text:style-name="P18"><text:span text:style-name="T19">2、</text:span><text:span text:style-name="T20">下列何種動物並非台灣特有生物</text:span><text:span text:style-name="T21">？</text:span></text:p>
      <text:p text:style-name="P22">(A)帝雉　(B)台灣黑熊　(C)台灣獼猴　(D)無尾熊。</text:p>
      <text:p text:style-name="P23">3、目前臺灣的用水結構以何者為最大宗？</text:p>
      <text:p text:style-name="P24">(A)農業用水　(B)工業用水　(C)商業用水　(D)民生用水。</text:p>
      <text:p text:style-name="P25">4、台北市政府為確保提供大台北地區主要水庫的自然環境維護，以避免形成水源汙染問題產生，應該加強管制哪一條河川上游的開發利用？</text:p>
      <text:p text:style-name="P26">(A)新店溪　(B)蘭陽溪　(C)大甲溪　(D)基隆河。</text:p>
      <text:p text:style-name="P27">5、臺灣的河川以中央山脈為主要分水嶺，向東、西分流，請問：下列哪一條河川向西流，注入台灣海峽？</text:p>
      <text:p text:style-name="P28"><text:span text:style-name="T29">(A)</text:span><text:span text:style-name="T30">蘭陽溪</text:span><text:span text:style-name="T31">　</text:span><text:span text:style-name="T32">(B)</text:span><text:span text:style-name="T33">卑南溪　</text:span><text:span text:style-name="T34">(C)</text:span><text:span text:style-name="T35">秀姑巒溪　</text:span><text:span text:style-name="T36">(D)</text:span><text:span text:style-name="T37">大甲溪。</text:span></text:p>
      <text:p text:style-name="P38">6、臺灣的自然生態與景觀十分豐富、多元，主要受下列何者的影響？</text:p>
      <text:p text:style-name="P39">(A)位置、地形　(B)位置、經濟　(C)季風、地形　(D)季風、洋流。</text:p>
      <text:p text:style-name="P40">7、有關水循環的過程，下列何者正確？</text:p>
      <text:p text:style-name="P41">(A)蒸發－降水－凝結－逕流　(B)蒸發－凝結－逕流－降水　</text:p>
      <text:p text:style-name="P42">(C)蒸發－降水－逕流－凝結　(D)蒸發－凝結－降水－逕流。</text:p>
      <text:p text:style-name="P43">8、旗津區的東沙島於西元2007年1月17日，內政部正式公告設立為國家公園。東沙國家公園所保育的主要景觀為何？</text:p>
      <text:p text:style-name="P44"><text:span text:style-name="T45">(A)</text:span><text:span text:style-name="T46">海底溫泉</text:span><text:span text:style-name="T47">　</text:span><text:span text:style-name="T48">(B)</text:span><text:span text:style-name="T49">珊瑚礁</text:span><text:span text:style-name="T50">　</text:span><text:span text:style-name="T51">(C)</text:span><text:span text:style-name="T52">原住民文化</text:span><text:span text:style-name="T53">　</text:span><text:span text:style-name="T54">(D)</text:span><text:span text:style-name="T55">戰地史蹟</text:span><text:span text:style-name="T56">。</text:span></text:p>
      <text:p text:style-name="P57"><text:span text:style-name="T58">9、</text:span><text:span text:style-name="T59">臺灣的河川汙染問題以南部的情況最為嚴重，形成這種情況和下列何者的關係最大</text:span><text:span text:style-name="T60">？</text:span></text:p>
      <text:p text:style-name="P61"><text:span text:style-name="T62">(A)</text:span><text:span text:style-name="T63">人口密度高</text:span><text:span text:style-name="T64">　</text:span><text:span text:style-name="T65">(B)</text:span><text:span text:style-name="T66">年雨量少</text:span><text:span text:style-name="T67">　</text:span><text:span text:style-name="T68">(C)</text:span><text:span text:style-name="T69">降雨時間與空間分布不均　</text:span><text:span text:style-name="T70">(D)</text:span><text:span text:style-name="T71">河川東西向。</text:span></text:p>
      <text:p text:style-name="P72">10、阿哲參加大漢溪朔溪活動，他發現河床上建有「攔沙壩」的工程。「攔沙壩」的主要功能為何？</text:p>
      <text:p text:style-name="P73">(A)延長水庫壽命　(B)儲存河川水源　(C)防止水災發生　(D)利於水力發電。</text:p>
      <text:p text:style-name="P74">11、「鎘米」事件的發生，主要是下列哪一項汙染所導致？</text:p>
      <text:p text:style-name="P75"><text:span text:style-name="T76">(A)</text:span><text:span text:style-name="T77">噪音汙染　</text:span><text:span text:style-name="T78">(B)</text:span><text:span text:style-name="T79">地層下陷　</text:span><text:span text:style-name="T80">(C)</text:span><text:span text:style-name="T81">空氣</text:span><text:span text:style-name="T82">汙染　</text:span><text:span text:style-name="T83">(D)</text:span><text:span text:style-name="T84">工業廢水汙染。</text:span></text:p>
      <text:p text:style-name="P85"><text:span text:style-name="T86">12、</text:span><text:span text:style-name="T87">高山地區植物呈垂直分布，有</text:span><text:span text:style-name="T88">（甲）闊葉林（乙）高山草原（丙）混合林（丁）針葉林<text:s/></text:span><text:span text:style-name="T89">。若由下往上排列依序為何？</text:span></text:p>
      <text:p text:style-name="P90"><text:span text:style-name="T91">(A)</text:span><text:span text:style-name="T92">甲丙丁乙　</text:span><text:span text:style-name="T93">(B)</text:span><text:span text:style-name="T94">乙丙甲丁　</text:span><text:span text:style-name="T95">(C)</text:span><text:span text:style-name="T96">乙丙丁甲　</text:span><text:span text:style-name="T97">(D)</text:span><text:span text:style-name="T98">丙乙甲丁。</text:span></text:p>
      <text:p text:style-name="P99">13、承上題，高山植物呈垂直分布，主要是哪一因素的作用？</text:p>
      <text:p text:style-name="P100">(A)不同高度降水差異　(B)迎風、背風的差異　(C)向、背陽的差異　(D)隨高度不同的氣溫變化。</text:p>
      <text:p text:style-name="P101"><text:span text:style-name="T102">14、</text:span><text:span text:style-name="T103">近年來，台灣先後已設置了多座國家公園，主要是為了達到下列哪項目的</text:span><text:span text:style-name="T104">？</text:span></text:p>
      <text:p text:style-name="P105">(A)推動生態保育工作　(B)帶動整體經濟升級　(C)均衡區域發展　(D)增加遊憩資源。</text:p>
      <text:p text:style-name="P106">15、台灣水資源的主要供給來源是下列何者？</text:p>
      <text:p text:style-name="P107">(A)湖泊水　(B)河川水　(C)冰川水　(D)地下水。</text:p>
      <text:p text:style-name="P108">16、台灣多數河川建有水庫，甚主要是為了解決哪方面的問題？</text:p>
      <text:p text:style-name="P109">（甲）增加河川航運價值（乙）開發水力發電（丙）維護流域的生態環境（丁）有助山坡地開發（戊）乾季用水問題<text:s/></text:p>
      <text:p text:style-name="P110"><text:span text:style-name="T111"><draw:frame draw:z-index="251661312" draw:style-name="a1" draw:name="圖片 2" text:anchor-type="paragraph" svg:x="7.09444in" svg:y="0.09514in" svg:width="1.775in" svg:height="2.36181in" style:rel-width="scale" style:rel-height="scale"><draw:image xlink:href="media/image1.emf" xlink:type="simple" xlink:show="embed" xlink:actuate="onLoad"/><svg:title/><svg:desc/></draw:frame></text:span><text:span text:style-name="T112">(A)</text:span><text:span text:style-name="T113">甲丙　</text:span><text:span text:style-name="T114">(B)</text:span><text:span text:style-name="T115">乙戊　</text:span><text:span text:style-name="T116">(C)</text:span><text:span text:style-name="T117">甲丁　</text:span><text:span text:style-name="T118">(D)</text:span><text:span text:style-name="T119">丁戊。</text:span></text:p>
      <text:p text:style-name="P120">17、目前台灣設有九座國家公園，依據右圖，請問以下保育特徵與國家公園的搭配，何者有誤？</text:p>
      <text:p text:style-name="P121">(A)八通關古道─丁國家公園　</text:p>
      <text:p text:style-name="P122">(B)櫻花鉤吻鮭─乙國家公園　</text:p>
      <text:p text:style-name="P123">(C)火山地形─甲國家公園　<text:s text:c="2"/></text:p>
      <text:p text:style-name="P124">(D)珊瑚礁海岸─丙國家公園。　</text:p>
      <text:p text:style-name="P125"/>
      <text:soft-page-break/>
      <text:p text:style-name="P126">【歷史】</text:p>
      <text:h text:style-name="P127" text:outline-level="3"><text:span text:style-name="T128">18</text:span><text:span text:style-name="T129">、</text:span><text:span text:style-name="T130">渡臺禁令中禁止攜眷來臺造成臺灣的社會問題，下列四則俗諺，哪兩句與渡臺禁令造成的影響最有關係？</text:span></text:h>
      <text:h text:style-name="P131" text:outline-level="3">甲.「耕田莫耕河壩田，上晝萬富下晝乞」　乙.「勸君切莫過臺灣，臺灣恰似鬼門關」　丙.「有唐山公，無唐山媽」</text:h>
      <text:h text:style-name="P132" text:outline-level="3"><text:span text:style-name="T133">丁</text:span><text:span text:style-name="T134">.</text:span><text:span text:style-name="T135">「一個某卡贏三個天公祖」</text:span></text:h>
      <text:h text:style-name="P136" text:outline-level="3">(A)甲乙　(B)乙丙　(C)丙丁　(D)甲丙。</text:h>
      <text:h text:style-name="P137" text:outline-level="3"><text:span text:style-name="T138">19</text:span><text:span text:style-name="T139">、</text:span><text:span text:style-name="T140">「他」原是竹塹地區有名的士紳，嘉慶</text:span><text:span text:style-name="T141">23</text:span><text:span text:style-name="T142">年中舉人，道光</text:span><text:span text:style-name="T143">3</text:span><text:span text:style-name="T144">年考取進士，有「開臺進士」的稱譽。請問「他」應是下列何人？　</text:span></text:h>
      <text:h text:style-name="P145" text:outline-level="3">(A)沈葆楨　(B)鄭用錫　(C)劉銘傳　(D)沈光文。</text:h>
      <text:h text:style-name="P146" text:outline-level="3"><text:span text:style-name="T147">20</text:span><text:span text:style-name="T148">、</text:span><text:span text:style-name="T149">艋舺、笨港、打狗、諸羅這四個臺灣古地名，與現今地名的配對，下列何者的配對是正確的？　</text:span></text:h>
      <text:h text:style-name="P150" text:outline-level="3">(A)艋舺：淡水　(B)笨港：鹿港　(C)打狗：高雄　(D)諸羅：基隆。</text:h>
      <text:h text:style-name="P151" text:outline-level="3"><text:span text:style-name="T152">21</text:span><text:span text:style-name="T153">、</text:span><text:span text:style-name="T154">在清領前期與清領後期這兩段時間，對原住民的治理方式的比較，下列何者正確？　</text:span></text:h>
      <text:h text:style-name="P155" text:outline-level="3">(A)二者皆採畫界封山的方式　<text:s text:c="4"/>(B)二者皆採設置縣令，處理番地事務　</text:h>
      <text:h text:style-name="P156" text:outline-level="3"><text:span text:style-name="T157">(</text:span><text:span text:style-name="T158">C</text:span><text:span text:style-name="T159">)</text:span><text:span text:style-name="T160">前期畫界封山，後期開山撫番　</text:span><text:span text:style-name="T161">(</text:span><text:span text:style-name="T162">D</text:span><text:span text:style-name="T163">)</text:span><text:span text:style-name="T164">前期開山撫番，後期畫界封山。</text:span></text:h>
      <text:h text:style-name="P165" text:outline-level="3"><text:span text:style-name="T166">22</text:span><text:span text:style-name="T167">、</text:span><text:span text:style-name="T168">中法戰爭對於臺灣的發展有重大的影響，下列有關中法戰爭所造成影響的敘述，何者正確？　</text:span></text:h>
      <text:h text:style-name="P169" text:outline-level="3">(A)沈葆楨來臺籌建億載金城　(B)防衛基隆港的二沙灣炮臺被擊毀　</text:h>
      <text:h text:style-name="P170" text:outline-level="3">(C)高雄旗津成立長老教會　<text:s text:c="2"/>(D)清朝開放臺灣的安平、打狗、滬尾、雞籠為通商港口。</text:h>
      <text:h text:style-name="P171" text:outline-level="3"><text:span text:style-name="T172">23</text:span><text:span text:style-name="T173">、</text:span><text:span text:style-name="T174">小華在一本歷史書的某章節，發現記載著臺灣當時的安平、打狗、淡水市街上，出現了海關、洋行，並為市街帶來異國風情的建築。試問此本書的章節名稱，最有可能為下列何者？　</text:span><text:bookmark-start text:name="OP1_9FAA87BD90CA41C5BB553A89A5906B88"/></text:h>
      <text:h text:style-name="P175" text:outline-level="3"><text:span text:style-name="T176">(A)</text:span><text:bookmark-start text:name="OPTG1_9FAA87BD90CA41C5BB553A89A5906B88"/><text:span text:style-name="T177">西班牙鬥牛士在臺灣北部的經營　</text:span><text:bookmark-start text:name="OP2_9FAA87BD90CA41C5BB553A89A5906B88"/><text:bookmark-end text:name="OP1_9FAA87BD90CA41C5BB553A89A5906B88"/><text:bookmark-end text:name="OPTG1_9FAA87BD90CA41C5BB553A89A5906B88"/><text:span text:style-name="T178">(B)</text:span><text:bookmark-start text:name="OPTG2_9FAA87BD90CA41C5BB553A89A5906B88"/><text:span text:style-name="T179">鄭氏政權對臺灣的影響　</text:span><text:bookmark-start text:name="OP3_9FAA87BD90CA41C5BB553A89A5906B88"/><text:bookmark-end text:name="OP2_9FAA87BD90CA41C5BB553A89A5906B88"/><text:bookmark-end text:name="OPTG2_9FAA87BD90CA41C5BB553A89A5906B88"/></text:h>
      <text:h text:style-name="P180" text:outline-level="3"><text:span text:style-name="T181">(C)</text:span><text:bookmark-start text:name="OPTG3_9FAA87BD90CA41C5BB553A89A5906B88"/><text:span text:style-name="T182">荷蘭東印度公司對臺灣的開發</text:span><text:span text:style-name="T183">　</text:span><text:bookmark-start text:name="OP4_9FAA87BD90CA41C5BB553A89A5906B88"/><text:bookmark-end text:name="OP3_9FAA87BD90CA41C5BB553A89A5906B88"/><text:bookmark-end text:name="OPTG3_9FAA87BD90CA41C5BB553A89A5906B88"/><text:span text:style-name="T184"><text:s text:c="2"/></text:span><text:span text:style-name="T185">(D)</text:span><text:bookmark-end text:name="OP4_9FAA87BD90CA41C5BB553A89A5906B88"/><text:span text:style-name="T186">臺灣開港通商後的鉅變。</text:span></text:h>
      <text:h text:style-name="P187" text:outline-level="3"><text:span text:style-name="T188">24</text:span><text:span text:style-name="T189">、</text:span><text:span text:style-name="T190">沈葆楨、劉銘傳兩人來臺積極建設，為臺灣的現代化奠定基礎，下列有關兩者的比較，何者正確？</text:span></text:h>
      <table:table table:style-name="Table191">
        <table:table-columns>
          <table:table-column table:style-name="TableColumn192"/>
          <table:table-column table:style-name="TableColumn193"/>
          <table:table-column table:style-name="TableColumn194"/>
        </table:table-columns>
        <table:table-row table:style-name="TableRow195">
          <table:table-cell table:style-name="TableCell196">
            <text:h text:style-name="P197" text:outline-level="3"/>
          </table:table-cell>
          <table:table-cell table:style-name="TableCell198">
            <text:h text:style-name="P199" text:outline-level="3">沈葆楨</text:h>
          </table:table-cell>
          <table:table-cell table:style-name="TableCell200">
            <text:h text:style-name="P201" text:outline-level="3">劉銘傳</text:h>
          </table:table-cell>
        </table:table-row>
        <table:table-row table:style-name="TableRow202">
          <table:table-cell table:style-name="TableCell203">
            <text:h text:style-name="P204" text:outline-level="3">(A)來臺事件</text:h>
          </table:table-cell>
          <table:table-cell table:style-name="TableCell205">
            <text:h text:style-name="P206" text:outline-level="3">牡丹社事件</text:h>
          </table:table-cell>
          <table:table-cell table:style-name="TableCell207">
            <text:h text:style-name="P208" text:outline-level="3">中法戰爭</text:h>
          </table:table-cell>
        </table:table-row>
        <table:table-row table:style-name="TableRow209">
          <table:table-cell table:style-name="TableCell210">
            <text:h text:style-name="P211" text:outline-level="3">(B)行政建置</text:h>
          </table:table-cell>
          <table:table-cell table:style-name="TableCell212">
            <text:h text:style-name="P213" text:outline-level="3">臺灣獨立建省</text:h>
          </table:table-cell>
          <table:table-cell table:style-name="TableCell214">
            <text:h text:style-name="P215" text:outline-level="3">增設臺北府</text:h>
          </table:table-cell>
        </table:table-row>
        <table:table-row table:style-name="TableRow216">
          <table:table-cell table:style-name="TableCell217">
            <text:h text:style-name="P218" text:outline-level="3">(C)交通措施</text:h>
          </table:table-cell>
          <table:table-cell table:style-name="TableCell219">
            <text:h text:style-name="P220" text:outline-level="3">完成基隆到臺北的鐵路</text:h>
          </table:table-cell>
          <table:table-cell table:style-name="TableCell221">
            <text:h text:style-name="P222" text:outline-level="3">開築三條通往「後山」（臺灣東部）的道路</text:h>
          </table:table-cell>
        </table:table-row>
        <table:table-row table:style-name="TableRow223">
          <table:table-cell table:style-name="TableCell224">
            <text:h text:style-name="P225" text:outline-level="3">(D)經濟措施</text:h>
          </table:table-cell>
          <table:table-cell table:style-name="TableCell226">
            <text:h text:style-name="P227" text:outline-level="3">丈田清賦，增加稅收</text:h>
          </table:table-cell>
          <table:table-cell table:style-name="TableCell228">
            <text:h text:style-name="P229" text:outline-level="3">奏請清廷廢除渡臺禁令，鼓勵漢人來臺開墾</text:h>
          </table:table-cell>
        </table:table-row>
      </table:table>
      <text:h text:style-name="P230" text:outline-level="3"><text:span text:style-name="T231">25</text:span><text:span text:style-name="T232">、</text:span><text:span text:style-name="T233">有關臺灣的民俗信仰，下列敘述何者正確？　</text:span></text:h>
      <text:h text:style-name="P234" text:outline-level="3">(A)潮州移民的原鄉信仰守護神為關聖帝君　</text:h>
      <text:h text:style-name="P235" text:outline-level="3">(B)開漳聖王信仰為善心人士埋葬孤魂野鬼（羅漢腳）的一種特殊臺灣信仰</text:h>
      <text:h text:style-name="P236" text:outline-level="3">(C)媽祖原為泉州地區的地方守護神，又稱為保生大帝　</text:h>
      <text:h text:style-name="P237" text:outline-level="3">(D)臺灣人祭拜王爺的目的在於消災去瘟疫，主要的祭祀活動為「燒王船」儀式。</text:h>
      <text:h text:style-name="P238" text:outline-level="3"><text:span text:style-name="T239">26</text:span><text:span text:style-name="T240">、</text:span><text:span text:style-name="T241">牡丹社事件後，清廷治台政策轉趨積極，試問下列敘述何者與牡丹社事件</text:span><text:span text:style-name="T242">無關</text:span><text:span text:style-name="T243">？　</text:span></text:h>
      <text:h text:style-name="P244" text:outline-level="3">(A)大稻埕貿易興盛，該地有大陸和本地商人開設的近百家茶行　(B)加強防務建立二鯤鯓炮臺　</text:h>
      <text:h text:style-name="P245" text:outline-level="3">(C)在南部增設恆春縣　<text:s text:c="36"/>(D)解除畫界封山禁令，加強開山撫番。</text:h>
      <text:h text:style-name="P246" text:outline-level="3"><text:span text:style-name="T247">27</text:span><text:span text:style-name="T248">、</text:span><text:span text:style-name="T249">下列有關清領前期與清領後期的比較，何者正確？</text:span></text:h>
      <table:table table:style-name="Table250">
        <table:table-columns>
          <table:table-column table:style-name="TableColumn251"/>
          <table:table-column table:style-name="TableColumn252"/>
          <table:table-column table:style-name="TableColumn253"/>
        </table:table-columns>
        <table:table-row table:style-name="TableRow254">
          <table:table-cell table:style-name="TableCell255">
            <text:h text:style-name="P256" text:outline-level="3"/>
          </table:table-cell>
          <table:table-cell table:style-name="TableCell257">
            <text:h text:style-name="P258" text:outline-level="3">清領前期</text:h>
          </table:table-cell>
          <table:table-cell table:style-name="TableCell259">
            <text:h text:style-name="P260" text:outline-level="3">清領後期</text:h>
          </table:table-cell>
        </table:table-row>
        <table:table-row table:style-name="TableRow261">
          <table:table-cell table:style-name="TableCell262">
            <text:h text:style-name="P263" text:outline-level="3">(A)重要港口</text:h>
          </table:table-cell>
          <table:table-cell table:style-name="TableCell264">
            <text:h text:style-name="P265" text:outline-level="3">雞籠、淡水、安平、打狗</text:h>
          </table:table-cell>
          <table:table-cell table:style-name="TableCell266">
            <text:h text:style-name="P267" text:outline-level="3">府城、鹿港、艋舺</text:h>
          </table:table-cell>
        </table:table-row>
        <table:table-row table:style-name="TableRow268">
          <table:table-cell table:style-name="TableCell269">
            <text:h text:style-name="P270" text:outline-level="3">(B)貿易模式</text:h>
          </table:table-cell>
          <table:table-cell table:style-name="TableCell271">
            <text:h text:style-name="P272" text:outline-level="3">國際貿易</text:h>
          </table:table-cell>
          <table:table-cell table:style-name="TableCell273">
            <text:h text:style-name="P274" text:outline-level="3">兩岸貿易</text:h>
          </table:table-cell>
        </table:table-row>
        <table:table-row table:style-name="TableRow275">
          <table:table-cell table:style-name="TableCell276">
            <text:h text:style-name="P277" text:outline-level="3">(C)主導商人</text:h>
          </table:table-cell>
          <table:table-cell table:style-name="TableCell278">
            <text:h text:style-name="P279" text:outline-level="3">洋行</text:h>
          </table:table-cell>
          <table:table-cell table:style-name="TableCell280">
            <text:h text:style-name="P281" text:outline-level="3">郊商</text:h>
          </table:table-cell>
        </table:table-row>
        <table:table-row table:style-name="TableRow282">
          <table:table-cell table:style-name="TableCell283">
            <text:h text:style-name="P284" text:outline-level="3">(D)主要出口商品</text:h>
          </table:table-cell>
          <table:table-cell table:style-name="TableCell285">
            <text:h text:style-name="P286" text:outline-level="3">稻米、蔗糖</text:h>
          </table:table-cell>
          <table:table-cell table:style-name="TableCell287">
            <text:h text:style-name="P288" text:outline-level="3">茶葉、蔗糖、樟腦</text:h>
          </table:table-cell>
        </table:table-row>
      </table:table>
      <text:h text:style-name="P289" text:outline-level="3"><text:span text:style-name="T290">28</text:span><text:span text:style-name="T291">、</text:span><text:span text:style-name="T292">下列有關臺</text:span><text:span text:style-name="T293">灣移民的來台聚居地與籍貫</text:span><text:span text:style-name="T294">(</text:span><text:span text:style-name="T295">祖籍</text:span><text:span text:style-name="T296">)</text:span><text:span text:style-name="T297">分布整理，何者正確？　</text:span></text:h>
      <text:h text:style-name="P298" text:outline-level="3">(A)只有甲　(B)只有乙　(C)只有丙　(D)甲乙丙均正確。</text:h>
      <table:table table:style-name="Table299">
        <table:table-columns>
          <table:table-column table:style-name="TableColumn300"/>
          <table:table-column table:style-name="TableColumn301"/>
          <table:table-column table:style-name="TableColumn302"/>
        </table:table-columns>
        <table:table-row table:style-name="TableRow303">
          <table:table-cell table:style-name="TableCell304">
            <text:h text:style-name="P305" text:outline-level="3">選項</text:h>
          </table:table-cell>
          <table:table-cell table:style-name="TableCell306">
            <text:h text:style-name="P307" text:outline-level="3">來台聚居地</text:h>
          </table:table-cell>
          <table:table-cell table:style-name="TableCell308">
            <text:h text:style-name="P309" text:outline-level="3">籍貫(祖籍)</text:h>
          </table:table-cell>
        </table:table-row>
        <table:table-row table:style-name="TableRow310">
          <table:table-cell table:style-name="TableCell311">
            <text:h text:style-name="P312" text:outline-level="3">甲.泉州移民</text:h>
          </table:table-cell>
          <table:table-cell table:style-name="TableCell313">
            <text:h text:style-name="P314" text:outline-level="3">沿海平原</text:h>
          </table:table-cell>
          <table:table-cell table:style-name="TableCell315">
            <text:h text:style-name="P316" text:outline-level="3">福建省</text:h>
          </table:table-cell>
        </table:table-row>
        <table:table-row table:style-name="TableRow317">
          <table:table-cell table:style-name="TableCell318">
            <text:h text:style-name="P319" text:outline-level="3">乙.漳州移民</text:h>
          </table:table-cell>
          <table:table-cell table:style-name="TableCell320">
            <text:h text:style-name="P321" text:outline-level="3">丘陵地</text:h>
          </table:table-cell>
          <table:table-cell table:style-name="TableCell322">
            <text:h text:style-name="P323" text:outline-level="3">福建省西部、廣東省東部</text:h>
          </table:table-cell>
        </table:table-row>
        <table:table-row table:style-name="TableRow324">
          <table:table-cell table:style-name="TableCell325">
            <text:h text:style-name="P326" text:outline-level="3">丙.客家移民</text:h>
          </table:table-cell>
          <table:table-cell table:style-name="TableCell327">
            <text:h text:style-name="P328" text:outline-level="3">內陸平原</text:h>
          </table:table-cell>
          <table:table-cell table:style-name="TableCell329">
            <text:h text:style-name="P330" text:outline-level="3">福建省</text:h>
          </table:table-cell>
        </table:table-row>
      </table:table>
      <text:h text:style-name="P331" text:outline-level="3"><text:span text:style-name="T332">29</text:span><text:span text:style-name="T333">、</text:span><text:span text:style-name="T334">「金門不認同安，臺灣不認唐山」，意思是指金門人雖來自同安，但隨著時間日久，在地認同增加，逐漸由移民社會在地化的過程，而臺灣人雖來自中國大陸，但卻逐漸喪失祖籍的認同，轉而出現在地化的過程。下列有關此諺語的說明，何者正確？　</text:span></text:h>
      <text:h text:style-name="P335" text:outline-level="3">(A)說明來台對祖先的祭祀由「唐山祖」，逐漸轉為祭祀來臺第一代祖先的「開臺祖」　</text:h>
      <text:h text:style-name="P336" text:outline-level="3">(B)說明移民社會的創業艱辛，故文風不盛　</text:h>
      <text:h text:style-name="P337" text:outline-level="3">(C)說明械鬥頻繁，造成死傷慘重　</text:h>
      <text:h text:style-name="P338" text:outline-level="3">(D)說明原住民逐漸漢化的過程。</text:h>
      <text:h text:style-name="P339" text:outline-level="3"><text:span text:style-name="T340">「</text:span><text:span text:style-name="T341">聯合次要敵人，打擊主要敵人</text:span><text:span text:style-name="T342">」</text:span><text:span text:style-name="T343">一直都是清朝對付民變的方式。清代臺灣的某一民變中，即是清政府採用聯合客籍攻擊閩籍方式，在民變平定後，將保衛家鄉的客籍遺骸收埋合葬，神龕上懸掛「褒忠」二字的匾額，係清朝皇帝親筆御賜，也被稱為褒忠義民亭。</text:span></text:h>
      <text:h text:style-name="P344" text:outline-level="3"><text:span text:style-name="T345">30</text:span><text:span text:style-name="T346">、</text:span><text:span text:style-name="T347">試問此民變為下列何者？　</text:span><text:span text:style-name="T348">(A)</text:span><text:span text:style-name="T349">郭懷一事件　</text:span><text:span text:style-name="T350">(B)</text:span><text:span text:style-name="T351">朱一貴事件　</text:span><text:span text:style-name="T352">(C)</text:span><text:span text:style-name="T353">戴潮春事件　</text:span><text:span text:style-name="T354">(D)</text:span><text:span text:style-name="T355">林爽文事件。</text:span></text:h>
      <text:h text:style-name="P356" text:outline-level="3"><text:span text:style-name="T357">31</text:span><text:span text:style-name="T358">、</text:span><text:span text:style-name="T359">文章中所提到的清朝皇帝應是下列何者？　</text:span><text:bookmark-start text:name="OP1_0709E80537224C78820201BD4D298947"/><text:span text:style-name="T360">(A)</text:span><text:bookmark-start text:name="OPTG1_0709E80537224C78820201BD4D298947"/><text:span text:style-name="T361">乾隆　</text:span><text:bookmark-start text:name="OP2_0709E80537224C78820201BD4D298947"/><text:bookmark-end text:name="OP1_0709E80537224C78820201BD4D298947"/><text:bookmark-end text:name="OPTG1_0709E80537224C78820201BD4D298947"/><text:span text:style-name="T362">(B)</text:span><text:bookmark-start text:name="OPTG2_0709E80537224C78820201BD4D298947"/><text:span text:style-name="T363">康熙　</text:span><text:bookmark-start text:name="OP3_0709E80537224C78820201BD4D298947"/><text:bookmark-end text:name="OP2_0709E80537224C78820201BD4D298947"/><text:bookmark-end text:name="OPTG2_0709E80537224C78820201BD4D298947"/><text:span text:style-name="T364">(C)</text:span><text:bookmark-start text:name="OPTG3_0709E80537224C78820201BD4D298947"/><text:span text:style-name="T365">同治　</text:span><text:bookmark-start text:name="OP4_0709E80537224C78820201BD4D298947"/><text:bookmark-end text:name="OP3_0709E80537224C78820201BD4D298947"/><text:bookmark-end text:name="OPTG3_0709E80537224C78820201BD4D298947"/><text:span text:style-name="T366">(D)</text:span><text:bookmark-start text:name="OPTG4_0709E80537224C78820201BD4D298947"/><text:span text:style-name="T367">道光</text:span><text:bookmark-end text:name="OP4_0709E80537224C78820201BD4D298947"/><text:bookmark-end text:name="OPTG4_0709E80537224C78820201BD4D298947"/><text:span text:style-name="T368">。</text:span></text:h>
      <text:h text:style-name="P369" text:outline-level="3"><text:span text:style-name="T370">(</text:span><text:span text:style-name="T371">甲</text:span><text:span text:style-name="T372">)</text:span><text:span text:style-name="T373">屏東縣大日本琉球藩民五十四名墓之石碑　</text:span><text:span text:style-name="T374">(乙)</text:span><text:span text:style-name="T375">臺北捷運石牌站前的漢、番界碑　</text:span><text:span text:style-name="T376">(丙)</text:span><text:span text:style-name="T377">臺南赤崁樓前的平定林爽文事件記功碑　</text:span><text:span text:style-name="T378">(丁)</text:span><text:span text:style-name="T379">淡水理學堂大書院建成紀念碑。</text:span><text:span text:style-name="T380">哈仔對於古蹟的碑文很有興趣</text:span><text:span text:style-name="T381">，上述四個碑文是其最近研究的主題。試依據上述資料回答下列問題：</text:span></text:h>
      <text:h text:style-name="P382" text:outline-level="3"><text:span text:style-name="T383"><draw:frame draw:z-index="251663360" draw:style-name="a2" draw:name="圖片 5" text:anchor-type="paragraph" svg:x="7.97153in" svg:y="0.02708in" svg:width="1.05833in" svg:height="1.77153in" style:rel-width="scale" style:rel-height="scale"><draw:image xlink:href="media/image2.emf" xlink:type="simple" xlink:show="embed" xlink:actuate="onLoad"/><svg:title/><svg:desc/></draw:frame></text:span><text:span text:style-name="T384">32</text:span><text:span text:style-name="T385">、</text:span><text:span text:style-name="T386">若哈仔安排至圖中</text:span><text:span text:style-name="T387">「</text:span><text:span text:style-name="T388">★</text:span><text:span text:style-name="T389">」</text:span><text:span text:style-name="T390">所在的縣市進行考察，試問是要對哪一條碑文進行研究？　</text:span></text:h>
      <text:h text:style-name="P391" text:outline-level="3">(A)甲　(B)乙　(C)丙　(D)丁。</text:h>
      <text:h text:style-name="P392" text:outline-level="3"><text:span text:style-name="T393">33</text:span><text:span text:style-name="T394">、</text:span><text:span text:style-name="T395">試問哪些碑文所記述的事件是發生在清領後期？　</text:span></text:h>
      <text:h text:style-name="P396" text:outline-level="3">(A)甲乙　(B)乙丙　(C)丙丁　(D)甲丁。</text:h>
      <text:h text:style-name="P397" text:outline-level="3"><text:span text:style-name="T398">34</text:span><text:span text:style-name="T399">、</text:span><text:span text:style-name="T400">清領後期馬雅各創辦西醫診所，展開醫療與傳教事業，試問其主要傳教的地區與文章中何處最接近？</text:span></text:h>
      <text:h text:style-name="P401" text:outline-level="3">(A)甲　(B)乙　(C)丙　(D)丁。</text:h>
      <text:p text:style-name="P402">【公民】</text:p>
      <text:p text:style-name="P403">35、國虞高中畢業後工作多年，近來他報名空中大學進修課程。授課方式主要是透過電視、網路、廣播傳送教學內容，輔以面授教學。國虞也透過網路或製作光碟檔案來繳交功課。上述空中大學的教育方式，和下列何者有關？<text:s/></text:p>
      <text:p text:style-name="P404">(A)校園民主、學生自治 (B)終身學習、遠距離教學 (C)性別平等、學習型組織 (D)多元智慧、適性發展</text:p>
      <text:p text:style-name="P405"><text:span text:style-name="T406">36</text:span><text:span text:style-name="T407">、</text:span><text:span text:style-name="T408">溪崑國中</text:span><text:span text:style-name="T409">七年二十五班舉行班會，討論校外教學的地點。下列何者必須經過一人以上「附署」才能成立？<text:s/></text:span></text:p>
      <text:p text:style-name="P410">(A)有宜因議題進行中的錯誤而提出的「秩序問題」 (B)甄珍因議場偶發事件而提出的「權宜問題」<text:s/></text:p>
      <text:p text:style-name="P411">(C)奇麥在會議進行中所提出的「動議」<text:s text:c="10"/><text:s/>(D)鄂楊在會議前以書面提出的「提案」</text:p>
      <text:p text:style-name="P412">37、聯合國教科文組織曾指出：「人類進入21 世紀的一把鑰匙為□□□□。」也就是指透過不斷學習，吸收新知，才能適應現代社會的生活。上述□□□□中所指為下列何者？<text:s/></text:p>
      <text:p text:style-name="P413"><text:span text:style-name="T414">(A)家庭教育 (B)</text:span><text:span text:style-name="T415"><text:s/></text:span><text:span text:style-name="T416">終身教育 (C)資訊教育 (D)</text:span><text:span text:style-name="T417"><text:s/></text:span><text:span text:style-name="T418">職業教育。</text:span></text:p>
      <text:p text:style-name="P419">38、學生自治是指由學生成立自治組織，訂定規範，自行管理公眾事務。下列哪項事務符合學生自治的範圍？<text:s/></text:p>
      <text:p text:style-name="P420">(A)評定學生成績 (B)票選學校制服 (C)決定上課時間 (D)表決考試範圍。</text:p>
      <text:p text:style-name="P421">39、下列有關主席角色的敘述，何者正確？<text:s/></text:p>
      <text:p text:style-name="P422">(A)主席應發表意見並參與討論<text:s/><text:s text:c="4"/>(B)主席應以中立的態度來主持會議<text:s/></text:p>
      <text:p text:style-name="P423">(C)主席須將表決結果交由老師宣布 (D)主席站在指導的立場提示會議規則</text:p>
      <text:p text:style-name="P424">40、班上正在開班會討論英語合唱比賽的歌曲應選哪一條曲目，有同學突然舉手提議：我提議校慶跑大隊接力時，班服應穿什麼顏色。此時，其他參與會議的同學可提出 (A)權宜問題 (B)附議 (C)臨時動議 (D)秩序問題。</text:p>
      <text:p text:style-name="P425">41、意銀喜歡找同學尾山的麻煩，請問下列的行為中，何者不屬於一般我們對於「霸凌」的定義？</text:p>
      <text:p text:style-name="P426">(A)在一次的體育課中，一個不小心將籃球砸中尾山後腦，造成他頭暈想吐。</text:p>
      <text:p text:style-name="P427">(B)在班上傳尾山是單親 沒教養，造成班上同學不願與尾山說話</text:p>
      <text:p text:style-name="P428">(C)時常在班上打尾山的頭</text:p>
      <text:p text:style-name="P429">(D)每次段考都拿走尾山的成績單，嘲笑他考不好</text:p>
      <text:p text:style-name="P430">42、教育家 Rita Pierson 說：「孩子不會跟他們討厭的人學習。」下列何者是此句話最貼切的解釋？<text:s/></text:p>
      <text:p text:style-name="P431">(A)老師必須具備專業知識 (B)學生應該去適應老師 (C)自主學習成效更好 (D)建立良好師生關係的重要 <text:s text:c="2"/></text:p>
      <text:soft-page-break/>
      <text:p text:style-name="P432">43、新北市城鄉局舉辦「105 年度新北市社區規劃師駐地輔導計畫成果展」，局長指出，本年度已完成十二件輔導補助案，總補助經費近 300 萬元。希望未來在社區規劃師輔導下，能鼓勵空間專業者及社區居民共同參與環境改造，以期提升生活環境品質、形塑在地特色。由文中可知該計畫主要是為了落實下列哪一項政策？<text:s/></text:p>
      <text:p text:style-name="P433">(A)管理社區治安 (B)發展社區組織 (C)社區總體營造 (D)復興社區傳統文化。</text:p>
      <text:p text:style-name="P434">44、南庄鄉蓬萊溪是苗栗縣第一條封溪保育的河川，當地居民於九十一年，展開自發性護魚，展現傲人的保育成果；曾經造訪蓬萊溪的民眾，莫不驚豔於臨溪賞魚步道的景觀之美、生態之豐。其實，這條以生態工法開闢的步道，最早是社區巡守隊用來巡邏護魚的小徑，經過地方居民巧思規劃，搖身變為賞魚生態步道。參觀護魚步道時，發現居民不但熱情歡迎觀光客，也以自己身為社區的居民為榮。居民展現出對社區的情感，最能符合下列何種概念？<text:s/></text:p>
      <text:p text:style-name="P435">(A)社區意識 (B)社區參與 (C)社區組織 (D)社區營造</text:p>
      <text:p text:style-name="P436">45、麗汕是雲林縣褒忠鄉人，在她的家鄉有一個「泉州厝」的地名，顯示此地的居民早期因為何種關係居住在一起？<text:s/></text:p>
      <text:p text:style-name="P437">(A)分工合作 (B)相同信仰<text:s/>(C)血緣 (D)地緣。</text:p>
      <text:p text:style-name="P438">46、民主社會經常採用多數決表決。但並非所有事物都適合，不可用多數決而用之，稱之「多數暴力」。下列那一項是多數暴力？</text:p>
      <text:p text:style-name="P439">(A)以多數決決定凡是 班上30 公斤以下的同學，中餐一定要吃三碗飯<text:s/><text:s/>(B)多數決通過買班服<text:s/></text:p>
      <text:p text:style-name="P440">(C)多數決決定班級幹部<text:s text:c="42"/><text:s/>(D)多數決通過全班到六福村一日遊。</text:p>
      <text:p text:style-name="P441">47、新聞報導：「小偷上門竟被當成屋主搬家，鄰居還主動幫忙小偷搬音響、電視等家電，『好心』的鄰居事後才知道自己成為竊賊的助手，大呼自己愚蠢。」這種「錯把小偷當鄰居」的社會事件，最可能發生在下列哪種類型的社區？<text:s/></text:p>
      <text:p text:style-name="P442">(A)血緣關係的社區 (B)地緣關係的社區 (C)都市型態的社區 (D)鄉村型態的社區。</text:p>
      <text:p text:style-name="P443">48、社區的公共事務需要所有社區居民的參與，下列哪個人的行為最符合社區參與的表現？<text:s/></text:p>
      <text:p text:style-name="P444">(A)陳心儀到社區活動中心打籃球<text:s/><text:s text:c="2"/>(B)戴姿尹經營一家便利商店<text:s/></text:p>
      <text:p text:style-name="P445">(C)莊有前在自家陽臺栽種各種植物 (D)吳誕如捐助社區裝設監視攝影機。</text:p>
      <text:p text:style-name="P446">49、有朋發現學習單的選項有幾題寫錯了，請根據內容選出錯誤的敘述？</text:p>
      <text:p text:style-name="P447">(A)「我以我住的社區為榮」這句話屬於社區意識<text:s/></text:p>
      <text:p text:style-name="P448">(B)「星期天里長帶領大家打掃社區環境」這情形屬於社區參與<text:s/></text:p>
      <text:p text:style-name="P449">(C)「住在公寓三樓的鄰居邀請四樓的鄰居到家裡唱歌」這屬於社區總體營造<text:s/></text:p>
      <text:p text:style-name="P450">(D)「深澳社區居民擔心燃煤廠發電會影響健康所以動員群眾抗議」這是屬於社區參與</text:p>
      <text:p text:style-name="P451">50、台北市永康社區配合社區美化，辦理彩繪社區環境地圖活動；台東太麻里部落抗爭養雞場至少要離社區一千公尺。請問:這兩種社區參與有何異同？</text:p>
      <text:p text:style-name="P452">(A)兩者參與熱情都會隨著事件的結束而消失<text:s text:c="2"/>(B)兩者都是居民對社區主動關心而發起的活動</text:p>
      <text:p text:style-name="P453">(C)前者是因生活品質受到破壞威脅而發起的<text:s text:c="2"/>(D)後者的行動通常可以有效而繼續的維護下去。</text:p>
      <text:p text:style-name="P454"/>
      <text:p text:style-name="P455"/>
      <text:soft-page-break/>
      <text:p text:style-name="P456">107-1-3<text:s/>七年級 社會科－解答</text:p>
      <text:p text:style-name="P457">單選題：每題2分，共50題</text:p>
      <text:p text:style-name="P458">01-10 <text:s text:c="2"/>ADAAD <text:s text:c="2"/>ADBCA</text:p>
      <text:p text:style-name="P459">11-20 <text:s text:c="2"/>DADAB <text:s text:c="2"/>BDCBC</text:p>
      <text:p text:style-name="P460">21-30 <text:s text:c="2"/>CBDAD <text:s text:c="2"/>ADAAD</text:p>
      <text:p text:style-name="P461">31-40 <text:s text:c="2"/>AADCB <text:s text:c="2"/>DBBBD</text:p>
      <text:p text:style-name="內文"><text:span text:style-name="T462">41-50 <text:s text:c="2"/>ADCAD <text:s text:c="2"/>ACDCB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題目" style:display-name="0題目" style:family="paragraph" style:parent-style-name="內文" style:default-outline-level="3">
      <style:paragraph-properties fo:margin-left="0.2847in" fo:text-indent="-0.2847in">
        <style:tab-stops/>
      </style:paragraph-properties>
      <style:text-properties style:font-name="Times New Roman" style:font-name-asian="標楷體" fo:hyphenate="false"/>
    </style:style>
    <style:style style:name="題目字元" style:display-name="0題目 字元" style:family="text" style:parent-style-name="預設段落字型">
      <style:text-properties style:font-name="Times New Roman" style:font-name-asian="標楷體"/>
    </style:style>
    <style:style style:name="無間距" style:display-name="無間距" style:family="paragraph">
      <style:paragraph-properties fo:widows="0" fo:orphans="0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10.1194in" fo:page-height="14.3326in" style:print-orientation="portrait" fo:margin-top="0.5909in" fo:margin-left="0.5909in" fo:margin-bottom="0.6888in" fo:margin-right="0.5708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T4" style:parent-style-name="預設段落字型" style:family="text">
      <style:text-properties style:font-name="新細明體"/>
    </style:style>
  </office:automatic-styles>
  <office:master-styles>
    <style:master-page style:name="MP0" style:page-layout-name="PL0">
      <style:footer>
        <text:p text:style-name="P2">第<text:span text:style-name="T3"><text:page-number text:fixed="false">1</text:page-number></text:span>頁<text:span text:style-name="T4">，</text:span>共4頁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11:48:00Z</meta:creation-date>
    <dc:date>2026-02-04T11:48:00Z</dc:date>
    <meta:template xlink:href="Normal" xlink:type="simple"/>
    <meta:editing-cycles>2</meta:editing-cycles>
    <meta:editing-duration>PT0S</meta:editing-duration>
    <meta:document-statistic meta:page-count="5" meta:paragraph-count="12" meta:word-count="899" meta:character-count="6016" meta:row-count="42" meta:non-whitespace-character-count="5129"/>
  </office:meta>
</office:document-meta>
</file>