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hdphoto2.wdp" manifest:media-type=""/>
  <manifest:file-entry manifest:full-path="media/image3.png" manifest:media-type="image/png"/>
  <manifest:file-entry manifest:full-path="media/hdphoto3.wdp" manifest:media-type=""/>
  <manifest:file-entry manifest:full-path="media/image4.png" manifest:media-type="image/png"/>
  <manifest:file-entry manifest:full-path="media/hdphoto4.wdp" manifest:media-type=""/>
  <manifest:file-entry manifest:full-path="media/image5.emf" manifest:media-type=""/>
  <manifest:file-entry manifest:full-path="media/image6.jpeg" manifest:media-type="image/jpeg"/>
  <manifest:file-entry manifest:full-path="media/hdphoto5.wdp" manifest:media-type=""/>
  <manifest:file-entry manifest:full-path="media/image7.jpeg" manifest:media-type="image/jpeg"/>
  <manifest:file-entry manifest:full-path="media/hdphoto6.wdp" manifest:media-type="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P25" style:parent-style-name="內文" style:list-style-name="LFO1" style:family="paragraph">
      <style:paragraph-properties fo:margin-right="2.6368in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fo:margin-left="0.25in" fo:margin-right="2.6368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margin-left="0.25in" fo:margin-right="2.6368in">
        <style:tab-stops/>
      </style:paragraph-properties>
      <style:text-properties style:font-name="標楷體" style:font-name-asian="標楷體"/>
    </style:style>
    <style:style style:name="P36" style:parent-style-name="內文" style:list-style-name="LFO1" style:family="paragraph">
      <style:paragraph-properties fo:margin-right="2.5381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5" style:parent-style-name="內文" style:list-style-name="LFO1" style:family="paragraph">
      <style:paragraph-properties fo:margin-right="2.5381in"/>
      <style:text-properties style:font-name="標楷體" style:font-name-asian="標楷體"/>
    </style:style>
    <style:style style:name="P46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7" style:parent-style-name="內文" style:list-style-name="LFO1" style:family="paragraph">
      <style:text-properties style:font-name="標楷體" style:font-name-asian="標楷體"/>
    </style:style>
    <style:style style:name="P48" style:parent-style-name="內文" style:family="paragraph">
      <style:paragraph-properties fo:margin-left="0.25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margin-left="0.25in">
        <style:tab-stops/>
      </style:paragraph-properties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list-style-name="LFO1" style:family="paragraph"/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 fo:font-weight="bold" style:font-weight-asian="bold"/>
    </style:style>
    <style:style style:name="T83" style:parent-style-name="預設段落字型" style:family="text">
      <style:text-properties style:font-name="標楷體" style:font-name-asian="標楷體" fo:font-weight="bold" style:font-weight-asian="bold"/>
    </style:style>
    <style:style style:name="T84" style:parent-style-name="預設段落字型" style:family="text">
      <style:text-properties style:font-name="標楷體"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 fo:font-weight="bold" style:font-weight-asian="bold"/>
    </style:style>
    <style:style style:name="T86" style:parent-style-name="預設段落字型" style:family="text">
      <style:text-properties style:font-name="標楷體" style:font-name-asian="標楷體" fo:font-weight="bold" style:font-weight-asian="bold"/>
    </style:style>
    <style:style style:name="T87" style:parent-style-name="預設段落字型" style:family="text">
      <style:text-properties style:font-name="標楷體" style:font-name-asian="標楷體" fo:font-weight="bold" style:font-weight-asian="bold"/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P94" style:parent-style-name="內文" style:list-style-name="LFO1" style:family="paragraph">
      <style:text-properties style:font-name="標楷體" style:font-name-asian="標楷體"/>
    </style:style>
    <style:style style:name="P95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fo:margin-left="0.2951in" fo:margin-right="2.6368in" fo:text-indent="-0.2951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text-indent="0.25in"/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12" style:parent-style-name="內文" style:family="paragraph">
      <style:paragraph-properties fo:text-indent="0.25in"/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paragraph-properties fo:text-indent="0.25in"/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/>
    </style:style>
    <style:style style:name="P121" style:parent-style-name="內文" style:family="paragraph">
      <style:paragraph-properties fo:text-indent="0.25in"/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paragraph-properties fo:margin-left="0.2951in" fo:margin-right="2.4402in" fo:text-indent="-0.2951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fo:font-weight="bold" style:font-weight-asian="bold"/>
    </style:style>
    <style:style style:name="T141" style:parent-style-name="預設段落字型" style:family="text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paragraph-properties fo:margin-left="0.2951in" fo:margin-right="2.6368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Times New Roman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內文" style:family="paragraph">
      <style:paragraph-properties fo:margin-left="0.2951in" fo:margin-right="2.6368in" fo:text-indent="0.0006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family="paragraph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180" style:parent-style-name="預設段落字型" style:family="text">
      <style:text-properties style:font-name="標楷體" style:font-name-asian="標楷體" fo:font-weight="bold" style:font-weight-asian="bold"/>
    </style:style>
    <style:style style:name="T181" style:parent-style-name="預設段落字型" style:family="text">
      <style:text-properties style:font-name="標楷體" style:font-name-asian="標楷體" fo:font-weight="bold" style:font-weight-asian="bold"/>
    </style:style>
    <style:style style:name="T182" style:parent-style-name="預設段落字型" style:family="text">
      <style:text-properties style:font-name="標楷體" style:font-name-asian="標楷體" fo:font-weight="bold" style:font-weight-asian="bold"/>
    </style:style>
    <style:style style:name="T183" style:parent-style-name="預設段落字型" style:family="text">
      <style:text-properties style:font-name="標楷體" style:font-name-asian="標楷體" fo:font-weight="bold" style:font-weight-asian="bold"/>
    </style:style>
    <style:style style:name="T184" style:parent-style-name="預設段落字型" style:family="text">
      <style:text-properties style:font-name="標楷體" style:font-name-asian="標楷體" fo:font-weight="bold" style:font-weight-asian="bold"/>
    </style:style>
    <style:style style:name="T185" style:parent-style-name="預設段落字型" style:family="text">
      <style:text-properties style:font-name="標楷體" style:font-name-asian="標楷體" fo:font-weight="bold" style:font-weight-asian="bold"/>
    </style:style>
    <style:style style:name="T186" style:parent-style-name="預設段落字型" style:family="text">
      <style:text-properties style:font-name="標楷體" style:font-name-asian="標楷體" fo:font-weight="bold" style:font-weight-asian="bold"/>
    </style:style>
    <style:style style:name="P187" style:parent-style-name="內文" style:family="paragraph">
      <style:paragraph-properties fo:margin-left="0.2951in" fo:margin-right="2.243in" fo:text-indent="-0.2951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P201" style:parent-style-name="內文" style:family="paragraph">
      <style:text-properties style:font-name="標楷體" style:font-name-asian="標楷體"/>
    </style:style>
    <style:style style:name="P202" style:parent-style-name="內文" style:family="paragraph">
      <style:paragraph-properties fo:margin-left="0.2951in" fo:margin-right="3.9166in" fo:text-indent="-0.2951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P23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 style:font-name-complex="Arial" fo:color="#000000"/>
    </style:style>
    <style:style style:name="T235" style:parent-style-name="預設段落字型" style:family="text">
      <style:text-properties style:font-name="標楷體" style:font-name-asian="標楷體" style:font-name-complex="Arial" fo:color="#000000"/>
    </style:style>
    <style:style style:name="T236" style:parent-style-name="預設段落字型" style:family="text">
      <style:text-properties style:font-name="標楷體" style:font-name-asian="標楷體" style:font-name-complex="Arial" fo:color="#000000"/>
    </style:style>
    <style:style style:name="T237" style:parent-style-name="預設段落字型" style:family="text">
      <style:text-properties style:font-name="標楷體" style:font-name-asian="標楷體" style:font-name-complex="Arial" fo:color="#000000"/>
    </style:style>
    <style:style style:name="T238" style:parent-style-name="預設段落字型" style:family="text">
      <style:text-properties style:font-name="標楷體" style:font-name-asian="標楷體" style:font-name-complex="Arial" fo:color="#000000"/>
    </style:style>
    <style:style style:name="T239" style:parent-style-name="預設段落字型" style:family="text">
      <style:text-properties style:font-name="標楷體" style:font-name-asian="標楷體" style:font-name-complex="Arial" fo:color="#000000"/>
    </style:style>
    <style:style style:name="T240" style:parent-style-name="預設段落字型" style:family="text">
      <style:text-properties style:font-name="標楷體" style:font-name-asian="標楷體" style:font-name-complex="Arial" fo:color="#000000"/>
    </style:style>
    <style:style style:name="T241" style:parent-style-name="預設段落字型" style:family="text">
      <style:text-properties style:font-name="標楷體" style:font-name-asian="標楷體" style:font-name-complex="Arial" fo:color="#000000"/>
    </style:style>
    <style:style style:name="T242" style:parent-style-name="預設段落字型" style:family="text">
      <style:text-properties style:font-name="標楷體" style:font-name-asian="標楷體" style:font-name-complex="Arial" fo:color="#000000"/>
    </style:style>
    <style:style style:name="P243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44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45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246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name-complex="Arial" fo:color="#000000"/>
    </style:style>
    <style:style style:name="T248" style:parent-style-name="預設段落字型" style:family="text">
      <style:text-properties style:font-name="標楷體" style:font-name-asian="標楷體" style:font-name-complex="Arial" fo:color="#000000"/>
    </style:style>
    <style:style style:name="T249" style:parent-style-name="預設段落字型" style:family="text">
      <style:text-properties style:font-name="標楷體" style:font-name-asian="標楷體" style:font-name-complex="Arial" fo:color="#000000"/>
    </style:style>
    <style:style style:name="T250" style:parent-style-name="預設段落字型" style:family="text">
      <style:text-properties style:font-name="標楷體" style:font-name-asian="標楷體" style:font-name-complex="Arial" fo:color="#000000"/>
    </style:style>
    <style:style style:name="T251" style:parent-style-name="預設段落字型" style:family="text">
      <style:text-properties style:font-name="標楷體" style:font-name-asian="標楷體" style:font-name-complex="Arial" fo:color="#000000"/>
    </style:style>
    <style:style style:name="P25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253" style:parent-style-name="預設段落字型" style:family="text">
      <style:text-properties style:font-name="標楷體" style:font-name-asian="標楷體" style:font-name-complex="Arial" fo:color="#000000"/>
    </style:style>
    <style:style style:name="T254" style:parent-style-name="預設段落字型" style:family="text">
      <style:text-properties style:font-name="標楷體" style:font-name-asian="標楷體" style:font-name-complex="Arial" fo:color="#000000"/>
    </style:style>
    <style:style style:name="T255" style:parent-style-name="預設段落字型" style:family="text">
      <style:text-properties style:font-name="標楷體" style:font-name-asian="標楷體" style:font-name-complex="Arial" fo:color="#000000"/>
    </style:style>
    <style:style style:name="T256" style:parent-style-name="預設段落字型" style:family="text">
      <style:text-properties style:font-name="標楷體" style:font-name-asian="標楷體" style:font-name-complex="Arial" fo:color="#000000"/>
    </style:style>
    <style:style style:name="T257" style:parent-style-name="預設段落字型" style:family="text">
      <style:text-properties style:font-name="標楷體" style:font-name-asian="標楷體" style:font-name-complex="Arial" fo:color="#000000"/>
    </style:style>
    <style:style style:name="T258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bold" style:text-underline-mode="continuous"/>
    </style:style>
    <style:style style:name="T259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bold" style:text-underline-mode="continuous"/>
    </style:style>
    <style:style style:name="T260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bold" style:text-underline-mode="continuous"/>
    </style:style>
    <style:style style:name="T261" style:parent-style-name="預設段落字型" style:family="text">
      <style:text-properties style:font-name="標楷體" style:font-name-asian="標楷體" style:font-name-complex="Arial" fo:color="#000000"/>
    </style:style>
    <style:style style:name="T262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63" style:parent-style-name="預設段落字型" style:family="text">
      <style:text-properties style:font-name="標楷體" style:font-name-asian="標楷體" style:font-name-complex="Arial" fo:color="#000000"/>
    </style:style>
    <style:style style:name="T264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65" style:parent-style-name="預設段落字型" style:family="text">
      <style:text-properties style:font-name="標楷體" style:font-name-asian="標楷體" style:font-name-complex="Arial" fo:color="#000000"/>
    </style:style>
    <style:style style:name="T266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67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68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69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70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71" style:parent-style-name="預設段落字型" style:family="text">
      <style:text-properties style:font-name="標楷體" style:font-name-asian="標楷體" style:font-name-complex="Arial" fo:color="#000000" style:text-underline-type="single" style:text-underline-style="solid" style:text-underline-width="bold" style:text-underline-mode="continuous"/>
    </style:style>
    <style:style style:name="T272" style:parent-style-name="預設段落字型" style:family="text">
      <style:text-properties style:font-name="標楷體" style:font-name-asian="標楷體" style:font-name-complex="Arial" fo:color="#000000"/>
    </style:style>
    <style:style style:name="T273" style:parent-style-name="預設段落字型" style:family="text">
      <style:text-properties style:font-name="標楷體" style:font-name-asian="標楷體" style:font-name-complex="Arial" fo:color="#000000"/>
    </style:style>
    <style:style style:name="T274" style:parent-style-name="預設段落字型" style:family="text">
      <style:text-properties style:font-name="標楷體" style:font-name-asian="標楷體" style:font-name-complex="Arial" fo:color="#000000"/>
    </style:style>
    <style:style style:name="T275" style:parent-style-name="預設段落字型" style:family="text">
      <style:text-properties style:font-name="標楷體" style:font-name-asian="標楷體" style:font-name-complex="Arial" fo:color="#000000"/>
    </style:style>
    <style:style style:name="T276" style:parent-style-name="預設段落字型" style:family="text">
      <style:text-properties style:font-name="標楷體" style:font-name-asian="標楷體" style:font-name-complex="Arial" fo:color="#000000"/>
    </style:style>
    <style:style style:name="P277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Arial" fo:color="#000000"/>
    </style:style>
    <style:style style:name="T279" style:parent-style-name="預設段落字型" style:family="text">
      <style:text-properties style:font-name="標楷體" style:font-name-asian="標楷體" style:font-name-complex="Arial" fo:color="#000000"/>
    </style:style>
    <style:style style:name="T280" style:parent-style-name="預設段落字型" style:family="text">
      <style:text-properties style:font-name="標楷體" style:font-name-asian="標楷體" style:font-name-complex="Arial" fo:color="#000000"/>
    </style:style>
    <style:style style:name="T281" style:parent-style-name="預設段落字型" style:family="text">
      <style:text-properties style:font-name="標楷體" style:font-name-asian="標楷體" style:font-name-complex="Arial" fo:color="#000000"/>
    </style:style>
    <style:style style:name="T282" style:parent-style-name="預設段落字型" style:family="text">
      <style:text-properties style:font-name="標楷體" style:font-name-asian="標楷體" style:font-name-complex="Arial" fo:color="#000000"/>
    </style:style>
    <style:style style:name="T283" style:parent-style-name="預設段落字型" style:family="text">
      <style:text-properties style:font-name="標楷體" style:font-name-asian="標楷體" style:font-name-complex="Arial" fo:color="#000000"/>
    </style:style>
    <style:style style:name="T284" style:parent-style-name="預設段落字型" style:family="text">
      <style:text-properties style:font-name="標楷體" style:font-name-asian="標楷體" style:font-name-complex="Arial" fo:color="#000000"/>
    </style:style>
    <style:style style:name="T285" style:parent-style-name="預設段落字型" style:family="text">
      <style:text-properties style:font-name="標楷體" style:font-name-asian="標楷體" style:font-name-complex="Arial" fo:color="#000000"/>
    </style:style>
    <style:style style:name="T286" style:parent-style-name="預設段落字型" style:family="text">
      <style:text-properties style:font-name="標楷體" style:font-name-asian="標楷體" style:font-name-complex="Arial" fo:color="#000000"/>
    </style:style>
    <style:style style:name="T287" style:parent-style-name="預設段落字型" style:family="text">
      <style:text-properties style:font-name="標楷體" style:font-name-asian="標楷體" style:font-name-complex="Arial" fo:color="#000000"/>
    </style:style>
    <style:style style:name="TableColumn289" style:family="table-column">
      <style:table-column-properties style:column-width="1.1444in"/>
    </style:style>
    <style:style style:name="TableColumn290" style:family="table-column">
      <style:table-column-properties style:column-width="2.3006in"/>
    </style:style>
    <style:style style:name="TableColumn291" style:family="table-column">
      <style:table-column-properties style:column-width="2.5597in"/>
    </style:style>
    <style:style style:name="Table288" style:family="table">
      <style:table-properties style:width="6.0048in" fo:margin-left="0.3708in" table:align="lef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name-complex="Arial" fo:color="#000000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</style:style>
    <style:style style:name="T326" style:parent-style-name="預設段落字型" style:family="text">
      <style:text-properties style:font-name="標楷體" style:font-name-asian="標楷體" style:font-name-complex="Arial" fo:color="#000000"/>
    </style:style>
    <style:style style:name="T327" style:parent-style-name="預設段落字型" style:family="text">
      <style:text-properties style:font-name="標楷體" style:font-name-asian="標楷體" style:font-name-complex="Arial" fo:color="#000000"/>
    </style:style>
    <style:style style:name="T328" style:parent-style-name="預設段落字型" style:family="text">
      <style:text-properties style:font-name="標楷體" style:font-name-asian="標楷體" style:font-name-complex="Arial" fo:color="#000000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Web" style:family="paragraph">
      <style:paragraph-properties fo:text-align="center" fo:margin-top="0in" fo:margin-bottom="0in" style:line-height-at-least="0.2777in" fo:margin-left="0.2951in" fo:text-indent="-0.2951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name-complex="Arial" fo:color="#000000"/>
    </style:style>
    <style:style style:name="T332" style:parent-style-name="預設段落字型" style:family="text">
      <style:text-properties style:font-name="標楷體" style:font-name-asian="標楷體" style:font-name-complex="Arial" fo:color="#000000"/>
    </style:style>
    <style:style style:name="T333" style:parent-style-name="預設段落字型" style:family="text">
      <style:text-properties style:font-name="標楷體" style:font-name-asian="標楷體" style:font-name-complex="Arial" fo:color="#000000"/>
    </style:style>
    <style:style style:name="T334" style:parent-style-name="預設段落字型" style:family="text">
      <style:text-properties style:font-name="標楷體" style:font-name-asian="標楷體" style:font-name-complex="Arial" fo:color="#000000"/>
    </style:style>
    <style:style style:name="T335" style:parent-style-name="預設段落字型" style:family="text">
      <style:text-properties style:font-name="標楷體" style:font-name-asian="標楷體" style:font-name-complex="Arial" fo:color="#000000"/>
    </style:style>
    <style:style style:name="P33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 style:font-name-complex="Arial" fo:color="#000000"/>
    </style:style>
    <style:style style:name="T340" style:parent-style-name="預設段落字型" style:family="text">
      <style:text-properties style:font-name="標楷體" style:font-name-asian="標楷體" style:font-name-complex="Arial" fo:color="#000000"/>
    </style:style>
    <style:style style:name="T341" style:parent-style-name="預設段落字型" style:family="text">
      <style:text-properties style:font-name="標楷體" style:font-name-asian="標楷體" style:font-name-complex="Arial" fo:color="#000000"/>
    </style:style>
    <style:style style:name="T342" style:parent-style-name="預設段落字型" style:family="text">
      <style:text-properties style:font-name="標楷體" style:font-name-asian="標楷體" style:font-name-complex="Arial" fo:color="#000000"/>
    </style:style>
    <style:style style:name="T343" style:parent-style-name="預設段落字型" style:family="text">
      <style:text-properties style:font-name="標楷體" style:font-name-asian="標楷體" style:font-name-complex="Arial" fo:color="#000000"/>
    </style:style>
    <style:style style:name="T344" style:parent-style-name="預設段落字型" style:family="text">
      <style:text-properties style:font-name="標楷體" style:font-name-asian="標楷體" style:font-name-complex="Arial" fo:color="#000000"/>
    </style:style>
    <style:style style:name="T345" style:parent-style-name="預設段落字型" style:family="text">
      <style:text-properties style:font-name="標楷體" style:font-name-asian="標楷體" style:font-name-complex="Arial" fo:color="#000000"/>
    </style:style>
    <style:style style:name="T346" style:parent-style-name="預設段落字型" style:family="text">
      <style:text-properties style:font-name="標楷體" style:font-name-asian="標楷體" style:font-name-complex="Arial" fo:color="#000000"/>
    </style:style>
    <style:style style:name="T347" style:parent-style-name="預設段落字型" style:family="text">
      <style:text-properties style:font-name="標楷體" style:font-name-asian="標楷體" style:font-name-complex="Arial" fo:color="#000000"/>
    </style:style>
    <style:style style:name="T348" style:parent-style-name="預設段落字型" style:family="text">
      <style:text-properties style:font-name="標楷體" style:font-name-asian="標楷體" style:font-name-complex="Arial" fo:color="#000000"/>
    </style:style>
    <style:style style:name="T349" style:parent-style-name="預設段落字型" style:family="text">
      <style:text-properties style:font-name="標楷體" style:font-name-asian="標楷體" style:font-name-complex="Arial" fo:color="#000000"/>
    </style:style>
    <style:style style:name="T350" style:parent-style-name="預設段落字型" style:family="text">
      <style:text-properties style:font-name="標楷體" style:font-name-asian="標楷體" style:font-name-complex="Arial" fo:color="#000000"/>
    </style:style>
    <style:style style:name="T351" style:parent-style-name="預設段落字型" style:family="text">
      <style:text-properties style:font-name="標楷體" style:font-name-asian="標楷體" style:font-name-complex="Arial" fo:color="#000000"/>
    </style:style>
    <style:style style:name="T352" style:parent-style-name="預設段落字型" style:family="text">
      <style:text-properties style:font-name="標楷體" style:font-name-asian="標楷體" style:font-name-complex="Arial" fo:color="#000000"/>
    </style:style>
    <style:style style:name="T353" style:parent-style-name="預設段落字型" style:family="text">
      <style:text-properties style:font-name="標楷體" style:font-name-asian="標楷體" style:font-name-complex="Arial" fo:color="#000000"/>
    </style:style>
    <style:style style:name="T354" style:parent-style-name="預設段落字型" style:family="text">
      <style:text-properties style:font-name="標楷體" style:font-name-asian="標楷體" style:font-name-complex="Arial" fo:color="#000000"/>
    </style:style>
    <style:style style:name="T355" style:parent-style-name="預設段落字型" style:family="text">
      <style:text-properties style:font-name="標楷體" style:font-name-asian="標楷體" style:font-name-complex="Arial" fo:color="#000000"/>
    </style:style>
    <style:style style:name="T356" style:parent-style-name="預設段落字型" style:family="text">
      <style:text-properties style:font-name="標楷體" style:font-name-asian="標楷體" style:font-name-complex="Arial" fo:color="#000000"/>
    </style:style>
    <style:style style:name="T357" style:parent-style-name="預設段落字型" style:family="text">
      <style:text-properties style:font-name="標楷體" style:font-name-asian="標楷體" style:font-name-complex="Arial" fo:color="#000000"/>
    </style:style>
    <style:style style:name="T358" style:parent-style-name="預設段落字型" style:family="text">
      <style:text-properties style:font-name="標楷體" style:font-name-asian="標楷體" style:font-name-complex="Arial" fo:color="#000000"/>
    </style:style>
    <style:style style:name="T359" style:parent-style-name="預設段落字型" style:family="text">
      <style:text-properties style:font-name="標楷體" style:font-name-asian="標楷體" style:font-name-complex="Arial" fo:color="#000000"/>
    </style:style>
    <style:style style:name="T360" style:parent-style-name="預設段落字型" style:family="text">
      <style:text-properties style:font-name="標楷體" style:font-name-asian="標楷體" style:font-name-complex="Arial" fo:color="#000000"/>
    </style:style>
    <style:style style:name="T361" style:parent-style-name="預設段落字型" style:family="text">
      <style:text-properties style:font-name="標楷體" style:font-name-asian="標楷體" style:font-name-complex="Arial" fo:color="#000000"/>
    </style:style>
    <style:style style:name="T362" style:parent-style-name="預設段落字型" style:family="text">
      <style:text-properties style:font-name="標楷體" style:font-name-asian="標楷體" style:font-name-complex="Arial" fo:color="#000000"/>
    </style:style>
    <style:style style:name="T363" style:parent-style-name="預設段落字型" style:family="text">
      <style:text-properties style:font-name="標楷體" style:font-name-asian="標楷體" style:font-name-complex="Arial" fo:color="#000000"/>
    </style:style>
    <style:style style:name="T364" style:parent-style-name="預設段落字型" style:family="text">
      <style:text-properties style:font-name="標楷體" style:font-name-asian="標楷體" style:font-name-complex="Arial" fo:color="#000000"/>
    </style:style>
    <style:style style:name="T365" style:parent-style-name="預設段落字型" style:family="text">
      <style:text-properties style:font-name="標楷體" style:font-name-asian="標楷體" style:font-name-complex="Arial" fo:color="#000000"/>
    </style:style>
    <style:style style:name="T366" style:parent-style-name="預設段落字型" style:family="text">
      <style:text-properties style:font-name="標楷體" style:font-name-asian="標楷體" style:font-name-complex="Arial" fo:color="#000000"/>
    </style:style>
    <style:style style:name="T367" style:parent-style-name="預設段落字型" style:family="text">
      <style:text-properties style:font-name="標楷體" style:font-name-asian="標楷體" style:font-name-complex="Arial" fo:color="#000000"/>
    </style:style>
    <style:style style:name="T368" style:parent-style-name="預設段落字型" style:family="text">
      <style:text-properties style:font-name="標楷體" style:font-name-asian="標楷體" style:font-name-complex="Arial" fo:color="#000000"/>
    </style:style>
    <style:style style:name="T369" style:parent-style-name="預設段落字型" style:family="text">
      <style:text-properties style:font-name="標楷體" style:font-name-asian="標楷體" style:font-name-complex="Arial" fo:color="#000000"/>
    </style:style>
    <style:style style:name="P370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71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7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73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74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75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7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77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78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79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80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81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8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83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84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85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86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Arial" fo:color="#000000"/>
    </style:style>
    <style:style style:name="T388" style:parent-style-name="預設段落字型" style:family="text">
      <style:text-properties style:font-name="標楷體" style:font-name-asian="標楷體" style:font-name-complex="Arial" fo:color="#000000"/>
    </style:style>
    <style:style style:name="T389" style:parent-style-name="預設段落字型" style:family="text">
      <style:text-properties style:font-name="標楷體" style:font-name-asian="標楷體" style:font-name-complex="Arial" fo:color="#000000"/>
    </style:style>
    <style:style style:name="T390" style:parent-style-name="預設段落字型" style:family="text">
      <style:text-properties style:font-name="標楷體" style:font-name-asian="標楷體" style:font-name-complex="Arial" fo:color="#000000"/>
    </style:style>
    <style:style style:name="T391" style:parent-style-name="預設段落字型" style:family="text">
      <style:text-properties style:font-name="標楷體" style:font-name-asian="標楷體" style:font-name-complex="Arial" fo:color="#000000"/>
    </style:style>
    <style:style style:name="T392" style:parent-style-name="預設段落字型" style:family="text">
      <style:text-properties style:font-name="標楷體" style:font-name-asian="標楷體" style:font-name-complex="Arial" fo:color="#000000"/>
    </style:style>
    <style:style style:name="T393" style:parent-style-name="預設段落字型" style:family="text">
      <style:text-properties style:font-name="標楷體" style:font-name-asian="標楷體" style:font-name-complex="Arial" fo:color="#000000"/>
    </style:style>
    <style:style style:name="T394" style:parent-style-name="預設段落字型" style:family="text">
      <style:text-properties style:font-name="標楷體" style:font-name-asian="標楷體" style:font-name-complex="Arial" fo:color="#000000"/>
    </style:style>
    <style:style style:name="T395" style:parent-style-name="預設段落字型" style:family="text">
      <style:text-properties style:font-name="標楷體" style:font-name-asian="標楷體" style:font-name-complex="Arial" fo:color="#000000"/>
    </style:style>
    <style:style style:name="T396" style:parent-style-name="預設段落字型" style:family="text">
      <style:text-properties style:font-name="標楷體" style:font-name-asian="標楷體" style:font-name-complex="Arial" fo:color="#000000"/>
    </style:style>
    <style:style style:name="P397" style:parent-style-name="內文Web" style:family="paragraph">
      <style:paragraph-properties fo:margin-top="0in" fo:margin-bottom="0in" style:line-height-at-least="0.2777in" fo:margin-left="0.2951in" fo:margin-right="4.113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398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399" style:parent-style-name="內文Web" style:family="paragraph">
      <style:paragraph-properties fo:margin-top="0in" fo:margin-bottom="0in" style:line-height-at-least="0.2777in" fo:margin-left="0.2951in" fo:margin-right="4.113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400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401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 style:font-name-complex="Arial" fo:color="#000000"/>
    </style:style>
    <style:style style:name="P402" style:parent-style-name="內文Web" style:family="paragraph">
      <style:paragraph-properties fo:margin-top="0in" fo:margin-bottom="0in" style:line-height-at-least="0.2777in" fo:margin-left="0.2951in" fo:text-indent="0.0006in">
        <style:tab-stops/>
      </style:paragraph-properties>
      <style:text-properties style:font-name="標楷體" style:font-name-asian="標楷體" style:font-name-complex="Arial" fo:color="#000000"/>
    </style:style>
    <style:style style:name="P403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Arial" fo:color="#000000"/>
    </style:style>
    <style:style style:name="T405" style:parent-style-name="預設段落字型" style:family="text">
      <style:text-properties style:font-name="標楷體" style:font-name-asian="標楷體" style:font-name-complex="Arial" fo:color="#000000"/>
    </style:style>
    <style:style style:name="T406" style:parent-style-name="預設段落字型" style:family="text">
      <style:text-properties style:font-name="標楷體" style:font-name-asian="標楷體" style:font-name-complex="Arial" fo:color="#000000"/>
    </style:style>
    <style:style style:name="T407" style:parent-style-name="預設段落字型" style:family="text">
      <style:text-properties style:font-name="標楷體" style:font-name-asian="標楷體" style:font-name-complex="Arial" fo:color="#000000"/>
    </style:style>
    <style:style style:name="T408" style:parent-style-name="預設段落字型" style:family="text">
      <style:text-properties style:font-name="標楷體" style:font-name-asian="標楷體" style:font-name-complex="Arial" fo:color="#000000"/>
    </style:style>
    <style:style style:name="T409" style:parent-style-name="預設段落字型" style:family="text">
      <style:text-properties style:font-name="標楷體" style:font-name-asian="標楷體" style:font-name-complex="Arial" fo:color="#000000"/>
    </style:style>
    <style:style style:name="T410" style:parent-style-name="預設段落字型" style:family="text">
      <style:text-properties style:font-name="標楷體" style:font-name-asian="標楷體" style:font-name-complex="Arial" fo:color="#000000" fo:font-size="11pt" style:font-size-asian="11pt" style:font-size-complex="11pt"/>
    </style:style>
    <style:style style:name="T411" style:parent-style-name="預設段落字型" style:family="text">
      <style:text-properties style:font-name="標楷體" style:font-name-asian="標楷體" style:font-name-complex="Arial" fo:color="#000000" fo:font-size="11pt" style:font-size-asian="11pt" style:font-size-complex="11pt"/>
    </style:style>
    <style:style style:name="TableColumn413" style:family="table-column">
      <style:table-column-properties style:column-width="1.4597in"/>
    </style:style>
    <style:style style:name="TableColumn414" style:family="table-column">
      <style:table-column-properties style:column-width="3.9541in"/>
    </style:style>
    <style:style style:name="Table412" style:family="table">
      <style:table-properties style:width="5.4138in" fo:margin-left="0.3708in" table:align="left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20" style:parent-style-name="預設段落字型" style:family="text">
      <style:text-properties style:font-name="標楷體" style:font-name-asian="標楷體" style:font-name-complex="Arial" fo:color="#000000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26" style:parent-style-name="預設段落字型" style:family="text">
      <style:text-properties style:font-name="標楷體" style:font-name-asian="標楷體" style:font-name-complex="Arial" fo:color="#000000"/>
    </style:style>
    <style:style style:name="T427" style:parent-style-name="預設段落字型" style:family="text">
      <style:text-properties style:font-name="標楷體" style:font-name-asian="標楷體" style:font-name-complex="Arial" fo:color="#000000"/>
    </style:style>
    <style:style style:name="T428" style:parent-style-name="預設段落字型" style:family="text">
      <style:text-properties style:font-name="標楷體" style:font-name-asian="標楷體" style:font-name-complex="Arial" fo:color="#000000"/>
    </style:style>
    <style:style style:name="T429" style:parent-style-name="預設段落字型" style:family="text">
      <style:text-properties style:font-name="標楷體" style:font-name-asian="標楷體" style:font-name-complex="Arial" fo:color="#000000"/>
    </style:style>
    <style:style style:name="TableRow430" style:family="table-row">
      <style:table-row-properties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35" style:parent-style-name="預設段落字型" style:family="text">
      <style:text-properties style:font-name="標楷體" style:font-name-asian="標楷體" style:font-name-complex="Arial" fo:color="#000000"/>
    </style:style>
    <style:style style:name="T436" style:parent-style-name="預設段落字型" style:family="text">
      <style:text-properties style:font-name="標楷體" style:font-name-asian="標楷體" style:font-name-complex="Arial" fo:color="#000000"/>
    </style:style>
    <style:style style:name="T437" style:parent-style-name="預設段落字型" style:family="text">
      <style:text-properties style:font-name="標楷體" style:font-name-asian="標楷體" style:font-name-complex="Arial" fo:color="#000000"/>
    </style:style>
    <style:style style:name="T438" style:parent-style-name="預設段落字型" style:family="text">
      <style:text-properties style:font-name="標楷體" style:font-name-asian="標楷體" style:font-name-complex="Arial" fo:color="#000000"/>
    </style:style>
    <style:style style:name="T439" style:parent-style-name="預設段落字型" style:family="text">
      <style:text-properties style:font-name="標楷體" style:font-name-asian="標楷體" style:font-name-complex="Arial" fo:color="#000000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Arial" fo:color="#000000"/>
    </style:style>
    <style:style style:name="T446" style:parent-style-name="預設段落字型" style:family="text">
      <style:text-properties style:font-name="標楷體" style:font-name-asian="標楷體" style:font-name-complex="Arial" fo:color="#000000"/>
    </style:style>
    <style:style style:name="T447" style:parent-style-name="預設段落字型" style:family="text">
      <style:text-properties style:font-name="標楷體" style:font-name-asian="標楷體" style:font-name-complex="Arial" fo:color="#000000"/>
    </style:style>
    <style:style style:name="T448" style:parent-style-name="預設段落字型" style:family="text">
      <style:text-properties style:font-name="標楷體" style:font-name-asian="標楷體" style:font-name-complex="Arial" fo:color="#000000"/>
    </style:style>
    <style:style style:name="T449" style:parent-style-name="預設段落字型" style:family="text">
      <style:text-properties style:font-name="標楷體" style:font-name-asian="標楷體" style:font-name-complex="Arial" fo:color="#000000"/>
    </style:style>
    <style:style style:name="T450" style:parent-style-name="預設段落字型" style:family="text">
      <style:text-properties style:font-name="標楷體" style:font-name-asian="標楷體" style:font-name-complex="Arial" fo:color="#000000"/>
    </style:style>
    <style:style style:name="T451" style:parent-style-name="預設段落字型" style:family="text">
      <style:text-properties style:font-name="標楷體" style:font-name-asian="標楷體" style:font-name-complex="Arial" fo:color="#000000"/>
    </style:style>
    <style:style style:name="T452" style:parent-style-name="預設段落字型" style:family="text">
      <style:text-properties style:font-name="標楷體" style:font-name-asian="標楷體" style:font-name-complex="Arial" fo:color="#000000"/>
    </style:style>
    <style:style style:name="T453" style:parent-style-name="預設段落字型" style:family="text">
      <style:text-properties style:font-name="標楷體" style:font-name-asian="標楷體" style:font-name-complex="Arial" fo:color="#000000"/>
    </style:style>
    <style:style style:name="TableRow454" style:family="table-row">
      <style:table-row-properties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size-complex="11pt"/>
    </style:style>
    <style:style style:name="T460" style:parent-style-name="預設段落字型" style:family="text">
      <style:text-properties style:font-name="標楷體" style:font-name-asian="標楷體" style:font-name-complex="Arial" fo:color="#000000"/>
    </style:style>
    <style:style style:name="T461" style:parent-style-name="預設段落字型" style:family="text">
      <style:text-properties style:font-name="標楷體" style:font-name-asian="標楷體" style:font-name-complex="Arial" fo:color="#000000"/>
    </style:style>
    <style:style style:name="T462" style:parent-style-name="預設段落字型" style:family="text">
      <style:text-properties style:font-name="標楷體" style:font-name-asian="標楷體" style:font-name-complex="Arial" fo:color="#000000"/>
    </style:style>
    <style:style style:name="P46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/>
    </style:style>
    <style:style style:name="P464" style:parent-style-name="內文" style:family="paragraph">
      <style:paragraph-properties style:line-height-at-least="0.2777in" fo:margin-right="4.0152in" fo:text-indent="0.393in"/>
      <style:text-properties style:font-name="標楷體" style:font-name-asian="標楷體" style:font-size-complex="12pt"/>
    </style:style>
    <style:style style:name="P465" style:parent-style-name="內文" style:family="paragraph">
      <style:paragraph-properties style:line-height-at-least="0.2777in" fo:margin-left="0.2951in" fo:margin-right="2.9319in" fo:text-indent="-0.2951in">
        <style:tab-stops/>
      </style:paragraph-properties>
      <style:text-properties style:font-name="標楷體" style:font-name-asian="標楷體" style:font-size-complex="12pt"/>
    </style:style>
    <style:style style:name="P46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6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P47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size-complex="12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P48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8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8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48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1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2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3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size-complex="12pt"/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P497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8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99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500" style:parent-style-name="預設段落字型" style:family="text">
      <style:text-properties style:font-name="標楷體" style:font-name-asian="標楷體" style:font-size-complex="12pt"/>
    </style:style>
    <style:style style:name="T501" style:parent-style-name="預設段落字型" style:family="text">
      <style:text-properties style:font-name="標楷體" style:font-name-asian="標楷體" fo:letter-spacing="-0.0013in" style:font-size-complex="12pt"/>
    </style:style>
    <style:style style:name="P502" style:parent-style-name="內文" style:family="paragraph">
      <style:paragraph-properties style:line-height-at-least="0.2638in" fo:margin-left="0.2951in" fo:text-indent="0.0006in">
        <style:tab-stops/>
      </style:paragraph-properties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P508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09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10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11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P515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16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TableColumn518" style:family="table-column">
      <style:table-column-properties style:column-width="1.7722in"/>
    </style:style>
    <style:style style:name="TableColumn519" style:family="table-column">
      <style:table-column-properties style:column-width="0.8743in"/>
    </style:style>
    <style:style style:name="TableColumn520" style:family="table-column">
      <style:table-column-properties style:column-width="0.8743in"/>
    </style:style>
    <style:style style:name="Table517" style:family="table">
      <style:table-properties style:width="3.5208in" fo:margin-left="0in" table:align="lef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24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43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44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45" style:parent-style-name="內文" style:family="paragraph">
      <style:paragraph-properties fo:margin-top="0.125in" style:line-height-at-least="0.2638in" fo:margin-right="4.0152in" fo:text-indent="0.2951in"/>
      <style:text-properties style:font-name="標楷體" style:font-name-asian="標楷體" style:font-size-complex="12pt"/>
    </style:style>
    <style:style style:name="P546" style:parent-style-name="內文" style:family="paragraph">
      <style:paragraph-properties style:line-height-at-least="0.2638in" fo:margin-left="0.2951in" fo:margin-right="-0.0201in" fo:text-indent="-0.2951in">
        <style:tab-stops/>
      </style:paragraph-properties>
      <style:text-properties style:font-name="標楷體" style:font-name-asian="標楷體" style:font-size-complex="12pt"/>
    </style:style>
    <style:style style:name="P547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48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49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50" style:parent-style-name="內文" style:family="paragraph">
      <style:paragraph-properties style:line-height-at-least="0.2638in" fo:margin-left="0.2951in" fo:margin-right="-0.0201in" fo:text-indent="-0.2951in">
        <style:tab-stops/>
      </style:paragraph-properties>
      <style:text-properties style:font-name="標楷體" style:font-name-asian="標楷體" style:font-size-complex="12pt"/>
    </style:style>
    <style:style style:name="P551" style:parent-style-name="內文" style:family="paragraph">
      <style:paragraph-properties style:line-height-at-least="0.2638in" fo:margin-left="0.2951in" fo:margin-right="-0.118in" fo:text-indent="0.0006in">
        <style:tab-stops/>
      </style:paragraph-properties>
      <style:text-properties style:font-name="標楷體" style:font-name-asian="標楷體" style:font-size-complex="12pt"/>
    </style:style>
    <style:style style:name="P552" style:parent-style-name="內文" style:family="paragraph">
      <style:paragraph-properties style:line-height-at-least="0.2638in" fo:margin-left="0.2951in" fo:margin-right="-0.118in" fo:text-indent="0.0006in">
        <style:tab-stops/>
      </style:paragraph-properties>
      <style:text-properties style:font-name="標楷體" style:font-name-asian="標楷體" style:font-size-complex="12pt"/>
    </style:style>
    <style:style style:name="P553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P556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57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58" style:parent-style-name="內文" style:family="paragraph">
      <style:paragraph-properties fo:margin-top="0.125in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olumn560" style:family="table-column">
      <style:table-column-properties style:column-width="2.3951in"/>
    </style:style>
    <style:style style:name="TableColumn561" style:family="table-column">
      <style:table-column-properties style:column-width="2.3951in"/>
    </style:style>
    <style:style style:name="TableColumn562" style:family="table-column">
      <style:table-column-properties style:column-width="2.3951in"/>
    </style:style>
    <style:style style:name="Table559" style:family="table">
      <style:table-properties style:width="7.1854in" fo:margin-left="0.3708in" table:align="left"/>
    </style:style>
    <style:style style:name="TableRow563" style:family="table-row">
      <style:table-row-properties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77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578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79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P585" style:parent-style-name="內文" style:family="paragraph">
      <style:paragraph-properties fo:margin-bottom="0.125in" style:line-height-at-least="0.2638in" fo:margin-left="0.2951in">
        <style:tab-stops/>
      </style:paragraph-properties>
      <style:text-properties style:font-name="標楷體" style:font-name-asian="標楷體" style:font-size-complex="12pt"/>
    </style:style>
    <style:style style:name="TableColumn587" style:family="table-column">
      <style:table-column-properties style:column-width="1.2791in"/>
    </style:style>
    <style:style style:name="TableColumn588" style:family="table-column">
      <style:table-column-properties style:column-width="1.7229in"/>
    </style:style>
    <style:style style:name="TableColumn589" style:family="table-column">
      <style:table-column-properties style:column-width="1.7229in"/>
    </style:style>
    <style:style style:name="Table586" style:family="table">
      <style:table-properties style:width="4.725in" fo:margin-left="0.3708in" table:align="left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604" style:family="table-row">
      <style:table-row-properties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611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612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613" style:parent-style-name="內文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614" style:parent-style-name="內文" style:family="paragraph">
      <style:paragraph-properties fo:widows="2" fo:orphans="2" fo:break-before="page"/>
    </style:style>
    <style:style style:name="P615" style:parent-style-name="內文" style:family="paragraph">
      <style:text-properties style:font-name="標楷體" style:font-name-asian="標楷體" style:font-name-complex="Times New Roman" fo:font-size="16pt" style:font-size-asian="16pt" style:font-size-complex="14pt"/>
    </style:style>
    <style:style style:name="P616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17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18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19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620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family="graphic" style:name="a6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 draw:color-mode="greysca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二次定期評量<text:s/>社會科<text:s/>試題卷</text:p>
      <text:p text:style-name="P5"><text:span text:style-name="T6">九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【地理】</text:p>
      <text:p text:style-name="內文"><draw:frame draw:z-index="251662336" draw:style-name="a1" draw:name="圖片 6" text:anchor-type="paragraph" svg:x="6.69375in" svg:y="0.14236in" svg:width="2.27083in" svg:height="2.92778in" style:rel-width="scale" style:rel-height="scale"><draw:image xlink:href="media/image1.png" xlink:type="simple" xlink:show="embed" xlink:actuate="onLoad"/><svg:title/><svg:desc/></draw:frame><text:span text:style-name="T16">※圖一為</text:span><text:span text:style-name="T17">西歐國家地圖</text:span><text:span text:style-name="T18">(</text:span><text:span text:style-name="T19">請</text:span><text:span text:style-name="T20">回答</text:span><text:span text:style-name="T21">1</text:span><text:span text:style-name="T22">-</text:span><text:span text:style-name="T23">4</text:span><text:span text:style-name="T24">題)</text:span></text:p>
      <text:list text:style-name="LFO1" text:continue-numbering="true">
        <text:list-item>
          <text:p text:style-name="P25"><text:span text:style-name="T26">萊</text:span><text:span text:style-name="T27">因</text:span><text:span text:style-name="T28">河（</text:span><text:span text:style-name="T29">Rhine River</text:span><text:span text:style-name="T30">），流經歐洲</text:span><text:span text:style-name="T31">重要的工礦區</text:span><text:span text:style-name="T32">，是歐洲</text:span><text:span text:style-name="T33">航運最發達的河川。</text:span></text:p>
        </text:list-item>
      </text:list>
      <text:p text:style-name="P34">請問：流經歐洲多個國家後，是從圖一中哪一個國家出海？<text:s/></text:p>
      <text:p text:style-name="P35">(A)甲<text:s/>(B)乙<text:s/>(C)戊<text:s/>(D)己。</text:p>
      <text:list text:style-name="LFO1" text:continue-numbering="true">
        <text:list-item>
          <text:p text:style-name="P36"><text:span text:style-name="T37">位於阿爾卑斯山區的音樂國度，以山地自然景觀及人文史蹟吸引遊客，觀光業發達。更是許多音樂家的出生地，如</text:span><text:span text:style-name="T38">莫札特</text:span><text:span text:style-name="T39">、</text:span><text:span text:style-name="T40">舒伯特</text:span><text:span text:style-name="T41">等，音樂藝術氣息濃厚，使得該國首都享有『音樂之都』的美稱。請問：上述指的是</text:span><text:span text:style-name="T42">圖一</text:span><text:span text:style-name="T43">中哪一個國家？<text:s/></text:span></text:p>
        </text:list-item>
      </text:list>
      <text:p text:style-name="P44">(A)丙 <text:s/>(B)丁 <text:s/>(C)戊 <text:s/>(D)己。</text:p>
      <text:list text:style-name="LFO1" text:continue-numbering="true">
        <text:list-item>
          <text:p text:style-name="P45">圖一中的乙國家擁有便利的水運網和雄厚的科技能力，加上下列哪一項條件成為歐洲重要的工業國，是歐洲經濟產值最高的國家。</text:p>
        </text:list-item>
      </text:list>
      <text:p text:style-name="P46">(A)充足的水力 <text:s/>(B)豐富的石油 <text:s/>(C)廉價的勞工 <text:s/>(D)豐富的煤礦。</text:p>
      <text:list text:style-name="LFO1" text:continue-numbering="true">
        <text:list-item>
          <text:p text:style-name="P47">請問下列哪一個景象可以在圖一中的甲國看得到？</text:p>
        </text:list-item>
      </text:list>
      <text:p text:style-name="P48"><text:span text:style-name="T49">(A)</text:span><text:span text:style-name="T50">白金漢宮</text:span><text:span text:style-name="T51">的衛兵交接典禮</text:span><text:span text:style-name="T52"><text:s/></text:span><text:span text:style-name="T53"><text:s/></text:span><text:span text:style-name="T54">(B)</text:span><text:span text:style-name="T55">十月慶典</text:span><text:span text:style-name="T56">慕尼黑</text:span><text:span text:style-name="T57">啤酒節</text:span><text:span text:style-name="T58"><text:s/></text:span></text:p>
      <text:p text:style-name="P59"><text:span text:style-name="T60">(C)</text:span><text:span text:style-name="T61">穿著各國服飾的尿尿小童</text:span><text:span text:style-name="T62"><text:s/></text:span><text:span text:style-name="T63"><text:s/></text:span><text:span text:style-name="T64">(D)</text:span><text:span text:style-name="T65">展示</text:span><text:span text:style-name="T66">達文西</text:span><text:span text:style-name="T67">蒙娜麗莎畫作的羅浮宮</text:span></text:p>
      <text:list text:style-name="LFO1" text:continue-numbering="true">
        <text:list-item>
          <text:p text:style-name="P68"><text:span text:style-name="T69">搭乘</text:span><text:span text:style-name="T70">歐洲之星</text:span><text:span text:style-name="T71">Eurostar</text:span><text:span text:style-name="T72">高速鐵路，從</text:span><text:span text:style-name="T73">倫敦</text:span><text:span text:style-name="T74">到</text:span><text:span text:style-name="T75">巴黎</text:span><text:span text:style-name="T76">僅需</text:span><text:span text:style-name="T77">2</text:span><text:span text:style-name="T78">.5</text:span><text:span text:style-name="T79">小時</text:span><text:span text:style-name="T80">，請問：此高速火車穿越了哪一個海域？</text:span></text:p>
        </text:list-item>
      </text:list>
      <text:p text:style-name="P81">(A)英吉利海峽<text:s/><text:s/>(B)波羅的海<text:s/><text:s/>(C)直布羅陀海峽<text:s/><text:s/>(D)北海。</text:p>
      <text:p text:style-name="P82"/>
      <text:p text:style-name="內文"><draw:frame draw:z-index="251663360" draw:style-name="a2" draw:name="圖片 5" text:anchor-type="paragraph" svg:x="6.70347in" svg:y="0.05486in" svg:width="2.3in" svg:height="2.81806in" style:rel-width="scale" style:rel-height="scale"><draw:image xlink:href="media/image2.png" xlink:type="simple" xlink:show="embed" xlink:actuate="onLoad"/><svg:title/><svg:desc/></draw:frame><text:span text:style-name="T83">※圖</text:span><text:span text:style-name="T84">二</text:span><text:span text:style-name="T85">為</text:span><text:span text:style-name="T86">北</text:span><text:span text:style-name="T87">歐國家</text:span><text:span text:style-name="T88">地</text:span><text:span text:style-name="T89">圖(請回答</text:span><text:span text:style-name="T90">6</text:span><text:span text:style-name="T91">-</text:span><text:span text:style-name="T92">9</text:span><text:span text:style-name="T93">題)</text:span></text:p>
      <text:list text:style-name="LFO1" text:continue-numbering="true">
        <text:list-item>
          <text:p text:style-name="P94">請參考圖二，有關圖上各國與其稱號配對，下列何者『正確』？<text:s/></text:p>
        </text:list-item>
      </text:list>
      <text:p text:style-name="P95">(A)甲─峽灣國<text:s text:c="2"/>(B)戊─千湖國<text:s/><text:s/>(C)丙─歐洲牧場<text:s/><text:s/>(D)丁─北歐十字路口。<text:s/></text:p>
      <text:p text:style-name="P96"><text:span text:style-name="T97">7.</text:span><text:span text:style-name="T98"><text:s/></text:span><text:span text:style-name="T99">圖二</text:span><text:span text:style-name="T100">中的</text:span><text:span text:style-name="T101">甲、乙</text:span><text:span text:style-name="T102">兩國因為針葉林的砍伐，家具製造、造紙業享譽全球，</text:span><text:span text:style-name="T103">多年來兩國</text:span><text:span text:style-name="T104">積極發展無線通訊產業，創立了</text:span><text:span text:style-name="T105">Ericsson</text:span><text:span text:style-name="T106">、</text:span><text:span text:style-name="T107">NOKIA</text:span><text:span text:style-name="T108">品牌，北歐地區成為世界發展無線通訊的先驅。請問：造成北歐無線通訊發展的主要因素不包含下列何者？</text:span></text:p>
      <text:p text:style-name="P109">(A)土壤貧瘠 <text:s/>(B)地廣人稀<text:s text:c="2"/>(C)交通不便<text:s text:c="2"/>(D)氣候嚴寒。</text:p>
      <text:p text:style-name="P110">8.<text:s/>圖二中的丁國航運業發達，請問：造成此現象的原因，與下列哪些因素有關？</text:p>
      <text:p text:style-name="P111">甲:北海油源收入高、乙：峽灣地形多良港、丙：港口冬不結冰、丁：擁有豐富的鐵礦。</text:p>
      <text:p text:style-name="P112">(A)甲乙<text:s text:c="2"/>(B)丙丁<text:s text:c="2"/>(C)甲丁<text:s text:c="2"/>(D)乙丙。</text:p>
      <text:p text:style-name="P113">9.<text:s/>圖二中關於北歐五國的敘述，下列何者『錯誤』？</text:p>
      <text:p text:style-name="P114"><text:s text:c="3"/>甲國：擁有豐富的鐵礦，是北歐工業最發達的國家。</text:p>
      <text:p text:style-name="P115">乙國：林業發達，國內冰蝕湖眾多，有『千湖國』之稱。</text:p>
      <text:p text:style-name="內文"><text:span text:style-name="T116"><text:s text:c="3"/>丙國：因地理位置連接</text:span><text:span text:style-name="T117">北海</text:span><text:span text:style-name="T118">與</text:span><text:span text:style-name="T119">黑海</text:span><text:span text:style-name="T120">，有『北歐十字路口』之稱。</text:span></text:p>
      <text:p text:style-name="P121">戊國：擁有豐富的地熱和水力發電，煉鋁工業發達。</text:p>
      <text:p text:style-name="P122"><text:s text:c="3"/>(A)甲<text:s/><text:s text:c="2"/>(B)乙<text:s text:c="2"/>(C)丙 <text:s/>(D)戊。</text:p>
      <text:p text:style-name="P123"><draw:frame draw:z-index="251664384" draw:style-name="a3" draw:name="圖片 4" text:anchor-type="paragraph" svg:x="6.70347in" svg:y="0.07014in" svg:width="2.44097in" svg:height="2.13819in" style:rel-width="scale" style:rel-height="scale"><draw:image xlink:href="media/image3.png" xlink:type="simple" xlink:show="embed" xlink:actuate="onLoad"/><svg:title/><svg:desc/></draw:frame><text:span text:style-name="T124">10.《藍色多瑙河》是</text:span><text:span text:style-name="T125">奧地利</text:span><text:span text:style-name="T126">作曲家</text:span><text:span text:style-name="T127">小約翰·</text:span><text:span text:style-name="T128">史</text:span><text:span text:style-name="T129">特勞斯</text:span><text:span text:style-name="T130">於1867年所創作的</text:span><text:span text:style-name="T131">，1866年</text:span><text:span text:style-name="T132">奧地利</text:span><text:span text:style-name="T133">帝國在普奧戰爭中慘敗後，為了讓民眾擺脫沮喪鬱悶的情緒，所創作出來的</text:span><text:span text:style-name="T134">一首</text:span><text:span text:style-name="T135">膾炙人口的</text:span><text:span text:style-name="T136">圓舞曲</text:span><text:span text:style-name="T137">，也讓這條歐洲的河川聞名於世</text:span><text:span text:style-name="T138">。</text:span><text:span text:style-name="T139">請問：上述河川是</text:span><text:span text:style-name="T140">圖三</text:span><text:span text:style-name="T141">中的哪一條？</text:span></text:p>
      <text:p text:style-name="P142"><text:s text:c="3"/>(A)甲 <text:s/>(B)乙<text:s text:c="2"/>(C)丙 <text:s/>(D)丁。</text:p>
      <text:p text:style-name="P143"><text:span text:style-name="T144">11.今周刊報導：『全球最大輪胎廠普利司通，選在</text:span><text:span text:style-name="T145">匈牙利</text:span><text:span text:style-name="T146">設立歐洲最大的輪胎廠；韓國現代車廠則選在</text:span><text:span text:style-name="T147">捷克</text:span><text:span text:style-name="T148">設據點；</text:span><text:span text:style-name="T149">SONY</text:span><text:span text:style-name="T150">在</text:span><text:span text:style-name="T151">斯洛伐克</text:span><text:span text:style-name="T152">設立全球最大的</text:span><text:span text:style-name="T153">LCD TV</text:span><text:span text:style-name="T154">組裝廠；鴻海、華碩更是選在</text:span><text:span text:style-name="T155">捷克</text:span><text:span text:style-name="T156">設立組裝生產線，就近供應市場及歐美大客戶需求。』</text:span></text:p>
      <text:p text:style-name="P157">請問：這些非歐盟體系的跨國企業，積極在東歐布局，最主要是因為當地擁有那些發展優勢？</text:p>
      <text:p text:style-name="P158"><text:s text:c="3"/>(A)技術先進、動力充足<text:s text:c="2"/><text:s text:c="2"/>(B)氣候暖濕、交通便捷<text:s text:c="2"/><text:s text:c="2"/>(C)工資低廉、關稅減免<text:s text:c="2"/><text:s text:c="2"/>(D)資金充足、礦產豐富</text:p>
      <text:p text:style-name="內文"><text:span text:style-name="T159">12.</text:span><text:span text:style-name="T160">俄羅斯</text:span><text:span text:style-name="T161">西伯利亞地區有多條河川，但缺乏航運價值。</text:span></text:p>
      <text:p text:style-name="P162">(甲)河流流量太少(乙)冬季冰封期長(丙)出口方向不佳(丁)泥沙淤積嚴重，其主要原因可能為下列何者？ <text:s/></text:p>
      <text:p text:style-name="P163">(A)甲丁<text:s text:c="2"/>(B)乙丙 <text:s/>(C)甲乙<text:s text:c="2"/>(D)丙丁。</text:p>
      <text:soft-page-break/>
      <text:p text:style-name="內文"><text:span text:style-name="T164">13.</text:span><text:span text:style-name="T165">俄羅斯</text:span><text:span text:style-name="T166">天然資源豐富，關於</text:span><text:span text:style-name="T167">俄羅斯</text:span><text:span text:style-name="T168">工礦業發展的敘述，下列何者『錯誤』？</text:span></text:p>
      <text:p text:style-name="P169"><text:s text:c="3"/>(A)天然氣產量豐富，佔世界重要地位<text:s text:c="2"/><text:s text:c="3"/>(B)擁有大量的闊葉林得以發展林業</text:p>
      <text:p text:style-name="P170"><text:s/><text:s text:c="2"/>(C)利用油管將石油出口到中國、日本<text:s text:c="2"/><text:s text:c="3"/>(D)烏拉山工業區煤、鐵礦產豐富</text:p>
      <text:p text:style-name="內文"><text:span text:style-name="T171">14.西伯利亞鐵路的終點站為</text:span><text:span text:style-name="T172">符拉迪沃斯托克</text:span><text:span text:style-name="T173">(海參威)，夏季是當地的降雨季節。請問：這個季節的降雨來源為何？</text:span></text:p>
      <text:p text:style-name="P174"><text:s text:c="3"/>(A)西南季風帶來的太平洋水氣<text:s text:c="2"/><text:s text:c="2"/>(B)西風帶來的大西洋水氣<text:s text:c="2"/><text:s/></text:p>
      <text:p text:style-name="P175"><text:s text:c="3"/>(C)副熱帶高壓帶來的下沉氣流<text:s text:c="2"/><text:s text:c="2"/>(D)東南季風帶來的太平洋水氣</text:p>
      <text:p text:style-name="內文"><draw:frame draw:z-index="251665408" draw:style-name="a4" draw:name="圖片 3" text:anchor-type="paragraph" svg:x="6.94375in" svg:y="0.06042in" svg:width="1.96111in" svg:height="2.69236in" style:rel-width="scale" style:rel-height="scale"><draw:image xlink:href="media/image4.png" xlink:type="simple" xlink:show="embed" xlink:actuate="onLoad"/><svg:title/><svg:desc/></draw:frame><text:span text:style-name="T176">※圖</text:span><text:span text:style-name="T177">四</text:span><text:span text:style-name="T178">為</text:span><text:span text:style-name="T179">東</text:span><text:span text:style-name="T180">歐國家</text:span><text:span text:style-name="T181">地</text:span><text:span text:style-name="T182">圖(請回答</text:span><text:span text:style-name="T183">15</text:span><text:span text:style-name="T184">-</text:span><text:span text:style-name="T185">17</text:span><text:span text:style-name="T186">題)</text:span></text:p>
      <text:p text:style-name="P187"><draw:frame draw:z-index="251661312" draw:style-name="a5" draw:name="圖片 2" text:anchor-type="paragraph" svg:x="5.43958in" svg:y="0.675in" svg:width="0.92083in" svg:height="1.47222in" style:rel-width="scale" style:rel-height="scale"><draw:image xlink:href="media/image5.emf" xlink:type="simple" xlink:show="embed" xlink:actuate="onLoad"/><svg:title/><svg:desc/></draw:frame><text:span text:style-name="T188">15.第二次世界大戰時，在該國的</text:span><text:span text:style-name="T189">奧斯維辛</text:span><text:span text:style-name="T190">集中營有許多猶太人在此被</text:span><text:span text:style-name="T191">德國</text:span><text:span text:style-name="T192">的納粹軍隊屠殺，讓這個地處</text:span><text:span text:style-name="T193">德</text:span><text:span text:style-name="T194">、</text:span><text:span text:style-name="T195">俄</text:span><text:span text:style-name="T196">大國間的國家更添一筆悲傷的歷史。該國的第一大港為</text:span><text:span text:style-name="T197">格但斯克</text:span><text:span text:style-name="T198">，以造船工業聞名。請問：上述指的是</text:span><text:span text:style-name="T199">圖四</text:span><text:span text:style-name="T200">中的哪一國家？</text:span></text:p>
      <text:p text:style-name="P201"><text:s text:c="3"/>(A)甲 <text:s/>(B)乙 <text:s/>(C)丙 <text:s/>(D)丁。</text:p>
      <text:p text:style-name="P202"><text:span text:style-name="T203">16.木偶(如右圖)是觀光客到東歐『某國』必買的紀念品，曾有人說：『木偶是</text:span><text:span text:style-name="T204">布拉格</text:span><text:span text:style-name="T205">的靈魂』，由木偶演出的木偶劇也被該國列為國劇。請問：上述指的是</text:span><text:span text:style-name="T206">圖四</text:span><text:span text:style-name="T207">中哪一個國家的特色？</text:span></text:p>
      <text:p text:style-name="P208"><text:s text:c="3"/>(A)甲 <text:s/>(B)乙 <text:s/>(C)丙 <text:s/>(D)丁。</text:p>
      <text:p text:style-name="P209">17.圖四中有關戊國的敘述，請問下列何者正確？<text:s/></text:p>
      <text:p text:style-name="內文"><text:span text:style-name="T210"><text:s text:c="3"/></text:span><text:span text:style-name="T211">(A)</text:span><text:span text:style-name="T212">當地以出口玫瑰精油聞名</text:span><text:span text:style-name="T213"><text:s text:c="2"/></text:span><text:span text:style-name="T214"><text:s/></text:span><text:span text:style-name="T215">(B)</text:span><text:span text:style-name="T216">首都</text:span><text:span text:style-name="T217">布達佩斯</text:span><text:span text:style-name="T218">，有多瑙河上的明珠之稱</text:span><text:span text:style-name="T219"><text:s text:c="2"/></text:span><text:span text:style-name="T220"><text:s text:c="3"/></text:span></text:p>
      <text:p text:style-name="內文"><text:span text:style-name="T221"><text:s text:c="3"/></text:span><text:span text:style-name="T222">(C)</text:span><text:span text:style-name="T223">該國為音樂家</text:span><text:span text:style-name="T224">蕭邦</text:span><text:span text:style-name="T225">的出生地</text:span><text:span text:style-name="T226"><text:s/>(D)</text:span><text:span text:style-name="T227">有</text:span><text:span text:style-name="T228">聶伯河</text:span><text:span text:style-name="T229">經過，該國農工業發展皆佳</text:span></text:p>
      <text:p text:style-name="內文"><text:span text:style-name="T230"><draw:frame draw:z-index="251667456" draw:style-name="a6" draw:name="圖片 0" text:anchor-type="paragraph" svg:x="6.45in" svg:y="0.23194in" svg:width="2.45347in" svg:height="1.60417in" style:rel-width="scale" style:rel-height="scale"><draw:image xlink:href="media/image6.jpeg" xlink:type="simple" xlink:show="embed" xlink:actuate="onLoad"/><svg:title/><svg:desc>img20181118_20291415.jpg</svg:desc></draw:frame></text:span></text:p>
      <text:p text:style-name="P231">【歷史】</text:p>
      <text:p text:style-name="P232"><text:span text:style-name="T233">18.</text:span><text:span text:style-name="T234">右圖是</text:span><text:span text:style-name="T235">「</text:span><text:span text:style-name="T236">日耳曼民族遷徙和建</text:span><text:span text:style-name="T237">立</text:span><text:span text:style-name="T238">的王國</text:span><text:span text:style-name="T239">」</text:span><text:span text:style-name="T240">，</text:span><text:span text:style-name="T241">下列相關敘述何者正確</text:span><text:span text:style-name="T242">？</text:span></text:p>
      <text:p text:style-name="P243">(A)日耳曼民族因受到己(南匈奴人)<text:s/>的壓迫而開始南遷<text:s/></text:p>
      <text:p text:style-name="P244">(B)南遷結果導致西元476年拜占庭帝國滅亡</text:p>
      <text:p text:style-name="P245">(C)在戊區建立王國的是法蘭克人</text:p>
      <text:p text:style-name="P246"><text:span text:style-name="T247">(D)盎</text:span><text:span text:style-name="T248">格魯</text:span><text:span text:style-name="T249">撒</text:span><text:span text:style-name="T250">克遜人在甲區建立許多小王國</text:span><text:span text:style-name="T251">。</text:span></text:p>
      <text:p text:style-name="P252"><text:span text:style-name="T253">19.</text:span><text:span text:style-name="T254">「</text:span><text:span text:style-name="T255">約翰是中世紀西歐的農民</text:span><text:span text:style-name="T256">，</text:span><text:span text:style-name="T257">(A)</text:span><text:span text:style-name="T258">從小接受騎馬和戰</text:span><text:span text:style-name="T259">鬥</text:span><text:span text:style-name="T260">訓練，成為作戰的主力。</text:span><text:span text:style-name="T261">(B)</text:span><text:span text:style-name="T262">平日為貴族耕種，可自由遷徙到其他莊園。</text:span><text:span text:style-name="T263">(C)</text:span><text:span text:style-name="T264">貴族住在城堡裡，用堅固的城牆和護城河來保護農民。</text:span><text:span text:style-name="T265">(D)</text:span><text:span text:style-name="T266">假日時會到清真寺，誦讀</text:span><text:span text:style-name="T267">《</text:span><text:span text:style-name="T268">古蘭經</text:span><text:span text:style-name="T269">》，</text:span><text:span text:style-name="T270">接近阿拉真神</text:span><text:span text:style-name="T271">。</text:span><text:span text:style-name="T272">」</text:span><text:span text:style-name="T273">上文敘述何者符合</text:span><text:span text:style-name="T274">史</text:span><text:span text:style-name="T275">實</text:span><text:span text:style-name="T276">？</text:span></text:p>
      <text:p text:style-name="P277"><text:span text:style-name="T278">20.</text:span><text:span text:style-name="T279">下列</text:span><text:span text:style-name="T280">表</text:span><text:span text:style-name="T281">格</text:span><text:span text:style-name="T282">為</text:span><text:span text:style-name="T283">「</text:span><text:span text:style-name="T284">西歐與拜占庭帝國的比較</text:span><text:span text:style-name="T285">」，</text:span><text:span text:style-name="T286">哪一項是正確的</text:span><text:span text:style-name="T287">？</text:span></text:p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項目</text:p>
          </table:table-cell>
          <table:table-cell table:style-name="TableCell295">
            <text:p text:style-name="P296">西歐</text:p>
          </table:table-cell>
          <table:table-cell table:style-name="TableCell297">
            <text:p text:style-name="P298"><text:span text:style-name="T299">拜占庭帝國</text:span></text:p>
          </table:table-cell>
        </table:table-row>
        <table:table-row table:style-name="TableRow300">
          <table:table-cell table:style-name="TableCell301">
            <text:p text:style-name="P302">(A)政治</text:p>
          </table:table-cell>
          <table:table-cell table:style-name="TableCell303">
            <text:p text:style-name="P304">封建制度</text:p>
          </table:table-cell>
          <table:table-cell table:style-name="TableCell305">
            <text:p text:style-name="P306">中央集權</text:p>
          </table:table-cell>
        </table:table-row>
        <table:table-row table:style-name="TableRow307">
          <table:table-cell table:style-name="TableCell308">
            <text:p text:style-name="P309">(B)經濟</text:p>
          </table:table-cell>
          <table:table-cell table:style-name="TableCell310">
            <text:p text:style-name="P311">工商業發達</text:p>
          </table:table-cell>
          <table:table-cell table:style-name="TableCell312">
            <text:p text:style-name="P313">莊園經濟</text:p>
          </table:table-cell>
        </table:table-row>
        <table:table-row table:style-name="TableRow314">
          <table:table-cell table:style-name="TableCell315">
            <text:p text:style-name="P316">(C)政教關係</text:p>
          </table:table-cell>
          <table:table-cell table:style-name="TableCell317">
            <text:p text:style-name="P318">政教合一</text:p>
          </table:table-cell>
          <table:table-cell table:style-name="TableCell319">
            <text:p text:style-name="P320">政教分離</text:p>
          </table:table-cell>
        </table:table-row>
        <table:table-row table:style-name="TableRow321">
          <table:table-cell table:style-name="TableCell322">
            <text:p text:style-name="P323">(D)文化</text:p>
          </table:table-cell>
          <table:table-cell table:style-name="TableCell324">
            <text:p text:style-name="P325"><text:span text:style-name="T326">融合羅馬</text:span><text:span text:style-name="T327">、</text:span><text:span text:style-name="T328">基督教與希臘文化</text:span></text:p>
          </table:table-cell>
          <table:table-cell table:style-name="TableCell329">
            <text:p text:style-name="P330"><text:span text:style-name="T331">融合羅馬</text:span><text:span text:style-name="T332">、</text:span><text:span text:style-name="T333">基督教</text:span><text:span text:style-name="T334">與</text:span><text:span text:style-name="T335">日耳曼文化</text:span></text:p>
          </table:table-cell>
        </table:table-row>
      </table:table>
      <text:p text:style-name="P336"><text:span text:style-name="T337">21.</text:span><text:span text:style-name="T338">「</text:span><text:span text:style-name="T339">西元1054年</text:span><text:span text:style-name="T340">，</text:span><text:span text:style-name="T341">為了爭奪義大利南方的教會管轄權</text:span><text:span text:style-name="T342">，</text:span><text:span text:style-name="T343">羅馬教宗李奧九</text:span><text:span text:style-name="T344">世派</text:span><text:span text:style-name="T345">樞機主教到君士坦丁堡談判</text:span><text:span text:style-name="T346">，</text:span><text:span text:style-name="T347">結果談判失敗</text:span><text:span text:style-name="T348">，</text:span><text:span text:style-name="T349">教宗使者</text:span><text:span text:style-name="T350">宣布把君士坦丁堡大主教開除教籍</text:span><text:span text:style-name="T351">，</text:span><text:span text:style-name="T352">君士坦丁堡大主教</text:span><text:span text:style-name="T353">亦</text:span><text:span text:style-name="T354">開除教</text:span><text:span text:style-name="T355">宗</text:span><text:span text:style-name="T356">的教</text:span><text:span text:style-name="T357">籍。」</text:span><text:span text:style-name="T358">上</text:span><text:span text:style-name="T359">述史實</text:span><text:span text:style-name="T360">導致下列哪一個影響</text:span><text:span text:style-name="T361">？(A)</text:span><text:span text:style-name="T362">宗教改革</text:span><text:span text:style-name="T363">(B)</text:span><text:span text:style-name="T364">基督教第一次分裂</text:span><text:span text:style-name="T365">(C)</text:span><text:span text:style-name="T366">十字軍東</text:span><text:span text:style-name="T367">征(D)</text:span><text:span text:style-name="T368">王權提高</text:span><text:span text:style-name="T369">。</text:span></text:p>
      <text:p text:style-name="P370">22.世界史上曾出現過橫跨歐、亞、非三洲的帝國：(甲)波斯帝國(乙)羅馬帝國(丙)亞歷山大帝國(丁)阿拉伯帝國(戊)鄂圖曼土耳其帝國(己)拜占庭帝國。按照帝國建立的時間先後順序排列，下列何者正確？</text:p>
      <text:p text:style-name="P371">(A)丙甲乙丁戊己(B)甲丙乙己丁戊(C)乙丙己戊甲丁(D)丙乙己甲丁戊。</text:p>
      <text:p text:style-name="P372">23.阿拉伯商人活躍於中世紀，透過貿易成為文化傳播的媒介。請問：下列何者不是透過阿拉伯商人傳播到各地？</text:p>
      <text:p text:style-name="P373">(A)支票與股份公司等商業制度(B)印度的數字符號(C)中國的火藥(D)中國的造紙術。</text:p>
      <text:p text:style-name="P374">24.西元1095年，教宗烏爾班二世在法國克萊蒙召開宗教會議，號召基督徒組成十字軍東征，希望收復聖地耶路撒冷。請問：下列何者不是這次軍事行動產生的影響？</text:p>
      <text:p text:style-name="P375">(A)促進工商業發展與城市興起(B)促進東西文化交流(C)提高歐洲文化的水準(D)火藥技術傳入歐洲。</text:p>
      <text:p text:style-name="P376">25.西元13世紀，蒙古人發動三次西征，是中世紀後期的重大事件。請問：下列敘述何者錯誤？</text:p>
      <text:p text:style-name="P377">(A)中國的造紙術西傳歐洲<text:s text:c="11"/>(B)建立橫跨歐、亞兩洲的蒙古帝國</text:p>
      <text:p text:style-name="P378">(C)第一次西征由元太祖成吉思汗率領<text:s/>(D)第三次西征最大的收穫是建立伊兒汗國。</text:p>
      <text:soft-page-break/>
      <text:p text:style-name="P379">26.中世紀後期，歐洲商業開始發展、城市興起，為了減少競爭和保護市場，相同行業的工匠和商人通常會成立下列哪一個組織？(A)商幫(B)行會(C)洋行(D)郊。</text:p>
      <text:p text:style-name="P380">27.「這時期的人們相信自己正處於古典文明再生的時代，他們的眼界逐漸從來生來世轉向今生今世，重視人的尊嚴與價值，關注現實世界的認知與改善」，這一段話可能是描述下列哪一時期的特色？敘述中的古典文明又指什麼？</text:p>
      <text:p text:style-name="P381">(A)文藝復興；希臘、羅馬(B)希臘化時代；希臘、羅馬(C)上古初期；西亞、埃及(D)啟蒙運動；西亞、印度。</text:p>
      <text:p text:style-name="P382">28.馬基維利在《君王論》中提到：「君主必須是一頭狐狸，以便認識陷阱，同時又必須是一頭獅子，以便使豺狼驚駭」，主張君主為了國家的穩定與繁榮可以不擇手段，不講道德，頗近似中國的哪一家學說？</text:p>
      <text:p text:style-name="P383">(A)墨家(B)儒家(C)法家(D)道家。</text:p>
      <text:p text:style-name="P384">29.西元14世紀以後，英、法、葡、西等國的王權逐漸提高。請問：英、法兩國的王權能提高，與西元14世紀爆發的哪場戰爭有關？(A)波希戰爭(B)亞歷山大東征(C)南北戰爭(D)英法百年戰爭。</text:p>
      <text:p text:style-name="P385">30.承上題，建立王權國家需要哪些條件？(甲)血統(乙)語文(丙)風俗習慣(丁)宗教信仰(戊)對王室的認同？</text:p>
      <text:p text:style-name="P386"><text:span text:style-name="T387"><draw:frame draw:z-index="251668480" draw:style-name="a7" draw:name="圖片 1" text:anchor-type="paragraph" svg:x="5.00278in" svg:y="0.23889in" svg:width="3.9375in" svg:height="1.6875in" style:rel-width="scale" style:rel-height="scale"><draw:image xlink:href="media/image7.jpeg" xlink:type="simple" xlink:show="embed" xlink:actuate="onLoad"/><svg:title/><svg:desc>31-1</svg:desc></draw:frame></text:span><text:span text:style-name="T388">(A)</text:span><text:span text:style-name="T389">甲乙丙丁</text:span><text:span text:style-name="T390">(B)</text:span><text:span text:style-name="T391">甲乙丙戊</text:span><text:span text:style-name="T392">(C)</text:span><text:span text:style-name="T393">甲乙丙丁戊</text:span><text:span text:style-name="T394">(D)</text:span><text:span text:style-name="T395">甲乙</text:span><text:span text:style-name="T396">戊。</text:span></text:p>
      <text:p text:style-name="P397">31.右圖為世界地圖。請問：西元15、16世紀，地理大發現時代，首先展開尋找新航路的國家位於何處？</text:p>
      <text:p text:style-name="P398">(A)E、印度(B)B、祕魯(C)C、葡萄牙(D)G、印尼。</text:p>
      <text:p text:style-name="P399">32.承上題，西元1602年，荷蘭聯合東印度公司成立。該公司曾以圖中何處為據點，經營南洋、東亞貿易將近二百年？</text:p>
      <text:p text:style-name="P400">(A)F、菲律賓(B)G、印尼(C)E、印度(D)A、巴哈馬群島。</text:p>
      <text:p text:style-name="P401">33.宗教革命後，四個不同教派的教士(A、B、D、E)針對自己的教派信仰進行討論。</text:p>
      <text:p text:style-name="P402">A：錢幣聲音一響起，就有靈魂從煉獄裡跳出來B：羅馬公教教會過於腐敗，我們要起來改革C：哦！金錢為萬惡的淵藪D：不，努力工作致富是榮耀上帝的方法。E：教宗仍是羅馬教會領導者，要加強教士的紀律和素質。請問：上文所述的四個教派中，有哪幾個是新教？(A)B、D(B)A、B、E(C)B、D、E(D)A、E。</text:p>
      <text:p text:style-name="P403"><text:span text:style-name="T404">34.</text:span><text:span text:style-name="T405">右表是有關基督教發展的內容</text:span><text:span text:style-name="T406">，</text:span><text:span text:style-name="T407">請問</text:span><text:span text:style-name="T408">：</text:span><text:span text:style-name="T409">哪一項目正</text:span><text:span text:style-name="T410">確</text:span><text:span text:style-name="T411">？</text:span></text:p>
      <table:table table:style-name="Table412">
        <table:table-columns>
          <table:table-column table:style-name="TableColumn413"/>
          <table:table-column table:style-name="TableColumn414"/>
        </table:table-columns>
        <table:table-row table:style-name="TableRow415">
          <table:table-cell table:style-name="TableCell416">
            <text:p text:style-name="P417">項目</text:p>
          </table:table-cell>
          <table:table-cell table:style-name="TableCell418">
            <text:p text:style-name="P419"><text:span text:style-name="T420">基督教的發展</text:span></text:p>
          </table:table-cell>
        </table:table-row>
        <table:table-row table:style-name="TableRow421">
          <table:table-cell table:style-name="TableCell422">
            <text:p text:style-name="P423">(A)創立時間地點</text:p>
          </table:table-cell>
          <table:table-cell table:style-name="TableCell424">
            <text:p text:style-name="P425"><text:span text:style-name="T426">西元</text:span><text:span text:style-name="T427">1</text:span><text:span text:style-name="T428">世紀，西亞的</text:span><text:span text:style-name="T429">巴勒斯坦</text:span></text:p>
          </table:table-cell>
        </table:table-row>
        <table:table-row table:style-name="TableRow430">
          <table:table-cell table:style-name="TableCell431">
            <text:p text:style-name="P432">(B)合法傳教</text:p>
          </table:table-cell>
          <table:table-cell table:style-name="TableCell433">
            <text:p text:style-name="P434"><text:span text:style-name="T435">西元</text:span><text:span text:style-name="T436">4</text:span><text:span text:style-name="T437">世紀，羅馬皇帝</text:span><text:span text:style-name="T438">狄</text:span><text:span text:style-name="T439">奧多西承認基督教合法化</text:span></text:p>
          </table:table-cell>
        </table:table-row>
        <table:table-row table:style-name="TableRow440">
          <table:table-cell table:style-name="TableCell441">
            <text:p text:style-name="P442">(C)第一次分裂</text:p>
          </table:table-cell>
          <table:table-cell table:style-name="TableCell443">
            <text:p text:style-name="P444"><text:span text:style-name="T445">西元</text:span><text:span text:style-name="T446">11</text:span><text:span text:style-name="T447">世紀，分裂為</text:span><text:span text:style-name="T448">舊（</text:span><text:span text:style-name="T449">天主</text:span><text:span text:style-name="T450">）</text:span><text:span text:style-name="T451">教</text:span><text:span text:style-name="T452">與</text:span><text:span text:style-name="T453">新（基督）教</text:span></text:p>
          </table:table-cell>
        </table:table-row>
        <table:table-row table:style-name="TableRow454">
          <table:table-cell table:style-name="TableCell455">
            <text:p text:style-name="P456">(D)第二次分裂</text:p>
          </table:table-cell>
          <table:table-cell table:style-name="TableCell457">
            <text:p text:style-name="P458"><text:span text:style-name="T459"><draw:frame draw:z-index="251670528" draw:id="id1" draw:style-name="a8" draw:name="Object 2" text:anchor-type="paragraph" svg:x="4.43264in" svg:y="0.19931in" svg:width="2.67222in" svg:height="2.19861in" style:rel-width="scale" style:rel-height="scale"><draw:object-ole draw:class-id="0C7EB3C0-57CF-11CE-AA11-000017002D24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60">西元16世紀，分裂為羅馬公教</text:span><text:span text:style-name="T461">與</text:span><text:span text:style-name="T462">希臘正教</text:span></text:p>
          </table:table-cell>
        </table:table-row>
      </table:table>
      <text:p text:style-name="P463">【公民】</text:p>
      <text:p text:style-name="P464">「經濟活動循環簡圖」可以用來說明經濟活動的運作情形，供需雙方互相關聯，任何一方的變動，都會對整個經濟體系造成影響，正是所謂的「牽一髮動全身」</text:p>
      <text:p text:style-name="P465">35.依上圖107年8月全國實施無薪假的事業單位共計14家，通報人數為391人，實際執行人數為383人。上月底止，全國實施無薪假的事業單位上升至18家，實際執行人數為484人，成長逾101人。請問：企業實施無薪假的做法，直接影響生產者在圖中哪項貨幣流動環節？ (A)甲 (B)乙 (C)丙 (D)丁</text:p>
      <text:p text:style-name="P466">36.下面四種經濟活動，請同學對照「經濟活動循環圖」來判斷，何項敘述屬於圖中的「乙」？</text:p>
      <text:p text:style-name="P467"><text:span text:style-name="T468">(A)</text:span><text:span text:style-name="T469"><text:s/></text:span><text:span text:style-name="T470">春風在夜市擺攤販賣手沖咖啡</text:span><text:span text:style-name="T471"><text:s text:c="2"/></text:span><text:span text:style-name="T472"><text:s/></text:span><text:span text:style-name="T473"><text:s/></text:span><text:span text:style-name="T474">(B)</text:span><text:span text:style-name="T475"><text:s/></text:span><text:span text:style-name="T476">小胖刊登餐廳徵聘服務生的廣告</text:span></text:p>
      <text:p text:style-name="P477"><text:span text:style-name="T478">(C)</text:span><text:span text:style-name="T479"><text:s/></text:span><text:span text:style-name="T480">大根在商場購買過季拍賣的衣服</text:span><text:span text:style-name="T481"><text:s/></text:span><text:span text:style-name="T482"><text:s/></text:span><text:span text:style-name="T483">(D)</text:span><text:span text:style-name="T484"><text:s/></text:span><text:span text:style-name="T485">元麒在銀行的客服電話部門工作</text:span></text:p>
      <text:p text:style-name="P486">37.從經濟活動循環圖中可判斷，菜販到傳統市場零售當季蔬菜，屬於圖中哪個部分？</text:p>
      <text:p text:style-name="P487">(A)甲 (B)乙 (C)丙 (D)丁</text:p>
      <text:p text:style-name="P488">38.「在日出茶太購買飲料行為」與「貨幣功能」兩者關係的敘述，何者正確？<text:s/></text:p>
      <text:p text:style-name="P489">(A)日出茶太中價目表標示飲料 1 杯 30 元，顯示債務清償的貨幣功能<text:s/></text:p>
      <text:p text:style-name="P490">(B)當顧客成為有義務付款的債權人，此時的貨幣發揮價值儲存功能<text:s/></text:p>
      <text:p text:style-name="P491">(C)法律規定政府鑄造的錢幣具有法償效力，著重貨幣的價值衡量功能<text:s/></text:p>
      <text:p text:style-name="P492">(D)日出茶太老闆拒收 30個 1 元的貨幣，使得貨幣無法發揮交易媒介的功能。</text:p>
      <text:soft-page-break/>
      <text:p text:style-name="P493"><text:span text:style-name="T494">39.經濟學者認為，在自由經濟體制下，由「一隻看不見的手」主導經濟活動，能夠有效的利用資源，社會整體也可享有較大的經濟效益。在我國</text:span><text:span text:style-name="T495"><text:s/></text:span><text:span text:style-name="T496">各項價格中，哪兩項是由「一隻看不見的手」來決定？</text:span></text:p>
      <text:p text:style-name="P497">甲、大賣場的全雞價格 乙、電費的金額 丙、汽車進口的關稅 丁、紐西蘭蘋果的售價</text:p>
      <text:p text:style-name="P498">(A)甲、丙 (B)乙、丙 (C)甲、丁 (D)乙、丁。</text:p>
      <text:p text:style-name="P499"><text:span text:style-name="T500">40.</text:span><text:span text:style-name="T501">民眾使用信用卡購物時，不需立即支付現金，因此易衍生過度消費而積欠銀行卡債的問題。上述顯示信用卡具有哪項特性？</text:span></text:p>
      <text:p text:style-name="P502"><text:span text:style-name="T503">(A)可以信用卡作為計算及清償債務的工具 (B)</text:span><text:span text:style-name="T504"><text:s/></text:span><text:span text:style-name="T505">由發卡銀行先代墊支付消費款項，但消費者事後仍須以貨幣清償債務。 (C)由政府以法令強制規定其價值，屬貨幣 (D)</text:span><text:span text:style-name="T506"><text:s/></text:span><text:span text:style-name="T507">可以信用卡的形式把個人財富保存起來，供未來使用</text:span></text:p>
      <text:p text:style-name="P508">41.<text:s/>北韓沒有民營的食品店，人民所需要的米、油、麵粉等糧食都要由政府來分配。根據上述內容判斷，下列敘述何者正確？<text:s/></text:p>
      <text:p text:style-name="P509">(A)採用統制經濟體制<text:s text:c="18"/><text:s/>(B)商品價格及數量由供需雙方決定<text:s/></text:p>
      <text:p text:style-name="P510">(C)政府僅提供必要的法律規範與公共服務 (D)經濟活動由「看不見的手」所主導</text:p>
      <text:p text:style-name="P511"><text:span text:style-name="T512">42.</text:span><text:span text:style-name="T513"><text:s/></text:span><text:span text:style-name="T514">107年8月23日 中南部淹大水 ,新聞報導：「豪雨連日下，影響蔬果批發價。許多家庭主婦上菜市場採購，明顯感受到蔬果價格的波動，大嘆『雨來了，錢薄了。』」根據內容判斷，下列何項敘述正確？</text:span></text:p>
      <text:p text:style-name="P515">(A)蔬果是因為市場上的供給量大於需求量，導致價格下跌</text:p>
      <text:p text:style-name="P516">(B)家庭主婦到菜市場採購蔬果的行為，屬於生產要素需求</text:p>
      <table:table table:style-name="Table517">
        <table:table-columns>
          <table:table-column table:style-name="TableColumn518"/>
          <table:table-column table:style-name="TableColumn519"/>
          <table:table-column table:style-name="TableColumn520"/>
        </table:table-columns>
        <table:table-row table:style-name="TableRow521">
          <table:table-cell table:style-name="TableCell522">
            <text:p text:style-name="P523"/>
            <text:p text:style-name="P524">產量</text:p>
          </table:table-cell>
          <table:table-cell table:style-name="TableCell525">
            <text:p text:style-name="P526">美美</text:p>
          </table:table-cell>
          <table:table-cell table:style-name="TableCell527">
            <text:p text:style-name="P528">阿發</text:p>
          </table:table-cell>
        </table:table-row>
        <table:table-row table:style-name="TableRow529">
          <table:table-cell table:style-name="TableCell530">
            <text:p text:style-name="P531">三明治 (個/小時)</text:p>
          </table:table-cell>
          <table:table-cell table:style-name="TableCell532">
            <text:p text:style-name="P533">10</text:p>
          </table:table-cell>
          <table:table-cell table:style-name="TableCell534">
            <text:p text:style-name="P535">12</text:p>
          </table:table-cell>
        </table:table-row>
        <table:table-row table:style-name="TableRow536">
          <table:table-cell table:style-name="TableCell537">
            <text:p text:style-name="P538">蛋餅 <text:s text:c="2"/>(個/小時)</text:p>
          </table:table-cell>
          <table:table-cell table:style-name="TableCell539">
            <text:p text:style-name="P540">20</text:p>
          </table:table-cell>
          <table:table-cell table:style-name="TableCell541">
            <text:p text:style-name="P542">x</text:p>
          </table:table-cell>
        </table:table-row>
      </table:table>
      <text:p text:style-name="P543">(C)所謂「錢薄了」，表示同樣貨幣所能買到商品的數量變多</text:p>
      <text:p text:style-name="P544">(D)豪雨造成蔬果價格上漲，消費者會減少對蔬果的需求數量</text:p>
      <text:p text:style-name="P545">美美與和阿發合夥開了一間早餐店，右圖為兩人分工生產三明治及蛋餅的單位時間產量表，請根據表格內容判斷，回答下列兩問題：</text:p>
      <text:p text:style-name="P546">43.阿發在生產三明治方面產量較高，但在分工時卻負責生產蛋餅，請問：採取此種分工方式的理由可能為下列何者?</text:p>
      <text:p text:style-name="P547">(A)阿發生產三明治具備絕對利益<text:s/>(B)美美生產蛋餅具備比較利益</text:p>
      <text:p text:style-name="P548">(C)阿發生產蛋餅的機會成本高<text:s text:c="3"/>(D)美美生產蛋餅機會成本較高</text:p>
      <text:p text:style-name="P549">44.根據文中內容判斷 下列何者可能為阿發生產蛋餅的單位時間產量?<text:s text:c="2"/>(A)20<text:s/>(B)22<text:s/>(C)23<text:s/>(D)26<text:s/>。</text:p>
      <text:p text:style-name="P550">45.外匯存底是指中央銀行所保有的外匯數量。為了從事國際間交易，各個國家都會保留一定數額的外匯存底，以方便緊急時穩定、控制匯率，並因應平時國內人民的外匯需求。請問:造成臺灣外匯存底增加，與下列何者最具關聯性？　</text:p>
      <text:p text:style-name="P551">(A)中央銀行大量印製新臺幣<text:s text:c="2"/>(B)臺灣的出口總值＞進口總值<text:s text:c="2"/></text:p>
      <text:p text:style-name="P552">(C)臺灣通貨膨脹居高不下<text:s text:c="2"/><text:s text:c="2"/>(D)臺灣的出口總值＜進口總值。</text:p>
      <text:p text:style-name="P553"><text:span text:style-name="T554">46.</text:span><text:s/><text:span text:style-name="T555">下列是某財經雜誌的報導內容如下：在加入WTO之後，廉價商品傾巢而入，國內市場出現大量低價商品，消費者物價指數持續下滑、貨幣供給額M2年增率下降；產業外移，失業率攀高，高失業率又會造成民間消費意願低落，使消費者物價指數再行下跌，造成廠商存貨增加，企業因銷售狀況不佳而減產，經濟成長率將因此持續下降。請問：根據上述內容，該國家面對哪種經濟狀況? <text:s/>(A)通貨膨脹 <text:s/>(B)供需均衡 <text:s text:c="2"/>(C)經濟復甦 <text:s text:c="2"/>(D)通貨緊縮</text:span></text:p>
      <text:p text:style-name="P556">47.蔡小姐喜歡到某超市購物，因為在那她可以買到最新鮮的美國牛肉、智利櫻桃，以及實用的日本廚具。她可以消費到這麼多國家生產的產品，是由於哪一項因素帶來的好處？<text:s/><text:s/></text:p>
      <text:p text:style-name="P557">(A) 產業技術進步 (B)國際貿易頻繁<text:s/>(C)自然資源充足 (D)生產效率提高。</text:p>
      <text:p text:style-name="P558">下圖為七月-九月 美金對台幣的匯率變化表</text:p>
      <table:table table:style-name="Table559">
        <table:table-columns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P565">七月</text:p>
          </table:table-cell>
          <table:table-cell table:style-name="TableCell566">
            <text:p text:style-name="P567">八月</text:p>
          </table:table-cell>
          <table:table-cell table:style-name="TableCell568">
            <text:p text:style-name="P569">九月</text:p>
          </table:table-cell>
        </table:table-row>
        <table:table-row table:style-name="TableRow570">
          <table:table-cell table:style-name="TableCell571">
            <text:p text:style-name="P572">1：30.1</text:p>
          </table:table-cell>
          <table:table-cell table:style-name="TableCell573">
            <text:p text:style-name="P574">1：29.5</text:p>
          </table:table-cell>
          <table:table-cell table:style-name="TableCell575">
            <text:p text:style-name="P576">1：31</text:p>
          </table:table-cell>
        </table:table-row>
      </table:table>
      <text:p text:style-name="P577">48.從事貿易的國虞，今年將出口台幣一億元的電腦商品，請問：如匯率變化表所顯示，那麼國虞哪一月份出口最有利？</text:p>
      <text:p text:style-name="P578">(A) 七 月 (B) 八 月 (C) 九 月 (D)沒有影響 。</text:p>
      <text:p text:style-name="P579"><text:span text:style-name="T580">49.</text:span><text:span text:style-name="T581"><text:s/></text:span><text:span text:style-name="T582">如果國虞想趁著與廠商談生意順便去美國玩一趟，請問</text:span><text:span text:style-name="T583">：</text:span><text:span text:style-name="T584">他哪一月份去最有利？<text:s/></text:span></text:p>
      <text:p text:style-name="P585">(A)沒有影響 (B) 七月 (C) 八 月 (D) 九 月。</text:p>
      <table:table table:style-name="Table586">
        <table:table-columns>
          <table:table-column table:style-name="TableColumn587"/>
          <table:table-column table:style-name="TableColumn588"/>
          <table:table-column table:style-name="TableColumn589"/>
        </table:table-columns>
        <table:table-row table:style-name="TableRow590">
          <table:table-cell table:style-name="TableCell591">
            <text:p text:style-name="P592"/>
          </table:table-cell>
          <table:table-cell table:style-name="TableCell593">
            <text:p text:style-name="P594"><text:s text:c="8"/>美國</text:p>
          </table:table-cell>
          <table:table-cell table:style-name="TableCell595">
            <text:p text:style-name="P596"><text:s text:c="9"/>中國</text:p>
          </table:table-cell>
        </table:table-row>
        <table:table-row table:style-name="TableRow597">
          <table:table-cell table:style-name="TableCell598">
            <text:p text:style-name="P599">手機</text:p>
          </table:table-cell>
          <table:table-cell table:style-name="TableCell600">
            <text:p text:style-name="P601"><text:s text:c="8"/>2 萬台</text:p>
          </table:table-cell>
          <table:table-cell table:style-name="TableCell602">
            <text:p text:style-name="P603"><text:s text:c="9"/>1 萬台</text:p>
          </table:table-cell>
        </table:table-row>
        <table:table-row table:style-name="TableRow604">
          <table:table-cell table:style-name="TableCell605">
            <text:p text:style-name="P606">液晶螢幕</text:p>
          </table:table-cell>
          <table:table-cell table:style-name="TableCell607">
            <text:p text:style-name="P608"><text:s text:c="8"/>3 萬台</text:p>
          </table:table-cell>
          <table:table-cell table:style-name="TableCell609">
            <text:p text:style-name="P610"><text:s text:c="9"/>1 萬台</text:p>
          </table:table-cell>
        </table:table-row>
      </table:table>
      <text:p text:style-name="P611">50.上圖是美國、中國兩國每月用相同資源生產手機與液晶螢幕的產量，請問：兩國該如何進行貿易？</text:p>
      <text:p text:style-name="P612">(A)美國專業生產液晶螢幕、中國專業生產手機<text:s/><text:s text:c="2"/>(B)美國專業生產手機，中國專業生產液晶螢幕</text:p>
      <text:p text:style-name="P613">(C)全部都由美國生產<text:s text:c="25"/>(D)美國生產手機的機會成本是 2/3台液晶螢幕</text:p>
      <text:p text:style-name="P614"/>
      <text:soft-page-break/>
      <text:p text:style-name="P615">107-1-2<text:s/>九年級 社會科－解答</text:p>
      <text:p text:style-name="P616">01-10 <text:s text:c="2"/>CBDDA <text:s text:c="2"/>CADCB</text:p>
      <text:p text:style-name="P617">11-20 <text:s text:c="2"/>CBBDA <text:s text:c="2"/>BDDCA</text:p>
      <text:p text:style-name="P618">21-30 <text:s text:c="2"/>BBCDA <text:s text:c="2"/>BACDB</text:p>
      <text:p text:style-name="P619">31-40 <text:s text:c="2"/>CBAAC <text:s text:c="2"/>DDDCB</text:p>
      <text:p text:style-name="內文"><text:span text:style-name="T620">41-50 <text:s text:c="2"/></text:span><text:span text:style-name="T621">ADDDB <text:s text:c="2"/>DBC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4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8:00Z</meta:creation-date>
    <dc:date>2026-02-04T11:48:00Z</dc:date>
    <meta:template xlink:href="Normal" xlink:type="simple"/>
    <meta:editing-cycles>2</meta:editing-cycles>
    <meta:editing-duration>PT60S</meta:editing-duration>
    <meta:document-statistic meta:page-count="5" meta:paragraph-count="13" meta:word-count="1038" meta:character-count="6944" meta:row-count="49" meta:non-whitespace-character-count="5919"/>
  </office:meta>
</office:document-meta>
</file>