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jpeg" manifest:media-type="image/jpeg"/>
  <manifest:file-entry manifest:full-path="media/image3.jpeg" manifest:media-type="image/jpeg"/>
  <manifest:file-entry manifest:full-path="media/image4.emf" manifest:media-type="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hdphoto1.wdp" manifest:media-type="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png" manifest:media-type="image/png"/>
  <manifest:file-entry manifest:full-path="media/image16.jpeg" manifest:media-type="image/jpeg"/>
  <manifest:file-entry manifest:full-path="media/image17.png" manifest:media-type="image/png"/>
  <manifest:file-entry manifest:full-path="media/hdphoto2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 svg:panose-1="0 0 0 0 0 0 0 0 0 0"/>
    <style:font-face style:name="Georgia" svg:font-family="Georgia" style:font-family-generic="roman" style:font-pitch="variable" svg:panose-1="2 4 5 2 5 4 5 2 3 3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 text:start-value="18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P2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P27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28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29" style:parent-style-name="預設段落字型" style:family="text">
      <style:text-properties style:font-name-asian="標楷體" style:font-name-complex="Times New Roman" style:use-window-font-color="true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 style:font-name-complex="Times New Roman" style:use-window-font-color="true"/>
    </style:style>
    <style:style style:name="T32" style:parent-style-name="預設段落字型" style:family="text">
      <style:text-properties style:font-name-asian="標楷體" style:font-name-complex="Times New Roman" style:use-window-font-color="true"/>
    </style:style>
    <style:style style:name="T33" style:parent-style-name="預設段落字型" style:family="text">
      <style:text-properties style:font-name-asian="標楷體" style:font-name-complex="Times New Roman" text:display="none" style:use-window-font-color="true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family="paragraph">
      <style:paragraph-properties style:line-height-at-least="0.2777in" fo:margin-left="0.6888in" fo:margin-right="3.5215in" fo:text-indent="-0.3937in">
        <style:tab-stops/>
      </style:paragraph-properties>
      <style:text-properties style:font-name="標楷體" style:font-name-asian="標楷體" style:font-size-complex="12pt"/>
    </style:style>
    <style:style style:name="P38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3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40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P45" style:parent-style-name="Default" style:family="paragraph">
      <style:paragraph-properties style:line-height-at-least="0.2777in" fo:margin-left="0.2951in" fo:text-indent="-0.2951in">
        <style:tab-stops/>
      </style:paragraph-properties>
      <style:text-properties style:font-name-asian="標楷體"/>
    </style:style>
    <style:style style:name="P46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47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/>
    </style:style>
    <style:style style:name="TableColumn54" style:family="table-column">
      <style:table-column-properties style:column-width="1.2791in"/>
    </style:style>
    <style:style style:name="TableColumn55" style:family="table-column">
      <style:table-column-properties style:column-width="1.9354in"/>
    </style:style>
    <style:style style:name="TableColumn56" style:family="table-column">
      <style:table-column-properties style:column-width="1.9361in"/>
    </style:style>
    <style:style style:name="Table53" style:family="table">
      <style:table-properties style:width="5.1506in" fo:margin-left="0.3708in" table:align="lef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line-height-at-least="0.2777in" fo:margin-left="0.2951in" fo:text-indent="-0.2951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78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85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86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P93" style:parent-style-name="內文" style:family="paragraph">
      <style:paragraph-properties style:line-height-at-least="0.2777in" fo:margin-left="0.6888in" fo:text-indent="-0.3937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Default" style:family="paragraph">
      <style:paragraph-properties style:line-height-at-least="0.2777in" fo:margin-left="0.2951in">
        <style:tab-stops/>
      </style:paragraph-properties>
      <style:text-properties style:font-name-asian="標楷體"/>
    </style:style>
    <style:style style:name="P98" style:parent-style-name="Default" style:family="paragraph">
      <style:paragraph-properties style:line-height-at-least="0.2777in" fo:margin-left="0.6881in" fo:text-indent="-0.393in">
        <style:tab-stops/>
      </style:paragraph-properties>
      <style:text-properties style:font-name-asian="標楷體"/>
    </style:style>
    <style:style style:name="P99" style:parent-style-name="Default" style:family="paragraph">
      <style:paragraph-properties style:line-height-at-least="0.2777in" fo:margin-left="0.2951in">
        <style:tab-stops/>
      </style:paragraph-properties>
      <style:text-properties style:font-name-asian="標楷體"/>
    </style:style>
    <style:style style:name="P100" style:parent-style-name="內文Web" style:family="paragraph">
      <style:paragraph-properties fo:margin-top="0in" fo:margin-bottom="0in" style:line-height-at-least="0.2777in" fo:margin-left="0.2951in" fo:text-indent="-0.2951in">
        <style:tab-stops/>
      </style:paragraph-properties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P107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P111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112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113" style:parent-style-name="Default" style:family="paragraph">
      <style:paragraph-properties style:line-height-at-least="0.2777in" fo:margin-left="0.2951in" fo:text-indent="0.0006in">
        <style:tab-stops/>
      </style:paragraph-properties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font-name-complex="新細明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style:font-name-complex="新細明體"/>
    </style:style>
    <style:style style:name="P118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/>
    </style:style>
    <style:style style:name="TableColumn125" style:family="table-column">
      <style:table-column-properties style:column-width="0.984in"/>
    </style:style>
    <style:style style:name="TableColumn126" style:family="table-column">
      <style:table-column-properties style:column-width="2.8055in"/>
    </style:style>
    <style:style style:name="TableColumn127" style:family="table-column">
      <style:table-column-properties style:column-width="2.8055in"/>
    </style:style>
    <style:style style:name="Table124" style:family="table">
      <style:table-properties style:width="6.5951in" fo:margin-left="0.3708in" table:align="lef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paragraph-properties style:line-height-at-least="0.2777in" fo:margin-left="0.2951in" fo:text-indent="-0.2951in">
        <style:tab-stops/>
      </style:paragraph-properties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Default" style:family="paragraph">
      <style:paragraph-properties fo:text-align="center" style:line-height-at-least="0.2777in" fo:margin-left="0.2951in" fo:text-indent="-0.2951in">
        <style:tab-stops/>
      </style:paragraph-properties>
    </style:style>
    <style:style style:name="T133" style:parent-style-name="預設段落字型" style:family="text">
      <style:text-properties style:font-name-asian="標楷體" style:font-name-complex="新細明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Default" style:family="paragraph">
      <style:paragraph-properties fo:text-align="center" style:line-height-at-least="0.2777in" fo:margin-left="0.2951in" fo:text-indent="-0.2951in">
        <style:tab-stops/>
      </style:paragraph-properties>
    </style:style>
    <style:style style:name="T136" style:parent-style-name="預設段落字型" style:family="text">
      <style:text-properties style:font-name-asian="標楷體" style:font-name-complex="新細明體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40" style:parent-style-name="預設段落字型" style:family="text">
      <style:text-properties style:font-name-asian="標楷體" style:font-name-complex="新細明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43" style:parent-style-name="預設段落字型" style:family="text">
      <style:text-properties style:font-name-asian="標楷體" style:font-name-complex="新細明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46" style:parent-style-name="預設段落字型" style:family="text">
      <style:text-properties style:font-name-asian="標楷體" style:font-name-complex="新細明體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50" style:parent-style-name="預設段落字型" style:family="text">
      <style:text-properties style:font-name-asian="標楷體" style:font-name-complex="新細明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53" style:parent-style-name="預設段落字型" style:family="text">
      <style:text-properties style:font-name-asian="標楷體" style:font-name-complex="新細明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-asian="標楷體" style:font-name-complex="新細明體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60" style:parent-style-name="預設段落字型" style:family="text">
      <style:text-properties style:font-name-asian="標楷體" style:font-name-complex="新細明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-asian="標楷體" style:font-name-complex="新細明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66" style:parent-style-name="預設段落字型" style:family="text">
      <style:text-properties style:font-name-asian="標楷體" style:font-name-complex="新細明體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70" style:parent-style-name="預設段落字型" style:family="text">
      <style:text-properties style:font-name-asian="標楷體" style:font-name-complex="新細明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73" style:parent-style-name="預設段落字型" style:family="text">
      <style:text-properties style:font-name-asian="標楷體" style:font-name-complex="新細明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76" style:parent-style-name="預設段落字型" style:family="text">
      <style:text-properties style:font-name-asian="標楷體" style:font-name-complex="新細明體"/>
    </style:style>
    <style:style style:name="P177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/>
    </style:style>
    <style:style style:name="P183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184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/>
    </style:style>
    <style:style style:name="P190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191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192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/>
    </style:style>
    <style:style style:name="P198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199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00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/>
    </style:style>
    <style:style style:name="P206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07" style:parent-style-name="Default" style:family="paragraph">
      <style:paragraph-properties style:line-height-at-least="0.2777in" fo:margin-left="0.2951in" fo:text-indent="0.0006in">
        <style:tab-stops/>
      </style:paragraph-properties>
    </style:style>
    <style:style style:name="T208" style:parent-style-name="預設段落字型" style:family="text">
      <style:text-properties style:font-name-asian="標楷體"/>
    </style:style>
    <style:style style:name="P209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10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11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/>
    </style:style>
    <style:style style:name="P217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18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19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20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221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-asian="標楷體"/>
    </style:style>
    <style:style style:name="P227" style:parent-style-name="Default" style:family="paragraph">
      <style:paragraph-properties style:line-height-at-least="0.2777in" fo:margin-left="0.2951in" fo:text-indent="0.0006in">
        <style:tab-stops/>
      </style:paragraph-properties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-asian="標楷體" style:font-name-complex="新細明體" fo:font-weight="bold" style:font-weight-asian="bold" style:font-weight-complex="bold" fo:color="#008080"/>
    </style:style>
    <style:style style:name="T230" style:parent-style-name="預設段落字型" style:family="text">
      <style:text-properties style:font-name-asian="標楷體" style:font-name-complex="新細明體" fo:font-weight="bold" style:font-weight-asian="bold" style:font-weight-complex="bold" fo:color="#000000"/>
    </style:style>
    <style:style style:name="T231" style:parent-style-name="預設段落字型" style:family="text">
      <style:text-properties style:font-name-asian="標楷體" fo:color="#000000"/>
    </style:style>
    <style:style style:name="P232" style:parent-style-name="Default" style:family="paragraph">
      <style:paragraph-properties style:line-height-at-least="0.2777in" fo:margin-left="0.2951in" fo:text-indent="0.0006in">
        <style:tab-stops/>
      </style:paragraph-properties>
    </style:style>
    <style:style style:name="T233" style:parent-style-name="預設段落字型" style:family="text">
      <style:text-properties style:font-name-asian="標楷體" fo:color="#000000"/>
    </style:style>
    <style:style style:name="T234" style:parent-style-name="預設段落字型" style:family="text">
      <style:text-properties style:font-name-asian="標楷體" style:font-name-complex="新細明體" fo:font-weight="bold" style:font-weight-asian="bold" style:font-weight-complex="bold" fo:color="#000000"/>
    </style:style>
    <style:style style:name="T235" style:parent-style-name="預設段落字型" style:family="text">
      <style:text-properties style:font-name-asian="標楷體" fo:color="#000000"/>
    </style:style>
    <style:style style:name="P236" style:parent-style-name="Default" style:family="paragraph">
      <style:paragraph-properties style:line-height-at-least="0.2777in" fo:margin-left="0.2951in" fo:text-indent="0.0006in">
        <style:tab-stops/>
      </style:paragraph-properties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style:font-name-complex="新細明體" fo:font-weight="bold" style:font-weight-asian="bold" style:font-weight-complex="bold" fo:color="#000000"/>
    </style:style>
    <style:style style:name="T239" style:parent-style-name="預設段落字型" style:family="text">
      <style:text-properties style:font-name-asian="標楷體" style:font-name-complex="新細明體" fo:color="#000000"/>
    </style:style>
    <style:style style:name="P240" style:parent-style-name="Default" style:family="paragraph">
      <style:paragraph-properties style:line-height-at-least="0.2777in" fo:margin-left="0.2951in" fo:text-indent="0.0006in">
        <style:tab-stops/>
      </style:paragraph-properties>
    </style:style>
    <style:style style:name="T241" style:parent-style-name="預設段落字型" style:family="text">
      <style:text-properties style:font-name-asian="標楷體" fo:color="#000000"/>
    </style:style>
    <style:style style:name="T242" style:parent-style-name="預設段落字型" style:family="text">
      <style:text-properties style:font-name-asian="標楷體" style:font-name-complex="新細明體" fo:font-weight="bold" style:font-weight-asian="bold" style:font-weight-complex="bold" fo:color="#000000"/>
    </style:style>
    <style:style style:name="T243" style:parent-style-name="預設段落字型" style:family="text">
      <style:text-properties style:font-name-asian="標楷體" style:font-name-complex="新細明體" fo:color="#000000"/>
    </style:style>
    <style:style style:name="T244" style:parent-style-name="預設段落字型" style:family="text">
      <style:text-properties style:font-name-asian="標楷體" style:font-name-complex="新細明體"/>
    </style:style>
    <style:style style:name="T245" style:parent-style-name="預設段落字型" style:family="text">
      <style:text-properties style:font-name-asian="標楷體"/>
    </style:style>
    <style:style style:name="P246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ableColumn252" style:family="table-column">
      <style:table-column-properties style:column-width="2.1222in"/>
    </style:style>
    <style:style style:name="TableColumn253" style:family="table-column">
      <style:table-column-properties style:column-width="2.1229in"/>
    </style:style>
    <style:style style:name="TableColumn254" style:family="table-column">
      <style:table-column-properties style:column-width="2.1229in"/>
    </style:style>
    <style:style style:name="TableColumn255" style:family="table-column">
      <style:table-column-properties style:column-width="2.1229in"/>
    </style:style>
    <style:style style:name="Table251" style:family="table">
      <style:table-properties style:width="8.4909in" fo:margin-left="0in" table:align="center"/>
    </style:style>
    <style:style style:name="TableRow256" style:family="table-row">
      <style:table-row-properties/>
    </style:style>
    <style:style style:name="TableCell25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</style:style>
    <style:style style:name="P259" style:parent-style-name="內文Web" style:family="paragraph">
      <style:paragraph-properties fo:margin-top="0in" fo:margin-bottom="0in"/>
      <style:text-properties style:font-name="標楷體" style:font-name-asian="標楷體" fo:color="#000000" fo:font-size="10pt" style:font-size-asian="10pt" style:font-size-complex="10pt"/>
    </style:style>
    <style:style style:name="P260" style:parent-style-name="內文" style:family="paragraph">
      <style:paragraph-properties fo:line-height="0.1666in"/>
      <style:text-properties style:font-name="標楷體" style:font-name-asian="標楷體" fo:color="#000000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ableCell26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  <style:text-properties style:font-name="標楷體" style:font-name-asian="標楷體" style:font-size-complex="12pt"/>
    </style:style>
    <style:style style:name="TableCell26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  <style:text-properties style:font-name="標楷體" style:font-name-asian="標楷體" style:font-size-complex="12pt"/>
    </style:style>
    <style:style style:name="TableCell2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  <style:text-properties style:font-name="標楷體" style:font-name-asian="標楷體" style:font-size-complex="12pt"/>
    </style:style>
    <style:style style:name="TableRow268" style:family="table-row">
      <style:table-row-properties/>
    </style:style>
    <style:style style:name="TableCell2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ableCell2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style:line-height-at-least="0.2777in" fo:margin-left="0.2951in" fo:text-indent="-0.2951in">
        <style:tab-stops>
          <style:tab-stop style:type="left" style:position="0.002in"/>
        </style:tab-stops>
      </style:paragraph-properties>
    </style:style>
    <style:style style:name="P274" style:parent-style-name="內文" style:family="paragraph">
      <style:paragraph-properties fo:line-height="0.1666in"/>
    </style:style>
    <style:style style:name="T2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ableCell28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end" style:line-height-at-least="0.2777in" fo:margin-left="0.2951in" fo:text-indent="-0.2951in">
        <style:tab-stops>
          <style:tab-stop style:type="left" style:position="0.002in"/>
        </style:tab-stops>
      </style:paragraph-properties>
    </style:style>
    <style:style style:name="P283" style:parent-style-name="內文" style:family="paragraph">
      <style:paragraph-properties fo:line-height="0.1666in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87" style:parent-style-name="內文" style:family="paragraph">
      <style:paragraph-properties style:text-autospace="none" style:line-height-at-least="0in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ableCell29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end" style:line-height-at-least="0.2777in" fo:margin-left="0.2951in" fo:text-indent="-0.2951in">
        <style:tab-stops>
          <style:tab-stop style:type="left" style:position="0.002in"/>
        </style:tab-stops>
      </style:paragraph-properties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P297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name-complex="DFKaiShu-SB-Estd-BF"/>
    </style:style>
    <style:style style:name="T301" style:parent-style-name="預設段落字型" style:family="text">
      <style:text-properties style:font-name="Georgia" fo:color="#333333"/>
    </style:style>
    <style:style style:name="T302" style:parent-style-name="預設段落字型" style:family="text">
      <style:text-properties style:font-name="新細明體" style:font-name-complex="新細明體" fo:color="#333333" style:letter-kerning="false" style:font-size-complex="12pt"/>
    </style:style>
    <style:style style:name="T303" style:parent-style-name="預設段落字型" style:family="text">
      <style:text-properties style:font-name="新細明體" style:font-name-complex="新細明體" fo:color="#333333" style:letter-kerning="false" style:font-size-complex="12pt"/>
    </style:style>
    <style:style style:name="T304" style:parent-style-name="預設段落字型" style:family="text">
      <style:text-properties style:font-name="新細明體" style:font-name-complex="新細明體" fo:color="#333333" style:letter-kerning="false" style:font-size-complex="12pt"/>
    </style:style>
    <style:style style:name="T305" style:parent-style-name="預設段落字型" style:family="text">
      <style:text-properties style:font-name="新細明體" style:font-name-complex="新細明體" fo:color="#333333" style:letter-kerning="false" style:font-size-complex="12pt"/>
    </style:style>
    <style:style style:name="T306" style:parent-style-name="預設段落字型" style:family="text">
      <style:text-properties style:font-name="新細明體" fo:color="#333333" style:font-size-complex="12pt"/>
    </style:style>
    <style:style style:name="T307" style:parent-style-name="預設段落字型" style:family="text">
      <style:text-properties style:font-name="新細明體" fo:color="#333333" style:font-size-complex="12pt"/>
    </style:style>
    <style:style style:name="T308" style:parent-style-name="預設段落字型" style:family="text">
      <style:text-properties style:font-name="新細明體" fo:color="#333333" style:font-size-complex="12pt"/>
    </style:style>
    <style:style style:name="T309" style:parent-style-name="超連結" style:family="text">
      <style:text-properties style:font-name="新細明體" fo:font-weight="bold" style:font-weight-asian="bold" style:use-window-font-color="true" style:font-size-complex="12pt"/>
    </style:style>
    <style:style style:name="T310" style:parent-style-name="超連結" style:family="text">
      <style:text-properties style:font-name="新細明體" style:font-name-complex="Times New Roman" fo:font-weight="bold" style:font-weight-asian="bold" style:use-window-font-color="true" style:font-size-complex="12pt"/>
    </style:style>
    <style:style style:name="T311" style:parent-style-name="超連結" style:family="text">
      <style:text-properties style:font-name="新細明體" fo:font-weight="bold" style:font-weight-asian="bold" style:use-window-font-color="true" style:font-size-complex="12pt"/>
    </style:style>
    <style:style style:name="T312" style:parent-style-name="預設段落字型" style:family="text">
      <style:text-properties style:font-name="新細明體" fo:color="#333333" style:font-size-complex="12pt"/>
    </style:style>
    <style:style style:name="T313" style:parent-style-name="預設段落字型" style:family="text">
      <style:text-properties style:font-name="Georgia" fo:color="#333333" style:font-size-complex="12pt"/>
    </style:style>
    <style:style style:name="T314" style:parent-style-name="預設段落字型" style:family="text">
      <style:text-properties style:font-name="標楷體" style:font-name-asian="標楷體" style:font-name-complex="DFKaiShu-SB-Estd-BF" style:font-size-complex="12pt"/>
    </style:style>
    <style:style style:name="T315" style:parent-style-name="預設段落字型" style:family="text">
      <style:text-properties style:font-name="標楷體" style:font-name-asian="標楷體" style:font-name-complex="DFKaiShu-SB-Estd-BF"/>
    </style:style>
    <style:style style:name="T316" style:parent-style-name="預設段落字型" style:family="text">
      <style:text-properties style:font-name="標楷體" style:font-name-asian="標楷體" style:font-name-complex="DFKaiShu-SB-Estd-BF" style:text-underline-type="doub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style:font-name-complex="DFKaiShu-SB-Estd-BF"/>
    </style:style>
    <style:style style:name="P318" style:parent-style-name="內文" style:family="paragraph">
      <style:paragraph-properties style:line-height-at-least="0.2777in" fo:margin-left="0.2951in" fo:text-indent="0.0006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name-complex="Times New Roman"/>
    </style:style>
    <style:style style:name="T320" style:parent-style-name="預設段落字型" style:family="text">
      <style:text-properties style:font-name="標楷體" style:font-name-asian="標楷體" style:font-name-complex="DFKaiShu-SB-Estd-BF"/>
    </style:style>
    <style:style style:name="T321" style:parent-style-name="預設段落字型" style:family="text">
      <style:text-properties style:font-name="標楷體" style:font-name-asian="標楷體" style:font-name-complex="Times New Roman"/>
    </style:style>
    <style:style style:name="T322" style:parent-style-name="預設段落字型" style:family="text">
      <style:text-properties style:font-name="標楷體" style:font-name-asian="標楷體" style:font-name-complex="DFKaiShu-SB-Estd-BF"/>
    </style:style>
    <style:style style:name="T323" style:parent-style-name="預設段落字型" style:family="text">
      <style:text-properties style:font-name="標楷體" style:font-name-asian="標楷體" style:font-name-complex="Times New Roman"/>
    </style:style>
    <style:style style:name="T324" style:parent-style-name="預設段落字型" style:family="text">
      <style:text-properties style:font-name="標楷體" style:font-name-asian="標楷體" style:font-name-complex="DFKaiShu-SB-Estd-BF"/>
    </style:style>
    <style:style style:name="T325" style:parent-style-name="預設段落字型" style:family="text">
      <style:text-properties style:font-name="標楷體" style:font-name-asian="標楷體" style:font-name-complex="Times New Roman"/>
    </style:style>
    <style:style style:name="T326" style:parent-style-name="預設段落字型" style:family="text">
      <style:text-properties style:font-name="標楷體" style:font-name-asian="標楷體" style:font-name-complex="DFKaiShu-SB-Estd-BF"/>
    </style:style>
    <style:style style:name="P327" style:parent-style-name="Default" style:family="paragraph">
      <style:paragraph-properties style:line-height-at-least="0.2777in" fo:margin-left="0.2951in" fo:text-indent="-0.2951in">
        <style:tab-stops/>
      </style:paragraph-properties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-asian="標楷體"/>
    </style:style>
    <style:style style:name="P333" style:parent-style-name="Default" style:family="paragraph">
      <style:paragraph-properties style:line-height-at-least="0.2777in" fo:margin-left="0.2951in" fo:text-indent="0.0006in">
        <style:tab-stops/>
      </style:paragraph-properties>
      <style:text-properties style:font-name-asian="標楷體"/>
    </style:style>
    <style:style style:name="P334" style:parent-style-name="內文" style:family="paragraph">
      <style:text-properties style:font-name="標楷體" style:font-name-asian="標楷體"/>
    </style:style>
    <style:style style:name="P335" style:parent-style-name="內文" style:family="paragraph">
      <style:text-properties style:font-name="標楷體" style:font-name-asian="標楷體"/>
    </style:style>
    <style:style style:name="P336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/>
    </style:style>
    <style:style style:name="P339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40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41" style:parent-style-name="預設段落字型" style:family="text">
      <style:text-properties style:font-name="標楷體" style:font-name-asian="標楷體" style:font-weight-complex="bold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weight-complex="bold"/>
    </style:style>
    <style:style style:name="P344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weight-complex="bold"/>
    </style:style>
    <style:style style:name="P34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 style:font-weight-complex="bold"/>
    </style:style>
    <style:style style:name="P346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/>
    </style:style>
    <style:style style:name="P350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51" style:parent-style-name="內文" style:family="paragraph">
      <style:paragraph-properties style:line-height-at-least="0.2777in" fo:margin-left="0.2951in" fo:text-indent="-0.2951in">
        <style:tab-stops/>
      </style:paragraph-properties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/>
    </style:style>
    <style:style style:name="P355" style:parent-style-name="內文" style:family="paragraph">
      <style:paragraph-properties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56" style:parent-style-name="內文" style:family="paragraph">
      <style:paragraph-properties fo:widows="2" fo:orphans="2" style:line-height-at-least="0.2777in" fo:margin-left="0.2951in" fo:margin-right="3.6201in" fo:text-indent="-0.2951in">
        <style:tab-stops/>
      </style:paragraph-properties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/>
    </style:style>
    <style:style style:name="P361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62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63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/>
    </style:style>
    <style:style style:name="P367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68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69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/>
    </style:style>
    <style:style style:name="P373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74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/>
    </style:style>
    <style:style style:name="P378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79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name="標楷體" style:font-name-asian="標楷體"/>
    </style:style>
    <style:style style:name="P383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84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85" style:parent-style-name="內文" style:family="paragraph">
      <style:paragraph-properties fo:widows="2" fo:orphans="2" style:line-height-at-least="0.2777in" fo:margin-left="0.2951in" fo:margin-right="0.0763in" fo:text-indent="-0.2951in">
        <style:tab-stops/>
      </style:paragraph-properties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/>
    </style:style>
    <style:style style:name="P389" style:parent-style-name="內文" style:family="paragraph">
      <style:paragraph-properties fo:widows="2" fo:orphans="2" style:line-height-at-least="0.2777in" fo:margin-left="0.2951in" fo:margin-right="0.0763in" fo:text-indent="0.0006in">
        <style:tab-stops/>
      </style:paragraph-properties>
      <style:text-properties style:font-name="標楷體" style:font-name-asian="標楷體"/>
    </style:style>
    <style:style style:name="P390" style:parent-style-name="內文" style:family="paragraph">
      <style:paragraph-properties fo:widows="2" fo:orphans="2" style:line-height-at-least="0.2777in" fo:margin-left="0.2951in" fo:margin-right="0.0763in" fo:text-indent="0.0006in">
        <style:tab-stops/>
      </style:paragraph-properties>
      <style:text-properties style:font-name="標楷體" style:font-name-asian="標楷體"/>
    </style:style>
    <style:style style:name="P391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/>
    </style:style>
    <style:style style:name="P395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396" style:parent-style-name="內文" style:family="paragraph">
      <style:paragraph-properties fo:widows="2" fo:orphans="2" style:line-height-at-least="0.2777in" fo:margin-left="0.2951in" fo:margin-right="0.275in" fo:text-indent="-0.2951in">
        <style:tab-stops/>
      </style:paragraph-properties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/>
    </style:style>
    <style:style style:name="P400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</style:style>
    <style:style style:name="T401" style:parent-style-name="預設段落字型" style:family="text">
      <style:text-properties style:font-name="標楷體" style:font-name-asian="標楷體"/>
    </style:style>
    <style:style style:name="P402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/>
    </style:style>
    <style:style style:name="P406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P409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P412" style:parent-style-name="內文" style:family="paragraph">
      <style:paragraph-properties fo:widows="2" fo:orphans="2" style:line-height-at-least="0.2777in" fo:margin-left="0.2951in" fo:margin-right="1.9465in" fo:text-indent="-0.2951in">
        <style:tab-stops/>
      </style:paragraph-properties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/>
    </style:style>
    <style:style style:name="P416" style:parent-style-name="內文" style:family="paragraph">
      <style:paragraph-properties fo:widows="2" fo:orphans="2" style:line-height-at-least="0.2777in" fo:margin-left="0.2951in" fo:margin-right="1.9465in" fo:text-indent="0.0006in">
        <style:tab-stops/>
      </style:paragraph-properties>
      <style:text-properties style:font-name="標楷體" style:font-name-asian="標楷體"/>
    </style:style>
    <style:style style:name="P417" style:parent-style-name="內文" style:family="paragraph">
      <style:paragraph-properties fo:widows="2" fo:orphans="2" style:line-height-at-least="0.2777in" fo:margin-left="0.2951in" fo:margin-right="2.1451in" fo:text-indent="-0.2951in">
        <style:tab-stops/>
      </style:paragraph-properties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/>
    </style:style>
    <style:style style:name="TableColumn422" style:family="table-column">
      <style:table-column-properties style:column-width="0.3937in"/>
    </style:style>
    <style:style style:name="TableColumn423" style:family="table-column">
      <style:table-column-properties style:column-width="6.7923in"/>
    </style:style>
    <style:style style:name="Table421" style:family="table">
      <style:table-properties style:width="7.1861in" fo:margin-left="0.4687in" table:align="left"/>
    </style:style>
    <style:style style:name="TableRow424" style:family="table-row">
      <style:table-row-properties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widows="2" fo:orphans="2" fo:text-align="center" style:line-height-at-least="0.2777in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widows="2" fo:orphans="2" style:line-height-at-least="0.2777in"/>
      <style:text-properties style:font-name="標楷體" style:font-name-asian="標楷體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widows="2" fo:orphans="2" fo:text-align="center" style:line-height-at-least="0.2777in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widows="2" fo:orphans="2" style:line-height-at-least="0.2777in"/>
      <style:text-properties style:font-name="標楷體" style:font-name-asian="標楷體"/>
    </style:style>
    <style:style style:name="TableRow434" style:family="table-row">
      <style:table-row-properties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2" fo:orphans="2" fo:text-align="center" style:line-height-at-least="0.2777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widows="2" fo:orphans="2" style:line-height-at-least="0.2777in"/>
      <style:text-properties style:font-name="標楷體" style:font-name-asian="標楷體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widows="2" fo:orphans="2" fo:text-align="center" style:line-height-at-least="0.2777in"/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widows="2" fo:orphans="2" style:line-height-at-least="0.2777in"/>
      <style:text-properties style:font-name="標楷體" style:font-name-asian="標楷體"/>
    </style:style>
    <style:style style:name="P444" style:parent-style-name="清單段落" style:family="paragraph">
      <style:paragraph-properties fo:widows="2" fo:orphans="2" style:line-height-at-least="0.2777in" fo:margin-left="0.3333in">
        <style:tab-stops/>
      </style:paragraph-properties>
      <style:text-properties style:font-name="標楷體" style:font-name-asian="標楷體"/>
    </style:style>
    <style:style style:name="P445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/>
    </style:style>
    <style:style style:name="P449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50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51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/>
    </style:style>
    <style:style style:name="P455" style:parent-style-name="內文" style:family="paragraph">
      <style:paragraph-properties fo:widows="2" fo:orphans="2" style:line-height-at-least="0.2777in" fo:margin-left="0.2951in" fo:text-indent="0.0006in">
        <style:tab-stops/>
      </style:paragraph-properties>
      <style:text-properties style:font-name="標楷體" style:font-name-asian="標楷體"/>
    </style:style>
    <style:style style:name="P456" style:parent-style-name="內文" style:family="paragraph">
      <style:text-properties style:font-name="標楷體" style:font-name-asian="標楷體"/>
    </style:style>
    <style:style style:name="P457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/>
    </style:style>
    <style:style style:name="P461" style:parent-style-name="內文" style:family="paragraph">
      <style:paragraph-properties style:line-height-at-least="0.2777in" fo:margin-left="0.2479in" fo:text-indent="0.0451in">
        <style:tab-stops/>
      </style:paragraph-properties>
      <style:text-properties style:font-name="標楷體" style:font-name-asian="標楷體"/>
    </style:style>
    <style:style style:name="P46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63" style:parent-style-name="預設段落字型" style:family="text">
      <style:text-properties style:font-name="標楷體" style:font-name-asian="標楷體" fo:color="#000000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fo:color="#000000" style:font-size-complex="12pt"/>
    </style:style>
    <style:style style:name="P466" style:parent-style-name="內文" style:family="paragraph">
      <style:paragraph-properties style:line-height-at-least="0.2777in" fo:margin-left="0.2479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TableColumn468" style:family="table-column">
      <style:table-column-properties style:column-width="8.6055in"/>
    </style:style>
    <style:style style:name="Table467" style:family="table">
      <style:table-properties style:width="8.6055in" fo:margin-left="0.325in" table:align="left"/>
    </style:style>
    <style:style style:name="TableRow469" style:family="table-row">
      <style:table-row-properties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="標楷體" style:font-name-asian="標楷體" style:font-name-complex="Helvetica" fo:font-weight="bold" style:font-weight-asian="bold" fo:color="#212121" style:font-size-complex="12pt" fo:background-color="#FFFFFF"/>
    </style:style>
    <style:style style:name="P472" style:parent-style-name="內文" style:family="paragraph">
      <style:text-properties style:font-name="標楷體" style:font-name-asian="標楷體" style:font-name-complex="Helvetica" fo:color="#212121" style:font-size-complex="12pt" fo:background-color="#FFFFFF"/>
    </style:style>
    <style:style style:name="P473" style:parent-style-name="內文" style:family="paragraph">
      <style:paragraph-properties fo:line-height="0.1388in" fo:margin-left="0.25in" fo:text-indent="-0.25in">
        <style:tab-stops/>
      </style:paragraph-properties>
      <style:text-properties style:font-name="標楷體" style:font-name-asian="標楷體" fo:color="#000000" style:font-size-complex="12pt"/>
    </style:style>
    <style:style style:name="P474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75" style:parent-style-name="預設段落字型" style:family="text">
      <style:text-properties style:font-name="標楷體" style:font-name-asian="標楷體" fo:color="#000000" style:font-size-complex="12pt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T477" style:parent-style-name="預設段落字型" style:family="text">
      <style:text-properties style:font-name="標楷體" style:font-name-asian="標楷體" fo:color="#000000" style:font-size-complex="12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fo:color="#000000" style:font-size-complex="12pt"/>
    </style:style>
    <style:style style:name="TableColumn481" style:family="table-column">
      <style:table-column-properties style:column-width="8.6055in"/>
    </style:style>
    <style:style style:name="Table480" style:family="table">
      <style:table-properties style:width="8.6055in" fo:margin-left="0.325in" table:align="left"/>
    </style:style>
    <style:style style:name="TableRow482" style:family="table-row">
      <style:table-row-properties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margin-left="0.834in" fo:text-indent="-0.834in">
        <style:tab-stops/>
      </style:paragraph-properties>
    </style:style>
    <style:style style:name="T485" style:parent-style-name="預設段落字型" style:family="text">
      <style:text-properties style:font-name="標楷體" style:font-name-asian="標楷體" fo:font-weight="bold" style:font-weight-asian="bold"/>
    </style:style>
    <style:style style:name="P486" style:parent-style-name="內文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P487" style:parent-style-name="內文" style:family="paragraph">
      <style:text-properties style:font-name="標楷體" style:font-name-asian="標楷體"/>
    </style:style>
    <style:style style:name="P488" style:parent-style-name="內文" style:family="paragraph">
      <style:paragraph-properties fo:margin-left="0.8in" fo:text-indent="-0.8in">
        <style:tab-stops/>
      </style:paragraph-properties>
      <style:text-properties style:font-name="標楷體" style:font-name-asian="標楷體"/>
    </style:style>
    <style:style style:name="P489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90" style:parent-style-name="預設段落字型" style:family="text">
      <style:text-properties style:font-name="標楷體" style:font-name-asian="標楷體" fo:color="#000000" style:font-size-complex="12pt"/>
    </style:style>
    <style:style style:name="T491" style:parent-style-name="預設段落字型" style:family="text">
      <style:text-properties style:font-name="標楷體" style:font-name-asian="標楷體" style:font-size-complex="12pt"/>
    </style:style>
    <style:style style:name="T492" style:parent-style-name="預設段落字型" style:family="text">
      <style:text-properties style:font-name="標楷體" style:font-name-asian="標楷體" fo:color="#000000" style:font-size-complex="12pt"/>
    </style:style>
    <style:style style:name="P49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94" style:parent-style-name="預設段落字型" style:family="text">
      <style:text-properties style:font-name="標楷體" style:font-name-asian="標楷體" fo:color="#000000" style:font-size-complex="12pt"/>
    </style:style>
    <style:style style:name="T495" style:parent-style-name="預設段落字型" style:family="text">
      <style:text-properties style:font-name="標楷體" style:font-name-asian="標楷體" style:font-size-complex="12pt"/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P498" style:parent-style-name="內文" style:family="paragraph">
      <style:paragraph-properties style:line-height-at-least="0.2777in" fo:margin-left="0.2479in" fo:text-indent="0.0451in">
        <style:tab-stops/>
      </style:paragraph-properties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 fo:color="#000000" style:font-size-complex="12pt"/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 fo:color="#000000" style:font-size-complex="12pt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 fo:color="#000000" style:font-size-complex="12pt"/>
    </style:style>
    <style:style style:name="P50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09" style:parent-style-name="預設段落字型" style:family="text">
      <style:text-properties style:font-name="標楷體" style:font-name-asian="標楷體" fo:color="#000000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T511" style:parent-style-name="預設段落字型" style:family="text">
      <style:text-properties style:font-name="標楷體" style:font-name-asian="標楷體"/>
    </style:style>
    <style:style style:name="P512" style:parent-style-name="內文" style:family="paragraph">
      <style:paragraph-properties style:line-height-at-least="0.2777in" fo:margin-left="0.2479in" fo:text-indent="0.0451in">
        <style:tab-stops/>
      </style:paragraph-properties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 fo:color="#000000" style:font-size-complex="12pt"/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 fo:color="#000000" style:font-size-complex="12pt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 fo:color="#000000" style:font-size-complex="12pt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 fo:color="#000000" style:font-size-complex="12pt"/>
    </style:style>
    <style:style style:name="P52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color="#000000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/>
    </style:style>
    <style:style style:name="P528" style:parent-style-name="內文" style:family="paragraph">
      <style:paragraph-properties style:line-height-at-least="0.2777in" fo:margin-left="0.2479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TableColumn530" style:family="table-column">
      <style:table-column-properties style:column-width="0.5645in"/>
    </style:style>
    <style:style style:name="TableColumn531" style:family="table-column">
      <style:table-column-properties style:column-width="1.0604in"/>
    </style:style>
    <style:style style:name="TableColumn532" style:family="table-column">
      <style:table-column-properties style:column-width="1.9104in"/>
    </style:style>
    <style:style style:name="TableColumn533" style:family="table-column">
      <style:table-column-properties style:column-width="1.9104in"/>
    </style:style>
    <style:style style:name="TableColumn534" style:family="table-column">
      <style:table-column-properties style:column-width="1.9104in"/>
    </style:style>
    <style:style style:name="TableColumn535" style:family="table-column">
      <style:table-column-properties style:column-width="1.25in"/>
    </style:style>
    <style:style style:name="Table529" style:family="table">
      <style:table-properties style:width="8.6062in" fo:margin-left="0.2in" table:align="lef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text-properties style:font-name="標楷體" style:font-name-asian="標楷體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標楷體" style:font-name-asian="標楷體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="標楷體" style:font-name-asian="標楷體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標楷體" style:font-name-asian="標楷體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text-properties style:font-name="標楷體" style:font-name-asian="標楷體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標楷體" style:font-name-asian="標楷體"/>
    </style:style>
    <style:style style:name="P575" style:parent-style-name="內文" style:family="paragraph">
      <style:paragraph-properties fo:line-height="0.1388in" fo:margin-left="0.25in" fo:text-indent="-0.2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576" style:parent-style-name="內文" style:family="paragraph">
      <style:paragraph-properties style:line-height-at-least="0.2777in" fo:margin-left="0.25in" fo:margin-right="3.0298in" fo:text-indent="-0.25in">
        <style:tab-stops/>
      </style:paragraph-properties>
    </style:style>
    <style:style style:name="T577" style:parent-style-name="預設段落字型" style:family="text">
      <style:text-properties style:font-name="Calibri" style:font-name-complex="Times New Roman"/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P581" style:parent-style-name="內文" style:family="paragraph">
      <style:paragraph-properties style:line-height-at-least="0.2777in" fo:margin-left="0.2479in" fo:margin-right="3.0298in" fo:text-indent="0.0451in">
        <style:tab-stops/>
      </style:paragraph-properties>
    </style:style>
    <style:style style:name="T582" style:parent-style-name="預設段落字型" style:family="text">
      <style:text-properties style:font-name="標楷體" style:font-name-asian="標楷體" style:font-size-complex="12pt"/>
    </style:style>
    <style:style style:name="T583" style:parent-style-name="預設段落字型" style:family="text">
      <style:text-properties style:font-name="標楷體" style:font-name-asian="標楷體" fo:color="#000000" style:font-size-complex="12pt"/>
    </style:style>
    <style:style style:name="T584" style:parent-style-name="預設段落字型" style:family="text">
      <style:text-properties style:font-name="標楷體" style:font-name-asian="標楷體" fo:color="#000000" style:font-size-complex="12pt"/>
    </style:style>
    <style:style style:name="T585" style:parent-style-name="預設段落字型" style:family="text">
      <style:text-properties style:font-name="標楷體" style:font-name-asian="標楷體" fo:color="#000000" style:font-size-complex="12pt"/>
    </style:style>
    <style:style style:name="T586" style:parent-style-name="預設段落字型" style:family="text">
      <style:text-properties style:font-name="標楷體" style:font-name-asian="標楷體" fo:color="#000000" style:font-size-complex="12pt"/>
    </style:style>
    <style:style style:name="T587" style:parent-style-name="預設段落字型" style:family="text">
      <style:text-properties style:font-name="標楷體" style:font-name-asian="標楷體" fo:color="#000000" style:font-size-complex="12pt"/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P589" style:parent-style-name="內文" style:family="paragraph">
      <style:paragraph-properties style:line-height-at-least="0.2777in" fo:margin-left="0.2479in" fo:margin-right="3.0298in" fo:text-indent="0.0451in">
        <style:tab-stops/>
      </style:paragraph-properties>
      <style:text-properties style:font-name="標楷體" style:font-name-asian="標楷體" style:font-size-complex="12pt"/>
    </style:style>
    <style:style style:name="P590" style:parent-style-name="內文" style:family="paragraph">
      <style:paragraph-properties style:line-height-at-least="0.2777in" fo:margin-left="0.2479in" fo:margin-right="3.0298in" fo:text-indent="0.0451in">
        <style:tab-stops/>
      </style:paragraph-properties>
      <style:text-properties style:font-name="標楷體" style:font-name-asian="標楷體" style:font-size-complex="12pt"/>
    </style:style>
    <style:style style:name="P591" style:parent-style-name="內文" style:family="paragraph">
      <style:paragraph-properties style:line-height-at-least="0.2777in" fo:margin-left="0.2479in" fo:margin-right="3.0298in" fo:text-indent="0.0451in">
        <style:tab-stops/>
      </style:paragraph-properties>
      <style:text-properties style:font-name="標楷體" style:font-name-asian="標楷體" style:font-size-complex="12pt"/>
    </style:style>
    <style:style style:name="P592" style:parent-style-name="內文" style:family="paragraph">
      <style:paragraph-properties style:line-height-at-least="0.2777in" fo:margin-left="0.2479in" fo:margin-right="3.0298in" fo:text-indent="0.0451in">
        <style:tab-stops/>
      </style:paragraph-properties>
      <style:text-properties style:font-name="標楷體" style:font-name-asian="標楷體" style:font-size-complex="12pt"/>
    </style:style>
    <style:style style:name="P59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94" style:parent-style-name="預設段落字型" style:family="text">
      <style:text-properties style:font-name="Calibri" style:font-name-complex="Times New Roman"/>
    </style:style>
    <style:style style:name="T595" style:parent-style-name="預設段落字型" style:family="text">
      <style:text-properties style:font-name="標楷體" style:font-name-asian="標楷體" fo:color="#000000" style:font-size-complex="12pt"/>
    </style:style>
    <style:style style:name="P596" style:parent-style-name="內文" style:family="paragraph">
      <style:paragraph-properties style:line-height-at-least="0.2777in" fo:margin-left="0.25in" fo:margin-right="3.7201in" fo:text-indent="-0.25in">
        <style:tab-stops/>
      </style:paragraph-properties>
    </style:style>
    <style:style style:name="T597" style:parent-style-name="預設段落字型" style:family="text">
      <style:text-properties style:font-name="標楷體" style:font-name-asian="標楷體" fo:color="#000000" style:font-size-complex="12pt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fo:color="#000000" style:font-size-complex="12pt"/>
    </style:style>
    <style:style style:name="P60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601" style:parent-style-name="預設段落字型" style:family="text">
      <style:text-properties style:font-name="標楷體" style:font-name-asian="標楷體" fo:color="#000000" style:font-size-complex="12pt"/>
    </style:style>
    <style:style style:name="T602" style:parent-style-name="預設段落字型" style:family="text">
      <style:text-properties style:font-name="標楷體" style:font-name-asian="標楷體" style:font-size-complex="12pt"/>
    </style:style>
    <style:style style:name="T603" style:parent-style-name="預設段落字型" style:family="text">
      <style:text-properties style:font-name="標楷體" style:font-name-asian="標楷體" fo:color="#000000" style:font-size-complex="12pt"/>
    </style:style>
    <style:style style:name="T604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double" style:text-underline-style="solid" style:text-underline-width="auto" style:text-underline-mode="continuous"/>
    </style:style>
    <style:style style:name="T605" style:parent-style-name="預設段落字型" style:family="text">
      <style:text-properties style:font-name="標楷體" style:font-name-asian="標楷體" fo:color="#000000" style:font-size-complex="12pt"/>
    </style:style>
    <style:style style:name="P606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0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08" style:parent-style-name="內文" style:family="paragraph">
      <style:paragraph-properties style:line-height-at-least="0.2777in" fo:margin-left="0.25in" fo:margin-right="3.9166in" fo:text-indent="-0.25in">
        <style:tab-stops/>
      </style:paragraph-properties>
    </style:style>
    <style:style style:name="T609" style:parent-style-name="預設段落字型" style:family="text">
      <style:text-properties style:font-name="Calibri" style:font-name-asian="新細明體" style:font-name-complex="Times New Roman"/>
    </style:style>
    <style:style style:name="T610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P611" style:parent-style-name="內文" style:family="paragraph">
      <style:paragraph-properties style:line-height-at-least="0.2777in" fo:margin-left="0.25in" fo:margin-right="3.9166in" fo:text-indent="-0.25in">
        <style:tab-stops/>
      </style:paragraph-properties>
    </style:style>
    <style:style style:name="T612" style:parent-style-name="預設段落字型" style:family="text">
      <style:text-properties style:font-name="標楷體" style:font-name-asian="標楷體" style:font-name-complex="Helvetica" fo:color="#212121" style:font-size-complex="12pt" fo:background-color="#FFFFFF"/>
    </style:style>
    <style:style style:name="T613" style:parent-style-name="預設段落字型" style:family="text">
      <style:text-properties style:font-name="標楷體" style:font-name-asian="標楷體" style:font-size-complex="12pt"/>
    </style:style>
    <style:style style:name="T614" style:parent-style-name="預設段落字型" style:family="text">
      <style:text-properties style:font-name="標楷體" style:font-name-asian="標楷體" style:font-name-complex="Helvetica" fo:color="#212121" style:font-size-complex="12pt" fo:background-color="#FFFFFF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P616" style:parent-style-name="內文" style:family="paragraph">
      <style:paragraph-properties style:line-height-at-least="0.2777in" fo:margin-left="0.2479in" fo:margin-right="3.9166in" fo:text-indent="-0.0513in">
        <style:tab-stops/>
      </style:paragraph-properties>
    </style:style>
    <style:style style:name="T617" style:parent-style-name="預設段落字型" style:family="text">
      <style:text-properties style:font-name="標楷體" style:font-name-asian="標楷體" fo:color="#000000" style:font-size-complex="12pt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fo:color="#000000" style:font-size-complex="12pt"/>
    </style:style>
    <style:style style:name="P62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621" style:parent-style-name="預設段落字型" style:family="text">
      <style:text-properties style:font-name="標楷體" style:font-name-asian="標楷體" fo:color="#000000" style:font-size-complex="12pt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T623" style:parent-style-name="預設段落字型" style:family="text">
      <style:text-properties style:font-name="標楷體" style:font-name-asian="標楷體" fo:color="#000000" style:font-size-complex="12pt"/>
    </style:style>
    <style:style style:name="P624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fo:color="#000000" style:font-size-complex="12pt"/>
    </style:style>
    <style:style style:name="P625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626" style:parent-style-name="預設段落字型" style:family="text">
      <style:text-properties style:font-name="標楷體" style:font-name-asian="標楷體" fo:color="#000000" style:font-size-complex="12pt"/>
    </style:style>
    <style:style style:name="T627" style:parent-style-name="預設段落字型" style:family="text">
      <style:text-properties style:font-name="標楷體" style:font-name-asian="標楷體" style:font-size-complex="12pt"/>
    </style:style>
    <style:style style:name="T628" style:parent-style-name="預設段落字型" style:family="text">
      <style:text-properties style:font-name="標楷體" style:font-name-asian="標楷體" fo:color="#000000" style:font-size-complex="12pt"/>
    </style:style>
    <style:style style:name="T629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P630" style:parent-style-name="內文" style:family="paragraph">
      <style:paragraph-properties style:line-height-at-least="0.2777in" fo:margin-left="0.25in" fo:text-indent="-0.0513in">
        <style:tab-stops/>
      </style:paragraph-properties>
      <style:text-properties style:font-name="標楷體" style:font-name-asian="標楷體" fo:color="#000000" style:font-size-complex="12pt"/>
    </style:style>
    <style:style style:name="P631" style:parent-style-name="內文" style:family="paragraph">
      <style:paragraph-properties fo:line-height="0.1388in"/>
      <style:text-properties style:font-name="標楷體" style:font-name-asian="標楷體" fo:color="#000000" style:font-size-complex="12pt"/>
    </style:style>
    <style:style style:name="P632" style:parent-style-name="內文" style:family="paragraph">
      <style:paragraph-properties style:line-height-at-least="0.2777in" fo:margin-left="0.25in" fo:margin-right="3.818in" fo:text-indent="-0.25in">
        <style:tab-stops/>
      </style:paragraph-properties>
    </style:style>
    <style:style style:name="T633" style:parent-style-name="預設段落字型" style:family="text">
      <style:text-properties style:font-name="Calibri" style:font-name-asian="新細明體"/>
    </style:style>
    <style:style style:name="T634" style:parent-style-name="預設段落字型" style:family="text">
      <style:text-properties style:font-name="標楷體" style:font-name-asian="標楷體" fo:color="#000000" style:font-size-complex="12pt"/>
    </style:style>
    <style:style style:name="T635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P636" style:parent-style-name="內文" style:family="paragraph">
      <style:paragraph-properties style:line-height-at-least="0.2777in" fo:margin-left="0.25in" fo:margin-right="3.6201in" fo:text-indent="-0.25in">
        <style:tab-stops/>
      </style:paragraph-properties>
    </style:style>
    <style:style style:name="T637" style:parent-style-name="預設段落字型" style:family="text">
      <style:text-properties style:font-name="標楷體" style:font-name-asian="標楷體" fo:color="#000000" style:font-size-complex="12pt"/>
    </style:style>
    <style:style style:name="T638" style:parent-style-name="預設段落字型" style:family="text">
      <style:text-properties style:font-name="標楷體" style:font-name-asian="標楷體" style:font-size-complex="12pt"/>
    </style:style>
    <style:style style:name="T639" style:parent-style-name="預設段落字型" style:family="text">
      <style:text-properties style:font-name="標楷體" style:font-name-asian="標楷體" fo:color="#000000" style:font-size-complex="12pt"/>
    </style:style>
    <style:style style:name="P640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4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4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643" style:parent-style-name="預設段落字型" style:family="text">
      <style:text-properties style:font-name="標楷體" style:font-name-asian="標楷體" fo:color="#000000" style:font-size-complex="12pt"/>
    </style:style>
    <style:style style:name="T644" style:parent-style-name="預設段落字型" style:family="text">
      <style:text-properties style:font-name="標楷體" style:font-name-asian="標楷體" style:font-size-complex="12pt"/>
    </style:style>
    <style:style style:name="T645" style:parent-style-name="預設段落字型" style:family="text">
      <style:text-properties style:font-name="標楷體" style:font-name-asian="標楷體" fo:color="#000000" style:font-size-complex="12pt"/>
    </style:style>
    <style:style style:name="P646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4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4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color="#000000" style:font-size-complex="12pt"/>
    </style:style>
    <style:style style:name="T650" style:parent-style-name="預設段落字型" style:family="text">
      <style:text-properties style:font-name="標楷體" style:font-name-asian="標楷體" style:font-size-complex="12pt"/>
    </style:style>
    <style:style style:name="T651" style:parent-style-name="預設段落字型" style:family="text">
      <style:text-properties style:font-name="標楷體" style:font-name-asian="標楷體" fo:color="#000000" style:font-size-complex="12pt"/>
    </style:style>
    <style:style style:name="P652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P653" style:parent-style-name="內文" style:family="paragraph">
      <style:paragraph-properties fo:line-height="0.1388in" fo:margin-left="0.25in" fo:text-indent="0.0451in">
        <style:tab-stops/>
      </style:paragraph-properties>
      <style:text-properties style:font-name="標楷體" style:font-name-asian="標楷體" fo:color="#000000" style:font-size-complex="12pt"/>
    </style:style>
    <style:style style:name="TableColumn655" style:family="table-column">
      <style:table-column-properties style:column-width="7.125in"/>
    </style:style>
    <style:style style:name="Table654" style:family="table">
      <style:table-properties style:width="7.125in" fo:margin-left="0.325in" table:align="left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T658" style:parent-style-name="預設段落字型" style:family="text">
      <style:text-properties style:font-name="標楷體" style:font-name-asian="標楷體" fo:color="#000000" style:font-size-complex="12pt"/>
    </style:style>
    <style:style style:name="T659" style:parent-style-name="預設段落字型" style:family="text">
      <style:text-properties style:font-name="標楷體" style:font-name-asian="標楷體" fo:color="#000000" style:font-size-complex="12pt"/>
    </style:style>
    <style:style style:name="T660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661" style:parent-style-name="預設段落字型" style:family="text">
      <style:text-properties style:font-name="標楷體" style:font-name-asian="標楷體" fo:color="#000000" style:font-size-complex="12pt"/>
    </style:style>
    <style:style style:name="T662" style:parent-style-name="預設段落字型" style:family="text">
      <style:text-properties style:font-name="標楷體" style:font-name-asian="標楷體" fo:color="#000000" style:font-size-complex="12pt"/>
    </style:style>
    <style:style style:name="T663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664" style:parent-style-name="預設段落字型" style:family="text">
      <style:text-properties style:font-name="標楷體" style:font-name-asian="標楷體" fo:color="#000000" style:font-size-complex="12pt"/>
    </style:style>
    <style:style style:name="T665" style:parent-style-name="預設段落字型" style:family="text">
      <style:text-properties style:font-name="標楷體" style:font-name-asian="標楷體" fo:color="#000000" style:font-size-complex="12pt"/>
    </style:style>
    <style:style style:name="T666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667" style:parent-style-name="預設段落字型" style:family="text">
      <style:text-properties style:font-name="標楷體" style:font-name-asian="標楷體" fo:color="#000000" style:font-size-complex="12pt"/>
    </style:style>
    <style:style style:name="T668" style:parent-style-name="預設段落字型" style:family="text">
      <style:text-properties style:font-name="標楷體" style:font-name-asian="標楷體" fo:color="#000000" style:font-size-complex="12pt"/>
    </style:style>
    <style:style style:name="T669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670" style:parent-style-name="預設段落字型" style:family="text">
      <style:text-properties style:font-name="標楷體" style:font-name-asian="標楷體" fo:color="#000000" style:font-size-complex="12pt"/>
    </style:style>
    <style:style style:name="T671" style:parent-style-name="預設段落字型" style:family="text">
      <style:text-properties style:font-name="標楷體" style:font-name-asian="標楷體" fo:color="#000000" style:font-size-complex="12pt"/>
    </style:style>
    <style:style style:name="T672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673" style:parent-style-name="預設段落字型" style:family="text">
      <style:text-properties style:font-name="標楷體" style:font-name-asian="標楷體" fo:color="#000000" style:font-size-complex="12pt"/>
    </style:style>
    <style:style style:name="P674" style:parent-style-name="內文" style:family="paragraph">
      <style:text-properties style:font-name="標楷體" style:font-name-asian="標楷體" style:font-name-complex="Times New Roman"/>
    </style:style>
    <style:style style:name="P675" style:parent-style-name="內文" style:family="paragraph">
      <style:text-properties style:font-name="標楷體" style:font-name-asian="標楷體"/>
    </style:style>
    <style:style style:name="P676" style:parent-style-name="內文" style:family="paragraph">
      <style:text-properties style:font-name="標楷體" style:font-name-asian="標楷體"/>
    </style:style>
    <style:style style:name="P677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font-size="16pt" style:font-size-asian="16pt" style:font-size-complex="14pt"/>
    </style:style>
    <style:style style:name="P678" style:parent-style-name="內文" style:family="paragraph">
      <style:text-properties style:font-name="標楷體" style:font-name-asian="標楷體" style:font-name-complex="Times New Roman" fo:font-size="16pt" style:font-size-asian="16pt" style:font-size-complex="14pt"/>
    </style:style>
    <style:style style:name="P679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680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681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P682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name="T683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4pt"/>
    </style:style>
    <style:style style:family="graphic" style:name="a20" style:parent-style-name="Graphics">
      <style:graphic-properties fo:border="none" fo:background-color="transparent" fo:clip="rect(0in, 0.91599in, 0in, 1.90284in)"/>
    </style:style>
    <style:style style:family="graphic" style:name="a21" style:parent-style-name="Graphics">
      <style:graphic-properties fo:border="none" fo:background-color="transparent" fo:clip="rect(0in, 0in, 0in, 2.83617in)"/>
    </style:style>
    <style:style style:family="graphic" style:name="a2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7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border="0.01042in none" fo:background-color="transparent" fo:clip="rect(0.28352in, 0in, 0in, 0in)" draw:color-mode="mono"/>
    </style:style>
    <style:style style:family="graphic" style:name="a12" style:parent-style-name="Graphics">
      <style:graphic-properties fo:border="0.01042in none" fo:background-color="transparent" fo:clip="rect(0in, 0in, 0in, 0in)" draw:color-mode="greyscale"/>
    </style:style>
    <style:style style:family="graphic" style:name="a1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border="none" fo:background-color="transparent" fo:clip="rect(0in, 2.7863in, 0in, 0in)"/>
    </style:style>
    <style:style style:family="graphic" style:name="a19" style:parent-style-name="Graphics">
      <style:graphic-properties fo:border="none" fo:background-color="transparent" fo:clip="rect(0in, 1.85279in, 0in, 0.90906in)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-20%" draw:color-mode="greyscale" draw:contrast="40%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foreground" fo:clip="rect(0.06889in, 0.07068in, 0.06027in, 0.05498in)" style:horizontal-rel="paragraph" style:vertical-rel="paragraph" style:horizontal-pos="from-left" style:vertical-pos="from-top" draw:luminance="20%" draw:contrast="20%"/>
    </style:style>
    <style:style style:family="graphic" style:name="a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-20%" draw:contrast="40%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border="0.01042in none" fo:background-color="transparent" fo:clip="rect(0in, 0in, 0in, 0in)" draw:color-mode="mono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fo:clip="rect(0.46589in, 0.17892in, 0.14116in, 1.16315in)" draw:color-mode="greyscale"/>
    </style:style>
    <style:style style:family="graphic" style:name="a9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7學年度第一學期第二次定期評量<text:s/>社會科<text:s/>試題卷</text:p>
      <text:p text:style-name="P5"><text:span text:style-name="T6"><draw:frame draw:z-index="251681792" draw:style-name="a0" draw:name="圖片 2" text:anchor-type="paragraph" svg:x="6.26319in" svg:y="0.54444in" svg:width="2.66806in" svg:height="2.33125in" style:rel-width="scale" style:rel-height="scale"><draw:image xlink:href="media/image1.emf" xlink:type="simple" xlink:show="embed" xlink:actuate="onLoad"/><svg:title/><svg:desc/></draw:frame></text:span><text:span text:style-name="T7">八</text:span><text:span text:style-name="T8"><draw:connector draw:type="line" svg:x1="0.05486in" svg:y1="0.41944in" svg:x2="8.92986in" svg:y2="0.41944in" draw:z-index="251659264" draw:id="id0" draw:style-name="a1" draw:name="直線接點 1" text:anchor-type="paragraph"><svg:title/><svg:desc/></draw:connector></text:span><text:span text:style-name="T9">年級</text:span><text:span text:style-name="T10">　　　</text:span><text:span text:style-name="T11">班 座號</text:span><text:span text:style-name="T12">　　　</text:span><text:span text:style-name="T13"><text:s/>姓名</text:span><text:span text:style-name="T14">　　　　　　　　</text:span><text:span text:style-name="T15"><text:s/></text:span></text:p>
      <text:p text:style-name="P16">【地理】</text:p>
      <text:p text:style-name="P17"><text:span text:style-name="T18">※</text:span><text:span text:style-name="T19">根據右側中國氣候分類圖，回答1~4題:</text:span><text:span text:style-name="T20"><text:s/></text:span></text:p>
      <text:p text:style-name="P21"><text:span text:style-name="T22">1</text:span><text:span text:style-name="T23">、</text:span><text:span text:style-name="T24">以下何者的氣候類型是</text:span><text:span text:style-name="T25">正確</text:span><text:span text:style-name="T26">的?<text:s/></text:span></text:p>
      <text:p text:style-name="P27">(A)丙:溫帶季風 (B)乙:熱帶季風 (C)戊:草原氣候 (D)己:沙漠氣候。</text:p>
      <text:p text:style-name="P28"><text:span text:style-name="T29">2</text:span><text:span text:style-name="T30">、</text:span><text:span text:style-name="T31">承上題，八年級學生正在</text:span><text:span text:style-name="T32"><text:s/></text:span><text:span text:style-name="T33">8<text:s/></text:span><text:span text:style-name="T34">學習中國地理，請問以下誰的概念</text:span><text:span text:style-name="T35">有誤</text:span><text:span text:style-name="T36">?<text:s/></text:span></text:p>
      <text:p text:style-name="P37">(A) 王小安:中國季風氣候區與乾燥氣候區大致以年降雨量750毫米等雨量線作為劃分依據。</text:p>
      <text:p text:style-name="P38">(B) 洪小暐:戊與丁區的氣候界線，大致為年降雨量250毫米等雨量線。<text:s/></text:p>
      <text:p text:style-name="P39">(C) 余曉雯:中國東半部屬季風氣候，形成主要原因為海陸性質差異。</text:p>
      <text:p text:style-name="P40"><draw:frame draw:z-index="251667456" draw:style-name="a2" draw:name="圖片 20" text:anchor-type="paragraph" svg:x="6.99444in" svg:y="0.08264in" svg:width="1.76806in" svg:height="1.91667in" style:rel-width="scale" style:rel-height="scale"><draw:image xlink:href="media/image2.jpeg" xlink:type="simple" xlink:show="embed" xlink:actuate="onLoad"/><svg:title/><svg:desc>3-10</svg:desc></draw:frame><text:span text:style-name="T41">(D)<text:s/></text:span><text:span text:style-name="T42">葉曉君</text:span><text:span text:style-name="T43">:</text:span><text:span text:style-name="T44">己氣候區的特徵為冬冷夏涼，氣溫與植被隨高度呈垂直變化。</text:span></text:p>
      <text:p text:style-name="P45">3、承上題，右圖為中國某城市的氣候圖，此城市應位於氣候圖中哪一個氣候類型分布區？</text:p>
      <text:p text:style-name="P46">(A)甲 (B)丙 (C)戊 (D)己。</text:p>
      <text:p text:style-name="P47"><text:span text:style-name="T48">4</text:span><text:span text:style-name="T49">、</text:span><text:span text:style-name="T50">承上題，中國季風盛行風向，下列何者</text:span><text:span text:style-name="T51">正確?</text:span><text:span text:style-name="T52"><text:s/></text:span>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中國北部</text:p>
          </table:table-cell>
          <table:table-cell table:style-name="TableCell62">
            <text:p text:style-name="P63">中國南部</text:p>
          </table:table-cell>
        </table:table-row>
        <table:table-row table:style-name="TableRow64">
          <table:table-cell table:style-name="TableCell65">
            <text:p text:style-name="P66">冬季</text:p>
          </table:table-cell>
          <table:table-cell table:style-name="TableCell67">
            <text:p text:style-name="P68">(A) ↙</text:p>
          </table:table-cell>
          <table:table-cell table:style-name="TableCell69">
            <text:p text:style-name="P70">(C) ↘</text:p>
          </table:table-cell>
        </table:table-row>
        <table:table-row table:style-name="TableRow71">
          <table:table-cell table:style-name="TableCell72">
            <text:p text:style-name="P73">夏季</text:p>
          </table:table-cell>
          <table:table-cell table:style-name="TableCell74">
            <text:p text:style-name="P75">(B) ↓</text:p>
          </table:table-cell>
          <table:table-cell table:style-name="TableCell76">
            <text:p text:style-name="P77">(D)↗</text:p>
          </table:table-cell>
        </table:table-row>
      </table:table>
      <text:p text:style-name="P78"><text:span text:style-name="T79">5</text:span><text:span text:style-name="T80">、</text:span><text:span text:style-name="T81">秦嶺淮河是中國一條重要的地理分界線，下列與它大致</text:span><text:span text:style-name="T82">相符</text:span><text:span text:style-name="T83">的有那些?</text:span></text:p>
      <text:p text:style-name="P84">甲、季風氣候與乾燥氣候分界線；乙、一月月均溫攝氏0度等溫線；丙、年降雨量750毫米等雨量線；丁、熱帶與副熱帶分界線。</text:p>
      <text:p text:style-name="P85">(A)甲乙 (B)丙丁 (C)乙丙 (D)甲丁。</text:p>
      <text:p text:style-name="P86"><text:span text:style-name="T87">6</text:span><text:span text:style-name="T88">、</text:span><text:span text:style-name="T89">下列有關中國水文的敘述，何者</text:span><text:span text:style-name="T90">正確</text:span><text:span text:style-name="T91">?</text:span><text:span text:style-name="T92"><text:s/></text:span></text:p>
      <text:p text:style-name="P93"><text:span text:style-name="T94">(A)<text:s/></text:span><text:span text:style-name="T95">林曉恩:</text:span><text:span text:style-name="T96">中國淡水湖與鹹水湖的分布，主要受緯度高低影響。</text:span></text:p>
      <text:p text:style-name="P97">(B) 陳曉卲:黃河冬季沒有結冰期。</text:p>
      <text:p text:style-name="P98">(C) 鍾曉璇:洞庭湖和鄱陽湖為中國兩大淡水湖，提供農業灌溉、工業和民生用水，同時也可以發展養殖漁業及觀光業，此兩大湖泊位於季風型氣候區。</text:p>
      <text:p text:style-name="P99">(D) 陳曉蓉:「滾滾長江東逝水，浪花淘盡英雄」句中描繪了長江水源豐沛的壯觀景象。長江屬內流區區域的河川。</text:p>
      <text:p text:style-name="P100"><draw:frame draw:z-index="251661312" draw:style-name="a3" draw:name="圖片 19" text:anchor-type="paragraph" svg:x="6.84514in" svg:y="0.08264in" svg:width="1.92222in" svg:height="1.51042in" style:rel-width="scale" style:rel-height="scale"><draw:image xlink:href="media/image3.jpeg" xlink:type="simple" xlink:show="embed" xlink:actuate="onLoad"/><svg:title/><svg:desc>27中國夏季季風成因示意圖</svg:desc></draw:frame><text:span text:style-name="T101">7</text:span><text:span text:style-name="T102">、</text:span><text:span text:style-name="T103">有關中國季風氣候，下列何者敘述</text:span><text:span text:style-name="T104">正確</text:span><text:span text:style-name="T105">?</text:span><text:span text:style-name="T106"><text:s/></text:span></text:p>
      <text:p text:style-name="P107"><text:span text:style-name="T108">(A)<text:s/></text:span><text:span text:style-name="T109">林小生:</text:span><text:span text:style-name="T110">冬季冷高壓在西藏一帶，乾冷氣流由陸地吹向海洋。</text:span></text:p>
      <text:p text:style-name="P111">(B) 張小睿:夏季高氣壓在太平洋與印度洋，暖溼氣流由海洋吹向陸地。</text:p>
      <text:p text:style-name="P112">(C) 吳曉蓁:中國降水受季風影響，雨季在夏季，乾季在冬季，降水量由西南向東北遞減。</text:p>
      <text:p text:style-name="P113"><text:span text:style-name="T114">(D)</text:span><text:span text:style-name="T115"><text:s/></text:span><text:span text:style-name="T116">葉小儀:</text:span><text:span text:style-name="T117">右圖的季節為春季季風示意圖。</text:span></text:p>
      <text:p text:style-name="P118"><text:span text:style-name="T119">8</text:span><text:span text:style-name="T120">、</text:span><text:span text:style-name="T121">中國國土遼闊氣候多樣，南北方活動各具特色，下列有關兩區的比較，何者</text:span><text:span text:style-name="T122">正確</text:span><text:span text:style-name="T123">？</text:span>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><text:span text:style-name="T133">北部地區</text:span></text:p>
          </table:table-cell>
          <table:table-cell table:style-name="TableCell134">
            <text:p text:style-name="P135"><text:span text:style-name="T136">南部地區</text:span></text:p>
          </table:table-cell>
        </table:table-row>
        <table:table-row table:style-name="TableRow137">
          <table:table-cell table:style-name="TableCell138">
            <text:p text:style-name="P139"><text:span text:style-name="T140">(A)農業</text:span></text:p>
          </table:table-cell>
          <table:table-cell table:style-name="TableCell141">
            <text:p text:style-name="P142"><text:span text:style-name="T143">水田，種植稻米</text:span></text:p>
          </table:table-cell>
          <table:table-cell table:style-name="TableCell144">
            <text:p text:style-name="P145"><text:span text:style-name="T146">旱田，種植小麥</text:span></text:p>
          </table:table-cell>
        </table:table-row>
        <table:table-row table:style-name="TableRow147">
          <table:table-cell table:style-name="TableCell148">
            <text:p text:style-name="P149"><text:span text:style-name="T150">(B)交通</text:span></text:p>
          </table:table-cell>
          <table:table-cell table:style-name="TableCell151">
            <text:p text:style-name="P152"><text:span text:style-name="T153">冬季不結冰，水運發達</text:span></text:p>
          </table:table-cell>
          <table:table-cell table:style-name="TableCell154">
            <text:p text:style-name="P155"><text:span text:style-name="T156">冬季結冰，不利河運</text:span></text:p>
          </table:table-cell>
        </table:table-row>
        <table:table-row table:style-name="TableRow157">
          <table:table-cell table:style-name="TableCell158">
            <text:p text:style-name="P159"><text:span text:style-name="T160">(C)建築</text:span></text:p>
          </table:table-cell>
          <table:table-cell table:style-name="TableCell161">
            <text:p text:style-name="P162"><text:span text:style-name="T163">潮濕多雨，常見騎樓、高腳屋</text:span></text:p>
          </table:table-cell>
          <table:table-cell table:style-name="TableCell164">
            <text:p text:style-name="P165"><text:span text:style-name="T166">乾燥少雨，常見窰洞</text:span></text:p>
          </table:table-cell>
        </table:table-row>
        <table:table-row table:style-name="TableRow167">
          <table:table-cell table:style-name="TableCell168">
            <text:p text:style-name="P169"><text:span text:style-name="T170">(D)災害</text:span></text:p>
          </table:table-cell>
          <table:table-cell table:style-name="TableCell171">
            <text:p text:style-name="P172"><text:span text:style-name="T173">降雨量不穩定，水旱災頻繁</text:span></text:p>
          </table:table-cell>
          <table:table-cell table:style-name="TableCell174">
            <text:p text:style-name="P175"><text:span text:style-name="T176">梅雨、颱風造成水災</text:span></text:p>
          </table:table-cell>
        </table:table-row>
      </table:table>
      <text:p text:style-name="P177"><text:span text:style-name="T178">9</text:span><text:span text:style-name="T179">、</text:span><text:span text:style-name="T180">中國的降雨呈現空間分布不均的現象，由沿海向內陸遞減，與下列何者</text:span><text:span text:style-name="T181">關係最小</text:span><text:span text:style-name="T182">？</text:span></text:p>
      <text:p text:style-name="P183">(A)距海遠近 (B)地形 (C)季風 (D)緯度。</text:p>
      <text:p text:style-name="P184"><text:span text:style-name="T185">10</text:span><text:span text:style-name="T186">、</text:span><text:span text:style-name="T187">『一年無四季，一日見四季』是用來形容</text:span><text:span text:style-name="T188">青藏高原</text:span><text:span text:style-name="T189">哪項氣候特徵？</text:span></text:p>
      <text:p text:style-name="P190">(Ａ)年溫差小，日溫差小<text:s/><text:s/>(Ｂ)年溫差大，日溫差小<text:s text:c="2"/></text:p>
      <text:p text:style-name="P191">(Ｃ)年溫差小，日溫差大<text:s/><text:s/>(Ｄ)年溫差大，日溫差大。</text:p>
      <text:soft-page-break/>
      <text:p text:style-name="P192"><text:span text:style-name="T193">11</text:span><text:span text:style-name="T194">、</text:span><text:span text:style-name="T195">阿崑暑假想到『新疆』自助旅行，上網蒐集相關資料，請問他找的資料中，下列何者</text:span><text:span text:style-name="T196">正確</text:span><text:span text:style-name="T197">？</text:span></text:p>
      <text:p text:style-name="P198">(Ａ) 哈薩克族是當地人數最多的一族。<text:s text:c="6"/>(Ｂ) 境內塔克拉瑪干沙漠，以犛牛作為主要的交通工具。</text:p>
      <text:p text:style-name="P199">(Ｃ) 當地綠洲農業，主要水源來自於雨水。<text:s text:c="2"/>(Ｄ) 『朝穿皮襖午穿紗』是指當地氣候日溫差大。</text:p>
      <text:p text:style-name="P200"><text:span text:style-name="T201">12</text:span><text:span text:style-name="T202">、</text:span><text:span text:style-name="T203">有關中國人口的敘述，下列何者</text:span><text:span text:style-name="T204">錯誤</text:span><text:span text:style-name="T205">?</text:span></text:p>
      <text:p text:style-name="P206">(A)中國是世界上人口最多的國家，2016年世界人口總數約74億，2016年中國人口佔世界人口約20%。</text:p>
      <text:p text:style-name="P207"><draw:frame draw:z-index="251662336" draw:style-name="a4" draw:name="圖片 18" text:anchor-type="paragraph" svg:x="5.97083in" svg:y="0.175in" svg:width="2.87153in" svg:height="2.29097in" style:rel-width="scale" style:rel-height="scale"><draw:image xlink:href="media/image4.emf" xlink:type="simple" xlink:show="embed" xlink:actuate="onLoad"/><svg:title/><svg:desc/></draw:frame><text:span text:style-name="T208">(B)為了人口素質，中國政府自1979年起實施一胎化政策。</text:span></text:p>
      <text:p text:style-name="P209">(C)一胎化政策造成性別比例失衡。</text:p>
      <text:p text:style-name="P210">(D)實施一胎化以來，中國每年仍增加很多人口的根本原因是人口總數太多。</text:p>
      <text:p text:style-name="P211"><text:span text:style-name="T212">13</text:span><text:span text:style-name="T213">、</text:span><text:span text:style-name="T214">根據右側中國人口分布圖，下列敘述何者</text:span><text:span text:style-name="T215">錯誤</text:span><text:span text:style-name="T216">?<text:s/></text:span></text:p>
      <text:p text:style-name="P217">(A)威榮:華北平原、長江中下游平原、四川盆地皆為人口稠密區。</text:p>
      <text:p text:style-name="P218">(B)鵬亦:影響中國人口分布主要因素為地形、氣候、交通、產業。</text:p>
      <text:p text:style-name="P219">(C)秉勳:中國西半部人口主要分布在綠洲與河谷地帶，與水資源最相關。</text:p>
      <text:p text:style-name="P220">(D)薄承:中國人口疏密大致以秦嶺淮河為分界線。</text:p>
      <text:p text:style-name="P221"><text:span text:style-name="T222">14</text:span><text:span text:style-name="T223">、</text:span><text:span text:style-name="T224">有關中國人口問題，下列敘述何者</text:span><text:span text:style-name="T225">錯誤</text:span><text:span text:style-name="T226">?</text:span></text:p>
      <text:p text:style-name="P227"><text:span text:style-name="T228">(A)</text:span><text:span text:style-name="T229"><text:s/></text:span><text:span text:style-name="T230">何小言:</text:span><text:span text:style-name="T231">中國於2015年宣布結束一胎化政策，有助於紓解人口勞力不足問題。</text:span></text:p>
      <text:p text:style-name="P232"><text:span text:style-name="T233">(B)</text:span><text:span text:style-name="T234"><text:s/>張小豪:</text:span><text:span text:style-name="T235">2016年中國幼年人口性別比是117，顯示男性幼年人口較多。</text:span></text:p>
      <text:p text:style-name="P236"><text:span text:style-name="T237">(C)</text:span><text:span text:style-name="T238"><text:s/>陳曉玉:</text:span><text:span text:style-name="T239">人口過多，糧食及就業機會不足，應該積極提升教育水準。</text:span></text:p>
      <text:p text:style-name="P240"><text:span text:style-name="T241">(D)</text:span><text:span text:style-name="T242"><text:s/>許曉亭:</text:span><text:span text:style-name="T243">城</text:span><text:span text:style-name="T244">鄉間人口流動益加顯著，應著重於均衡區域發展</text:span><text:span text:style-name="T245">。</text:span></text:p>
      <text:p text:style-name="P246"><text:span text:style-name="T247">15</text:span><text:span text:style-name="T248">、</text:span><text:span text:style-name="T249">下列四位中國大陸少數民族的自我介紹中，何者敘述</text:span><text:span text:style-name="T250">完全正確?</text:span></text:p>
      <table:table table:style-name="Table251">
        <table:table-columns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><draw:custom-shape svg:x="0.79931in" svg:y="0.21597in" svg:width="1.16389in" svg:height="1.01458in" draw:z-index="251663360" draw:id="id1" draw:style-name="a5" draw:name="矩形圖說文字 17" text:anchor-type="paragraph"><svg:title/><svg:desc/><text:p text:style-name="P259">我王小杰</text:p><text:p text:style-name="P260">住在中國的西南地區，是少數民族中人口最多的。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344 25319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text:span text:style-name="T261">(A) 壯族</text:span></text:p>
          </table:table-cell>
          <table:table-cell table:style-name="TableCell262">
            <text:p text:style-name="P263">(B)維吾爾族</text:p>
          </table:table-cell>
          <table:table-cell table:style-name="TableCell264">
            <text:p text:style-name="P265">(C)苗族</text:p>
          </table:table-cell>
          <table:table-cell table:style-name="TableCell266">
            <text:p text:style-name="P267">(D)蒙古族</text:p>
          </table:table-cell>
        </table:table-row>
        <table:table-row table:style-name="TableRow268">
          <table:table-cell table:style-name="TableCell269">
            <text:p text:style-name="P270"><text:span text:style-name="T271"><draw:frame draw:style-name="a6" draw:name="圖片 13" text:anchor-type="as-char" svg:x="0in" svg:y="0in" svg:width="0.82292in" svg:height="1.23958in" style:rel-width="scale" style:rel-height="scale"><draw:image xlink:href="media/image5.jpeg" xlink:type="simple" xlink:show="embed" xlink:actuate="onLoad"/><svg:title/><svg:desc>壯族</svg:desc></draw:frame></text:span></text:p>
          </table:table-cell>
          <table:table-cell table:style-name="TableCell272">
            <text:p text:style-name="P273"><draw:custom-shape svg:x="0.96389in" svg:y="0.14167in" svg:width="1.20833in" svg:height="0.95486in" draw:z-index="251664384" draw:id="id2" draw:style-name="a7" draw:name="矩形圖說文字 16" text:anchor-type="paragraph"><svg:title/><svg:desc/><text:p text:style-name="P274"><text:span text:style-name="T275">我</text:span><text:span text:style-name="T276">古小晏住在中國的東</text:span><text:span text:style-name="T277">北地區，是虔誠的伊斯蘭教徒，</text:span><text:span text:style-name="T278">戴小白圓帽</text:span><text:span text:style-name="T279">。</text:span>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3856 14723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text:span text:style-name="T280"><draw:frame draw:style-name="a8" draw:name="圖片 12" text:anchor-type="as-char" svg:x="0in" svg:y="0in" svg:width="0.94792in" svg:height="1.28125in" style:rel-width="scale" style:rel-height="scale"><draw:image xlink:href="media/image6.png" xlink:type="simple" xlink:show="embed" xlink:actuate="onLoad"/><svg:title/><svg:desc>維吾爾族</svg:desc></draw:frame></text:span></text:p>
          </table:table-cell>
          <table:table-cell table:style-name="TableCell281">
            <text:p text:style-name="P282"><draw:custom-shape svg:x="1.93333in" svg:y="-0.08056in" svg:width="1.10486in" svg:height="0.79097in" draw:z-index="251666432" draw:id="id3" draw:style-name="a9" draw:name="矩形圖說文字 15" text:anchor-type="paragraph"><svg:title/><svg:desc/><text:p text:style-name="P283"><text:span text:style-name="T284">我</text:span><text:span text:style-name="T285">鄧小樺</text:span><text:span text:style-name="T286">住在中國的東北地區，最愛在長白山上狩獵。</text:span>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4234 10345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svg:x="0.07569in" svg:y="-0.06042in" svg:width="1.10486in" svg:height="1.23056in" draw:z-index="251665408" draw:id="id4" draw:style-name="a10" draw:name="矩形圖說文字 14" text:anchor-type="paragraph"><svg:title/><svg:desc/><text:p text:style-name="P287"><text:span text:style-name="T288">我</text:span><text:span text:style-name="T289">王小安</text:span><text:span text:style-name="T290">住在中國的西北地區，全家以農業維生</text:span><text:span text:style-name="T291">戴朵巴。跳手鼓舞</text:span><text:span text:style-name="T292">。</text:span>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4234 10345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text:span text:style-name="T293"><draw:frame draw:style-name="a11" draw:name="圖片 11" text:anchor-type="as-char" svg:x="0in" svg:y="0in" svg:width="0.92708in" svg:height="1.21875in" style:rel-width="scale" style:rel-height="scale"><draw:image xlink:href="media/image7.jpeg" xlink:type="simple" xlink:show="embed" xlink:actuate="onLoad"/><svg:title/><svg:desc>苗族</svg:desc></draw:frame></text:span></text:p>
          </table:table-cell>
          <table:table-cell table:style-name="TableCell294">
            <text:p text:style-name="P295"><text:span text:style-name="T296"><draw:frame draw:style-name="a12" draw:name="圖片 10" text:anchor-type="as-char" svg:x="0in" svg:y="0in" svg:width="1.15625in" svg:height="1.15625in" style:rel-width="scale" style:rel-height="scale"><draw:image xlink:href="media/image8.jpeg" xlink:type="simple" xlink:show="embed" xlink:actuate="onLoad"/><svg:title/><svg:desc>蒙古族</svg:desc></draw:frame></text:span></text:p>
          </table:table-cell>
        </table:table-row>
      </table:table>
      <text:p text:style-name="P297"><text:span text:style-name="T298">16</text:span><text:span text:style-name="T299">、</text:span><text:span text:style-name="T300">紐約時報中文網報導:</text:span><text:span text:style-name="T301"><text:s/></text:span><text:span text:style-name="T302">2015</text:span><text:span text:style-name="T303">年年底，中國放寬了數十年來限制大多數夫婦只生一個孩子的政策，有人說這一改變是為了進一步實現更大的生育自由。</text:span><text:span text:style-name="T304">….</text:span><text:span text:style-name="T305">他們開始允許大部分的已婚夫婦生育二孩。</text:span><text:span text:style-name="T306">他們希望這項新政到</text:span><text:span text:style-name="T307">2020</text:span><text:span text:style-name="T308">年能實現</text:span><text:a office:title="Link: http://en.people.cn/n3/2016/0803/c90882-9094691.html" xlink:href="http://en.people.cn/n3/2016/0803/c90882-9094691.html" office:target-frame-name="_blank" xlink:show="new"><text:span text:style-name="T309">每年額外增加</text:span><text:span text:style-name="T310">300</text:span><text:span text:style-name="T311">萬新生兒</text:span></text:a><text:span text:style-name="T312">…</text:span><text:span text:style-name="T313">.</text:span><text:span text:style-name="T314">請問</text:span><text:span text:style-name="T315">：開放二胎的</text:span><text:span text:style-name="T316">最主要</text:span><text:span text:style-name="T317">原因為何？</text:span></text:p>
      <text:p text:style-name="P318"><text:span text:style-name="T319">(A)</text:span><text:span text:style-name="T320">男女性別比失衡<text:s/></text:span><text:span text:style-name="T321">(B)勞動力不足</text:span><text:span text:style-name="T322">和高齡化<text:s/></text:span><text:span text:style-name="T323">(C)</text:span><text:span text:style-name="T324">人口總數過多<text:s/></text:span><text:span text:style-name="T325">(D)</text:span><text:span text:style-name="T326"><text:s/>人口分布不均。</text:span></text:p>
      <text:p text:style-name="P327"><text:span text:style-name="T328">17</text:span><text:span text:style-name="T329">、</text:span><text:span text:style-name="T330">中國西北部族群生活方式、宗教信仰皆與中亞相近，主要為哈薩克與維吾爾族。造成西北</text:span><text:span text:style-name="T331">族群複雜多元</text:span><text:span text:style-name="T332">的主因為何?</text:span></text:p>
      <text:p text:style-name="P333">(A)氣候乾燥 (B)地形平坦 (C)地處邊境鄰國眾多 (D)多內流河。</text:p>
      <text:p text:style-name="P334"/>
      <text:p text:style-name="P335">【歷史】</text:p>
      <text:p text:style-name="P336"><text:span text:style-name="T337">18、</text:span><text:span text:style-name="T338">歷史老師在課堂上放映某部電影的片段，其中陸續出現如：「三顧茅廬」、「長阪大戰」、「草船借箭」等情節畫面。請問：歷史老師最有可能是放映了下列哪部電影？<text:s/></text:span></text:p>
      <text:p text:style-name="P339">(A)赤壁－決戰天下 (B)一代女皇－武則天 (C)通天神探－狄仁傑 (D)西楚霸王。</text:p>
      <text:p text:style-name="P340"><text:span text:style-name="T341">19</text:span><text:span text:style-name="T342">、</text:span><text:span text:style-name="T343">中國歷史上，魏晉南北朝時期的六朝政局是分裂、偏安而混亂的。然而，許多歷史學家卻對六朝的歷史地位，給予相當高的評價。請問：這是因為六朝擁有下列哪項重要貢獻？<text:s/></text:span></text:p>
      <text:p text:style-name="P344">(A)廢封建，行郡縣<text:s text:c="27"/><text:s/>(B)開發中國東北，使遼東半島成為經濟重心<text:s/></text:p>
      <text:p text:style-name="P345">(C)是中國經濟、文化重心由北往南移的過渡時期<text:s/><text:s/>(D)確立中央集權的政治體制。</text:p>
      <text:p text:style-name="P346"><text:span text:style-name="T347">20</text:span><text:span text:style-name="T348">、</text:span><text:span text:style-name="T349">大雄搭乘時光機來到北魏孝文帝時期的中國，成為當時的一位鮮卑族青年。請問，大雄為了響應其政府實施漢化政策的號召，他的人生應該會遭逢下列哪項際遇？<text:s/></text:span></text:p>
      <text:p text:style-name="P350">(A)不得娶漢族女孩為妻 (B)禁穿漢服並禁說漢語 (C)沿用祖先的多音節姓氏 (D)隨政府遷居到洛陽居住。</text:p>
      <text:p text:style-name="P351"><text:span text:style-name="T352">21</text:span><text:span text:style-name="T353">、</text:span><text:span text:style-name="T354">隋唐時代文治武功均堪稱是中國的盛世，足以媲美秦漢。期間所締造的治世如：甲、貞觀之治；乙、開元之治；丙、開皇之治 等都是當時的代表。請問：若按時間先後排列，下列哪個選項才是正確的？<text:s/></text:span></text:p>
      <text:p text:style-name="P355">(A)甲→乙→丙 (B)丙→甲→乙 (C)乙→甲→丙 (D)乙→丙→甲。</text:p>
      <text:soft-page-break/>
      <text:p text:style-name="P356"><text:span text:style-name="T357">2</text:span><draw:frame draw:z-index="251669504" draw:style-name="a13" draw:name="圖片 22" text:anchor-type="paragraph" svg:x="6.20486in" svg:y="0.02708in" svg:width="2.72153in" svg:height="1.58819in" style:rel-width="scale" style:rel-height="scale"><draw:image xlink:href="media/image9.jpeg" xlink:type="simple" xlink:show="embed" xlink:actuate="onLoad"/><svg:title/><svg:desc>8(圖一)</svg:desc></draw:frame><text:span text:style-name="T358">2</text:span><text:span text:style-name="T359">、</text:span><text:span text:style-name="T360">宜靜在歷史書上看到如右圖的資料，內容主要是說明魏晉南北朝時期某位君主的改革措施。請問：此一措施帶來什麼樣的影響？</text:span></text:p>
      <text:p text:style-name="P361">(A)促成西洋傳教士來華<text:s/><text:s/>(B)加速民族文化融合<text:s/></text:p>
      <text:p text:style-name="P362">(C)確立郡縣體制<text:s text:c="7"/><text:s/>(D)締造「開皇之治」的盛世。</text:p>
      <text:p text:style-name="P363"><text:span text:style-name="T364">23</text:span><text:span text:style-name="T365">、</text:span><text:span text:style-name="T366">下列哪一組歷史人物都曾完成中國的統一？<text:s/></text:span></text:p>
      <text:p text:style-name="P367">(A)嬴政、司馬炎、楊堅<text:s text:c="2"/>(B)嬴政、曹操、司馬炎<text:s/></text:p>
      <text:p text:style-name="P368">(C)嬴政、司馬睿、楊堅<text:s/><text:s/>(D)嬴政、司馬懿、劉裕。</text:p>
      <text:p text:style-name="P369"><text:span text:style-name="T370">24</text:span><text:span text:style-name="T371">、</text:span><text:span text:style-name="T372">隋代雖然立國時間甚短，不過兩位皇帝的諸多建設卻對後世影響甚巨。請問：其中對隋唐及後世經濟影響最大的是下列哪一項？<text:s/></text:span></text:p>
      <text:p text:style-name="P373">(A)修築長城 (B)營建大興城 (C)興建廣州商港 (D)開鑿運河。</text:p>
      <text:p text:style-name="P374"><text:span text:style-name="T375">25</text:span><text:span text:style-name="T376">、</text:span><text:span text:style-name="T377">胖虎在閱讀唐朝詩人作品集時讀到劉禹錫所做的詩文如下：「朱鵲橋邊野草花，烏衣巷口夕陽斜，舊時王謝堂前燕，飛入尋常百姓家。」請問：詩中提及類似王、謝這些世家大族的沒落，除了與政治上的動亂有關之外，還與下列哪一項制度的廢除有密不可分的關連？<text:s/></text:span></text:p>
      <text:p text:style-name="P378">(A)舉薦孝廉 (B)九品官人法 (C)科舉制度 (D)太學制度。</text:p>
      <text:p text:style-name="P379"><text:span text:style-name="T380">26</text:span><text:span text:style-name="T381">、</text:span><text:span text:style-name="T382">歷史課後，幾位同學聚在一起討論老師課堂上所提及的「清談」。請問，下列哪位同學的理解比較符合史實？<text:s/></text:span></text:p>
      <text:p text:style-name="P383">(A)大雄：清談是皇室宗親為救亡圖存，勇於變法圖強<text:s/><text:s/>(B)宜靜：清談是為了逃避混亂政局，追求玄妙哲理<text:s/></text:p>
      <text:p text:style-name="P384">(C)胖虎：清談是以儒家思想為中心，獨尊儒術<text:s/><text:s text:c="7"/>(D)小夫：清談是講求門當戶對，重視禮法、規範。</text:p>
      <text:p text:style-name="P385"><text:span text:style-name="T386">27</text:span><text:span text:style-name="T387">、</text:span><text:span text:style-name="T388">隋文帝楊堅雖以外戚身份「欺負北周孤兒寡母」而篡奪帝位，不過當他即位後，卻勤於政事，國家富裕，人民安康。請問：有關他的作為，下列敘述何者正確？<text:s/></text:span></text:p>
      <text:p text:style-name="P389">(A)勤政愛民，國泰民安，開創「開元之治」<text:s/><text:s/>(B)營建東都洛陽城，規劃整齊，為後世都城典範<text:s/></text:p>
      <text:p text:style-name="P390">(C)三征高麗，奠定東亞霸主地位<text:s/><text:s text:c="11"/>(D)開鑿廣通渠，改善首都交通。</text:p>
      <text:p text:style-name="P391"><text:span text:style-name="T392">28</text:span><text:span text:style-name="T393">、</text:span><text:span text:style-name="T394">佛教是現今世界三大信仰人口最多的宗教之一，下列有關佛教的敘述何者正確？<text:s/></text:span></text:p>
      <text:p text:style-name="P395">(A)佛教起源於西域 (B)於東漢末年傳入中國 (C)隋唐時期，佛教逐漸中國化 (D)唐玄宗時，玄奘不畏艱難，西行取經。</text:p>
      <text:p text:style-name="P396"><text:span text:style-name="T397">29</text:span><text:span text:style-name="T398">、</text:span><text:span text:style-name="T399">歷史老師參加一場歷史科教材研習，主題是以「曹丕、司馬炎、楊堅」三個人物做為研習的對象。請問：下列何者應是這場研習的主題？<text:s/></text:span></text:p>
      <text:p text:style-name="P400"><draw:frame draw:z-index="251670528" draw:style-name="a14" draw:name="圖片 21" text:anchor-type="paragraph" svg:x="7.66875in" svg:y="0.26667in" svg:width="1.05903in" svg:height="1.94722in" style:rel-width="scale" style:rel-height="scale"><draw:image xlink:href="media/image10.jpeg" xlink:type="simple" xlink:show="embed" xlink:actuate="onLoad"/><svg:title/><svg:desc>17(圖二)</svg:desc></draw:frame><text:span text:style-name="T401">(A)統一中國的開國之君 (B)厲行改革的君主 (C)平民皇帝開創新局 (D)篡奪政權的權臣。</text:span></text:p>
      <text:p text:style-name="P402"><text:span text:style-name="T403">30</text:span><text:span text:style-name="T404">、</text:span><text:span text:style-name="T405">魏晉南北朝時代，清談風氣盛行。請問：下列何者是當時士人清談的主要根據？</text:span></text:p>
      <text:p text:style-name="P406"><text:span text:style-name="T407">甲、《論語》；乙、《易經》；丙、《老子》；丁、《詩經》；戊、《莊子》</text:span><text:span text:style-name="T408"><text:s/></text:span></text:p>
      <text:p text:style-name="P409"><text:span text:style-name="T410">(A)甲乙丙 (B)</text:span><text:s/><text:span text:style-name="T411">乙丙丁 (C)甲乙戊 (D)乙丙戊。</text:span></text:p>
      <text:p text:style-name="P412"><text:span text:style-name="T413">31</text:span><text:span text:style-name="T414">、</text:span><text:span text:style-name="T415">胖虎在中國歷史書上找到如右圖的資料，內容為中國某一時期政府選拔人才制度的示意圖。請問：此一制度最早創立於何時？<text:s/></text:span></text:p>
      <text:p text:style-name="P416">(A)東漢 (B)曹魏 (C)東晉 (D)隋。</text:p>
      <text:p text:style-name="P417"><text:span text:style-name="T418">32</text:span><text:span text:style-name="T419">、</text:span><text:span text:style-name="T420">小夫最近狂追中國歷史劇，以下是他在追劇時所看到的不同時代的歷史劇所出現的對白，請依其在歷史上出現的先後順序加以排列：</text:span></text:p>
      <table:table table:style-name="Table421">
        <table:table-columns>
          <table:table-column table:style-name="TableColumn422"/>
          <table:table-column table:style-name="TableColumn423"/>
        </table:table-columns>
        <table:table-row table:style-name="TableRow424">
          <table:table-cell table:style-name="TableCell425">
            <text:p text:style-name="P426">甲</text:p>
          </table:table-cell>
          <table:table-cell table:style-name="TableCell427">
            <text:p text:style-name="P428">唉！朝臣不論「牛黨」還是「李黨」都相互攻訐，甚至結交宦官，為害甚烈，真令人擔憂。</text:p>
          </table:table-cell>
        </table:table-row>
        <table:table-row table:style-name="TableRow429">
          <table:table-cell table:style-name="TableCell430">
            <text:p text:style-name="P431">乙</text:p>
          </table:table-cell>
          <table:table-cell table:style-name="TableCell432">
            <text:p text:style-name="P433">哇！我們當今聖上擊滅東突厥，聲威大振，還被尊為「天可汗」，真是舉國歡騰啊！</text:p>
          </table:table-cell>
        </table:table-row>
        <table:table-row table:style-name="TableRow434">
          <table:table-cell table:style-name="TableCell435">
            <text:p text:style-name="P436">丙</text:p>
          </table:table-cell>
          <table:table-cell table:style-name="TableCell437">
            <text:p text:style-name="P438">兒呀！現在政府正式改行科舉，我們終於有機會跟名門望族公平競爭，取得功名了。</text:p>
          </table:table-cell>
        </table:table-row>
        <table:table-row table:style-name="TableRow439">
          <table:table-cell table:style-name="TableCell440">
            <text:p text:style-name="P441">丁</text:p>
          </table:table-cell>
          <table:table-cell table:style-name="TableCell442">
            <text:p text:style-name="P443">儒家禮教實在是太束縛人心，每天在竹林間痛快喝酒、高談玄虛，才是人生一大樂事。</text:p>
          </table:table-cell>
        </table:table-row>
      </table:table>
      <text:p text:style-name="P444">(A)甲乙丙丁<text:tab/>(B)丁丙乙甲 (C)甲丙乙丁<text:tab/>(D)丙乙甲丁。</text:p>
      <text:p text:style-name="P445"><text:span text:style-name="T446">33</text:span><text:span text:style-name="T447">、</text:span><text:span text:style-name="T448">造紙術為早期中國西傳的科技之一，此一科技傳入歐洲後，促成歐洲古典文明的復興及近代文明的產生。請問：下列有關造紙術的敘述何者正確？<text:s/></text:span></text:p>
      <text:p text:style-name="P449">(A)為東漢張衡所發明<text:s/><text:s text:c="11"/>(B)為西漢蔡倫所改良，於東漢時逐漸普及<text:s/></text:p>
      <text:p text:style-name="P450">(C)唐玄宗時因怛羅斯之役而西傳<text:s/><text:s/>(D)於唐朝時由玄奘傳至印度。</text:p>
      <text:p text:style-name="P451"><text:span text:style-name="T452">34</text:span><text:span text:style-name="T453">、</text:span><text:span text:style-name="T454">盛唐時期所爆發的安史之亂，雖使得唐朝由盛轉衰，不過至少政權還能延續。然而唐末「黃巢之亂」爆發後，唐朝政府元氣大傷，終於導致滅亡。請問，這應與下列哪一地區遭到破壞，使得經濟大受影響有關？<text:s/></text:span></text:p>
      <text:p text:style-name="P455">(A)西北地區 (B)江南地區 (C)西南地區 (D)東北地區。</text:p>
      <text:soft-page-break/>
      <text:p text:style-name="P456">【公民】</text:p>
      <text:p text:style-name="P457"><text:span text:style-name="T458">35</text:span><text:span text:style-name="T459">、</text:span><text:span text:style-name="T460">下咧哪一個例子的地方政府是以興建公共造產來增加地方經費來源？</text:span></text:p>
      <text:p text:style-name="P461">（A）桃園市政府設立小烏來風景特定區天空步道（B）台中市政府舉辦2018年世界花卉博覽會（C）台南市政府與手機遊戲業者精靈寶可夢合辦Pokemon GO Safari Zonein Tainan活動（D）新北市政府連續多年開設新北歡樂耶誕城。</text:p>
      <text:p text:style-name="P462"><text:span text:style-name="T463">36</text:span><text:span text:style-name="T464">、</text:span><text:span text:style-name="T465">下列有關速食麵業者合併遭禁止的新聞，最足以突顯政府的何種經濟功能？</text:span></text:p>
      <text:p text:style-name="P466">（A）提供公共財（B）保障私有財產（C）維持經濟秩序（D）縮短貧富差距。</text:p>
      <table:table table:style-name="Table467">
        <table:table-columns>
          <table:table-column table:style-name="TableColumn468"/>
        </table:table-columns>
        <table:table-row table:style-name="TableRow469">
          <table:table-cell table:style-name="TableCell470">
            <text:p text:style-name="P471">統一三度合併維力闖關失敗！</text:p>
            <text:p text:style-name="P472">公平交易委員會副主委彭紹瑾11月1日表示，考量因統一與維力結合後，在速食麵市場將具有絕對主導地位，結合後市場力量提高，若決定調漲價格，其他業者沒有抗衡力量，可能造成全面性漲價，對消費者不利，因此決議禁止結合。</text:p>
          </table:table-cell>
        </table:table-row>
      </table:table>
      <text:p text:style-name="P473"/>
      <text:p text:style-name="P474"><text:span text:style-name="T475">37</text:span><text:span text:style-name="T476">、</text:span><text:span text:style-name="T477">嚴小姐為辦理新護照而查詢</text:span><text:span text:style-name="T478">外交部領事事務局網站資料，發現如下「辦理護照須知」，請問須知中收費金額的差異是根據何種原則而制定的？</text:span><text:span text:style-name="T479">（A）受益原則（B）負擔能力原則（C）比較利益原則（D）累進稅率原則。</text:span></text:p>
      <table:table table:style-name="Table480">
        <table:table-columns>
          <table:table-column table:style-name="TableColumn481"/>
        </table:table-columns>
        <table:table-row table:style-name="TableRow482">
          <table:table-cell table:style-name="TableCell483">
            <text:p text:style-name="P484"><text:span text:style-name="T485">辦理護照須知</text:span></text:p>
            <text:p text:style-name="P486">一般費用：辦理護照費為每本新臺幣1,300元。但男子尚未服役致護照效期縮減者，每本收費新臺幣900元。</text:p>
            <text:p text:style-name="P487">作業時程：對於申請新照及換發之一般性案件，於受理後4個工作天後領取。</text:p>
            <text:p text:style-name="P488">加速處理：提前1個工作日製發者，加收新臺幣300元；提前2個工作日製發者，加收新臺幣600元；提前3個工作日製發者，加收新臺幣900元</text:p>
          </table:table-cell>
        </table:table-row>
      </table:table>
      <text:p text:style-name="P489"><text:span text:style-name="T490">38</text:span><text:span text:style-name="T491">、</text:span><text:span text:style-name="T492">下列何項例子與護照費屬相同類別的政府收入？（A）自來水費（B）政府公債（C）違規停車罰款（D）高速公路通行費。</text:span></text:p>
      <text:p text:style-name="P493"><text:span text:style-name="T494">39</text:span><text:span text:style-name="T495">、</text:span><text:span text:style-name="T496">近年來，我國政府鼓勵以BOT方式興建重大公共建設，請問下列關於BOT的敘述何者正確?</text:span><text:span text:style-name="T497"><text:s/></text:span></text:p>
      <text:p text:style-name="P498"><text:span text:style-name="T499">（A）</text:span><text:span text:style-name="T500">由民間企業興建，政府經營，最後將所有權轉移給民間企業</text:span><text:span text:style-name="T501">（B）</text:span><text:span text:style-name="T502">民間企業參與BOT時可完全自主決策，不須受政府監督</text:span><text:span text:style-name="T503">（C）知名的</text:span><text:span text:style-name="T504">案例有台北捷運、高雄捷運</text:span><text:span text:style-name="T505">（D）</text:span><text:span text:style-name="T506">促使民間參與重大公共建設，對國家發展具外部效益</text:span><text:span text:style-name="T507">。</text:span></text:p>
      <text:p text:style-name="P508"><text:span text:style-name="T509">40</text:span><text:span text:style-name="T510">、</text:span><text:span text:style-name="T511">下列有關公共財的敘述，何者正確？</text:span></text:p>
      <text:p text:style-name="P512"><text:span text:style-name="T513">（A）</text:span><text:span text:style-name="T514">社會上的公共財全部都是由政府提供</text:span><text:span text:style-name="T515">（B）</text:span><text:span text:style-name="T516">國防、國民教育、高速公路，民眾都可共享，均屬公共財</text:span><text:span text:style-name="T517">（C）</text:span><text:span text:style-name="T518">因具有無法排他的特性，民眾易出現搭便車心態，期待不付費仍可享用</text:span><text:span text:style-name="T519">（D）</text:span><text:span text:style-name="T520">公共財應採使用者付費方式來為避免民眾浪費</text:span><text:span text:style-name="T521">。</text:span></text:p>
      <text:p text:style-name="P522"><text:span text:style-name="T523">41</text:span><text:span text:style-name="T524">、</text:span><text:span text:style-name="T525">政府為推動租稅制度改革，落實租稅公平，於今年初通過所得稅法修正案，民眾在明年申報107年度綜合所得稅時，將採行下列表格稅制。請問：有關綜合所得稅的敘述，何者</text:span><text:span text:style-name="T526">錯誤</text:span><text:span text:style-name="T527">？</text:span></text:p>
      <text:p text:style-name="P528">（A）依課徵對象分類屬財產稅（B）為國稅，由財政部徵收（C）採累進稅率，符合負擔能力原則（D）有助改善所得分配，縮小貧富差距。</text:p>
      <table:table table:style-name="Table529">
        <table:table-columns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</table:table-columns>
        <table:table-row table:style-name="TableRow536">
          <table:table-cell table:style-name="TableCell537">
            <text:p text:style-name="P538">級別</text:p>
          </table:table-cell>
          <table:table-cell table:style-name="TableCell539">
            <text:p text:style-name="P540">1</text:p>
          </table:table-cell>
          <table:table-cell table:style-name="TableCell541">
            <text:p text:style-name="P542">2</text:p>
          </table:table-cell>
          <table:table-cell table:style-name="TableCell543">
            <text:p text:style-name="P544">3</text:p>
          </table:table-cell>
          <table:table-cell table:style-name="TableCell545">
            <text:p text:style-name="P546">4</text:p>
          </table:table-cell>
          <table:table-cell table:style-name="TableCell547">
            <text:p text:style-name="P548">5</text:p>
          </table:table-cell>
        </table:table-row>
        <table:table-row table:style-name="TableRow549">
          <table:table-cell table:style-name="TableCell550">
            <text:p text:style-name="P551">級距</text:p>
          </table:table-cell>
          <table:table-cell table:style-name="TableCell552">
            <text:p text:style-name="P553">0--54萬元</text:p>
          </table:table-cell>
          <table:table-cell table:style-name="TableCell554">
            <text:p text:style-name="P555">超過54萬--121萬元</text:p>
          </table:table-cell>
          <table:table-cell table:style-name="TableCell556">
            <text:p text:style-name="P557">超過121萬--242萬元</text:p>
          </table:table-cell>
          <table:table-cell table:style-name="TableCell558">
            <text:p text:style-name="P559">超過242萬--453萬元</text:p>
          </table:table-cell>
          <table:table-cell table:style-name="TableCell560">
            <text:p text:style-name="P561">超過453萬元</text:p>
          </table:table-cell>
        </table:table-row>
        <table:table-row table:style-name="TableRow562">
          <table:table-cell table:style-name="TableCell563">
            <text:p text:style-name="P564">稅率</text:p>
          </table:table-cell>
          <table:table-cell table:style-name="TableCell565">
            <text:p text:style-name="P566">5％</text:p>
          </table:table-cell>
          <table:table-cell table:style-name="TableCell567">
            <text:p text:style-name="P568">12％</text:p>
          </table:table-cell>
          <table:table-cell table:style-name="TableCell569">
            <text:p text:style-name="P570">20％</text:p>
          </table:table-cell>
          <table:table-cell table:style-name="TableCell571">
            <text:p text:style-name="P572">30％</text:p>
          </table:table-cell>
          <table:table-cell table:style-name="TableCell573">
            <text:p text:style-name="P574">40％</text:p>
          </table:table-cell>
        </table:table-row>
      </table:table>
      <text:p text:style-name="P575"/>
      <text:p text:style-name="P576"><text:span text:style-name="T577"><draw:frame draw:z-index="251679744" draw:style-name="a15" draw:name="圖片 30" text:anchor-type="paragraph" svg:x="6.29167in" svg:y="0.00694in" svg:width="2.39167in" svg:height="1.325in" style:rel-width="scale" style:rel-height="scale"><draw:image xlink:href="media/image11.jpeg" xlink:type="simple" xlink:show="embed" xlink:actuate="onLoad"/><svg:title/><svg:desc>107-41-1</svg:desc></draw:frame></text:span><text:span text:style-name="T578">42</text:span><text:span text:style-name="T579">、</text:span><text:span text:style-name="T580">阿倫上學途中，路過某候選人的競選總部，看到了「評鑑第一名的民意代表，懇請支持連任」的布條；放學回家，又經過另一位候選人的競選總部，懸掛著「有為有抱負，開創地方行政新氣象」的標語。圖是阿倫家周邊環境示意圖，根據圖中內容判斷，下列何者是阿倫上學、放學可能的路線？</text:span></text:p>
      <text:p text:style-name="P581"><text:span text:style-name="T582"><draw:g draw:z-index="251689984" draw:name="群組 288" draw:id="id17" draw:style-name="a24" text:anchor-type="paragraph"><svg:title/><svg:desc/><draw:g draw:name="群組 31" draw:id="id15"><svg:title/><svg:desc/><draw:frame draw:id="id5" draw:style-name="a16" draw:name="文字方塊 2" svg:x="6.90903in" svg:y="0.81875in" svg:width="0.6875in" svg:height="0.36458in" style:rel-width="scale" style:rel-height="scale"><draw:text-box><text:p text:style-name="內文"><text:span text:style-name="T583">（丁）</text:span></text:p></draw:text-box><svg:title/><svg:desc/></draw:frame><draw:g draw:name="群組 9" draw:id="id14"><svg:title/><svg:desc/><draw:frame draw:id="id6" draw:style-name="a17" draw:name="文字方塊 2" svg:x="4.65903in" svg:y="0.77708in" svg:width="0.6875in" svg:height="0.36458in" style:rel-width="scale" style:rel-height="scale"><draw:text-box><text:p text:style-name="內文"><text:span text:style-name="T584">（丙）</text:span></text:p></draw:text-box><svg:title/><svg:desc/></draw:frame><draw:g draw:name="群組 8" draw:id="id13"><svg:title/><svg:desc/><draw:g draw:name="群組 4" draw:id="id11"><svg:title/><svg:desc/><draw:frame draw:id="id7" draw:style-name="a18" draw:name="圖片 29" svg:x="0.81528in" svg:y="0.225in" svg:width="1.10417in" svg:height="1.04167in" style:rel-width="scale" style:rel-height="scale"><draw:image xlink:href="media/image12.jpeg" xlink:type="simple" xlink:show="embed" xlink:actuate="onLoad"/><svg:title/><svg:desc>107-41-2</svg:desc></draw:frame><draw:frame draw:id="id8" draw:style-name="a19" draw:name="圖片 28" svg:x="2.95069in" svg:y="0.26667in" svg:width="1.125in" svg:height="1in" style:rel-width="scale" style:rel-height="scale"><draw:image xlink:href="media/image13.jpeg" xlink:type="simple" xlink:show="embed" xlink:actuate="onLoad"/><svg:title/><svg:desc>107-41-2</svg:desc></draw:frame><draw:frame draw:id="id9" draw:style-name="a20" draw:name="圖片 27" svg:x="5.19028in" svg:y="0.32917in" svg:width="1in" svg:height="0.9375in" style:rel-width="scale" style:rel-height="scale"><draw:image xlink:href="media/image14.jpeg" xlink:type="simple" xlink:show="embed" xlink:actuate="onLoad"/><svg:title/><svg:desc>107-41-2</svg:desc></draw:frame><draw:frame draw:id="id10" draw:style-name="a21" draw:name="圖片 26" svg:x="7.44028in" svg:y="0.32917in" svg:width="0.98958in" svg:height="0.98958in" style:rel-width="scale" style:rel-height="scale"><draw:image xlink:href="media/image13.jpeg" xlink:type="simple" xlink:show="embed" xlink:actuate="onLoad"/><svg:title/><svg:desc>107-41-2</svg:desc></draw:frame></draw:g><draw:frame draw:id="id12" draw:style-name="a22" draw:name="文字方塊 2" svg:x="2.54444in" svg:y="0.75625in" svg:width="0.6875in" svg:height="0.36458in" style:rel-width="scale" style:rel-height="scale"><draw:text-box><text:p text:style-name="內文"><text:span text:style-name="T585">（乙）</text:span></text:p></draw:text-box><svg:title/><svg:desc/></draw:frame></draw:g></draw:g></draw:g><draw:frame draw:id="id16" draw:style-name="a23" draw:name="文字方塊 2" svg:x="0.36736in" svg:y="0.75625in" svg:width="0.6875in" svg:height="0.36458in" style:rel-width="scale" style:rel-height="scale"><draw:text-box><text:p text:style-name="內文"><text:span text:style-name="T586">（甲）</text:span></text:p></draw:text-box><svg:title/><svg:desc/></draw:frame></draw:g></text:span><text:span text:style-name="T587">（A）甲丙（B）甲丁（C）乙丙（D）乙丁。</text:span><text:span text:style-name="T588">【107教育會考修改題】</text:span></text:p>
      <text:p text:style-name="P589"/>
      <text:p text:style-name="P590"/>
      <text:p text:style-name="P591"/>
      <text:p text:style-name="P592"/>
      <text:p text:style-name="P593"><text:span text:style-name="T594"><draw:frame draw:z-index="251678720" draw:style-name="a25" draw:name="圖片 25" text:anchor-type="paragraph" svg:x="5.5in" svg:y="0.04167in" svg:width="3.48333in" svg:height="1.20833in" style:rel-width="scale" style:rel-height="scale"><draw:image xlink:href="media/image15.png" xlink:type="simple" xlink:show="embed" xlink:actuate="onLoad"/><svg:title/><svg:desc/></draw:frame></text:span><text:span text:style-name="T595">◎右圖是我國政府張貼的宣傳品，請根據所學回答下列問題：</text:span></text:p>
      <text:p text:style-name="P596"><text:span text:style-name="T597">43</text:span><text:span text:style-name="T598">、</text:span><text:span text:style-name="T599">圖中提到的「貨物稅」依其課徵機關與課徵對象，屬於何種類別的租稅？（A）國稅、財產稅（B）國稅、銷售稅（C）地方稅、財產稅（D）地方稅、銷售稅。</text:span></text:p>
      <text:p text:style-name="P600"><text:span text:style-name="T601">44</text:span><text:span text:style-name="T602">、</text:span><text:span text:style-name="T603">下列有關此項政策的說法，何者</text:span><text:span text:style-name="T604">錯誤</text:span><text:span text:style-name="T605">？</text:span></text:p>
      <text:p text:style-name="P606">（A）「汰舊換新地球開心」顯示外部效益<text:s text:c="5"/>（B）舊車換新可降低污染，避免製造外部成本</text:p>
      <text:p text:style-name="P607">（C）購車減稅，能減輕民眾購車的經濟負擔<text:s text:c="2"/>（D）購車減稅，導致政府的財產收入減少。</text:p>
      <text:soft-page-break/>
      <text:p text:style-name="P608"><text:span text:style-name="T609"><draw:frame draw:z-index="251672576" draw:style-name="a26" draw:name="圖片 24" text:anchor-type="paragraph" svg:x="5.6875in" svg:y="0.01042in" svg:width="3.25in" svg:height="2.80417in" style:rel-width="scale" style:rel-height="scale"><draw:image xlink:href="media/image16.jpeg" xlink:type="simple" xlink:show="embed" xlink:actuate="onLoad"/><svg:title/><svg:desc/></draw:frame></text:span><text:span text:style-name="T610">◎八年級的澔澔11月5日在學校施打了流感疫苗，他在新聞中看到：「新北市共準備八十八萬劑的公費疫苗，提供給符合中央頒布的公費疫苗施打對象；市府另外自購約兩萬劑公費疫苗，擴大納入設籍新北市的中低收入戶等市民，以期加強疾病之防治。」他與班上同學展開以下問題的討論，請協助他們找出正確解答。</text:span></text:p>
      <text:p text:style-name="P611"><text:span text:style-name="T612">45</text:span><text:span text:style-name="T613">、</text:span><text:span text:style-name="T614">除了中央頒布的公費疫苗施打對象，新北市政府加碼自購疫苗，擴大施打，這種做法</text:span><text:span text:style-name="T615">最足以彰顯下列何項概念？</text:span></text:p>
      <text:p text:style-name="P616"><text:span text:style-name="T617">（A）分權制衡（B）均權制度（C）</text:span><text:span text:style-name="T618">中央集權</text:span><text:span text:style-name="T619">（D）地方分權。</text:span></text:p>
      <text:p text:style-name="P620"><text:span text:style-name="T621">46</text:span><text:span text:style-name="T622">、</text:span><text:span text:style-name="T623">新北市衛生局推動流感疫苗的接種主要是屬於政府的何項工作？</text:span></text:p>
      <text:p text:style-name="P624">（A）社會服務（B）教育文化（C）經濟建設（D）安全衛生。</text:p>
      <text:p text:style-name="P625"><text:span text:style-name="T626">47</text:span><text:span text:style-name="T627">、</text:span><text:span text:style-name="T628">新北市自購</text:span><text:span text:style-name="T629">兩萬劑公費疫苗所需的經費，應由何機管審議通過，方可執行？</text:span></text:p>
      <text:p text:style-name="P630">（A）立法院（B）新北市政府（C）新北市議會（D）新北市衛生局。</text:p>
      <text:p text:style-name="P631"/>
      <text:p text:style-name="P632"><text:span text:style-name="T633"><draw:frame draw:z-index="251673600" draw:style-name="a27" draw:name="圖片 23" text:anchor-type="paragraph" svg:x="5.69028in" svg:y="0.07153in" svg:width="3.24931in" svg:height="2.91042in" style:rel-width="scale" style:rel-height="scale"><draw:image xlink:href="media/image17.png" xlink:type="simple" xlink:show="embed" xlink:actuate="onLoad"/><svg:title/><svg:desc/></draw:frame></text:span><text:span text:style-name="T634">◎</text:span><text:span text:style-name="T635">八年級的老祝從報紙上剪了一張圖，圖中說明今年11月24日的地方公職人員選舉，卻不慎被調皮的表弟塗鴉破壞，幸好他能力卓越，不但能補上相關資料，還協助同學進行公民科段考複習：</text:span></text:p>
      <text:p text:style-name="P636"><text:span text:style-name="T637">48</text:span><text:span text:style-name="T638">、</text:span><text:span text:style-name="T639">老祝家住新北市板橋區，11月24日他陪同父母去投票，請問老祝的爸爸、媽媽領了哪些選票？</text:span></text:p>
      <text:p text:style-name="P640">（A）市長、市議員、區長<text:s/>（B）市長、市議員、立法委員</text:p>
      <text:p text:style-name="P641">（C）市長、市議員、里長<text:s/>（D）市長、區長、里長。</text:p>
      <text:p text:style-name="P642"><text:span text:style-name="T643">49</text:span><text:span text:style-name="T644">、</text:span><text:span text:style-name="T645">下列何地的居民11月24日投票時，會領到5張選票？</text:span></text:p>
      <text:p text:style-name="P646">（甲）宜蘭市（乙）嘉義市（丙）嘉義縣（丁）台南市</text:p>
      <text:p text:style-name="P647">（A）甲乙（B）甲丙（C）乙丙（D）丙丁。</text:p>
      <text:p text:style-name="P648"><text:span text:style-name="T649">50</text:span><text:span text:style-name="T650">、</text:span><text:span text:style-name="T651">下表的是非題，應如何填答才能完全正確？</text:span></text:p>
      <text:p text:style-name="P652">（A）○×○○×（B）○○○○×（C）○×××○（D）×○×○○。</text:p>
      <text:p text:style-name="P653"/>
      <table:table table:style-name="Table654">
        <table:table-columns>
          <table:table-column table:style-name="TableColumn655"/>
        </table:table-columns>
        <table:table-row table:style-name="TableRow656">
          <table:table-cell table:style-name="TableCell657">
            <text:p text:style-name="內文"><text:span text:style-name="T658">正確答○；錯誤答×</text:span></text:p>
            <text:p text:style-name="內文"><text:span text:style-name="T659">（ ）</text:span><text:span text:style-name="T660"></text:span><text:span text:style-name="T661">新北市烏來區為山地原住民區，舉辦區長及區民代表選舉，以保障原住民的自治權利。</text:span></text:p>
            <text:p text:style-name="內文"><text:span text:style-name="T662">（ ）</text:span><text:span text:style-name="T663"></text:span><text:span text:style-name="T664">台中市豐原區公所是地方自治行政機關。</text:span></text:p>
            <text:p text:style-name="內文"><text:span text:style-name="T665">（ ）</text:span><text:span text:style-name="T666"></text:span><text:span text:style-name="T667">圖中6都3市所屬的區多數為派出機關。</text:span></text:p>
            <text:p text:style-name="內文"><text:span text:style-name="T668">（ ）</text:span><text:span text:style-name="T669"></text:span><text:span text:style-name="T670">107年地方公職人員選舉不含省長、省議員選舉，因為86年修憲已將省虛級化。</text:span></text:p>
            <text:p text:style-name="內文"><text:span text:style-name="T671">（ ）</text:span><text:span text:style-name="T672"></text:span><text:span text:style-name="T673">目前台灣省主席及省諮議員由總統提名，立法院同意後任命。</text:span></text:p>
          </table:table-cell>
        </table:table-row>
      </table:table>
      <text:p text:style-name="P674"/>
      <text:p text:style-name="P675"/>
      <text:p text:style-name="P676"/>
      <text:p text:style-name="P677"/>
      <text:soft-page-break/>
      <text:p text:style-name="P678">107-1-2<text:s/>八年級 社會科－解答</text:p>
      <text:p text:style-name="P679">01-10 <text:s text:c="2"/>AADDC <text:s text:c="2"/>CBDDC</text:p>
      <text:p text:style-name="P680">11-20 <text:s text:c="2"/>DBDCA <text:s text:c="2"/>BCACD</text:p>
      <text:p text:style-name="P681">21-30 <text:s text:c="2"/>BBADB <text:s text:c="2"/>BDCDD</text:p>
      <text:p text:style-name="P682">31-40 <text:s text:c="2"/>BBCBA <text:s text:c="2"/>CADDC</text:p>
      <text:p text:style-name="內文"><text:span text:style-name="T683">41-50 <text:s text:c="2"/>ABBDB <text:s text:c="2"/>DCCB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 svg:panose-1="0 0 0 0 0 0 0 0 0 0"/>
    <style:font-face style:name="Georgia" svg:font-family="Georgia" style:font-family-generic="roman" style:font-pitch="variable" svg:panose-1="2 4 5 2 5 4 5 2 3 3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 text:start-value="18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5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7:00Z</meta:creation-date>
    <dc:date>2026-02-04T11:47:00Z</dc:date>
    <meta:print-date>2018-11-19T01:24:00Z</meta:print-date>
    <meta:template xlink:href="Normal" xlink:type="simple"/>
    <meta:editing-cycles>2</meta:editing-cycles>
    <meta:editing-duration>PT0S</meta:editing-duration>
    <meta:document-statistic meta:page-count="6" meta:paragraph-count="14" meta:word-count="1083" meta:character-count="7247" meta:row-count="51" meta:non-whitespace-character-count="6178"/>
  </office:meta>
</office:document-meta>
</file>